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Thumbnails/thumbnail.pdf" manifest:media-type="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2F9000001A90B525A8F.jpg" manifest:media-type="image/jpeg"/>
  <manifest:file-entry manifest:full-path="Pictures/10000000000002050000011CE1051908.jpg" manifest:media-type="image/jpeg"/>
  <manifest:file-entry manifest:full-path="Pictures/10000000000002110000011EB583E564.jpg" manifest:media-type="image/jpeg"/>
  <manifest:file-entry manifest:full-path="Pictures/10000000000002BD0000017C3D707FB6.jpg" manifest:media-type="image/jpeg"/>
  <manifest:file-entry manifest:full-path="Pictures/1000000000000503000002A492C6FBBC.jpg" manifest:media-type="image/jpeg"/>
  <manifest:file-entry manifest:full-path="Pictures/10000000000004E90000025FA4509EAC.jpg" manifest:media-type="image/jpeg"/>
  <manifest:file-entry manifest:full-path="Pictures/100000000000062000000693D556BF23.jpg" manifest:media-type="image/jpeg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/>
    <style:font-face style:name="Calibri1" svg:font-family="Calibri"/>
    <style:font-face style:name="Segoe UI Symbol1" svg:font-family="'Segoe UI Symbol'"/>
    <style:font-face style:name="TimesNewRoman1" svg:font-family="TimesNewRoman"/>
    <style:font-face style:name="TimesNewRomanPS1" svg:font-family="TimesNewRomanPS"/>
    <style:font-face style:name="F" svg:font-family="" style:font-family-generic="roman"/>
    <style:font-face style:name="Arial1" svg:font-family="Arial" style:font-pitch="variable"/>
    <style:font-face style:name="Calibri" svg:font-family="Calibri" style:font-pitch="variable"/>
    <style:font-face style:name="Segoe UI Symbol" svg:font-family="'Segoe UI Symbol'" style:font-pitch="variable"/>
    <style:font-face style:name="Tahoma1" svg:font-family="Tahoma" style:font-pitch="variable"/>
    <style:font-face style:name="Times New Roman1" svg:font-family="'Times New Roman'" style:font-pitch="variable"/>
    <style:font-face style:name="TimesNewRoman" svg:font-family="TimesNewRoman" style:font-pitch="variable"/>
    <style:font-face style:name="TimesNewRomanPS" svg:font-family="TimesNewRomanPS" style:font-pitch="variable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Arial3" svg:font-family="Arial" style:font-family-generic="swiss" style:font-pitch="variable"/>
    <style:font-face style:name="Arial4" svg:font-family="Ari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/>
    </style:style>
    <style:style style:name="gr2" style:family="graphic" style:parent-style-name="standard">
      <style:graphic-properties draw:stroke="none" draw:fill="solid" draw:fill-color="#ffffff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532cm" fo:min-width="0.532cm" fo:padding-top="0cm" fo:padding-bottom="0cm" fo:padding-left="0cm" fo:padding-right="0cm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913cm" fo:min-width="0.724cm" fo:padding-top="0cm" fo:padding-bottom="0cm" fo:padding-left="0cm" fo:padding-right="0cm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418cm" fo:min-width="0.418cm" fo:padding-top="0cm" fo:padding-bottom="0cm" fo:padding-left="0cm" fo:padding-right="0cm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1.194cm" fo:min-width="1.074cm" fo:padding-top="0cm" fo:padding-bottom="0cm" fo:padding-left="0cm" fo:padding-right="0cm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405cm" fo:min-width="0.405cm" fo:padding-top="0cm" fo:padding-bottom="0cm" fo:padding-left="0cm" fo:padding-right="0cm"/>
    </style:style>
    <style:style style:name="gr8" style:family="graphic" style:parent-style-name="standard">
      <style:graphic-properties draw:stroke="solid" svg:stroke-width="0.024cm" svg:stroke-color="#000000" draw:stroke-linejoin="round" svg:stroke-linecap="butt" draw:fill="none" fo:padding-top="0.012cm" fo:padding-bottom="0.012cm" fo:padding-left="0.012cm" fo:padding-right="0.012cm"/>
    </style:style>
    <style:style style:name="gr9" style:family="graphic" style:parent-style-name="standard">
      <style:graphic-properties draw:stroke="solid" svg:stroke-width="0.038cm" svg:stroke-color="#000000" draw:stroke-linejoin="round" svg:stroke-linecap="butt" draw:fill="none" fo:padding-top="0.019cm" fo:padding-bottom="0.019cm" fo:padding-left="0.019cm" fo:padding-right="0.019cm"/>
    </style:style>
    <style:style style:name="gr10" style:family="graphic" style:parent-style-name="standard">
      <style:graphic-properties draw:stroke="solid" svg:stroke-width="0.026cm" svg:stroke-color="#000000" draw:stroke-linejoin="round" svg:stroke-linecap="butt" draw:fill="none" fo:padding-top="0.013cm" fo:padding-bottom="0.013cm" fo:padding-left="0.013cm" fo:padding-right="0.013cm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558cm" fo:min-width="0.558cm" fo:padding-top="0cm" fo:padding-bottom="0cm" fo:padding-left="0cm" fo:padding-right="0cm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367cm" fo:min-width="0.367cm" fo:padding-top="0cm" fo:padding-bottom="0cm" fo:padding-left="0cm" fo:padding-right="0cm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558cm" fo:min-width="0.434cm" fo:padding-top="0cm" fo:padding-bottom="0cm" fo:padding-left="0cm" fo:padding-right="0cm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558cm" fo:min-width="0.527cm" fo:padding-top="0cm" fo:padding-bottom="0cm" fo:padding-left="0cm" fo:padding-right="0cm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494cm" fo:min-width="0.494cm" fo:padding-top="0cm" fo:padding-bottom="0cm" fo:padding-left="0cm" fo:padding-right="0cm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418cm" fo:min-width="0.358cm" fo:padding-top="0cm" fo:padding-bottom="0cm" fo:padding-left="0cm" fo:padding-right="0cm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634cm" fo:min-width="0.634cm" fo:padding-top="0cm" fo:padding-bottom="0cm" fo:padding-left="0cm" fo:padding-right="0cm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329cm" fo:min-width="0.329cm" fo:padding-top="0cm" fo:padding-bottom="0cm" fo:padding-left="0cm" fo:padding-right="0cm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393cm" fo:min-width="0.393cm" fo:padding-top="0cm" fo:padding-bottom="0cm" fo:padding-left="0cm" fo:padding-right="0cm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558cm" fo:min-width="0.499cm" fo:padding-top="0cm" fo:padding-bottom="0cm" fo:padding-left="0cm" fo:padding-right="0cm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558cm" fo:min-width="0.528cm" fo:padding-top="0cm" fo:padding-bottom="0cm" fo:padding-left="0cm" fo:padding-right="0cm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317cm" fo:padding-top="0cm" fo:padding-bottom="0cm" fo:padding-left="0cm" fo:padding-right="0cm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456cm" fo:min-width="1.371cm" fo:padding-top="0cm" fo:padding-bottom="0cm" fo:padding-left="0cm" fo:padding-right="0cm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355cm" fo:min-width="0.355cm" fo:padding-top="0cm" fo:padding-bottom="0cm" fo:padding-left="0cm" fo:padding-right="0cm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532cm" fo:min-width="0.564cm" fo:padding-top="0cm" fo:padding-bottom="0cm" fo:padding-left="0cm" fo:padding-right="0cm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367cm" fo:min-width="0.429cm" fo:padding-top="0cm" fo:padding-bottom="0cm" fo:padding-left="0cm" fo:padding-right="0cm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532cm" fo:min-width="0.47cm" fo:padding-top="0cm" fo:padding-bottom="0cm" fo:padding-left="0cm" fo:padding-right="0cm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418cm" fo:min-width="0.354cm" fo:padding-top="0cm" fo:padding-bottom="0cm" fo:padding-left="0cm" fo:padding-right="0cm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259cm" fo:padding-top="0cm" fo:padding-bottom="0cm" fo:padding-left="0cm" fo:padding-right="0cm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253cm" fo:padding-top="0cm" fo:padding-bottom="0cm" fo:padding-left="0cm" fo:padding-right="0cm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3.48cm" fo:min-width="3.48cm" fo:padding-top="0cm" fo:padding-bottom="0cm" fo:padding-left="0cm" fo:padding-right="0cm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24cm" fo:min-width="0.24cm" fo:padding-top="0cm" fo:padding-bottom="0cm" fo:padding-left="0cm" fo:padding-right="0cm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418cm" fo:min-width="0.515cm" fo:padding-top="0cm" fo:padding-bottom="0cm" fo:padding-left="0cm" fo:padding-right="0cm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38cm" fo:padding-top="0cm" fo:padding-bottom="0cm" fo:padding-left="0cm" fo:padding-right="0cm"/>
    </style:style>
    <style:style style:name="gr35" style:family="graphic" style:parent-style-name="standard">
      <style:graphic-properties draw:stroke="none" draw:fill="none" draw:textarea-horizontal-align="left" draw:textarea-vertical-align="top" draw:auto-grow-height="true" draw:auto-grow-width="true" fo:min-height="0.278cm" fo:min-width="0.278cm" fo:padding-top="0cm" fo:padding-bottom="0cm" fo:padding-left="0cm" fo:padding-right="0cm"/>
    </style:style>
    <style:style style:name="gr36" style:family="graphic" style:parent-style-name="standard">
      <style:graphic-properties draw:stroke="none" draw:fill="none" draw:textarea-horizontal-align="left" draw:textarea-vertical-align="top" draw:auto-grow-height="true" draw:auto-grow-width="true" fo:min-height="0.672cm" fo:min-width="0.384cm" fo:padding-top="0cm" fo:padding-bottom="0cm" fo:padding-left="0cm" fo:padding-right="0cm"/>
    </style:style>
    <style:style style:name="gr37" style:family="graphic" style:parent-style-name="standard">
      <style:graphic-properties draw:stroke="none" draw:fill="none" draw:textarea-horizontal-align="left" draw:textarea-vertical-align="top" draw:auto-grow-height="true" draw:auto-grow-width="true" fo:min-height="0.532cm" fo:min-width="0.501cm" fo:padding-top="0cm" fo:padding-bottom="0cm" fo:padding-left="0cm" fo:padding-right="0cm"/>
    </style:style>
    <style:style style:name="gr38" style:family="graphic" style:parent-style-name="standard">
      <style:graphic-properties draw:stroke="none" draw:fill="none" draw:textarea-horizontal-align="left" draw:textarea-vertical-align="top" draw:auto-grow-height="true" draw:auto-grow-width="true" fo:min-height="0.317cm" fo:min-width="0.285cm" fo:padding-top="0cm" fo:padding-bottom="0cm" fo:padding-left="0cm" fo:padding-right="0cm"/>
    </style:style>
    <style:style style:name="gr39" style:family="graphic" style:parent-style-name="standard">
      <style:graphic-properties draw:stroke="none" draw:fill="none" draw:textarea-horizontal-align="left" draw:textarea-vertical-align="top" draw:auto-grow-height="true" draw:auto-grow-width="true" fo:min-height="0.418cm" fo:min-width="0.386cm" fo:padding-top="0cm" fo:padding-bottom="0cm" fo:padding-left="0cm" fo:padding-right="0cm"/>
    </style:style>
    <style:style style:name="gr40" style:family="graphic" style:parent-style-name="standard">
      <style:graphic-properties draw:stroke="none" draw:fill="none" draw:textarea-horizontal-align="left" draw:textarea-vertical-align="top" draw:auto-grow-height="true" draw:auto-grow-width="true" fo:min-height="0.304cm" fo:min-width="0.304cm" fo:padding-top="0cm" fo:padding-bottom="0cm" fo:padding-left="0cm" fo:padding-right="0cm"/>
    </style:style>
    <style:style style:name="gr41" style:family="graphic" style:parent-style-name="standard">
      <style:graphic-properties draw:stroke="none" draw:fill="none" draw:textarea-horizontal-align="left" draw:textarea-vertical-align="top" draw:auto-grow-height="true" draw:auto-grow-width="true" fo:min-height="0.101cm" fo:min-width="0.101cm" fo:padding-top="0cm" fo:padding-bottom="0cm" fo:padding-left="0cm" fo:padding-right="0cm"/>
    </style:style>
    <style:style style:name="gr42" style:family="graphic" style:parent-style-name="standard">
      <style:graphic-properties draw:stroke="solid" svg:stroke-width="0.012cm" svg:stroke-color="#000000" draw:stroke-linejoin="round" svg:stroke-linecap="butt" draw:fill="none" fo:padding-top="0.006cm" fo:padding-bottom="0.006cm" fo:padding-left="0.006cm" fo:padding-right="0.006cm"/>
    </style:style>
    <style:style style:name="gr43" style:family="graphic" style:parent-style-name="standard">
      <style:graphic-properties draw:stroke="none" draw:fill="none" draw:textarea-horizontal-align="left" draw:textarea-vertical-align="top" draw:auto-grow-height="true" draw:auto-grow-width="true" fo:min-height="0.456cm" fo:min-width="0.456cm" fo:padding-top="0cm" fo:padding-bottom="0cm" fo:padding-left="0cm" fo:padding-right="0cm"/>
    </style:style>
    <style:style style:name="gr44" style:family="graphic" style:parent-style-name="standard">
      <style:graphic-properties draw:stroke="none" draw:fill="none" draw:textarea-horizontal-align="left" draw:textarea-vertical-align="top" draw:auto-grow-height="true" draw:auto-grow-width="true" fo:min-height="0.532cm" fo:min-width="0.438cm" fo:padding-top="0cm" fo:padding-bottom="0cm" fo:padding-left="0cm" fo:padding-right="0cm"/>
    </style:style>
    <style:style style:name="gr45" style:family="graphic" style:parent-style-name="standard">
      <style:graphic-properties draw:stroke="none" draw:fill="none" draw:textarea-horizontal-align="left" draw:textarea-vertical-align="top" draw:auto-grow-height="true" draw:auto-grow-width="true" fo:min-height="0.532cm" fo:min-width="0.627cm" fo:padding-top="0cm" fo:padding-bottom="0cm" fo:padding-left="0cm" fo:padding-right="0cm"/>
    </style:style>
    <style:style style:name="gr46" style:family="graphic" style:parent-style-name="standard">
      <style:graphic-properties draw:stroke="none" draw:fill="none" draw:textarea-horizontal-align="left" draw:textarea-vertical-align="top" draw:auto-grow-height="true" draw:auto-grow-width="true" fo:min-height="0.507cm" fo:min-width="0.761cm" fo:padding-top="0cm" fo:padding-bottom="0cm" fo:padding-left="0cm" fo:padding-right="0cm"/>
    </style:style>
    <style:style style:name="gr47" style:family="graphic" style:parent-style-name="standard">
      <style:graphic-properties draw:stroke="none" draw:fill="none" draw:textarea-horizontal-align="left" draw:textarea-vertical-align="top" draw:auto-grow-height="true" draw:auto-grow-width="true" fo:min-height="0.19cm" fo:min-width="0.19cm" fo:padding-top="0cm" fo:padding-bottom="0cm" fo:padding-left="0cm" fo:padding-right="0cm"/>
    </style:style>
    <style:style style:name="gr48" style:family="graphic" style:parent-style-name="standard">
      <style:graphic-properties draw:stroke="none" draw:fill="none" draw:textarea-horizontal-align="left" draw:textarea-vertical-align="top" draw:auto-grow-height="true" draw:auto-grow-width="true" fo:min-height="0.304cm" fo:min-width="0.273cm" fo:padding-top="0cm" fo:padding-bottom="0cm" fo:padding-left="0cm" fo:padding-right="0cm"/>
    </style:style>
    <style:style style:name="gr49" style:family="graphic" style:parent-style-name="standard">
      <style:graphic-properties draw:stroke="none" draw:fill="none" draw:textarea-horizontal-align="left" draw:textarea-vertical-align="top" draw:auto-grow-height="true" draw:auto-grow-width="true" fo:min-height="0.266cm" fo:min-width="0.266cm" fo:padding-top="0cm" fo:padding-bottom="0cm" fo:padding-left="0cm" fo:padding-right="0cm"/>
    </style:style>
    <style:style style:name="gr50" style:family="graphic" style:parent-style-name="standard">
      <style:graphic-properties draw:stroke="none" draw:fill="none" draw:textarea-horizontal-align="left" draw:textarea-vertical-align="top" draw:auto-grow-height="true" draw:auto-grow-width="true" fo:min-height="0.177cm" fo:min-width="0.266cm" fo:padding-top="0cm" fo:padding-bottom="0cm" fo:padding-left="0cm" fo:padding-right="0cm"/>
    </style:style>
    <style:style style:name="gr51" style:family="graphic" style:parent-style-name="standard">
      <style:graphic-properties draw:stroke="none" draw:fill="none" draw:textarea-horizontal-align="left" draw:textarea-vertical-align="top" draw:auto-grow-height="true" draw:auto-grow-width="true" fo:min-height="0.329cm" fo:min-width="0.263cm" fo:padding-top="0cm" fo:padding-bottom="0cm" fo:padding-left="0cm" fo:padding-right="0cm"/>
    </style:style>
    <style:style style:name="gr52" style:family="graphic" style:parent-style-name="standard">
      <style:graphic-properties draw:stroke="none" draw:fill="none" draw:textarea-horizontal-align="left" draw:textarea-vertical-align="top" draw:auto-grow-height="true" draw:auto-grow-width="true" fo:min-height="0.075cm" fo:min-width="0.075cm" fo:padding-top="0cm" fo:padding-bottom="0cm" fo:padding-left="0cm" fo:padding-right="0cm"/>
    </style:style>
    <style:style style:name="gr53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6.112cm" fo:padding-top="0cm" fo:padding-bottom="0cm" fo:padding-left="0cm" fo:padding-right="0cm"/>
    </style:style>
    <style:style style:name="gr54" style:family="graphic" style:parent-style-name="standard">
      <style:graphic-properties draw:stroke="none" draw:fill="none" draw:textarea-horizontal-align="left" draw:textarea-vertical-align="top" draw:auto-grow-height="true" draw:auto-grow-width="true" fo:min-height="1.533cm" fo:min-width="16.896cm" fo:padding-top="0cm" fo:padding-bottom="0cm" fo:padding-left="0cm" fo:padding-right="0cm"/>
    </style:style>
    <style:style style:name="gr55" style:family="graphic" style:parent-style-name="standard">
      <style:graphic-properties draw:stroke="none" draw:fill="none" draw:textarea-horizontal-align="left" draw:textarea-vertical-align="top" draw:auto-grow-height="true" draw:auto-grow-width="true" fo:min-height="1.5cm" fo:min-width="15.8cm" fo:padding-top="0cm" fo:padding-bottom="0cm" fo:padding-left="0cm" fo:padding-right="0cm"/>
    </style:style>
    <style:style style:name="gr56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0.532cm" fo:padding-top="0cm" fo:padding-bottom="0cm" fo:padding-left="0cm" fo:padding-right="0cm"/>
    </style:style>
    <style:style style:name="gr57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5.73cm" fo:padding-top="0cm" fo:padding-bottom="0cm" fo:padding-left="0cm" fo:padding-right="0cm"/>
    </style:style>
    <style:style style:name="gr58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4.986cm" fo:padding-top="0cm" fo:padding-bottom="0cm" fo:padding-left="0cm" fo:padding-right="0cm"/>
    </style:style>
    <style:style style:name="gr59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0.474cm" fo:padding-top="0cm" fo:padding-bottom="0cm" fo:padding-left="0cm" fo:padding-right="0cm"/>
    </style:style>
    <style:style style:name="gr60" style:family="graphic" style:parent-style-name="standard">
      <style:graphic-properties draw:stroke="none" draw:fill="none" draw:textarea-horizontal-align="left" draw:textarea-vertical-align="top" draw:auto-grow-height="true" draw:auto-grow-width="true" fo:min-height="0.484cm" fo:min-width="0.418cm" fo:padding-top="0cm" fo:padding-bottom="0cm" fo:padding-left="0cm" fo:padding-right="0cm"/>
    </style:style>
    <style:style style:name="gr61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4.285cm" fo:padding-top="0cm" fo:padding-bottom="0cm" fo:padding-left="0cm" fo:padding-right="0cm"/>
    </style:style>
    <style:style style:name="gr62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6.165cm" fo:padding-top="0cm" fo:padding-bottom="0cm" fo:padding-left="0cm" fo:padding-right="0cm"/>
    </style:style>
    <style:style style:name="gr63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2.25cm" fo:padding-top="0cm" fo:padding-bottom="0cm" fo:padding-left="0cm" fo:padding-right="0cm"/>
    </style:style>
    <style:style style:name="gr64" style:family="graphic" style:parent-style-name="standard">
      <style:graphic-properties draw:stroke="none" draw:fill="none" draw:textarea-horizontal-align="left" draw:textarea-vertical-align="top" draw:auto-grow-height="true" draw:auto-grow-width="true" fo:min-height="0.56cm" fo:min-width="0.45cm" fo:padding-top="0cm" fo:padding-bottom="0cm" fo:padding-left="0cm" fo:padding-right="0cm"/>
    </style:style>
    <style:style style:name="gr65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0.937cm" fo:padding-top="0cm" fo:padding-bottom="0cm" fo:padding-left="0cm" fo:padding-right="0cm"/>
    </style:style>
    <style:style style:name="gr66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5.839cm" fo:padding-top="0cm" fo:padding-bottom="0cm" fo:padding-left="0cm" fo:padding-right="0cm"/>
    </style:style>
    <style:style style:name="gr67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15.573cm" fo:padding-top="0cm" fo:padding-bottom="0cm" fo:padding-left="0cm" fo:padding-right="0cm"/>
    </style:style>
    <style:style style:name="gr68" style:family="graphic" style:parent-style-name="standard">
      <style:graphic-properties draw:stroke="none" draw:fill="none" draw:textarea-horizontal-align="left" draw:textarea-vertical-align="top" draw:auto-grow-height="true" draw:auto-grow-width="true" fo:min-height="0.615cm" fo:min-width="6.027cm" fo:padding-top="0cm" fo:padding-bottom="0cm" fo:padding-left="0cm" fo:padding-right="0cm"/>
    </style:style>
    <style:style style:name="P1" style:family="paragraph">
      <loext:graphic-properties draw:fill="none"/>
    </style:style>
    <style:style style:name="P2" style:family="paragraph">
      <loext:graphic-properties draw:fill="solid" draw:fill-color="#ffffff"/>
    </style:style>
    <style:style style:name="P3" style:family="paragraph">
      <style:paragraph-properties fo:text-align="start" style:writing-mode="lr-tb"/>
    </style:style>
    <style:style style:name="P4" style:family="paragraph">
      <loext:graphic-properties draw:fill="none"/>
      <style:text-properties fo:font-size="15.1000003814697pt" style:font-size-asian="15.1000003814697pt" style:font-size-complex="15.1000003814697pt"/>
    </style:style>
    <style:style style:name="P5" style:family="paragraph">
      <loext:graphic-properties draw:fill="none"/>
      <style:text-properties fo:font-size="25.8999996185303pt" style:font-size-asian="25.8999996185303pt" style:font-size-complex="25.8999996185303pt"/>
    </style:style>
    <style:style style:name="P6" style:family="paragraph">
      <loext:graphic-properties draw:fill="none"/>
      <style:text-properties fo:font-size="11.8999996185303pt" style:font-size-asian="11.8999996185303pt" style:font-size-complex="11.8999996185303pt"/>
    </style:style>
    <style:style style:name="P7" style:family="paragraph">
      <loext:graphic-properties draw:fill="none"/>
      <style:text-properties fo:font-size="33.9000015258789pt" style:font-size-asian="33.9000015258789pt" style:font-size-complex="33.9000015258789pt"/>
    </style:style>
    <style:style style:name="P8" style:family="paragraph">
      <loext:graphic-properties draw:fill="none"/>
      <style:text-properties fo:font-size="11.5pt" style:font-size-asian="11.5pt" style:font-size-complex="11.5pt"/>
    </style:style>
    <style:style style:name="P9" style:family="paragraph">
      <loext:graphic-properties draw:fill="none"/>
      <style:text-properties fo:font-size="15.8999996185303pt" style:font-size-asian="15.8999996185303pt" style:font-size-complex="15.8999996185303pt"/>
    </style:style>
    <style:style style:name="P10" style:family="paragraph">
      <loext:graphic-properties draw:fill="none"/>
      <style:text-properties fo:font-size="10.5pt" style:font-size-asian="10.5pt" style:font-size-complex="10.5pt"/>
    </style:style>
    <style:style style:name="P11" style:family="paragraph">
      <loext:graphic-properties draw:fill="none"/>
      <style:text-properties fo:font-size="14.1000003814697pt" style:font-size-asian="14.1000003814697pt" style:font-size-complex="14.1000003814697pt"/>
    </style:style>
    <style:style style:name="P12" style:family="paragraph">
      <loext:graphic-properties draw:fill="none"/>
      <style:text-properties fo:font-size="18pt" style:font-size-asian="18pt" style:font-size-complex="18pt"/>
    </style:style>
    <style:style style:name="P13" style:family="paragraph">
      <loext:graphic-properties draw:fill="none"/>
      <style:text-properties fo:font-size="9.39999961853027pt" style:font-size-asian="9.39999961853027pt" style:font-size-complex="9.39999961853027pt"/>
    </style:style>
    <style:style style:name="P14" style:family="paragraph">
      <loext:graphic-properties draw:fill="none"/>
      <style:text-properties fo:font-size="11.1999998092651pt" style:font-size-asian="11.1999998092651pt" style:font-size-complex="11.1999998092651pt"/>
    </style:style>
    <style:style style:name="P15" style:family="paragraph">
      <loext:graphic-properties draw:fill="none"/>
      <style:text-properties fo:font-size="9pt" style:font-size-asian="9pt" style:font-size-complex="9pt"/>
    </style:style>
    <style:style style:name="P16" style:family="paragraph">
      <loext:graphic-properties draw:fill="none"/>
      <style:text-properties fo:font-size="13pt" style:font-size-asian="13pt" style:font-size-complex="13pt"/>
    </style:style>
    <style:style style:name="P17" style:family="paragraph">
      <loext:graphic-properties draw:fill="none"/>
      <style:text-properties fo:font-size="10.1000003814697pt" style:font-size-asian="10.1000003814697pt" style:font-size-complex="10.1000003814697pt"/>
    </style:style>
    <style:style style:name="P18" style:family="paragraph">
      <loext:graphic-properties draw:fill="none"/>
      <style:text-properties fo:font-size="98.6999969482422pt" style:font-size-asian="98.6999969482422pt" style:font-size-complex="98.6999969482422pt"/>
    </style:style>
    <style:style style:name="P19" style:family="paragraph">
      <loext:graphic-properties draw:fill="none"/>
      <style:text-properties fo:font-size="6.90000009536743pt" style:font-size-asian="6.90000009536743pt" style:font-size-complex="6.90000009536743pt"/>
    </style:style>
    <style:style style:name="P20" style:family="paragraph">
      <loext:graphic-properties draw:fill="none"/>
      <style:text-properties fo:font-size="7.90000009536743pt" style:font-size-asian="7.90000009536743pt" style:font-size-complex="7.90000009536743pt"/>
    </style:style>
    <style:style style:name="P21" style:family="paragraph">
      <loext:graphic-properties draw:fill="none"/>
      <style:text-properties fo:font-size="19.1000003814697pt" style:font-size-asian="19.1000003814697pt" style:font-size-complex="19.1000003814697pt"/>
    </style:style>
    <style:style style:name="P22" style:family="paragraph">
      <loext:graphic-properties draw:fill="none"/>
      <style:text-properties fo:font-size="8.69999980926514pt" style:font-size-asian="8.69999980926514pt" style:font-size-complex="8.69999980926514pt"/>
    </style:style>
    <style:style style:name="P23" style:family="paragraph">
      <loext:graphic-properties draw:fill="none"/>
      <style:text-properties fo:font-size="2.90000009536743pt" style:font-size-asian="2.90000009536743pt" style:font-size-complex="2.90000009536743pt"/>
    </style:style>
    <style:style style:name="P24" style:family="paragraph">
      <loext:graphic-properties draw:fill="none"/>
      <style:text-properties fo:font-size="14.3999996185303pt" style:font-size-asian="14.3999996185303pt" style:font-size-complex="14.3999996185303pt"/>
    </style:style>
    <style:style style:name="P25" style:family="paragraph">
      <loext:graphic-properties draw:fill="none"/>
      <style:text-properties fo:font-size="5.40000009536743pt" style:font-size-asian="5.40000009536743pt" style:font-size-complex="5.40000009536743pt"/>
    </style:style>
    <style:style style:name="P26" style:family="paragraph">
      <loext:graphic-properties draw:fill="none"/>
      <style:text-properties fo:font-size="7.59999990463257pt" style:font-size-asian="7.59999990463257pt" style:font-size-complex="7.59999990463257pt"/>
    </style:style>
    <style:style style:name="P27" style:family="paragraph">
      <loext:graphic-properties draw:fill="none"/>
      <style:text-properties fo:font-size="5.09999990463257pt" style:font-size-asian="5.09999990463257pt" style:font-size-complex="5.09999990463257pt"/>
    </style:style>
    <style:style style:name="P28" style:family="paragraph">
      <loext:graphic-properties draw:fill="none"/>
      <style:text-properties fo:font-size="2.20000004768372pt" style:font-size-asian="2.20000004768372pt" style:font-size-complex="2.20000004768372pt"/>
    </style:style>
    <style:style style:name="P29" style:family="paragraph">
      <loext:graphic-properties draw:fill="none"/>
      <style:paragraph-properties fo:text-align="start" style:writing-mode="lr-tb"/>
      <style:text-properties fo:font-size="15.1000003814697pt" style:font-size-asian="15.1000003814697pt" style:font-size-complex="15.1000003814697pt"/>
    </style:style>
    <style:style style:name="P30" style:family="paragraph">
      <style:text-properties style:font-name="F" fo:font-size="12pt"/>
    </style:style>
    <style:style style:name="P31" style:family="paragraph">
      <loext:graphic-properties draw:fill="none"/>
      <style:paragraph-properties fo:text-align="start" style:writing-mode="lr-tb"/>
      <style:text-properties fo:font-size="11.8999996185303pt" style:font-size-asian="11.8999996185303pt" style:font-size-complex="11.8999996185303pt"/>
    </style:style>
    <style:style style:name="T1" style:family="text">
      <style:text-properties fo:color="#000000" style:font-name="TimesNewRoman1" fo:font-size="15.1000003814697pt" style:font-size-asian="15.1000003814697pt" style:font-name-complex="TimesNewRoman1" style:font-size-complex="15.1000003814697pt"/>
    </style:style>
    <style:style style:name="T2" style:family="text">
      <style:text-properties fo:color="#000000" style:font-name="TimesNewRoman1" fo:font-size="25.8999996185303pt" style:font-size-asian="25.8999996185303pt" style:font-name-complex="TimesNewRoman1" style:font-size-complex="25.8999996185303pt" style:text-scale="79%"/>
    </style:style>
    <style:style style:name="T3" style:family="text">
      <style:text-properties fo:color="#000000" style:font-name="TimesNewRoman1" fo:font-size="11.8999996185303pt" style:font-size-asian="11.8999996185303pt" style:font-name-complex="TimesNewRoman1" style:font-size-complex="11.8999996185303pt"/>
    </style:style>
    <style:style style:name="T4" style:family="text">
      <style:text-properties fo:color="#000000" style:font-name="TimesNewRomanPS1" fo:font-size="33.9000015258789pt" fo:font-weight="bold" style:font-size-asian="33.9000015258789pt" style:font-name-complex="TimesNewRomanPS1" style:font-size-complex="33.9000015258789pt" style:font-weight-complex="bold" style:text-scale="90%"/>
    </style:style>
    <style:style style:name="T5" style:family="text">
      <style:text-properties fo:color="#000000" style:font-name="TimesNewRomanPS1" fo:font-size="11.5pt" fo:font-weight="bold" style:font-size-asian="11.5pt" style:font-name-complex="TimesNewRomanPS1" style:font-size-complex="11.5pt" style:font-weight-complex="bold"/>
    </style:style>
    <style:style style:name="T6" style:family="text">
      <style:text-properties fo:color="#000000" style:font-name="TimesNewRomanPS1" fo:font-size="15.1000003814697pt" fo:font-weight="bold" style:font-size-asian="15.1000003814697pt" style:font-name-complex="TimesNewRomanPS1" style:font-size-complex="15.1000003814697pt" style:font-weight-complex="bold"/>
    </style:style>
    <style:style style:name="T7" style:family="text">
      <style:text-properties fo:color="#000000" style:font-name="TimesNewRomanPS1" fo:font-size="15.8999996185303pt" fo:font-style="italic" style:font-size-asian="15.8999996185303pt" style:font-name-complex="TimesNewRomanPS1" style:font-size-complex="15.8999996185303pt" style:font-style-complex="italic"/>
    </style:style>
    <style:style style:name="T8" style:family="text">
      <style:text-properties fo:color="#000000" style:font-name="TimesNewRomanPS1" fo:font-size="10.5pt" fo:font-style="italic" style:font-size-asian="10.5pt" style:font-name-complex="TimesNewRomanPS1" style:font-size-complex="10.5pt" style:font-style-complex="italic"/>
    </style:style>
    <style:style style:name="T9" style:family="text">
      <style:text-properties fo:color="#000000" style:font-name="TimesNewRomanPS1" fo:font-size="15.8999996185303pt" fo:font-style="italic" style:font-size-asian="15.8999996185303pt" style:font-name-complex="TimesNewRomanPS1" style:font-size-complex="15.8999996185303pt" style:font-style-complex="italic" style:text-scale="78%"/>
    </style:style>
    <style:style style:name="T10" style:family="text">
      <style:text-properties fo:color="#000000" style:font-name="TimesNewRoman1" fo:font-size="15.8999996185303pt" style:font-size-asian="15.8999996185303pt" style:font-name-complex="TimesNewRoman1" style:font-size-complex="15.8999996185303pt"/>
    </style:style>
    <style:style style:name="T11" style:family="text">
      <style:text-properties fo:color="#000000" style:font-name="TimesNewRomanPS1" fo:font-size="15.8999996185303pt" fo:font-weight="bold" style:font-size-asian="15.8999996185303pt" style:font-name-complex="TimesNewRomanPS1" style:font-size-complex="15.8999996185303pt" style:font-weight-complex="bold"/>
    </style:style>
    <style:style style:name="T12" style:family="text">
      <style:text-properties fo:color="#000000" style:font-name="TimesNewRoman1" fo:font-size="10.5pt" style:font-size-asian="10.5pt" style:font-name-complex="TimesNewRoman1" style:font-size-complex="10.5pt"/>
    </style:style>
    <style:style style:name="T13" style:family="text">
      <style:text-properties fo:color="#000000" style:font-name="TimesNewRomanPS1" fo:font-size="15.8999996185303pt" fo:font-style="italic" style:font-size-asian="15.8999996185303pt" style:font-name-complex="TimesNewRomanPS1" style:font-size-complex="15.8999996185303pt" style:font-style-complex="italic" style:text-scale="94%"/>
    </style:style>
    <style:style style:name="T14" style:family="text">
      <style:text-properties fo:color="#000000" style:font-name="TimesNewRoman1" fo:font-size="14.1000003814697pt" style:font-size-asian="14.1000003814697pt" style:font-name-complex="TimesNewRoman1" style:font-size-complex="14.1000003814697pt"/>
    </style:style>
    <style:style style:name="T15" style:family="text">
      <style:text-properties fo:color="#000000" style:font-name="TimesNewRomanPS1" fo:font-size="11.8999996185303pt" fo:font-weight="bold" style:font-size-asian="11.8999996185303pt" style:font-name-complex="TimesNewRomanPS1" style:font-size-complex="11.8999996185303pt" style:font-weight-complex="bold" style:text-scale="86%"/>
    </style:style>
    <style:style style:name="T16" style:family="text">
      <style:text-properties fo:color="#000000" style:font-name="TimesNewRoman1" fo:font-size="18pt" style:font-size-asian="18pt" style:font-name-complex="TimesNewRoman1" style:font-size-complex="18pt"/>
    </style:style>
    <style:style style:name="T17" style:family="text">
      <style:text-properties fo:color="#000000" style:font-name="TimesNewRomanPS1" fo:font-size="9.39999961853027pt" fo:font-weight="bold" style:font-size-asian="9.39999961853027pt" style:font-name-complex="TimesNewRomanPS1" style:font-size-complex="9.39999961853027pt" style:font-weight-complex="bold"/>
    </style:style>
    <style:style style:name="T18" style:family="text">
      <style:text-properties fo:color="#000000" style:font-name="Calibri1" fo:font-size="11.1999998092651pt" style:font-size-asian="11.1999998092651pt" style:font-name-complex="Calibri1" style:font-size-complex="11.1999998092651pt"/>
    </style:style>
    <style:style style:name="T19" style:family="text">
      <style:text-properties fo:color="#000000" style:font-name="TimesNewRomanPS1" fo:font-size="15.1000003814697pt" fo:font-style="italic" style:font-size-asian="15.1000003814697pt" style:font-name-complex="TimesNewRomanPS1" style:font-size-complex="15.1000003814697pt" style:font-style-complex="italic"/>
    </style:style>
    <style:style style:name="T20" style:family="text">
      <style:text-properties fo:color="#000000" style:font-name="TimesNewRomanPS1" fo:font-size="15.8999996185303pt" fo:font-style="italic" fo:font-weight="bold" style:font-size-asian="15.8999996185303pt" style:font-name-complex="TimesNewRomanPS1" style:font-size-complex="15.8999996185303pt" style:font-style-complex="italic" style:font-weight-complex="bold"/>
    </style:style>
    <style:style style:name="T21" style:family="text">
      <style:text-properties fo:color="#000000" style:font-name="TimesNewRomanPS1" fo:font-size="15.8999996185303pt" fo:font-weight="bold" style:font-size-asian="15.8999996185303pt" style:font-name-complex="TimesNewRomanPS1" style:font-size-complex="15.8999996185303pt" style:font-weight-complex="bold" style:text-scale="89%"/>
    </style:style>
    <style:style style:name="T22" style:family="text">
      <style:text-properties fo:color="#000000" style:font-name="TimesNewRomanPS1" fo:font-size="15.8999996185303pt" fo:font-weight="bold" style:font-size-asian="15.8999996185303pt" style:font-name-complex="TimesNewRomanPS1" style:font-size-complex="15.8999996185303pt" style:font-weight-complex="bold" style:text-scale="95%"/>
    </style:style>
    <style:style style:name="T23" style:family="text">
      <style:text-properties fo:color="#000000" style:font-name="TimesNewRoman1" fo:font-size="9pt" style:font-size-asian="9pt" style:font-name-complex="TimesNewRoman1" style:font-size-complex="9pt"/>
    </style:style>
    <style:style style:name="T24" style:family="text">
      <style:text-properties fo:color="#000000" style:font-name="TimesNewRoman1" fo:font-size="13pt" style:font-size-asian="13pt" style:font-name-complex="TimesNewRoman1" style:font-size-complex="13pt" style:text-scale="300%"/>
    </style:style>
    <style:style style:name="T25" style:family="text">
      <style:text-properties fo:color="#000000" style:font-name="TimesNewRomanPS1" fo:font-size="10.1000003814697pt" fo:font-weight="bold" style:font-size-asian="10.1000003814697pt" style:font-name-complex="TimesNewRomanPS1" style:font-size-complex="10.1000003814697pt" style:font-weight-complex="bold"/>
    </style:style>
    <style:style style:name="T26" style:family="text">
      <style:text-properties fo:color="#000000" style:font-name="TimesNewRoman1" fo:font-size="15.1000003814697pt" style:font-size-asian="15.1000003814697pt" style:font-name-complex="TimesNewRoman1" style:font-size-complex="15.1000003814697pt" style:text-scale="106%"/>
    </style:style>
    <style:style style:name="T27" style:family="text">
      <style:text-properties fo:color="#000000" style:font-name="TimesNewRomanPS1" fo:font-size="10.5pt" fo:font-weight="bold" style:font-size-asian="10.5pt" style:font-name-complex="TimesNewRomanPS1" style:font-size-complex="10.5pt" style:font-weight-complex="bold" style:text-scale="117%"/>
    </style:style>
    <style:style style:name="T28" style:family="text">
      <style:text-properties fo:color="#000000" style:font-name="Arial2" fo:font-size="9.39999961853027pt" fo:font-weight="bold" style:font-size-asian="9.39999961853027pt" style:font-name-complex="Arial2" style:font-size-complex="9.39999961853027pt" style:font-weight-complex="bold"/>
    </style:style>
    <style:style style:name="T29" style:family="text">
      <style:text-properties fo:color="#000000" style:font-name="TimesNewRoman1" fo:font-size="11.5pt" style:font-size-asian="11.5pt" style:font-name-complex="TimesNewRoman1" style:font-size-complex="11.5pt"/>
    </style:style>
    <style:style style:name="T30" style:family="text">
      <style:text-properties fo:color="#000000" style:font-name="TimesNewRoman1" fo:font-size="15.1000003814697pt" style:font-size-asian="15.1000003814697pt" style:font-name-complex="TimesNewRoman1" style:font-size-complex="15.1000003814697pt" style:text-scale="88%"/>
    </style:style>
    <style:style style:name="T31" style:family="text">
      <style:text-properties fo:color="#ff0000" style:font-name="TimesNewRomanPS1" fo:font-size="15.1000003814697pt" fo:font-weight="bold" style:font-size-asian="15.1000003814697pt" style:font-name-complex="TimesNewRomanPS1" style:font-size-complex="15.1000003814697pt" style:font-weight-complex="bold"/>
    </style:style>
    <style:style style:name="T32" style:family="text">
      <style:text-properties fo:color="#000000" style:font-name="TimesNewRomanPS1" fo:font-size="9.39999961853027pt" fo:font-style="italic" fo:font-weight="bold" style:font-size-asian="9.39999961853027pt" style:font-name-complex="TimesNewRomanPS1" style:font-size-complex="9.39999961853027pt" style:font-style-complex="italic" style:font-weight-complex="bold"/>
    </style:style>
    <style:style style:name="T33" style:family="text">
      <style:text-properties fo:color="#000000" style:font-name="TimesNewRoman1" fo:font-size="10.1000003814697pt" style:font-size-asian="10.1000003814697pt" style:font-name-complex="TimesNewRoman1" style:font-size-complex="10.1000003814697pt"/>
    </style:style>
    <style:style style:name="T34" style:family="text">
      <style:text-properties fo:color="#000000" style:font-name="TimesNewRomanPS1" fo:font-size="11.5pt" fo:font-style="italic" style:font-size-asian="11.5pt" style:font-name-complex="TimesNewRomanPS1" style:font-size-complex="11.5pt" style:font-style-complex="italic"/>
    </style:style>
    <style:style style:name="T35" style:family="text">
      <style:text-properties fo:color="#000000" style:font-name="TimesNewRomanPS1" fo:font-size="11.8999996185303pt" fo:font-style="italic" style:font-size-asian="11.8999996185303pt" style:font-name-complex="TimesNewRomanPS1" style:font-size-complex="11.8999996185303pt" style:font-style-complex="italic"/>
    </style:style>
    <style:style style:name="T36" style:family="text">
      <style:text-properties fo:color="#000000" style:font-name="TimesNewRomanPS1" fo:font-size="18pt" fo:font-weight="bold" style:font-size-asian="18pt" style:font-name-complex="TimesNewRomanPS1" style:font-size-complex="18pt" style:font-weight-complex="bold"/>
    </style:style>
    <style:style style:name="T37" style:family="text">
      <style:text-properties fo:color="#000000" style:font-name="TimesNewRomanPS1" fo:font-size="18pt" fo:font-style="italic" style:font-size-asian="18pt" style:font-name-complex="TimesNewRomanPS1" style:font-size-complex="18pt" style:font-style-complex="italic"/>
    </style:style>
    <style:style style:name="T38" style:family="text">
      <style:text-properties fo:color="#000000" style:font-name="TimesNewRomanPS1" fo:font-size="11.8999996185303pt" fo:font-weight="bold" style:font-size-asian="11.8999996185303pt" style:font-name-complex="TimesNewRomanPS1" style:font-size-complex="11.8999996185303pt" style:font-weight-complex="bold"/>
    </style:style>
    <style:style style:name="T39" style:family="text">
      <style:text-properties fo:color="#000000" style:font-name="TimesNewRomanPS1" fo:font-size="15.1000003814697pt" fo:font-style="italic" fo:font-weight="bold" style:font-size-asian="15.1000003814697pt" style:font-name-complex="TimesNewRomanPS1" style:font-size-complex="15.1000003814697pt" style:font-style-complex="italic" style:font-weight-complex="bold"/>
    </style:style>
    <style:style style:name="T40" style:family="text">
      <style:text-properties fo:color="#000000" style:font-name="TimesNewRomanPS1" fo:font-size="14.1000003814697pt" fo:font-weight="bold" style:font-size-asian="14.1000003814697pt" style:font-name-complex="TimesNewRomanPS1" style:font-size-complex="14.1000003814697pt" style:font-weight-complex="bold"/>
    </style:style>
    <style:style style:name="T41" style:family="text">
      <style:text-properties fo:color="#000000" style:font-name="TimesNewRomanPS1" fo:font-size="10.1000003814697pt" fo:font-style="italic" fo:font-weight="bold" style:font-size-asian="10.1000003814697pt" style:font-name-complex="TimesNewRomanPS1" style:font-size-complex="10.1000003814697pt" style:font-style-complex="italic" style:font-weight-complex="bold"/>
    </style:style>
    <style:style style:name="T42" style:family="text">
      <style:text-properties fo:color="#000000" style:font-name="TimesNewRomanPS1" fo:font-size="9pt" fo:font-style="italic" style:font-size-asian="9pt" style:font-name-complex="TimesNewRomanPS1" style:font-size-complex="9pt" style:font-style-complex="italic"/>
    </style:style>
    <style:style style:name="T43" style:family="text">
      <style:text-properties fo:color="#000000" style:font-name="TimesNewRomanPS1" fo:font-size="10.5pt" fo:font-weight="bold" style:font-size-asian="10.5pt" style:font-name-complex="TimesNewRomanPS1" style:font-size-complex="10.5pt" style:font-weight-complex="bold"/>
    </style:style>
    <style:style style:name="T44" style:family="text">
      <style:text-properties fo:color="#000000" style:font-name="TimesNewRomanPS1" fo:font-size="10.1000003814697pt" fo:font-style="italic" style:font-size-asian="10.1000003814697pt" style:font-name-complex="TimesNewRomanPS1" style:font-size-complex="10.1000003814697pt" style:font-style-complex="italic"/>
    </style:style>
    <style:style style:name="T45" style:family="text">
      <style:text-properties fo:color="#000000" style:font-name="TimesNewRomanPS1" fo:font-size="9.39999961853027pt" fo:font-style="italic" style:font-size-asian="9.39999961853027pt" style:font-name-complex="TimesNewRomanPS1" style:font-size-complex="9.39999961853027pt" style:font-style-complex="italic"/>
    </style:style>
    <style:style style:name="T46" style:family="text">
      <style:text-properties fo:color="#000000" style:font-name="TimesNewRoman1" fo:font-size="11.8999996185303pt" style:font-size-asian="11.8999996185303pt" style:font-name-complex="TimesNewRoman1" style:font-size-complex="11.8999996185303pt" style:text-scale="85%"/>
    </style:style>
    <style:style style:name="T47" style:family="text">
      <style:text-properties fo:color="#000000" style:font-name="Arial2" fo:font-size="9pt" style:font-size-asian="9pt" style:font-name-complex="Arial2" style:font-size-complex="9pt" style:text-scale="82%"/>
    </style:style>
    <style:style style:name="T48" style:family="text">
      <style:text-properties fo:color="#000000" style:font-name="TimesNewRoman1" fo:font-size="9.39999961853027pt" style:font-size-asian="9.39999961853027pt" style:font-name-complex="TimesNewRoman1" style:font-size-complex="9.39999961853027pt"/>
    </style:style>
    <style:style style:name="T49" style:family="text">
      <style:text-properties fo:color="#000000" style:font-name="TimesNewRomanPS1" fo:font-size="11.8999996185303pt" fo:font-style="italic" style:font-size-asian="11.8999996185303pt" style:font-name-complex="TimesNewRomanPS1" style:font-size-complex="11.8999996185303pt" style:font-style-complex="italic" style:text-scale="85%"/>
    </style:style>
    <style:style style:name="T50" style:family="text">
      <style:text-properties fo:color="#000000" style:font-name="TimesNewRomanPS1" fo:font-size="9pt" fo:font-style="italic" style:font-size-asian="9pt" style:font-name-complex="TimesNewRomanPS1" style:font-size-complex="9pt" style:font-style-complex="italic" style:text-scale="80%"/>
    </style:style>
    <style:style style:name="T51" style:family="text">
      <style:text-properties fo:color="#000000" style:font-name="Arial2" fo:font-size="98.6999969482422pt" style:font-size-asian="98.6999969482422pt" style:font-name-complex="Arial2" style:font-size-complex="98.6999969482422pt"/>
    </style:style>
    <style:style style:name="T52" style:family="text">
      <style:text-properties fo:color="#000000" style:font-name="TimesNewRoman1" fo:font-size="6.90000009536743pt" style:font-size-asian="6.90000009536743pt" style:font-name-complex="TimesNewRoman1" style:font-size-complex="6.90000009536743pt"/>
    </style:style>
    <style:style style:name="T53" style:family="text">
      <style:text-properties fo:color="#000000" style:font-name="TimesNewRoman1" fo:font-size="11.8999996185303pt" style:font-size-asian="11.8999996185303pt" style:font-name-complex="TimesNewRoman1" style:font-size-complex="11.8999996185303pt" style:text-scale="123%"/>
    </style:style>
    <style:style style:name="T54" style:family="text">
      <style:text-properties fo:color="#000000" style:font-name="TimesNewRomanPS1" fo:font-size="9pt" fo:font-style="italic" style:font-size-asian="9pt" style:font-name-complex="TimesNewRomanPS1" style:font-size-complex="9pt" style:font-style-complex="italic" style:text-scale="120%"/>
    </style:style>
    <style:style style:name="T55" style:family="text">
      <style:text-properties fo:color="#000000" style:font-name="TimesNewRomanPS1" fo:font-size="7.90000009536743pt" fo:font-style="italic" style:font-size-asian="7.90000009536743pt" style:font-name-complex="TimesNewRomanPS1" style:font-size-complex="7.90000009536743pt" style:font-style-complex="italic"/>
    </style:style>
    <style:style style:name="T56" style:family="text">
      <style:text-properties fo:color="#000000" style:font-name="TimesNewRoman1" fo:font-size="19.1000003814697pt" style:font-size-asian="19.1000003814697pt" style:font-name-complex="TimesNewRoman1" style:font-size-complex="19.1000003814697pt" style:text-scale="57%"/>
    </style:style>
    <style:style style:name="T57" style:family="text">
      <style:text-properties fo:color="#000000" style:font-name="TimesNewRoman1" fo:font-size="15.1000003814697pt" style:font-size-asian="15.1000003814697pt" style:font-name-complex="TimesNewRoman1" style:font-size-complex="15.1000003814697pt" style:text-scale="94%"/>
    </style:style>
    <style:style style:name="T58" style:family="text">
      <style:text-properties fo:color="#000000" style:font-name="TimesNewRomanPS1" fo:font-size="9pt" fo:font-style="italic" style:font-size-asian="9pt" style:font-name-complex="TimesNewRomanPS1" style:font-size-complex="9pt" style:font-style-complex="italic" style:text-scale="90%"/>
    </style:style>
    <style:style style:name="T59" style:family="text">
      <style:text-properties fo:color="#000000" style:font-name="TimesNewRoman1" fo:font-size="11.8999996185303pt" style:font-size-asian="11.8999996185303pt" style:font-name-complex="TimesNewRoman1" style:font-size-complex="11.8999996185303pt" style:text-scale="92%"/>
    </style:style>
    <style:style style:name="T60" style:family="text">
      <style:text-properties fo:color="#000000" style:font-name="TimesNewRomanPS1" fo:font-size="8.69999980926514pt" fo:font-style="italic" style:font-size-asian="8.69999980926514pt" style:font-name-complex="TimesNewRomanPS1" style:font-size-complex="8.69999980926514pt" style:font-style-complex="italic"/>
    </style:style>
    <style:style style:name="T61" style:family="text">
      <style:text-properties fo:color="#000000" style:font-name="TimesNewRomanPS1" fo:font-size="2.90000009536743pt" fo:font-style="italic" style:font-size-asian="2.90000009536743pt" style:font-name-complex="TimesNewRomanPS1" style:font-size-complex="2.90000009536743pt" style:font-style-complex="italic"/>
    </style:style>
    <style:style style:name="T62" style:family="text">
      <style:text-properties fo:color="#000000" style:font-name="TimesNewRoman1" fo:font-size="13pt" style:font-size-asian="13pt" style:font-name-complex="TimesNewRoman1" style:font-size-complex="13pt"/>
    </style:style>
    <style:style style:name="T63" style:family="text">
      <style:text-properties fo:color="#000000" style:font-name="TimesNewRomanPS1" fo:font-size="15.1000003814697pt" fo:font-style="italic" style:font-size-asian="15.1000003814697pt" style:font-name-complex="TimesNewRomanPS1" style:font-size-complex="15.1000003814697pt" style:font-style-complex="italic" style:text-scale="82%"/>
    </style:style>
    <style:style style:name="T64" style:family="text">
      <style:text-properties fo:color="#000000" style:font-name="TimesNewRomanPS1" fo:font-size="13pt" fo:font-weight="bold" style:font-size-asian="13pt" style:font-name-complex="TimesNewRomanPS1" style:font-size-complex="13pt" style:font-weight-complex="bold"/>
    </style:style>
    <style:style style:name="T65" style:family="text">
      <style:text-properties fo:color="#000000" style:font-name="TimesNewRoman1" fo:font-size="15.1000003814697pt" style:font-size-asian="15.1000003814697pt" style:font-name-complex="TimesNewRoman1" style:font-size-complex="15.1000003814697pt" style:text-scale="118%"/>
    </style:style>
    <style:style style:name="T66" style:family="text">
      <style:text-properties fo:color="#000000" style:font-name="TimesNewRomanPS1" fo:font-size="11.8999996185303pt" fo:font-style="italic" fo:font-weight="bold" style:font-size-asian="11.8999996185303pt" style:font-name-complex="TimesNewRomanPS1" style:font-size-complex="11.8999996185303pt" style:font-style-complex="italic" style:font-weight-complex="bold"/>
    </style:style>
    <style:style style:name="T67" style:family="text">
      <style:text-properties fo:color="#000000" style:font-name="TimesNewRomanPS1" fo:font-size="9pt" fo:font-weight="bold" style:font-size-asian="9pt" style:font-name-complex="TimesNewRomanPS1" style:font-size-complex="9pt" style:font-weight-complex="bold"/>
    </style:style>
    <style:style style:name="T68" style:family="text">
      <style:text-properties fo:color="#000000" style:font-name="Arial2" fo:font-size="14.3999996185303pt" fo:font-style="italic" style:font-size-asian="14.3999996185303pt" style:font-name-complex="Arial2" style:font-size-complex="14.3999996185303pt" style:font-style-complex="italic" style:text-scale="150%"/>
    </style:style>
    <style:style style:name="T69" style:family="text">
      <style:text-properties fo:color="#000000" style:font-name="TimesNewRomanPS1" fo:font-size="11.5pt" fo:font-style="italic" fo:font-weight="bold" style:font-size-asian="11.5pt" style:font-name-complex="TimesNewRomanPS1" style:font-size-complex="11.5pt" style:font-style-complex="italic" style:font-weight-complex="bold"/>
    </style:style>
    <style:style style:name="T70" style:family="text">
      <style:text-properties fo:color="#000000" style:font-name="TimesNewRomanPS1" fo:font-size="6.90000009536743pt" fo:font-weight="bold" style:font-size-asian="6.90000009536743pt" style:font-name-complex="TimesNewRomanPS1" style:font-size-complex="6.90000009536743pt" style:font-weight-complex="bold"/>
    </style:style>
    <style:style style:name="T71" style:family="text">
      <style:text-properties fo:color="#000000" style:font-name="TimesNewRomanPS1" fo:font-size="5.40000009536743pt" fo:font-style="italic" style:font-size-asian="5.40000009536743pt" style:font-name-complex="TimesNewRomanPS1" style:font-size-complex="5.40000009536743pt" style:font-style-complex="italic"/>
    </style:style>
    <style:style style:name="T72" style:family="text">
      <style:text-properties fo:color="#000000" style:font-name="TimesNewRoman1" fo:font-size="8.69999980926514pt" style:font-size-asian="8.69999980926514pt" style:font-name-complex="TimesNewRoman1" style:font-size-complex="8.69999980926514pt" style:text-scale="90%"/>
    </style:style>
    <style:style style:name="T73" style:family="text">
      <style:text-properties fo:color="#000000" style:font-name="TimesNewRomanPS1" fo:font-size="8.69999980926514pt" fo:font-style="italic" style:font-size-asian="8.69999980926514pt" style:font-name-complex="TimesNewRomanPS1" style:font-size-complex="8.69999980926514pt" style:font-style-complex="italic" style:text-scale="90%"/>
    </style:style>
    <style:style style:name="T74" style:family="text">
      <style:text-properties fo:color="#000000" style:font-name="TimesNewRoman1" fo:font-size="7.59999990463257pt" style:font-size-asian="7.59999990463257pt" style:font-name-complex="TimesNewRoman1" style:font-size-complex="7.59999990463257pt"/>
    </style:style>
    <style:style style:name="T75" style:family="text">
      <style:text-properties fo:color="#000000" style:font-name="TimesNewRoman1" fo:font-size="8.69999980926514pt" style:font-size-asian="8.69999980926514pt" style:font-name-complex="TimesNewRoman1" style:font-size-complex="8.69999980926514pt"/>
    </style:style>
    <style:style style:name="T76" style:family="text">
      <style:text-properties fo:color="#000000" style:font-name="TimesNewRomanPS1" fo:font-size="5.09999990463257pt" fo:font-style="italic" style:font-size-asian="5.09999990463257pt" style:font-name-complex="TimesNewRomanPS1" style:font-size-complex="5.09999990463257pt" style:font-style-complex="italic" style:text-scale="150%"/>
    </style:style>
    <style:style style:name="T77" style:family="text">
      <style:text-properties fo:color="#000000" style:font-name="TimesNewRomanPS1" fo:font-size="9.39999961853027pt" fo:font-style="italic" style:font-size-asian="9.39999961853027pt" style:font-name-complex="TimesNewRomanPS1" style:font-size-complex="9.39999961853027pt" style:font-style-complex="italic" style:text-scale="80%"/>
    </style:style>
    <style:style style:name="T78" style:family="text">
      <style:text-properties fo:color="#000000" style:font-name="TimesNewRomanPS1" fo:font-size="2.20000004768372pt" fo:font-style="italic" style:font-size-asian="2.20000004768372pt" style:font-name-complex="TimesNewRomanPS1" style:font-size-complex="2.20000004768372pt" style:font-style-complex="italic"/>
    </style:style>
    <style:style style:name="T79" style:family="text">
      <style:text-properties fo:color="#000000" style:font-name="TimesNewRoman1" fo:font-size="11.8999996185303pt" style:font-size-asian="11.8999996185303pt" style:font-name-complex="TimesNewRoman1" style:font-size-complex="11.8999996185303pt" style:text-scale="108%"/>
    </style:style>
    <style:style style:name="T80" style:family="text">
      <style:text-properties fo:color="#000000" style:font-name="Segoe UI Symbol1" fo:font-size="15.1000003814697pt" style:font-size-asian="15.1000003814697pt" style:font-name-complex="Segoe UI Symbol1" style:font-size-complex="15.1000003814697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1" draw:layer="layout" svg:width="19.919cm" svg:height="21.376cm" svg:x="2.09cm" svg:y="-0.001cm">
          <draw:image xlink:href="Pictures/100000000000062000000693D556BF23.jpg" xlink:type="simple" xlink:show="embed" xlink:actuate="onLoad">
            <text:p/>
          </draw:image>
        </draw:frame>
        <draw:polygon draw:style-name="gr2" draw:text-style-name="P2" draw:layer="layout" svg:width="9.344cm" svg:height="2.117cm" svg:x="5.737cm" svg:y="18.626cm" svg:viewBox="0 0 9345 2118" draw:points="0,2118 9345,2118 9345,0 0,0">
          <text:p/>
        </draw:polygon>
        <draw:polygon draw:style-name="gr2" draw:text-style-name="P2" draw:layer="layout" svg:width="9.341cm" svg:height="0.941cm" svg:x="5.743cm" svg:y="18.638cm" svg:viewBox="0 0 9342 942" draw:points="0,942 9342,942 9342,0 0,0">
          <text:p/>
        </draw:polygon>
        <draw:frame draw:style-name="gr3" draw:text-style-name="P4" draw:layer="layout" svg:width="0.532cm" svg:height="0.615cm" svg:x="22.023cm" svg:y="20.908cm">
          <draw:text-box>
            <text:p text:style-name="P3"><text:span text:style-name="T1"><text:s/></text:span></text:p>
          </draw:text-box>
        </draw:frame>
        <draw:polygon draw:style-name="gr2" draw:text-style-name="P2" draw:layer="layout" svg:width="9.341cm" svg:height="1.168cm" svg:x="5.743cm" svg:y="19.579cm" svg:viewBox="0 0 9342 1169" draw:points="0,1169 9342,1169 9342,0 0,0">
          <text:p/>
        </draw:polygon>
        <draw:frame draw:style-name="gr4" draw:text-style-name="P5" draw:layer="layout" svg:width="9.712cm" svg:height="1.208cm" svg:x="5.884cm" svg:y="18.574cm">
          <draw:text-box>
            <text:p text:style-name="P3"><text:span text:style-name="T2">À l’usage de tous les diocèses de </text:span></text:p>
          </draw:text-box>
        </draw:frame>
        <draw:frame draw:style-name="gr4" draw:text-style-name="P5" draw:layer="layout" svg:width="2.797cm" svg:height="1.208cm" svg:x="9.163cm" svg:y="19.526cm">
          <draw:text-box>
            <text:p text:style-name="P3"><text:span text:style-name="T2">Belgique </text:span></text:p>
          </draw:text-box>
        </draw:frame>
        <draw:frame draw:style-name="gr5" draw:text-style-name="P6" draw:layer="layout" svg:width="0.418cm" svg:height="0.484cm" svg:x="2.504cm" svg:y="21.404cm">
          <draw:text-box>
            <text:p text:style-name="P3"><text:span text:style-name="T3"><text:s/></text:span></text:p>
          </draw:text-box>
        </draw:frame>
      </draw:page>
      <draw:page draw:name="page2" draw:style-name="dp1" draw:master-page-name="master-page26">
        <draw:frame draw:style-name="gr3" draw:text-style-name="P4" draw:layer="layout" svg:width="0.532cm" svg:height="0.615cm" svg:x="2.504cm" svg:y="27.731cm">
          <draw:text-box>
            <text:p text:style-name="P3"><text:span text:style-name="T1"><text:s/></text:span></text:p>
          </draw:text-box>
        </draw:frame>
        <draw:frame draw:style-name="gr6" draw:text-style-name="P7" draw:layer="layout" svg:width="7.54cm" svg:height="1.58cm" svg:x="6.291cm" svg:y="2.57cm">
          <draw:text-box>
            <text:p text:style-name="P3"><text:span text:style-name="T4">CATÉCHISME </text:span></text:p>
          </draw:text-box>
        </draw:frame>
        <draw:frame draw:style-name="gr6" draw:text-style-name="P7" draw:layer="layout" svg:width="1.074cm" svg:height="1.58cm" svg:x="10.51cm" svg:y="5.085cm">
          <draw:text-box>
            <text:p text:style-name="P3"><text:span text:style-name="T4"><text:s/></text:span></text:p>
          </draw:text-box>
        </draw:frame>
        <draw:frame draw:style-name="gr7" draw:text-style-name="P8" draw:layer="layout" svg:width="0.405cm" svg:height="0.467cm" svg:x="2.504cm" svg:y="8.9cm">
          <draw:text-box>
            <text:p text:style-name="P3"><text:span text:style-name="T5"><text:s text:c="2"/></text:span></text:p>
          </draw:text-box>
        </draw:frame>
        <draw:frame draw:style-name="gr7" draw:text-style-name="P8" draw:layer="layout" svg:width="3.148cm" svg:height="0.467cm" svg:x="2.504cm" svg:y="11.949cm">
          <draw:text-box>
            <text:p text:style-name="P3"><text:span text:style-name="T5"><text:s text:c="31"/></text:span></text:p>
          </draw:text-box>
        </draw:frame>
        <draw:frame draw:style-name="gr7" draw:text-style-name="P8" draw:layer="layout" svg:width="1.93cm" svg:height="0.467cm" svg:x="2.504cm" svg:y="15.101cm">
          <draw:text-box>
            <text:p text:style-name="P3"><text:span text:style-name="T5"><text:s text:c="19"/></text:span></text:p>
          </draw:text-box>
        </draw:frame>
        <draw:frame draw:style-name="gr3" draw:text-style-name="P4" draw:layer="layout" svg:width="13.243cm" svg:height="0.615cm" svg:x="4.435cm" svg:y="14.987cm">
          <draw:text-box>
            <text:p text:style-name="P3"><text:span text:style-name="T6">À L’USAGE DE TOUS LES DIOCÈSES DE BELGIQUE </text:span></text:p>
          </draw:text-box>
        </draw:frame>
        <draw:frame draw:style-name="gr3" draw:text-style-name="P4" draw:layer="layout" svg:width="0.532cm" svg:height="0.615cm" svg:x="2.504cm" svg:y="15.99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6.6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7.19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7.80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41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02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63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24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85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4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07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687cm">
          <draw:text-box>
            <text:p text:style-name="P3"><text:span text:style-name="T1"><text:s/></text:span></text:p>
          </draw:text-box>
        </draw:frame>
        <draw:line draw:style-name="gr8" draw:text-style-name="P1" draw:layer="layout" svg:x1="10.477cm" svg:y1="6.76cm" svg:x2="10.477cm" svg:y2="14.042cm">
          <text:p/>
        </draw:line>
        <draw:line draw:style-name="gr8" draw:text-style-name="P1" draw:layer="layout" svg:x1="9.948cm" svg:y1="6.76cm" svg:x2="9.948cm" svg:y2="14.042cm">
          <text:p/>
        </draw:line>
        <draw:line draw:style-name="gr9" draw:text-style-name="P1" draw:layer="layout" svg:x1="19.642cm" svg:y1="1.892cm" svg:x2="19.642cm" svg:y2="24.052cm">
          <text:p/>
        </draw:line>
        <draw:line draw:style-name="gr9" draw:text-style-name="P1" draw:layer="layout" svg:x1="10.133cm" svg:y1="8.41cm" svg:x2="13.481cm" svg:y2="8.41cm">
          <text:p/>
        </draw:line>
        <draw:line draw:style-name="gr9" draw:text-style-name="P1" draw:layer="layout" svg:x1="6.969cm" svg:y1="8.41cm" svg:x2="10.292cm" svg:y2="8.41cm">
          <text:p/>
        </draw:line>
        <draw:line draw:style-name="gr9" draw:text-style-name="P1" draw:layer="layout" svg:x1="6.969cm" svg:y1="8.865cm" svg:x2="11.497cm" svg:y2="8.865cm">
          <text:p/>
        </draw:line>
        <draw:line draw:style-name="gr9" draw:text-style-name="P1" draw:layer="layout" svg:x1="10.133cm" svg:y1="8.865cm" svg:x2="13.481cm" svg:y2="8.865cm">
          <text:p/>
        </draw:line>
        <draw:line draw:style-name="gr8" draw:text-style-name="P1" draw:layer="layout" svg:x1="2.492cm" svg:y1="1.19cm" svg:x2="2.492cm" svg:y2="24.052cm">
          <text:p/>
        </draw:line>
        <draw:line draw:style-name="gr10" draw:text-style-name="P1" draw:layer="layout" svg:x1="10.477cm" svg:y1="14.042cm" svg:x2="9.948cm" svg:y2="14.042cm">
          <text:p/>
        </draw:line>
        <draw:line draw:style-name="gr10" draw:text-style-name="P1" draw:layer="layout" svg:x1="6.969cm" svg:y1="8.445cm" svg:x2="6.969cm" svg:y2="8.865cm">
          <text:p/>
        </draw:line>
        <draw:line draw:style-name="gr10" draw:text-style-name="P1" draw:layer="layout" svg:x1="13.481cm" svg:y1="8.865cm" svg:x2="13.481cm" svg:y2="8.445cm">
          <text:p/>
        </draw:line>
        <draw:line draw:style-name="gr10" draw:text-style-name="P1" draw:layer="layout" svg:x1="9.948cm" svg:y1="6.76cm" svg:x2="10.477cm" svg:y2="6.76cm">
          <text:p/>
        </draw:line>
        <draw:frame draw:style-name="gr3" draw:text-style-name="P4" draw:layer="layout" svg:width="0.532cm" svg:height="0.615cm" svg:x="2.504cm" svg:y="23.297cm">
          <draw:text-box>
            <text:p text:style-name="P3"><text:span text:style-name="T1"><text:s/></text:span></text:p>
          </draw:text-box>
        </draw:frame>
      </draw:page>
      <draw:page draw:name="page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9.991cm" svg:height="0.645cm" svg:x="2.504cm" svg:y="2.525cm">
          <draw:text-box>
            <text:p text:style-name="P3"><text:span text:style-name="T7">AU CLERG É ET AUX FIDÈLES DE NOS <text:s text:c="2"/></text:span></text:p>
          </draw:text-box>
        </draw:frame>
        <draw:frame draw:style-name="gr11" draw:text-style-name="P9" draw:layer="layout" svg:width="9.221cm" svg:height="0.645cm" svg:x="2.504cm" svg:y="3.174cm">
          <draw:text-box>
            <text:p text:style-name="P3"><text:span text:style-name="T7">DIOCÈSES SALUT ET BÉNÉDICTION <text:s/></text:span></text:p>
          </draw:text-box>
        </draw:frame>
        <draw:frame draw:style-name="gr11" draw:text-style-name="P9" draw:layer="layout" svg:width="9.385cm" svg:height="0.645cm" svg:x="2.504cm" svg:y="3.822cm">
          <draw:text-box>
            <text:p text:style-name="P3"><text:span text:style-name="T7">EN NOTRE-SEIGNEUR JÉSUS-CHRIST </text:span></text:p>
          </draw:text-box>
        </draw:frame>
        <draw:frame draw:style-name="gr11" draw:text-style-name="P9" draw:layer="layout" svg:width="0.558cm" svg:height="0.645cm" svg:x="2.504cm" svg:y="4.47cm">
          <draw:text-box>
            <text:p text:style-name="P3"><text:span text:style-name="T7"><text:s/></text:span></text:p>
          </draw:text-box>
        </draw:frame>
        <draw:frame draw:style-name="gr11" draw:text-style-name="P9" draw:layer="layout" svg:width="2.906cm" svg:height="0.645cm" svg:x="2.504cm" svg:y="5.118cm">
          <draw:text-box>
            <text:p text:style-name="P3"><text:span text:style-name="T7">Considérant </text:span></text:p>
          </draw:text-box>
        </draw:frame>
        <draw:frame draw:style-name="gr11" draw:text-style-name="P9" draw:layer="layout" svg:width="0.763cm" svg:height="0.645cm" svg:x="6.061cm" svg:y="5.118cm">
          <draw:text-box>
            <text:p text:style-name="P3"><text:span text:style-name="T7">les </text:span></text:p>
          </draw:text-box>
        </draw:frame>
        <draw:frame draw:style-name="gr11" draw:text-style-name="P9" draw:layer="layout" svg:width="1.632cm" svg:height="0.645cm" svg:x="7.303cm" svg:y="5.118cm">
          <draw:text-box>
            <text:p text:style-name="P3"><text:span text:style-name="T7">graves </text:span></text:p>
          </draw:text-box>
        </draw:frame>
        <draw:frame draw:style-name="gr11" draw:text-style-name="P9" draw:layer="layout" svg:width="3.215cm" svg:height="0.645cm" svg:x="9.48cm" svg:y="5.118cm">
          <draw:text-box>
            <text:p text:style-name="P3"><text:span text:style-name="T7">inconvénients </text:span></text:p>
          </draw:text-box>
        </draw:frame>
        <draw:frame draw:style-name="gr11" draw:text-style-name="P9" draw:layer="layout" svg:width="0.949cm" svg:height="0.645cm" svg:x="13.307cm" svg:y="5.118cm">
          <draw:text-box>
            <text:p text:style-name="P3"><text:span text:style-name="T7">que </text:span></text:p>
          </draw:text-box>
        </draw:frame>
        <draw:frame draw:style-name="gr11" draw:text-style-name="P9" draw:layer="layout" svg:width="2.035cm" svg:height="0.645cm" svg:x="14.74cm" svg:y="5.118cm">
          <draw:text-box>
            <text:p text:style-name="P3"><text:span text:style-name="T7">présente </text:span></text:p>
          </draw:text-box>
        </draw:frame>
        <draw:frame draw:style-name="gr11" draw:text-style-name="P9" draw:layer="layout" svg:width="1.198cm" svg:height="0.645cm" svg:x="17.392cm" svg:y="5.118cm">
          <draw:text-box>
            <text:p text:style-name="P3"><text:span text:style-name="T7">pour </text:span></text:p>
          </draw:text-box>
        </draw:frame>
        <draw:frame draw:style-name="gr11" draw:text-style-name="P9" draw:layer="layout" svg:width="14.989cm" svg:height="0.645cm" svg:x="2.504cm" svg:y="5.766cm">
          <draw:text-box>
            <text:p text:style-name="P3"><text:span text:style-name="T7">l'enseignement <text:s/>religieux <text:s/>la <text:s/>diversité <text:s/>des <text:s/>Catéchismes <text:s/>dans <text:s/>les </text:span></text:p>
          </draw:text-box>
        </draw:frame>
        <draw:frame draw:style-name="gr11" draw:text-style-name="P9" draw:layer="layout" svg:width="7.499cm" svg:height="0.645cm" svg:x="2.504cm" svg:y="6.413cm">
          <draw:text-box>
            <text:p text:style-name="P3"><text:span text:style-name="T7">six <text:s/>diocèses <text:s/>de <text:s/>Belgique, <text:s/>le <text:s/>IV</text:span></text:p>
          </draw:text-box>
        </draw:frame>
        <draw:frame draw:style-name="gr12" draw:text-style-name="P10" draw:layer="layout" svg:width="0.596cm" svg:height="0.429cm" svg:x="10.395cm" svg:y="6.393cm">
          <draw:text-box>
            <text:p text:style-name="P3"><text:span text:style-name="T8">ème</text:span></text:p>
          </draw:text-box>
        </draw:frame>
        <draw:frame draw:style-name="gr11" draw:text-style-name="P9" draw:layer="layout" svg:width="1.508cm" svg:height="0.645cm" svg:x="11.03cm" svg:y="6.413cm">
          <draw:text-box>
            <text:p text:style-name="P3"><text:span text:style-name="T7"><text:s text:c="2"/></text:span><text:span text:style-name="T7">et <text:s/>le </text:span></text:p>
          </draw:text-box>
        </draw:frame>
        <draw:frame draw:style-name="gr13" draw:text-style-name="P9" draw:layer="layout" svg:width="0.434cm" svg:height="0.738cm" svg:x="12.67cm" svg:y="6.413cm">
          <draw:text-box>
            <text:p text:style-name="P3"><text:span text:style-name="T9">V</text:span></text:p>
          </draw:text-box>
        </draw:frame>
        <draw:frame draw:style-name="gr12" draw:text-style-name="P10" draw:layer="layout" svg:width="0.596cm" svg:height="0.429cm" svg:x="12.936cm" svg:y="6.393cm">
          <draw:text-box>
            <text:p text:style-name="P3"><text:span text:style-name="T8">ème</text:span></text:p>
          </draw:text-box>
        </draw:frame>
        <draw:frame draw:style-name="gr13" draw:text-style-name="P9" draw:layer="layout" svg:width="0.434cm" svg:height="0.738cm" svg:x="13.572cm" svg:y="6.413cm">
          <draw:text-box>
            <text:p text:style-name="P3"><text:span text:style-name="T9"><text:s/></text:span></text:p>
          </draw:text-box>
        </draw:frame>
        <draw:frame draw:style-name="gr11" draw:text-style-name="P9" draw:layer="layout" svg:width="4.499cm" svg:height="0.645cm" svg:x="13.763cm" svg:y="6.413cm">
          <draw:text-box>
            <text:p text:style-name="P3"><text:span text:style-name="T7">Concile <text:s/>Provincial </text:span></text:p>
          </draw:text-box>
        </draw:frame>
        <draw:frame draw:style-name="gr11" draw:text-style-name="P9" draw:layer="layout" svg:width="15.471cm" svg:height="0.645cm" svg:x="2.504cm" svg:y="7.075cm">
          <draw:text-box>
            <text:p text:style-name="P3"><text:span text:style-name="T7">de <text:s/>Malines <text:s/>ont <text:s/>ordonné <text:s/>la <text:s/>publication <text:s/>d'un <text:s/>Catéchisme <text:s/>unique, </text:span></text:p>
          </draw:text-box>
        </draw:frame>
        <draw:frame draw:style-name="gr11" draw:text-style-name="P9" draw:layer="layout" svg:width="15.345cm" svg:height="0.645cm" svg:x="2.504cm" svg:y="7.723cm">
          <draw:text-box>
            <text:p text:style-name="P3"><text:span text:style-name="T7">obligatoire <text:s/>dans <text:s/>tout <text:s/>le <text:s/>pays. <text:s/>En <text:s/>exécution <text:s/>de <text:s/>ce <text:s/>décret, <text:s/>Nous </text:span></text:p>
          </draw:text-box>
        </draw:frame>
        <draw:frame draw:style-name="gr11" draw:text-style-name="P9" draw:layer="layout" svg:width="2.761cm" svg:height="0.645cm" svg:x="2.504cm" svg:y="8.37cm">
          <draw:text-box>
            <text:p text:style-name="P3"><text:span text:style-name="T7">approuvons </text:span></text:p>
          </draw:text-box>
        </draw:frame>
        <draw:frame draw:style-name="gr11" draw:text-style-name="P9" draw:layer="layout" svg:width="0.558cm" svg:height="0.645cm" svg:x="5.697cm" svg:y="8.37cm">
          <draw:text-box>
            <text:p text:style-name="P3"><text:span text:style-name="T7">le </text:span></text:p>
          </draw:text-box>
        </draw:frame>
        <draw:frame draw:style-name="gr11" draw:text-style-name="P9" draw:layer="layout" svg:width="1.787cm" svg:height="0.645cm" svg:x="6.482cm" svg:y="8.37cm">
          <draw:text-box>
            <text:p text:style-name="P3"><text:span text:style-name="T7">présent </text:span></text:p>
          </draw:text-box>
        </draw:frame>
        <draw:frame draw:style-name="gr11" draw:text-style-name="P9" draw:layer="layout" svg:width="2.89cm" svg:height="0.645cm" svg:x="8.623cm" svg:y="8.37cm">
          <draw:text-box>
            <text:p text:style-name="P3"><text:span text:style-name="T7">Catéchisme, </text:span></text:p>
          </draw:text-box>
        </draw:frame>
        <draw:frame draw:style-name="gr11" draw:text-style-name="P9" draw:layer="layout" svg:width="0.856cm" svg:height="0.645cm" svg:x="12.002cm" svg:y="8.37cm">
          <draw:text-box>
            <text:p text:style-name="P3"><text:span text:style-name="T7">qui </text:span></text:p>
          </draw:text-box>
        </draw:frame>
        <draw:frame draw:style-name="gr11" draw:text-style-name="P9" draw:layer="layout" svg:width="0.558cm" svg:height="0.645cm" svg:x="13.142cm" svg:y="8.37cm">
          <draw:text-box>
            <text:p text:style-name="P3"><text:span text:style-name="T7">a </text:span></text:p>
          </draw:text-box>
        </draw:frame>
        <draw:frame draw:style-name="gr11" draw:text-style-name="P9" draw:layer="layout" svg:width="0.793cm" svg:height="0.645cm" svg:x="13.801cm" svg:y="8.37cm">
          <draw:text-box>
            <text:p text:style-name="P3"><text:span text:style-name="T7">été </text:span></text:p>
          </draw:text-box>
        </draw:frame>
        <draw:frame draw:style-name="gr11" draw:text-style-name="P9" draw:layer="layout" svg:width="2.098cm" svg:height="0.645cm" svg:x="14.891cm" svg:y="8.37cm">
          <draw:text-box>
            <text:p text:style-name="P3"><text:span text:style-name="T7">composé </text:span></text:p>
          </draw:text-box>
        </draw:frame>
        <draw:frame draw:style-name="gr11" draw:text-style-name="P9" draw:layer="layout" svg:width="1.166cm" svg:height="0.645cm" svg:x="17.388cm" svg:y="8.37cm">
          <draw:text-box>
            <text:p text:style-name="P3"><text:span text:style-name="T7">avec </text:span></text:p>
          </draw:text-box>
        </draw:frame>
        <draw:frame draw:style-name="gr11" draw:text-style-name="P9" draw:layer="layout" svg:width="15.379cm" svg:height="0.645cm" svg:x="2.504cm" svg:y="9.019cm">
          <draw:text-box>
            <text:p text:style-name="P3"><text:span text:style-name="T7">grand <text:s/>soin, <text:s/>et <text:s/>Nous <text:s/>prescrivons <text:s/>qu'il <text:s/>soit <text:s/>dorénavant <text:s/>en <text:s/>usage </text:span></text:p>
          </draw:text-box>
        </draw:frame>
        <draw:frame draw:style-name="gr11" draw:text-style-name="P9" draw:layer="layout" svg:width="15.781cm" svg:height="0.645cm" svg:x="2.504cm" svg:y="9.666cm">
          <draw:text-box>
            <text:p text:style-name="P3"><text:span text:style-name="T7">dans <text:s/>nos <text:s/>diocèses, <text:s/>à <text:s/>l'exclusion <text:s/>de <text:s/>tout <text:s/>autre <text:s/>il <text:s/>servira <text:s/>de <text:s/>texte </text:span></text:p>
          </draw:text-box>
        </draw:frame>
        <draw:frame draw:style-name="gr11" draw:text-style-name="P9" draw:layer="layout" svg:width="15.614cm" svg:height="0.645cm" svg:x="2.504cm" svg:y="10.314cm">
          <draw:text-box>
            <text:p text:style-name="P3"><text:span text:style-name="T7">pour <text:s/>l'enseignement <text:s/>catéchétique <text:s/>aux <text:s/>enfants <text:s/>dans <text:s/>les <text:s/>écoles, <text:s/>et </text:span></text:p>
          </draw:text-box>
        </draw:frame>
        <draw:frame draw:style-name="gr11" draw:text-style-name="P9" draw:layer="layout" svg:width="15.021cm" svg:height="0.645cm" svg:x="2.504cm" svg:y="10.962cm">
          <draw:text-box>
            <text:p text:style-name="P3"><text:span text:style-name="T7">pour l'instruction religieuse, le dimanche, aux fidèles dans les égli-</text:span></text:p>
          </draw:text-box>
        </draw:frame>
        <draw:frame draw:style-name="gr11" draw:text-style-name="P9" draw:layer="layout" svg:width="0.965cm" svg:height="0.645cm" svg:x="2.504cm" svg:y="11.61cm">
          <draw:text-box>
            <text:p text:style-name="P3"><text:span text:style-name="T7">ses. </text:span></text:p>
          </draw:text-box>
        </draw:frame>
        <draw:frame draw:style-name="gr11" draw:text-style-name="P9" draw:layer="layout" svg:width="0.558cm" svg:height="0.645cm" svg:x="2.504cm" svg:y="12.258cm">
          <draw:text-box>
            <text:p text:style-name="P3"><text:span text:style-name="T7"><text:s/></text:span></text:p>
          </draw:text-box>
        </draw:frame>
        <draw:frame draw:style-name="gr11" draw:text-style-name="P9" draw:layer="layout" svg:width="13.814cm" svg:height="0.645cm" svg:x="2.504cm" svg:y="12.919cm">
          <draw:text-box>
            <text:p text:style-name="P3"><text:span text:style-name="T7">Au nom du divin Maître, qui veut que sa doctrine soit connue </text:span></text:p>
          </draw:text-box>
        </draw:frame>
        <draw:frame draw:style-name="gr11" draw:text-style-name="P9" draw:layer="layout" svg:width="0.669cm" svg:height="0.645cm" svg:x="2.504cm" svg:y="13.567cm">
          <draw:text-box>
            <text:p text:style-name="P3"><text:span text:style-name="T7">de </text:span></text:p>
          </draw:text-box>
        </draw:frame>
        <draw:frame draw:style-name="gr11" draw:text-style-name="P9" draw:layer="layout" svg:width="1.074cm" svg:height="0.645cm" svg:x="3.429cm" svg:y="13.567cm">
          <draw:text-box>
            <text:p text:style-name="P3"><text:span text:style-name="T7">tous </text:span></text:p>
          </draw:text-box>
        </draw:frame>
        <draw:frame draw:style-name="gr11" draw:text-style-name="P9" draw:layer="layout" svg:width="0.763cm" svg:height="0.645cm" svg:x="4.785cm" svg:y="13.567cm">
          <draw:text-box>
            <text:p text:style-name="P3"><text:span text:style-name="T7">les </text:span></text:p>
          </draw:text-box>
        </draw:frame>
        <draw:frame draw:style-name="gr11" draw:text-style-name="P9" draw:layer="layout" svg:width="2.114cm" svg:height="0.645cm" svg:x="5.823cm" svg:y="13.567cm">
          <draw:text-box>
            <text:p text:style-name="P3"><text:span text:style-name="T7">hommes, </text:span></text:p>
          </draw:text-box>
        </draw:frame>
        <draw:frame draw:style-name="gr11" draw:text-style-name="P9" draw:layer="layout" svg:width="1.291cm" svg:height="0.645cm" svg:x="8.282cm" svg:y="13.567cm">
          <draw:text-box>
            <text:p text:style-name="P3"><text:span text:style-name="T7">Nous </text:span></text:p>
          </draw:text-box>
        </draw:frame>
        <draw:frame draw:style-name="gr11" draw:text-style-name="P9" draw:layer="layout" svg:width="2.316cm" svg:height="0.645cm" svg:x="9.867cm" svg:y="13.567cm">
          <draw:text-box>
            <text:p text:style-name="P3"><text:span text:style-name="T7">bénissons </text:span></text:p>
          </draw:text-box>
        </draw:frame>
        <draw:frame draw:style-name="gr11" draw:text-style-name="P9" draw:layer="layout" svg:width="1.166cm" svg:height="0.645cm" svg:x="12.552cm" svg:y="13.567cm">
          <draw:text-box>
            <text:p text:style-name="P3"><text:span text:style-name="T7">ceux </text:span></text:p>
          </draw:text-box>
        </draw:frame>
        <draw:frame draw:style-name="gr11" draw:text-style-name="P9" draw:layer="layout" svg:width="0.558cm" svg:height="0.645cm" svg:x="13.996cm" svg:y="13.567cm">
          <draw:text-box>
            <text:p text:style-name="P3"><text:span text:style-name="T7">et </text:span></text:p>
          </draw:text-box>
        </draw:frame>
        <draw:frame draw:style-name="gr11" draw:text-style-name="P9" draw:layer="layout" svg:width="1.414cm" svg:height="0.645cm" svg:x="14.781cm" svg:y="13.567cm">
          <draw:text-box>
            <text:p text:style-name="P3"><text:span text:style-name="T7">celles </text:span></text:p>
          </draw:text-box>
        </draw:frame>
        <draw:frame draw:style-name="gr11" draw:text-style-name="P9" draw:layer="layout" svg:width="0.856cm" svg:height="0.645cm" svg:x="16.49cm" svg:y="13.567cm">
          <draw:text-box>
            <text:p text:style-name="P3"><text:span text:style-name="T7">qui </text:span></text:p>
          </draw:text-box>
        </draw:frame>
        <draw:frame draw:style-name="gr11" draw:text-style-name="P9" draw:layer="layout" svg:width="3.346cm" svg:height="0.645cm" svg:x="2.504cm" svg:y="14.215cm">
          <draw:text-box>
            <text:p text:style-name="P3"><text:span text:style-name="T7">s'appliqueront </text:span></text:p>
          </draw:text-box>
        </draw:frame>
        <draw:frame draw:style-name="gr11" draw:text-style-name="P9" draw:layer="layout" svg:width="1.166cm" svg:height="0.645cm" svg:x="6.254cm" svg:y="14.215cm">
          <draw:text-box>
            <text:p text:style-name="P3"><text:span text:style-name="T7">avec </text:span></text:p>
          </draw:text-box>
        </draw:frame>
        <draw:frame draw:style-name="gr11" draw:text-style-name="P9" draw:layer="layout" svg:width="1.011cm" svg:height="0.645cm" svg:x="7.714cm" svg:y="14.215cm">
          <draw:text-box>
            <text:p text:style-name="P3"><text:span text:style-name="T7">zèle </text:span></text:p>
          </draw:text-box>
        </draw:frame>
        <draw:frame draw:style-name="gr11" draw:text-style-name="P9" draw:layer="layout" svg:width="0.558cm" svg:height="0.645cm" svg:x="8.993cm" svg:y="14.215cm">
          <draw:text-box>
            <text:p text:style-name="P3"><text:span text:style-name="T7">à </text:span></text:p>
          </draw:text-box>
        </draw:frame>
        <draw:frame draw:style-name="gr11" draw:text-style-name="P9" draw:layer="layout" svg:width="2.315cm" svg:height="0.645cm" svg:x="9.645cm" svg:y="14.215cm">
          <draw:text-box>
            <text:p text:style-name="P3"><text:span text:style-name="T7">enseigner </text:span></text:p>
          </draw:text-box>
        </draw:frame>
        <draw:frame draw:style-name="gr11" draw:text-style-name="P9" draw:layer="layout" svg:width="0.701cm" svg:height="0.645cm" svg:x="12.298cm" svg:y="14.215cm">
          <draw:text-box>
            <text:p text:style-name="P3"><text:span text:style-name="T7">ou </text:span></text:p>
          </draw:text-box>
        </draw:frame>
        <draw:frame draw:style-name="gr11" draw:text-style-name="P9" draw:layer="layout" svg:width="0.558cm" svg:height="0.645cm" svg:x="13.236cm" svg:y="14.215cm">
          <draw:text-box>
            <text:p text:style-name="P3"><text:span text:style-name="T7">à </text:span></text:p>
          </draw:text-box>
        </draw:frame>
        <draw:frame draw:style-name="gr11" draw:text-style-name="P9" draw:layer="layout" svg:width="2.429cm" svg:height="0.645cm" svg:x="13.895cm" svg:y="14.215cm">
          <draw:text-box>
            <text:p text:style-name="P3"><text:span text:style-name="T7">apprendre </text:span></text:p>
          </draw:text-box>
        </draw:frame>
        <draw:frame draw:style-name="gr11" draw:text-style-name="P9" draw:layer="layout" svg:width="0.638cm" svg:height="0.645cm" svg:x="16.708cm" svg:y="14.215cm">
          <draw:text-box>
            <text:p text:style-name="P3"><text:span text:style-name="T7">ce </text:span></text:p>
          </draw:text-box>
        </draw:frame>
        <draw:frame draw:style-name="gr11" draw:text-style-name="P9" draw:layer="layout" svg:width="2.89cm" svg:height="0.645cm" svg:x="2.504cm" svg:y="14.863cm">
          <draw:text-box>
            <text:p text:style-name="P3"><text:span text:style-name="T7">Catéchisme. </text:span></text:p>
          </draw:text-box>
        </draw:frame>
        <draw:frame draw:style-name="gr11" draw:text-style-name="P9" draw:layer="layout" svg:width="5.467cm" svg:height="0.645cm" svg:x="4.155cm" svg:y="15.714cm">
          <draw:text-box>
            <text:p text:style-name="P3"><text:span text:style-name="T7">Donné le 10 avril 1954. </text:span></text:p>
          </draw:text-box>
        </draw:frame>
        <draw:frame draw:style-name="gr11" draw:text-style-name="P9" draw:layer="layout" svg:width="10.795cm" svg:height="0.645cm" svg:x="2.504cm" svg:y="16.858cm">
          <draw:text-box>
            <text:p text:style-name="P3"><text:span text:style-name="T10">† </text:span><text:span text:style-name="T7">J. E. Card. van Roey, Archevêque de Malines. </text:span></text:p>
          </draw:text-box>
        </draw:frame>
        <draw:frame draw:style-name="gr11" draw:text-style-name="P9" draw:layer="layout" svg:width="7.795cm" svg:height="0.645cm" svg:x="2.504cm" svg:y="17.506cm">
          <draw:text-box>
            <text:p text:style-name="P3"><text:span text:style-name="T10">† </text:span><text:span text:style-name="T7">Louis-Joseph, Evêque de Liège. <text:s/></text:span></text:p>
          </draw:text-box>
        </draw:frame>
        <draw:frame draw:style-name="gr11" draw:text-style-name="P9" draw:layer="layout" svg:width="7.981cm" svg:height="0.645cm" svg:x="2.504cm" svg:y="18.153cm">
          <draw:text-box>
            <text:p text:style-name="P3"><text:span text:style-name="T10">† </text:span><text:span text:style-name="T7">André-Marie, Evêque de Namur. <text:s/></text:span></text:p>
          </draw:text-box>
        </draw:frame>
        <draw:frame draw:style-name="gr11" draw:text-style-name="P9" draw:layer="layout" svg:width="7.966cm" svg:height="0.645cm" svg:x="2.504cm" svg:y="18.802cm">
          <draw:text-box>
            <text:p text:style-name="P3"><text:span text:style-name="T10">† </text:span><text:span text:style-name="T7">Charles-Justin, Evêque de Gand. </text:span></text:p>
          </draw:text-box>
        </draw:frame>
        <draw:frame draw:style-name="gr11" draw:text-style-name="P9" draw:layer="layout" svg:width="8.505cm" svg:height="0.645cm" svg:x="2.504cm" svg:y="19.45cm">
          <draw:text-box>
            <text:p text:style-name="P3"><text:span text:style-name="T10">† </text:span><text:span text:style-name="T7">Charles-Marie, Evêque de Tournai. </text:span></text:p>
          </draw:text-box>
        </draw:frame>
        <draw:frame draw:style-name="gr11" draw:text-style-name="P9" draw:layer="layout" svg:width="8.058cm" svg:height="0.645cm" svg:x="2.504cm" svg:y="20.097cm">
          <draw:text-box>
            <text:p text:style-name="P3"><text:span text:style-name="T10">† </text:span><text:span text:style-name="T7">Emile-Joseph, Evêque de Bruges. </text:span></text:p>
          </draw:text-box>
        </draw:frame>
      </draw:page>
      <draw:page draw:name="page4" draw:style-name="dp1" draw:master-page-name="master-page60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16.06cm" svg:height="0.645cm" svg:x="2.504cm" svg:y="3.009cm">
          <draw:text-box>
            <text:p text:style-name="P3"><text:span text:style-name="T11">AVIS CONCERNANT <text:s/>L'EMPLOI <text:s/>DU CATECÉCHISME DANS </text:span></text:p>
          </draw:text-box>
        </draw:frame>
        <draw:frame draw:style-name="gr11" draw:text-style-name="P9" draw:layer="layout" svg:width="3.606cm" svg:height="0.645cm" svg:x="2.504cm" svg:y="3.657cm">
          <draw:text-box>
            <text:p text:style-name="P3"><text:span text:style-name="T11">LES ECOLES </text:span></text:p>
          </draw:text-box>
        </draw:frame>
        <draw:frame draw:style-name="gr11" draw:text-style-name="P9" draw:layer="layout" svg:width="14.958cm" svg:height="0.645cm" svg:x="2.504cm" svg:y="4.813cm">
          <draw:text-box>
            <text:p text:style-name="P3"><text:span text:style-name="T10">Afin de rendre l'enseignement <text:s/>de la religion dans <text:s/>les écoles aussi </text:span></text:p>
          </draw:text-box>
        </draw:frame>
        <draw:frame draw:style-name="gr11" draw:text-style-name="P9" draw:layer="layout" svg:width="14.924cm" svg:height="0.645cm" svg:x="2.504cm" svg:y="5.461cm">
          <draw:text-box>
            <text:p text:style-name="P3"><text:span text:style-name="T10">facile, aussi efficace et aussi fructueux que possible, on a divisé le </text:span></text:p>
          </draw:text-box>
        </draw:frame>
        <draw:frame draw:style-name="gr11" draw:text-style-name="P9" draw:layer="layout" svg:width="11.039cm" svg:height="0.645cm" svg:x="2.504cm" svg:y="6.121cm">
          <draw:text-box>
            <text:p text:style-name="P3"><text:span text:style-name="T10">texte du Catéchisme en deux séries de questions. </text:span></text:p>
          </draw:text-box>
        </draw:frame>
        <draw:frame draw:style-name="gr11" draw:text-style-name="P9" draw:layer="layout" svg:width="15.634cm" svg:height="0.645cm" svg:x="2.504cm" svg:y="7.088cm">
          <draw:text-box>
            <text:p text:style-name="P3"><text:span text:style-name="T10">La <text:s/>première <text:s/>série <text:s/>comporte <text:s/>les <text:s/>questions <text:s/>que <text:s/>les <text:s/>élèves <text:s/>doivent </text:span></text:p>
          </draw:text-box>
        </draw:frame>
        <draw:frame draw:style-name="gr11" draw:text-style-name="P9" draw:layer="layout" svg:width="14.936cm" svg:height="0.645cm" svg:x="2.504cm" svg:y="7.735cm">
          <draw:text-box>
            <text:p text:style-name="P3"><text:span text:style-name="T10">connaître mot à mot, en formules stéréotypées : ces questions sont </text:span></text:p>
          </draw:text-box>
        </draw:frame>
        <draw:frame draw:style-name="gr11" draw:text-style-name="P9" draw:layer="layout" svg:width="8.384cm" svg:height="0.645cm" svg:x="2.504cm" svg:y="8.383cm">
          <draw:text-box>
            <text:p text:style-name="P3"><text:span text:style-name="T10">imprimées en caractères plus grands. </text:span></text:p>
          </draw:text-box>
        </draw:frame>
        <draw:frame draw:style-name="gr11" draw:text-style-name="P9" draw:layer="layout" svg:width="0.731cm" svg:height="0.645cm" svg:x="2.504cm" svg:y="9.349cm">
          <draw:text-box>
            <text:p text:style-name="P3"><text:span text:style-name="T10">La </text:span></text:p>
          </draw:text-box>
        </draw:frame>
        <draw:frame draw:style-name="gr11" draw:text-style-name="P9" draw:layer="layout" svg:width="1.942cm" svg:height="0.645cm" svg:x="3.889cm" svg:y="9.349cm">
          <draw:text-box>
            <text:p text:style-name="P3"><text:span text:style-name="T10">seconde </text:span></text:p>
          </draw:text-box>
        </draw:frame>
        <draw:frame draw:style-name="gr11" draw:text-style-name="P9" draw:layer="layout" svg:width="1.197cm" svg:height="0.645cm" svg:x="6.577cm" svg:y="9.349cm">
          <draw:text-box>
            <text:p text:style-name="P3"><text:span text:style-name="T10">série </text:span></text:p>
          </draw:text-box>
        </draw:frame>
        <draw:frame draw:style-name="gr11" draw:text-style-name="P9" draw:layer="layout" svg:width="2.253cm" svg:height="0.645cm" svg:x="8.479cm" svg:y="9.349cm">
          <draw:text-box>
            <text:p text:style-name="P3"><text:span text:style-name="T10">comporte </text:span></text:p>
          </draw:text-box>
        </draw:frame>
        <draw:frame draw:style-name="gr11" draw:text-style-name="P9" draw:layer="layout" svg:width="0.763cm" svg:height="0.645cm" svg:x="11.509cm" svg:y="9.349cm">
          <draw:text-box>
            <text:p text:style-name="P3"><text:span text:style-name="T10">les </text:span></text:p>
          </draw:text-box>
        </draw:frame>
        <draw:frame draw:style-name="gr11" draw:text-style-name="P9" draw:layer="layout" svg:width="2.254cm" svg:height="0.645cm" svg:x="12.942cm" svg:y="9.349cm">
          <draw:text-box>
            <text:p text:style-name="P3"><text:span text:style-name="T10">questions </text:span></text:p>
          </draw:text-box>
        </draw:frame>
        <draw:frame draw:style-name="gr11" draw:text-style-name="P9" draw:layer="layout" svg:width="1.136cm" svg:height="0.645cm" svg:x="15.985cm" svg:y="9.349cm">
          <draw:text-box>
            <text:p text:style-name="P3"><text:span text:style-name="T10">dont </text:span></text:p>
          </draw:text-box>
        </draw:frame>
        <draw:frame draw:style-name="gr11" draw:text-style-name="P9" draw:layer="layout" svg:width="0.902cm" svg:height="0.645cm" svg:x="17.824cm" svg:y="9.349cm">
          <draw:text-box>
            <text:p text:style-name="P3"><text:span text:style-name="T10">les <text:s/></text:span></text:p>
          </draw:text-box>
        </draw:frame>
        <draw:frame draw:style-name="gr11" draw:text-style-name="P9" draw:layer="layout" svg:width="1.538cm" svg:height="0.645cm" svg:x="2.504cm" svg:y="9.997cm">
          <draw:text-box>
            <text:p text:style-name="P3"><text:span text:style-name="T10">élèves </text:span></text:p>
          </draw:text-box>
        </draw:frame>
        <draw:frame draw:style-name="gr11" draw:text-style-name="P9" draw:layer="layout" svg:width="1.818cm" svg:height="0.645cm" svg:x="4.409cm" svg:y="9.997cm">
          <draw:text-box>
            <text:p text:style-name="P3"><text:span text:style-name="T10">doivent </text:span></text:p>
          </draw:text-box>
        </draw:frame>
        <draw:frame draw:style-name="gr11" draw:text-style-name="P9" draw:layer="layout" svg:width="2.478cm" svg:height="0.645cm" svg:x="6.634cm" svg:y="9.997cm">
          <draw:text-box>
            <text:p text:style-name="P3"><text:span text:style-name="T10">s'assimiler </text:span></text:p>
          </draw:text-box>
        </draw:frame>
        <draw:frame draw:style-name="gr11" draw:text-style-name="P9" draw:layer="layout" svg:width="0.558cm" svg:height="0.645cm" svg:x="9.567cm" svg:y="9.997cm">
          <draw:text-box>
            <text:p text:style-name="P3"><text:span text:style-name="T10">la </text:span></text:p>
          </draw:text-box>
        </draw:frame>
        <draw:frame draw:style-name="gr11" draw:text-style-name="P9" draw:layer="layout" svg:width="1.259cm" svg:height="0.645cm" svg:x="10.416cm" svg:y="9.997cm">
          <draw:text-box>
            <text:p text:style-name="P3"><text:span text:style-name="T10">riche </text:span></text:p>
          </draw:text-box>
        </draw:frame>
        <draw:frame draw:style-name="gr11" draw:text-style-name="P9" draw:layer="layout" svg:width="2.455cm" svg:height="0.645cm" svg:x="12.035cm" svg:y="9.997cm">
          <draw:text-box>
            <text:p text:style-name="P3"><text:span text:style-name="T10">substance, </text:span></text:p>
          </draw:text-box>
        </draw:frame>
        <draw:frame draw:style-name="gr11" draw:text-style-name="P9" draw:layer="layout" svg:width="0.669cm" svg:height="0.645cm" svg:x="14.937cm" svg:y="9.997cm">
          <draw:text-box>
            <text:p text:style-name="P3"><text:span text:style-name="T10">de </text:span></text:p>
          </draw:text-box>
        </draw:frame>
        <draw:frame draw:style-name="gr11" draw:text-style-name="P9" draw:layer="layout" svg:width="1.942cm" svg:height="0.645cm" svg:x="15.912cm" svg:y="9.997cm">
          <draw:text-box>
            <text:p text:style-name="P3"><text:span text:style-name="T10">manière </text:span></text:p>
          </draw:text-box>
        </draw:frame>
        <draw:frame draw:style-name="gr11" draw:text-style-name="P9" draw:layer="layout" svg:width="0.558cm" svg:height="0.645cm" svg:x="18.248cm" svg:y="9.997cm">
          <draw:text-box>
            <text:p text:style-name="P3"><text:span text:style-name="T10">à </text:span></text:p>
          </draw:text-box>
        </draw:frame>
        <draw:frame draw:style-name="gr11" draw:text-style-name="P9" draw:layer="layout" svg:width="15.307cm" svg:height="0.645cm" svg:x="2.504cm" svg:y="10.644cm">
          <draw:text-box>
            <text:p text:style-name="P3"><text:span text:style-name="T10">pouvoir <text:s/>exposer <text:s/>celle-ci <text:s/>quand <text:s/>on <text:s/>les <text:s/>interroge, <text:s/>sans <text:s/>reprendre </text:span></text:p>
          </draw:text-box>
        </draw:frame>
        <draw:frame draw:style-name="gr11" draw:text-style-name="P9" draw:layer="layout" svg:width="1.011cm" svg:height="0.645cm" svg:x="2.504cm" svg:y="11.293cm">
          <draw:text-box>
            <text:p text:style-name="P3"><text:span text:style-name="T10">mot </text:span></text:p>
          </draw:text-box>
        </draw:frame>
        <draw:frame draw:style-name="gr11" draw:text-style-name="P9" draw:layer="layout" svg:width="0.558cm" svg:height="0.645cm" svg:x="3.848cm" svg:y="11.293cm">
          <draw:text-box>
            <text:p text:style-name="P3"><text:span text:style-name="T10">à </text:span></text:p>
          </draw:text-box>
        </draw:frame>
        <draw:frame draw:style-name="gr11" draw:text-style-name="P9" draw:layer="layout" svg:width="1.011cm" svg:height="0.645cm" svg:x="4.545cm" svg:y="11.293cm">
          <draw:text-box>
            <text:p text:style-name="P3"><text:span text:style-name="T10">mot </text:span></text:p>
          </draw:text-box>
        </draw:frame>
        <draw:frame draw:style-name="gr11" draw:text-style-name="P9" draw:layer="layout" svg:width="0.763cm" svg:height="0.645cm" svg:x="5.888cm" svg:y="11.293cm">
          <draw:text-box>
            <text:p text:style-name="P3"><text:span text:style-name="T10">les </text:span></text:p>
          </draw:text-box>
        </draw:frame>
        <draw:frame draw:style-name="gr11" draw:text-style-name="P9" draw:layer="layout" svg:width="2.129cm" svg:height="0.645cm" svg:x="6.991cm" svg:y="11.293cm">
          <draw:text-box>
            <text:p text:style-name="P3"><text:span text:style-name="T10">formules </text:span></text:p>
          </draw:text-box>
        </draw:frame>
        <draw:frame draw:style-name="gr11" draw:text-style-name="P9" draw:layer="layout" svg:width="2.905cm" svg:height="0.645cm" svg:x="9.538cm" svg:y="11.293cm">
          <draw:text-box>
            <text:p text:style-name="P3"><text:span text:style-name="T10">stéréotypées </text:span></text:p>
          </draw:text-box>
        </draw:frame>
        <draw:frame draw:style-name="gr11" draw:text-style-name="P9" draw:layer="layout" svg:width="0.558cm" svg:height="0.645cm" svg:x="13.022cm" svg:y="11.293cm">
          <draw:text-box>
            <text:p text:style-name="P3"><text:span text:style-name="T10">: </text:span></text:p>
          </draw:text-box>
        </draw:frame>
        <draw:frame draw:style-name="gr11" draw:text-style-name="P9" draw:layer="layout" svg:width="0.856cm" svg:height="0.645cm" svg:x="13.661cm" svg:y="11.293cm">
          <draw:text-box>
            <text:p text:style-name="P3"><text:span text:style-name="T10">ces </text:span></text:p>
          </draw:text-box>
        </draw:frame>
        <draw:frame draw:style-name="gr11" draw:text-style-name="P9" draw:layer="layout" svg:width="2.254cm" svg:height="0.645cm" svg:x="14.852cm" svg:y="11.293cm">
          <draw:text-box>
            <text:p text:style-name="P3"><text:span text:style-name="T10">questions </text:span></text:p>
          </draw:text-box>
        </draw:frame>
        <draw:frame draw:style-name="gr11" draw:text-style-name="P9" draw:layer="layout" svg:width="1.074cm" svg:height="0.645cm" svg:x="17.526cm" svg:y="11.293cm">
          <draw:text-box>
            <text:p text:style-name="P3"><text:span text:style-name="T10">sont </text:span></text:p>
          </draw:text-box>
        </draw:frame>
        <draw:frame draw:style-name="gr11" draw:text-style-name="P9" draw:layer="layout" svg:width="8.105cm" svg:height="0.645cm" svg:x="2.504cm" svg:y="11.94cm">
          <draw:text-box>
            <text:p text:style-name="P3"><text:span text:style-name="T10">imprimées en caractères plus petits. </text:span></text:p>
          </draw:text-box>
        </draw:frame>
        <draw:frame draw:style-name="gr11" draw:text-style-name="P9" draw:layer="layout" svg:width="6.91cm" svg:height="0.645cm" svg:x="2.504cm" svg:y="12.792cm">
          <draw:text-box>
            <text:p text:style-name="P3"><text:span text:style-name="T10">Les questions à apprendre en 1</text:span></text:p>
          </draw:text-box>
        </draw:frame>
        <draw:frame draw:style-name="gr12" draw:text-style-name="P10" draw:layer="layout" svg:width="0.452cm" svg:height="0.429cm" svg:x="10.483cm" svg:y="12.77cm">
          <draw:text-box>
            <text:p text:style-name="P3"><text:span text:style-name="T12">ère</text:span></text:p>
          </draw:text-box>
        </draw:frame>
        <draw:frame draw:style-name="gr11" draw:text-style-name="P9" draw:layer="layout" svg:width="2.113cm" svg:height="0.645cm" svg:x="10.98cm" svg:y="12.792cm">
          <draw:text-box>
            <text:p text:style-name="P3"><text:span text:style-name="T10"><text:s/></text:span><text:span text:style-name="T10">année de</text:span></text:p>
          </draw:text-box>
        </draw:frame>
        <draw:frame draw:style-name="gr14" draw:text-style-name="P9" draw:layer="layout" svg:width="0.527cm" svg:height="0.738cm" svg:x="13.305cm" svg:y="12.792cm">
          <draw:text-box>
            <text:p text:style-name="P3"><text:span text:style-name="T13"><text:s/></text:span></text:p>
          </draw:text-box>
        </draw:frame>
        <draw:frame draw:style-name="gr11" draw:text-style-name="P9" draw:layer="layout" svg:width="4.682cm" svg:height="0.645cm" svg:x="13.483cm" svg:y="12.792cm">
          <draw:text-box>
            <text:p text:style-name="P3"><text:span text:style-name="T10">l'école primaire sont </text:span></text:p>
          </draw:text-box>
        </draw:frame>
        <draw:frame draw:style-name="gr11" draw:text-style-name="P9" draw:layer="layout" svg:width="5.456cm" svg:height="0.645cm" svg:x="2.504cm" svg:y="13.44cm">
          <draw:text-box>
            <text:p text:style-name="P3"><text:span text:style-name="T10">marquées du chiffre 1 ; <text:s/></text:span></text:p>
          </draw:text-box>
        </draw:frame>
        <draw:frame draw:style-name="gr11" draw:text-style-name="P9" draw:layer="layout" svg:width="0.949cm" svg:height="0.645cm" svg:x="2.504cm" svg:y="14.278cm">
          <draw:text-box>
            <text:p text:style-name="P3"><text:span text:style-name="T10">en 2</text:span></text:p>
          </draw:text-box>
        </draw:frame>
        <draw:frame draw:style-name="gr12" draw:text-style-name="P10" draw:layer="layout" svg:width="0.617cm" svg:height="0.429cm" svg:x="3.508cm" svg:y="14.257cm">
          <draw:text-box>
            <text:p text:style-name="P3"><text:span text:style-name="T12">ème</text:span></text:p>
          </draw:text-box>
        </draw:frame>
        <draw:frame draw:style-name="gr11" draw:text-style-name="P9" draw:layer="layout" svg:width="4.757cm" svg:height="0.645cm" svg:x="4.181cm" svg:y="14.278cm">
          <draw:text-box>
            <text:p text:style-name="P3"><text:span text:style-name="T10"><text:s/></text:span><text:span text:style-name="T10">année, du chiffre 2 ; </text:span></text:p>
          </draw:text-box>
        </draw:frame>
        <draw:frame draw:style-name="gr11" draw:text-style-name="P9" draw:layer="layout" svg:width="0.949cm" svg:height="0.645cm" svg:x="2.504cm" svg:y="15.117cm">
          <draw:text-box>
            <text:p text:style-name="P3"><text:span text:style-name="T10">en 3</text:span></text:p>
          </draw:text-box>
        </draw:frame>
        <draw:frame draw:style-name="gr12" draw:text-style-name="P10" draw:layer="layout" svg:width="0.617cm" svg:height="0.429cm" svg:x="3.508cm" svg:y="15.096cm">
          <draw:text-box>
            <text:p text:style-name="P3"><text:span text:style-name="T12">ème</text:span></text:p>
          </draw:text-box>
        </draw:frame>
        <draw:frame draw:style-name="gr11" draw:text-style-name="P9" draw:layer="layout" svg:width="4.897cm" svg:height="0.645cm" svg:x="4.181cm" svg:y="15.117cm">
          <draw:text-box>
            <text:p text:style-name="P3"><text:span text:style-name="T10"><text:s/></text:span><text:span text:style-name="T10">année, du chiffre 3 ; <text:s/></text:span></text:p>
          </draw:text-box>
        </draw:frame>
        <draw:frame draw:style-name="gr11" draw:text-style-name="P9" draw:layer="layout" svg:width="0.949cm" svg:height="0.645cm" svg:x="2.504cm" svg:y="15.955cm">
          <draw:text-box>
            <text:p text:style-name="P3"><text:span text:style-name="T10">en 4</text:span></text:p>
          </draw:text-box>
        </draw:frame>
        <draw:frame draw:style-name="gr12" draw:text-style-name="P10" draw:layer="layout" svg:width="0.617cm" svg:height="0.429cm" svg:x="3.508cm" svg:y="15.935cm">
          <draw:text-box>
            <text:p text:style-name="P3"><text:span text:style-name="T12">ème</text:span></text:p>
          </draw:text-box>
        </draw:frame>
        <draw:frame draw:style-name="gr11" draw:text-style-name="P9" draw:layer="layout" svg:width="4.897cm" svg:height="0.645cm" svg:x="4.181cm" svg:y="15.955cm">
          <draw:text-box>
            <text:p text:style-name="P3"><text:span text:style-name="T10"><text:s/></text:span><text:span text:style-name="T10">année, du chiffre 4 ; <text:s/></text:span></text:p>
          </draw:text-box>
        </draw:frame>
        <draw:frame draw:style-name="gr11" draw:text-style-name="P9" draw:layer="layout" svg:width="0.949cm" svg:height="0.645cm" svg:x="2.504cm" svg:y="16.795cm">
          <draw:text-box>
            <text:p text:style-name="P3"><text:span text:style-name="T10">en 5</text:span></text:p>
          </draw:text-box>
        </draw:frame>
        <draw:frame draw:style-name="gr12" draw:text-style-name="P10" draw:layer="layout" svg:width="0.617cm" svg:height="0.429cm" svg:x="3.508cm" svg:y="16.773cm">
          <draw:text-box>
            <text:p text:style-name="P3"><text:span text:style-name="T12">ème</text:span></text:p>
          </draw:text-box>
        </draw:frame>
        <draw:frame draw:style-name="gr11" draw:text-style-name="P9" draw:layer="layout" svg:width="4.897cm" svg:height="0.645cm" svg:x="4.181cm" svg:y="16.795cm">
          <draw:text-box>
            <text:p text:style-name="P3"><text:span text:style-name="T10"><text:s/></text:span><text:span text:style-name="T10">année, du chiffre 5 ; <text:s/></text:span></text:p>
          </draw:text-box>
        </draw:frame>
        <draw:frame draw:style-name="gr11" draw:text-style-name="P9" draw:layer="layout" svg:width="0.949cm" svg:height="0.645cm" svg:x="2.504cm" svg:y="17.633cm">
          <draw:text-box>
            <text:p text:style-name="P3"><text:span text:style-name="T10">en 6</text:span></text:p>
          </draw:text-box>
        </draw:frame>
        <draw:frame draw:style-name="gr12" draw:text-style-name="P10" draw:layer="layout" svg:width="0.617cm" svg:height="0.429cm" svg:x="3.508cm" svg:y="17.612cm">
          <draw:text-box>
            <text:p text:style-name="P3"><text:span text:style-name="T12">ème</text:span></text:p>
          </draw:text-box>
        </draw:frame>
        <draw:frame draw:style-name="gr11" draw:text-style-name="P9" draw:layer="layout" svg:width="4.897cm" svg:height="0.645cm" svg:x="4.181cm" svg:y="17.633cm">
          <draw:text-box>
            <text:p text:style-name="P3"><text:span text:style-name="T10"><text:s/></text:span><text:span text:style-name="T10">année, du chiffre 6 ; <text:s/></text:span></text:p>
          </draw:text-box>
        </draw:frame>
        <draw:frame draw:style-name="gr11" draw:text-style-name="P9" draw:layer="layout" svg:width="0.949cm" svg:height="0.645cm" svg:x="2.504cm" svg:y="18.471cm">
          <draw:text-box>
            <text:p text:style-name="P3"><text:span text:style-name="T10">en 7</text:span></text:p>
          </draw:text-box>
        </draw:frame>
        <draw:frame draw:style-name="gr12" draw:text-style-name="P10" draw:layer="layout" svg:width="0.617cm" svg:height="0.429cm" svg:x="3.494cm" svg:y="18.45cm">
          <draw:text-box>
            <text:p text:style-name="P3"><text:span text:style-name="T12">ème</text:span></text:p>
          </draw:text-box>
        </draw:frame>
        <draw:frame draw:style-name="gr11" draw:text-style-name="P9" draw:layer="layout" svg:width="1.632cm" svg:height="0.645cm" svg:x="4.13cm" svg:y="18.471cm">
          <draw:text-box>
            <text:p text:style-name="P3"><text:span text:style-name="T10"><text:s/></text:span><text:span text:style-name="T10">et en 8</text:span></text:p>
          </draw:text-box>
        </draw:frame>
        <draw:frame draw:style-name="gr12" draw:text-style-name="P10" draw:layer="layout" svg:width="0.617cm" svg:height="0.429cm" svg:x="5.833cm" svg:y="18.45cm">
          <draw:text-box>
            <text:p text:style-name="P3"><text:span text:style-name="T12">ème</text:span></text:p>
          </draw:text-box>
        </draw:frame>
        <draw:frame draw:style-name="gr11" draw:text-style-name="P9" draw:layer="layout" svg:width="3cm" svg:height="0.645cm" svg:x="6.481cm" svg:y="18.471cm">
          <draw:text-box>
            <text:p text:style-name="P3"><text:span text:style-name="T10"><text:s/></text:span><text:span text:style-name="T10">année, d'un •</text:span></text:p>
          </draw:text-box>
        </draw:frame>
        <draw:frame draw:style-name="gr15" draw:text-style-name="P11" draw:layer="layout" svg:width="0.494cm" svg:height="0.568cm" svg:x="9.594cm" svg:y="18.528cm">
          <draw:text-box>
            <text:p text:style-name="P3"><text:span text:style-name="T14"><text:s/></text:span></text:p>
          </draw:text-box>
        </draw:frame>
        <draw:frame draw:style-name="gr3" draw:text-style-name="P4" draw:layer="layout" svg:width="0.532cm" svg:height="0.615cm" svg:x="10.522cm" svg:y="19.30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10.522cm" svg:y="20.71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10.522cm" svg:y="22.12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10.522cm" svg:y="23.53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10.522cm" svg:y="24.948cm">
          <draw:text-box>
            <text:p text:style-name="P3"><text:span text:style-name="T1"><text:s/></text:span></text:p>
          </draw:text-box>
        </draw:frame>
        <draw:frame draw:style-name="gr16" draw:text-style-name="P6" draw:layer="layout" svg:width="0.358cm" svg:height="0.56cm" svg:x="10.522cm" svg:y="26.371cm">
          <draw:text-box>
            <text:p text:style-name="P3"><text:span text:style-name="T15"><text:s/></text:span></text:p>
          </draw:text-box>
        </draw:frame>
      </draw:page>
      <draw:page draw:name="page5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7" draw:text-style-name="P12" draw:layer="layout" svg:width="6.777cm" svg:height="0.733cm" svg:x="7.154cm" svg:y="2.522cm">
          <draw:text-box>
            <text:p text:style-name="P3"><text:span text:style-name="T16">TABLE DES MATIÈRES </text:span></text:p>
          </draw:text-box>
        </draw:frame>
        <draw:frame draw:style-name="gr3" draw:text-style-name="P4" draw:layer="layout" svg:width="0.532cm" svg:height="0.615cm" svg:x="2.504cm" svg:y="3.31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93cm" svg:height="0.615cm" svg:x="2.504cm" svg:y="3.921cm">
          <draw:text-box>
            <text:p text:style-name="P3"><text:span text:style-name="T1">Les prières ordinaires du chrétien ............................................................. 8 </text:span></text:p>
          </draw:text-box>
        </draw:frame>
        <draw:frame draw:style-name="gr3" draw:text-style-name="P4" draw:layer="layout" svg:width="0.532cm" svg:height="0.615cm" svg:x="2.504cm" svg:y="4.69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4.162cm" svg:height="0.615cm" svg:x="8.514cm" svg:y="5.306cm">
          <draw:text-box>
            <text:p text:style-name="P3"><text:span text:style-name="T1">INTRODUCTION </text:span></text:p>
          </draw:text-box>
        </draw:frame>
        <draw:frame draw:style-name="gr3" draw:text-style-name="P4" draw:layer="layout" svg:width="0.532cm" svg:height="0.615cm" svg:x="2.504cm" svg:y="5.91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6.525cm">
          <draw:text-box>
            <text:p text:style-name="P3"><text:span text:style-name="T6">1</text:span></text:p>
          </draw:text-box>
        </draw:frame>
        <draw:frame draw:style-name="gr18" draw:text-style-name="P13" draw:layer="layout" svg:width="0.435cm" svg:height="0.378cm" svg:x="2.77cm" svg:y="6.477cm">
          <draw:text-box>
            <text:p text:style-name="P3"><text:span text:style-name="T17">ère</text:span></text:p>
          </draw:text-box>
        </draw:frame>
        <draw:frame draw:style-name="gr3" draw:text-style-name="P4" draw:layer="layout" svg:width="15.13cm" svg:height="0.615cm" svg:x="3.215cm" svg:y="6.525cm">
          <draw:text-box>
            <text:p text:style-name="P3"><text:span text:style-name="T6"><text:s/></text:span><text:span text:style-name="T6">leçon :</text:span><text:span text:style-name="T1"> I. La doctrine chrétienne. ...................................................... 15</text:span></text:p>
          </draw:text-box>
        </draw:frame>
        <draw:frame draw:style-name="gr19" draw:text-style-name="P14" draw:layer="layout" svg:width="0.393cm" svg:height="0.393cm" svg:x="18.515cm" svg:y="6.64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827cm" svg:height="0.615cm" svg:x="2.504cm" svg:y="7.313cm">
          <draw:text-box>
            <text:p text:style-name="P3"><text:span text:style-name="T1"><text:s text:c="18"/></text:span><text:span text:style-name="T1">II. Le chrétien. ...................................................................... 16 </text:span></text:p>
          </draw:text-box>
        </draw:frame>
        <draw:frame draw:style-name="gr3" draw:text-style-name="P4" draw:layer="layout" svg:width="0.532cm" svg:height="0.615cm" svg:x="2.504cm" svg:y="8.1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4.551cm" svg:height="0.615cm" svg:x="8.285cm" svg:y="8.711cm">
          <draw:text-box>
            <text:p text:style-name="P3"><text:span text:style-name="T19">PREMIÈRE PARTIE </text:span></text:p>
          </draw:text-box>
        </draw:frame>
        <draw:frame draw:style-name="gr3" draw:text-style-name="P4" draw:layer="layout" svg:width="0.532cm" svg:height="0.615cm" svg:x="10.522cm" svg:y="9.32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6.057cm" svg:height="0.615cm" svg:x="7.561cm" svg:y="9.93cm">
          <draw:text-box>
            <text:p text:style-name="P3"><text:span text:style-name="T1">LES VÉRITÉS DE LA FOI </text:span></text:p>
          </draw:text-box>
        </draw:frame>
        <draw:frame draw:style-name="gr3" draw:text-style-name="P4" draw:layer="layout" svg:width="0.532cm" svg:height="0.615cm" svg:x="10.522cm" svg:y="10.52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1.137cm">
          <draw:text-box>
            <text:p text:style-name="P3"><text:span text:style-name="T6">2</text:span></text:p>
          </draw:text-box>
        </draw:frame>
        <draw:frame draw:style-name="gr18" draw:text-style-name="P13" draw:layer="layout" svg:width="0.57cm" svg:height="0.378cm" svg:x="2.77cm" svg:y="11.09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939cm" svg:height="0.615cm" svg:x="3.354cm" svg:y="11.137cm">
          <draw:text-box>
            <text:p text:style-name="P3"><text:span text:style-name="T6"><text:s/></text:span><text:span text:style-name="T6">leçon :</text:span><text:span text:style-name="T1"> Les sources de la foi. ........................................................... 17</text:span></text:p>
          </draw:text-box>
        </draw:frame>
        <draw:frame draw:style-name="gr19" draw:text-style-name="P14" draw:layer="layout" svg:width="0.393cm" svg:height="0.393cm" svg:x="18.515cm" svg:y="11.256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2cm" svg:height="0.615cm" svg:x="2.504cm" svg:y="11.925cm">
          <draw:text-box>
            <text:p text:style-name="P3"><text:span text:style-name="T6">3</text:span></text:p>
          </draw:text-box>
        </draw:frame>
        <draw:frame draw:style-name="gr18" draw:text-style-name="P13" draw:layer="layout" svg:width="0.57cm" svg:height="0.378cm" svg:x="2.77cm" svg:y="11.877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836cm" svg:height="0.615cm" svg:x="3.354cm" svg:y="11.925cm">
          <draw:text-box>
            <text:p text:style-name="P3"><text:span text:style-name="T6"><text:s/></text:span><text:span text:style-name="T6">leçon :</text:span><text:span text:style-name="T1"> I. Dieu. ................................................................................ 18</text:span></text:p>
          </draw:text-box>
        </draw:frame>
        <draw:frame draw:style-name="gr19" draw:text-style-name="P14" draw:layer="layout" svg:width="0.393cm" svg:height="0.393cm" svg:x="18.515cm" svg:y="12.04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942cm" svg:height="0.615cm" svg:x="2.504cm" svg:y="12.712cm">
          <draw:text-box>
            <text:p text:style-name="P3"><text:span text:style-name="T1"><text:s text:c="19"/></text:span><text:span text:style-name="T1">II. La Sainte Trinité. ............................................................. 20 </text:span></text:p>
          </draw:text-box>
        </draw:frame>
        <draw:frame draw:style-name="gr3" draw:text-style-name="P4" draw:layer="layout" svg:width="0.532cm" svg:height="0.615cm" svg:x="2.504cm" svg:y="13.5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7.987cm" svg:height="0.615cm" svg:x="6.57cm" svg:y="14.11cm">
          <draw:text-box>
            <text:p text:style-name="P3"><text:span text:style-name="T1">DIEU LE PÈRE ET LA CRÉATION </text:span></text:p>
          </draw:text-box>
        </draw:frame>
        <draw:frame draw:style-name="gr3" draw:text-style-name="P4" draw:layer="layout" svg:width="0.532cm" svg:height="0.615cm" svg:x="10.522cm" svg:y="14.72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0.532cm" svg:height="0.615cm" svg:x="2.504cm" svg:y="15.33cm">
          <draw:text-box>
            <text:p text:style-name="P3"><text:span text:style-name="T6">4</text:span></text:p>
          </draw:text-box>
        </draw:frame>
        <draw:frame draw:style-name="gr18" draw:text-style-name="P13" draw:layer="layout" svg:width="0.57cm" svg:height="0.378cm" svg:x="2.77cm" svg:y="15.283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5.232cm" svg:height="0.615cm" svg:x="3.354cm" svg:y="15.33cm">
          <draw:text-box>
            <text:p text:style-name="P3"><text:span text:style-name="T6"><text:s/></text:span><text:span text:style-name="T6">leçon : </text:span><text:span text:style-name="T1">I. La création du monde et la divine Providence. .................. 21</text:span></text:p>
          </draw:text-box>
        </draw:frame>
        <draw:frame draw:style-name="gr19" draw:text-style-name="P14" draw:layer="layout" svg:width="0.393cm" svg:height="0.393cm" svg:x="18.515cm" svg:y="15.449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665cm" svg:height="0.615cm" svg:x="2.504cm" svg:y="16.105cm">
          <draw:text-box>
            <text:p text:style-name="P3"><text:span text:style-name="T1"><text:s text:c="19"/></text:span><text:span text:style-name="T1">II. Les anges. ....................................................................... 22</text:span></text:p>
          </draw:text-box>
        </draw:frame>
        <draw:frame draw:style-name="gr19" draw:text-style-name="P14" draw:layer="layout" svg:width="0.393cm" svg:height="0.393cm" svg:x="18.515cm" svg:y="16.22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6.085cm" svg:height="0.615cm" svg:x="2.504cm" svg:y="16.893cm">
          <draw:text-box>
            <text:p text:style-name="P3"><text:span text:style-name="T1"><text:s text:c="19"/></text:span><text:span text:style-name="T1">III. L'homme et le péché originel. ......................................... 23 </text:span></text:p>
          </draw:text-box>
        </draw:frame>
        <draw:frame draw:style-name="gr3" draw:text-style-name="P4" draw:layer="layout" svg:width="0.532cm" svg:height="0.615cm" svg:x="2.504cm" svg:y="17.68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2.909cm" svg:height="0.615cm" svg:x="4.13cm" svg:y="18.29cm">
          <draw:text-box>
            <text:p text:style-name="P3"><text:span text:style-name="T1">DIEU LE FILS. L'INCARNATION ET LA RÉDEMPTION </text:span></text:p>
          </draw:text-box>
        </draw:frame>
        <draw:frame draw:style-name="gr3" draw:text-style-name="P4" draw:layer="layout" svg:width="0.532cm" svg:height="0.615cm" svg:x="10.522cm" svg:y="18.9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51cm">
          <draw:text-box>
            <text:p text:style-name="P3"><text:span text:style-name="T6">5</text:span></text:p>
          </draw:text-box>
        </draw:frame>
        <draw:frame draw:style-name="gr18" draw:text-style-name="P13" draw:layer="layout" svg:width="0.57cm" svg:height="0.378cm" svg:x="2.77cm" svg:y="19.463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5.3cm" svg:height="0.615cm" svg:x="3.354cm" svg:y="19.51cm">
          <draw:text-box>
            <text:p text:style-name="P3"><text:span text:style-name="T6"><text:s/></text:span><text:span text:style-name="T6">leçon : </text:span><text:span text:style-name="T1">L'Incarnation. Notre-Seigneur Jésus-Christ. ......................... 26 </text:span></text:p>
          </draw:text-box>
        </draw:frame>
        <draw:frame draw:style-name="gr3" draw:text-style-name="P4" draw:layer="layout" svg:width="0.532cm" svg:height="0.615cm" svg:x="2.504cm" svg:y="20.298cm">
          <draw:text-box>
            <text:p text:style-name="P3"><text:span text:style-name="T6">6</text:span></text:p>
          </draw:text-box>
        </draw:frame>
        <draw:frame draw:style-name="gr18" draw:text-style-name="P13" draw:layer="layout" svg:width="0.57cm" svg:height="0.378cm" svg:x="2.77cm" svg:y="20.25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5.289cm" svg:height="0.615cm" svg:x="3.354cm" svg:y="20.298cm">
          <draw:text-box>
            <text:p text:style-name="P3"><text:span text:style-name="T6"><text:s/></text:span><text:span text:style-name="T6">leçon :</text:span><text:span text:style-name="T1"> I. Vie cachée et vie publique deNotre-Seigneur Jésus-Christ. 28</text:span></text:p>
          </draw:text-box>
        </draw:frame>
        <draw:frame draw:style-name="gr19" draw:text-style-name="P14" draw:layer="layout" svg:width="0.393cm" svg:height="0.393cm" svg:x="18.515cm" svg:y="20.417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6.137cm" svg:height="0.615cm" svg:x="2.504cm" svg:y="21.073cm">
          <draw:text-box>
            <text:p text:style-name="P3"><text:span text:style-name="T1"><text:s text:c="9"/></text:span><text:span text:style-name="T1">II. La Rédemption. Passion et mort de Notre-Seigneur Jésus-Christ.29</text:span></text:p>
          </draw:text-box>
        </draw:frame>
        <draw:frame draw:style-name="gr19" draw:text-style-name="P14" draw:layer="layout" svg:width="0.393cm" svg:height="0.393cm" svg:x="18.54cm" svg:y="21.192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6.149cm" svg:height="0.615cm" svg:x="2.504cm" svg:y="21.861cm">
          <draw:text-box>
            <text:p text:style-name="P3"><text:span text:style-name="T1"><text:s text:c="9"/></text:span><text:span text:style-name="T1">III. Vie glorieuse de Notre-Seigneur Jésus-Christ. .......................... 31 </text:span></text:p>
          </draw:text-box>
        </draw:frame>
        <draw:frame draw:style-name="gr3" draw:text-style-name="P4" draw:layer="layout" svg:width="0.532cm" svg:height="0.615cm" svg:x="2.504cm" svg:y="22.64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2cm" svg:height="0.615cm" svg:x="4.613cm" svg:y="23.259cm">
          <draw:text-box>
            <text:p text:style-name="P3"><text:span text:style-name="T1">DIEU LE SAINT-ESPRIT ET LA SANCTIFICATION <text:s/></text:span></text:p>
          </draw:text-box>
        </draw:frame>
        <draw:frame draw:style-name="gr3" draw:text-style-name="P4" draw:layer="layout" svg:width="0.532cm" svg:height="0.615cm" svg:x="10.522cm" svg:y="23.86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478cm">
          <draw:text-box>
            <text:p text:style-name="P3"><text:span text:style-name="T6">7</text:span></text:p>
          </draw:text-box>
        </draw:frame>
        <draw:frame draw:style-name="gr18" draw:text-style-name="P13" draw:layer="layout" svg:width="0.57cm" svg:height="0.378cm" svg:x="2.77cm" svg:y="24.43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865cm" svg:height="0.615cm" svg:x="3.354cm" svg:y="24.478cm">
          <draw:text-box>
            <text:p text:style-name="P3"><text:span text:style-name="T6"><text:s/></text:span><text:span text:style-name="T6">leçon : </text:span><text:span text:style-name="T1">Le Saint-Esprit. ................................................................... 33</text:span></text:p>
          </draw:text-box>
        </draw:frame>
        <draw:frame draw:style-name="gr19" draw:text-style-name="P14" draw:layer="layout" svg:width="0.393cm" svg:height="0.393cm" svg:x="18.515cm" svg:y="24.597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2cm" svg:height="0.615cm" svg:x="2.504cm" svg:y="25.266cm">
          <draw:text-box>
            <text:p text:style-name="P3"><text:span text:style-name="T6">8</text:span></text:p>
          </draw:text-box>
        </draw:frame>
        <draw:frame draw:style-name="gr18" draw:text-style-name="P13" draw:layer="layout" svg:width="0.57cm" svg:height="0.378cm" svg:x="2.77cm" svg:y="25.218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895cm" svg:height="0.615cm" svg:x="3.354cm" svg:y="25.266cm">
          <draw:text-box>
            <text:p text:style-name="P3"><text:span text:style-name="T6"><text:s/></text:span><text:span text:style-name="T6">leçon :</text:span><text:span text:style-name="T1"> I. La Sainte Église. .............................................................. 34</text:span></text:p>
          </draw:text-box>
        </draw:frame>
        <draw:frame draw:style-name="gr19" draw:text-style-name="P14" draw:layer="layout" svg:width="0.393cm" svg:height="0.393cm" svg:x="18.515cm" svg:y="25.385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945cm" svg:height="0.615cm" svg:x="2.504cm" svg:y="26.041cm">
          <draw:text-box>
            <text:p text:style-name="P3"><text:span text:style-name="T1"><text:s text:c="19"/></text:span><text:span text:style-name="T1">II. Les marques de la vraie Église. ........................................ 35</text:span></text:p>
          </draw:text-box>
        </draw:frame>
        <draw:frame draw:style-name="gr19" draw:text-style-name="P14" draw:layer="layout" svg:width="0.393cm" svg:height="0.393cm" svg:x="18.515cm" svg:y="26.16cm">
          <draw:text-box>
            <text:p text:style-name="P3"><text:span text:style-name="T18"><text:s/></text:span></text:p>
          </draw:text-box>
        </draw:frame>
      </draw:page>
      <draw:page draw:name="page6" draw:style-name="dp1" draw:master-page-name="master-page89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.523cm">
          <draw:text-box>
            <text:p text:style-name="P3"><text:span text:style-name="T6">9</text:span></text:p>
          </draw:text-box>
        </draw:frame>
        <draw:frame draw:style-name="gr18" draw:text-style-name="P13" draw:layer="layout" svg:width="0.57cm" svg:height="0.378cm" svg:x="2.77cm" svg:y="2.475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968cm" svg:height="0.615cm" svg:x="3.354cm" svg:y="2.523cm">
          <draw:text-box>
            <text:p text:style-name="P3"><text:span text:style-name="T6"><text:s/></text:span><text:span text:style-name="T6">leçon : </text:span><text:span text:style-name="T1">I. La communion des saints. ................................................ 37</text:span></text:p>
          </draw:text-box>
        </draw:frame>
        <draw:frame draw:style-name="gr19" draw:text-style-name="P14" draw:layer="layout" svg:width="0.393cm" svg:height="0.393cm" svg:x="18.515cm" svg:y="2.642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813cm" svg:height="0.615cm" svg:x="2.504cm" svg:y="3.311cm">
          <draw:text-box>
            <text:p text:style-name="P3"><text:span text:style-name="T1"><text:s text:c="19"/></text:span><text:span text:style-name="T1">II. La rémission des péchés. ................................................. 38</text:span></text:p>
          </draw:text-box>
        </draw:frame>
        <draw:frame draw:style-name="gr19" draw:text-style-name="P14" draw:layer="layout" svg:width="0.393cm" svg:height="0.393cm" svg:x="18.515cm" svg:y="3.43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4.086cm">
          <draw:text-box>
            <text:p text:style-name="P3"><text:span text:style-name="T6">10</text:span></text:p>
          </draw:text-box>
        </draw:frame>
        <draw:frame draw:style-name="gr18" draw:text-style-name="P13" draw:layer="layout" svg:width="0.57cm" svg:height="0.378cm" svg:x="3.037cm" svg:y="4.038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7cm" svg:height="0.615cm" svg:x="3.609cm" svg:y="4.086cm">
          <draw:text-box>
            <text:p text:style-name="P3"><text:span text:style-name="T6"><text:s/></text:span><text:span text:style-name="T6">leçon : </text:span><text:span text:style-name="T1">I. La résurrection de la chair. ............................................. 39</text:span></text:p>
          </draw:text-box>
        </draw:frame>
        <draw:frame draw:style-name="gr19" draw:text-style-name="P14" draw:layer="layout" svg:width="0.393cm" svg:height="0.393cm" svg:x="18.515cm" svg:y="4.205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93cm" svg:height="0.615cm" svg:x="2.504cm" svg:y="4.874cm">
          <draw:text-box>
            <text:p text:style-name="P3"><text:span text:style-name="T1"><text:s text:c="21"/></text:span><text:span text:style-name="T1">II. La vie éternelle. ............................................................. 40 </text:span></text:p>
          </draw:text-box>
        </draw:frame>
        <draw:frame draw:style-name="gr3" draw:text-style-name="P4" draw:layer="layout" svg:width="0.532cm" svg:height="0.615cm" svg:x="2.504cm" svg:y="5.66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4.67cm" svg:height="0.615cm" svg:x="8.235cm" svg:y="6.271cm">
          <draw:text-box>
            <text:p text:style-name="P3"><text:span text:style-name="T19">DEUXIÈME PARTIE </text:span></text:p>
          </draw:text-box>
        </draw:frame>
        <draw:frame draw:style-name="gr3" draw:text-style-name="P4" draw:layer="layout" svg:width="0.532cm" svg:height="0.615cm" svg:x="10.522cm" svg:y="6.88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5.316cm" svg:height="0.615cm" svg:x="7.93cm" svg:y="7.491cm">
          <draw:text-box>
            <text:p text:style-name="P3"><text:span text:style-name="T1">LA VIE CHRÉTIENNE </text:span></text:p>
          </draw:text-box>
        </draw:frame>
        <draw:frame draw:style-name="gr3" draw:text-style-name="P4" draw:layer="layout" svg:width="0.532cm" svg:height="0.615cm" svg:x="10.522cm" svg:y="8.1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8.711cm">
          <draw:text-box>
            <text:p text:style-name="P3"><text:span text:style-name="T6">11</text:span></text:p>
          </draw:text-box>
        </draw:frame>
        <draw:frame draw:style-name="gr18" draw:text-style-name="P13" draw:layer="layout" svg:width="0.57cm" svg:height="0.378cm" svg:x="3.037cm" svg:y="8.663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672cm" svg:height="0.615cm" svg:x="3.609cm" svg:y="8.711cm">
          <draw:text-box>
            <text:p text:style-name="P3"><text:span text:style-name="T6"><text:s/></text:span><text:span text:style-name="T6">leçon :</text:span><text:span text:style-name="T1"> La grâce divine. ................................................................. 41</text:span></text:p>
          </draw:text-box>
        </draw:frame>
        <draw:frame draw:style-name="gr19" draw:text-style-name="P14" draw:layer="layout" svg:width="0.393cm" svg:height="0.393cm" svg:x="18.515cm" svg:y="8.83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782cm" svg:height="0.615cm" svg:x="2.504cm" svg:y="9.486cm">
          <draw:text-box>
            <text:p text:style-name="P3"><text:span text:style-name="T1"><text:s text:c="21"/></text:span><text:span text:style-name="T1">I. Les vertus en général. ..................................................... 43</text:span></text:p>
          </draw:text-box>
        </draw:frame>
        <draw:frame draw:style-name="gr19" draw:text-style-name="P14" draw:layer="layout" svg:width="0.393cm" svg:height="0.393cm" svg:x="18.515cm" svg:y="9.605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635cm" svg:height="0.615cm" svg:x="2.504cm" svg:y="10.273cm">
          <draw:text-box>
            <text:p text:style-name="P3"><text:span text:style-name="T1"><text:s text:c="21"/></text:span><text:span text:style-name="T1">II. La foi. ........................................................................... 44</text:span></text:p>
          </draw:text-box>
        </draw:frame>
        <draw:frame draw:style-name="gr19" draw:text-style-name="P14" draw:layer="layout" svg:width="0.393cm" svg:height="0.393cm" svg:x="18.515cm" svg:y="10.392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715cm" svg:height="0.615cm" svg:x="2.504cm" svg:y="11.061cm">
          <draw:text-box>
            <text:p text:style-name="P3"><text:span text:style-name="T1"><text:s text:c="21"/></text:span><text:span text:style-name="T1">III. L'espérance. ................................................................. 45</text:span></text:p>
          </draw:text-box>
        </draw:frame>
        <draw:frame draw:style-name="gr19" draw:text-style-name="P14" draw:layer="layout" svg:width="0.393cm" svg:height="0.393cm" svg:x="18.515cm" svg:y="11.18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699cm" svg:height="0.615cm" svg:x="2.504cm" svg:y="11.849cm">
          <draw:text-box>
            <text:p text:style-name="P3"><text:span text:style-name="T1"><text:s text:c="21"/></text:span><text:span text:style-name="T1">IV. La charité. .................................................................... 46</text:span></text:p>
          </draw:text-box>
        </draw:frame>
        <draw:frame draw:style-name="gr19" draw:text-style-name="P14" draw:layer="layout" svg:width="0.393cm" svg:height="0.393cm" svg:x="18.515cm" svg:y="11.968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834cm" svg:height="0.615cm" svg:x="2.504cm" svg:y="12.636cm">
          <draw:text-box>
            <text:p text:style-name="P3"><text:span text:style-name="T1"><text:s text:c="21"/></text:span><text:span text:style-name="T1">V. Les dons du Saint-Esprit. ............................................... 47</text:span></text:p>
          </draw:text-box>
        </draw:frame>
        <draw:frame draw:style-name="gr19" draw:text-style-name="P14" draw:layer="layout" svg:width="0.393cm" svg:height="0.393cm" svg:x="18.515cm" svg:y="12.755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3.412cm">
          <draw:text-box>
            <text:p text:style-name="P3"><text:span text:style-name="T6">13</text:span></text:p>
          </draw:text-box>
        </draw:frame>
        <draw:frame draw:style-name="gr18" draw:text-style-name="P13" draw:layer="layout" svg:width="0.57cm" svg:height="0.378cm" svg:x="3.037cm" svg:y="13.364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717cm" svg:height="0.615cm" svg:x="3.609cm" svg:y="13.412cm">
          <draw:text-box>
            <text:p text:style-name="P3"><text:span text:style-name="T6"><text:s/></text:span><text:span text:style-name="T6">leçon : </text:span><text:span text:style-name="T1">Les vertus morales. ............................................................ 47</text:span></text:p>
          </draw:text-box>
        </draw:frame>
        <draw:frame draw:style-name="gr19" draw:text-style-name="P14" draw:layer="layout" svg:width="0.393cm" svg:height="0.393cm" svg:x="18.515cm" svg:y="13.531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4.199cm">
          <draw:text-box>
            <text:p text:style-name="P3"><text:span text:style-name="T6">14</text:span></text:p>
          </draw:text-box>
        </draw:frame>
        <draw:frame draw:style-name="gr18" draw:text-style-name="P13" draw:layer="layout" svg:width="0.57cm" svg:height="0.378cm" svg:x="3.037cm" svg:y="14.152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687cm" svg:height="0.615cm" svg:x="3.609cm" svg:y="14.199cm">
          <draw:text-box>
            <text:p text:style-name="P3"><text:span text:style-name="T6"><text:s/></text:span><text:span text:style-name="T6">leçon : </text:span><text:span text:style-name="T1">I. Les bonnes œuvres. ........................................................ 49</text:span></text:p>
          </draw:text-box>
        </draw:frame>
        <draw:frame draw:style-name="gr19" draw:text-style-name="P14" draw:layer="layout" svg:width="0.393cm" svg:height="0.393cm" svg:x="18.515cm" svg:y="14.318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825cm" svg:height="0.615cm" svg:x="2.504cm" svg:y="14.987cm">
          <draw:text-box>
            <text:p text:style-name="P3"><text:span text:style-name="T1"><text:s text:c="21"/></text:span><text:span text:style-name="T1">II. La perfection chrétienne. ............................................... 50</text:span></text:p>
          </draw:text-box>
        </draw:frame>
        <draw:frame draw:style-name="gr19" draw:text-style-name="P14" draw:layer="layout" svg:width="0.393cm" svg:height="0.393cm" svg:x="18.515cm" svg:y="15.106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5.775cm">
          <draw:text-box>
            <text:p text:style-name="P3"><text:span text:style-name="T6">15</text:span></text:p>
          </draw:text-box>
        </draw:frame>
        <draw:frame draw:style-name="gr18" draw:text-style-name="P13" draw:layer="layout" svg:width="0.57cm" svg:height="0.378cm" svg:x="3.037cm" svg:y="15.727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701cm" svg:height="0.615cm" svg:x="3.609cm" svg:y="15.775cm">
          <draw:text-box>
            <text:p text:style-name="P3"><text:span text:style-name="T6"><text:s/></text:span><text:span text:style-name="T6">leçon : </text:span><text:span text:style-name="T1">Le péché et les vices. ......................................................... 51</text:span></text:p>
          </draw:text-box>
        </draw:frame>
        <draw:frame draw:style-name="gr19" draw:text-style-name="P14" draw:layer="layout" svg:width="0.393cm" svg:height="0.393cm" svg:x="18.515cm" svg:y="15.89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6.562cm">
          <draw:text-box>
            <text:p text:style-name="P3"><text:span text:style-name="T6">16</text:span></text:p>
          </draw:text-box>
        </draw:frame>
        <draw:frame draw:style-name="gr18" draw:text-style-name="P13" draw:layer="layout" svg:width="0.57cm" svg:height="0.378cm" svg:x="3.037cm" svg:y="16.515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746cm" svg:height="0.615cm" svg:x="3.609cm" svg:y="16.562cm">
          <draw:text-box>
            <text:p text:style-name="P3"><text:span text:style-name="T6"><text:s/></text:span><text:span text:style-name="T6">leçon : </text:span><text:span text:style-name="T1">Les fins dernières. ............................................................. 55 </text:span></text:p>
          </draw:text-box>
        </draw:frame>
        <draw:frame draw:style-name="gr3" draw:text-style-name="P4" draw:layer="layout" svg:width="0.532cm" svg:height="0.615cm" svg:x="10.522cm" svg:y="17.33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4.7cm" svg:height="0.615cm" svg:x="8.222cm" svg:y="17.948cm">
          <draw:text-box>
            <text:p text:style-name="P3"><text:span text:style-name="T19">TROISIÈME PARTIE </text:span></text:p>
          </draw:text-box>
        </draw:frame>
        <draw:frame draw:style-name="gr3" draw:text-style-name="P4" draw:layer="layout" svg:width="0.532cm" svg:height="0.615cm" svg:x="10.522cm" svg:y="18.55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6.191cm" svg:height="0.615cm" svg:x="7.51cm" svg:y="19.167cm">
          <draw:text-box>
            <text:p text:style-name="P3"><text:span text:style-name="T1">LES COMMANDEMENTS </text:span></text:p>
          </draw:text-box>
        </draw:frame>
        <draw:frame draw:style-name="gr3" draw:text-style-name="P4" draw:layer="layout" svg:width="0.532cm" svg:height="0.615cm" svg:x="10.522cm" svg:y="19.777cm">
          <draw:text-box>
            <text:p text:style-name="P3"><text:span text:style-name="T1"><text:s/></text:span></text:p>
          </draw:text-box>
        </draw:frame>
        <draw:frame draw:style-name="gr15" draw:text-style-name="P11" draw:layer="layout" svg:width="8.916cm" svg:height="0.568cm" svg:x="6.138cm" svg:y="20.395cm">
          <draw:text-box>
            <text:p text:style-name="P3"><text:span text:style-name="T14">LES DIX COMMANDEMANTS DE DIEU </text:span></text:p>
          </draw:text-box>
        </draw:frame>
        <draw:frame draw:style-name="gr3" draw:text-style-name="P4" draw:layer="layout" svg:width="0.532cm" svg:height="0.615cm" svg:x="10.522cm" svg:y="20.95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5cm" svg:height="0.615cm" svg:x="2.504cm" svg:y="21.568cm">
          <draw:text-box>
            <text:p text:style-name="P3"><text:span text:style-name="T6">17</text:span></text:p>
          </draw:text-box>
        </draw:frame>
        <draw:frame draw:style-name="gr18" draw:text-style-name="P13" draw:layer="layout" svg:width="0.57cm" svg:height="0.378cm" svg:x="3.037cm" svg:y="21.521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952cm" svg:height="0.615cm" svg:x="3.609cm" svg:y="21.568cm">
          <draw:text-box>
            <text:p text:style-name="P3"><text:span text:style-name="T6"><text:s/></text:span><text:span text:style-name="T6">leçon :</text:span><text:span text:style-name="T1"> Les commandements de Dieu en général. ........................... 57</text:span></text:p>
          </draw:text-box>
        </draw:frame>
        <draw:frame draw:style-name="gr19" draw:text-style-name="P14" draw:layer="layout" svg:width="0.393cm" svg:height="0.393cm" svg:x="18.515cm" svg:y="21.687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22.343cm">
          <draw:text-box>
            <text:p text:style-name="P3"><text:span text:style-name="T6">18</text:span></text:p>
          </draw:text-box>
        </draw:frame>
        <draw:frame draw:style-name="gr18" draw:text-style-name="P13" draw:layer="layout" svg:width="0.57cm" svg:height="0.378cm" svg:x="3.037cm" svg:y="22.296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789cm" svg:height="0.615cm" svg:x="3.609cm" svg:y="22.343cm">
          <draw:text-box>
            <text:p text:style-name="P3"><text:span text:style-name="T6"><text:s/></text:span><text:span text:style-name="T6">leçon : </text:span><text:span text:style-name="T1">Le premier commandement de Dieu................................... 58</text:span></text:p>
          </draw:text-box>
        </draw:frame>
        <draw:frame draw:style-name="gr19" draw:text-style-name="P14" draw:layer="layout" svg:width="0.393cm" svg:height="0.393cm" svg:x="18.515cm" svg:y="22.462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23.132cm">
          <draw:text-box>
            <text:p text:style-name="P3"><text:span text:style-name="T6">19</text:span></text:p>
          </draw:text-box>
        </draw:frame>
        <draw:frame draw:style-name="gr18" draw:text-style-name="P13" draw:layer="layout" svg:width="0.57cm" svg:height="0.378cm" svg:x="3.037cm" svg:y="23.084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848cm" svg:height="0.615cm" svg:x="3.609cm" svg:y="23.132cm">
          <draw:text-box>
            <text:p text:style-name="P3"><text:span text:style-name="T6"><text:s/></text:span><text:span text:style-name="T6">leçon : </text:span><text:span text:style-name="T1">I. Le deuxième commandement de Dieu. ........................... 61</text:span></text:p>
          </draw:text-box>
        </draw:frame>
        <draw:frame draw:style-name="gr19" draw:text-style-name="P14" draw:layer="layout" svg:width="0.393cm" svg:height="0.393cm" svg:x="18.515cm" svg:y="23.251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6.107cm" svg:height="0.615cm" svg:x="2.504cm" svg:y="23.919cm">
          <draw:text-box>
            <text:p text:style-name="P3"><text:span text:style-name="T1"><text:s text:c="21"/></text:span><text:span text:style-name="T1">II. Le troisième commandement de Dieu. ........................... 62 </text:span></text:p>
          </draw:text-box>
        </draw:frame>
        <draw:frame draw:style-name="gr3" draw:text-style-name="P4" draw:layer="layout" svg:width="0.535cm" svg:height="0.615cm" svg:x="2.504cm" svg:y="24.706cm">
          <draw:text-box>
            <text:p text:style-name="P3"><text:span text:style-name="T6">20</text:span></text:p>
          </draw:text-box>
        </draw:frame>
        <draw:frame draw:style-name="gr18" draw:text-style-name="P13" draw:layer="layout" svg:width="0.57cm" svg:height="0.378cm" svg:x="3.037cm" svg:y="24.659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862cm" svg:height="0.615cm" svg:x="3.609cm" svg:y="24.706cm">
          <draw:text-box>
            <text:p text:style-name="P3"><text:span text:style-name="T6"><text:s/></text:span><text:span text:style-name="T6">leçon : </text:span><text:span text:style-name="T1">Le quatrième commandement de Dieu</text:span><text:span text:style-name="T6">.</text:span><text:span text:style-name="T1"> .............................. 63</text:span></text:p>
          </draw:text-box>
        </draw:frame>
        <draw:frame draw:style-name="gr19" draw:text-style-name="P14" draw:layer="layout" svg:width="0.393cm" svg:height="0.393cm" svg:x="18.515cm" svg:y="24.825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25.494cm">
          <draw:text-box>
            <text:p text:style-name="P3"><text:span text:style-name="T6">21</text:span></text:p>
          </draw:text-box>
        </draw:frame>
        <draw:frame draw:style-name="gr18" draw:text-style-name="P13" draw:layer="layout" svg:width="0.57cm" svg:height="0.378cm" svg:x="3.037cm" svg:y="25.447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863cm" svg:height="0.615cm" svg:x="3.609cm" svg:y="25.494cm">
          <draw:text-box>
            <text:p text:style-name="P3"><text:span text:style-name="T6"><text:s/></text:span><text:span text:style-name="T6">leçon :</text:span><text:span text:style-name="T1"> I. Le cinquième commandement de Dieu. .......................... 64</text:span></text:p>
          </draw:text-box>
        </draw:frame>
        <draw:frame draw:style-name="gr19" draw:text-style-name="P14" draw:layer="layout" svg:width="0.393cm" svg:height="0.393cm" svg:x="18.515cm" svg:y="25.613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6.224cm" svg:height="0.615cm" svg:x="2.504cm" svg:y="26.269cm">
          <draw:text-box>
            <text:p text:style-name="P3"><text:span text:style-name="T1"><text:s text:c="21"/></text:span><text:span text:style-name="T1">II. Le sixième et le neuvième commandement de Dieu ........ 65</text:span></text:p>
          </draw:text-box>
        </draw:frame>
        <draw:frame draw:style-name="gr19" draw:text-style-name="P14" draw:layer="layout" svg:width="0.393cm" svg:height="0.393cm" svg:x="18.515cm" svg:y="26.388cm">
          <draw:text-box>
            <text:p text:style-name="P3"><text:span text:style-name="T18"><text:s/></text:span></text:p>
          </draw:text-box>
        </draw:frame>
      </draw:page>
      <draw:page draw:name="page7" draw:style-name="dp1" draw:master-page-name="master-page89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5cm" svg:height="0.615cm" svg:x="2.504cm" svg:y="2.523cm">
          <draw:text-box>
            <text:p text:style-name="P3"><text:span text:style-name="T6">22</text:span></text:p>
          </draw:text-box>
        </draw:frame>
        <draw:frame draw:style-name="gr18" draw:text-style-name="P13" draw:layer="layout" svg:width="0.57cm" svg:height="0.378cm" svg:x="3.037cm" svg:y="2.475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5.024cm" svg:height="0.615cm" svg:x="3.609cm" svg:y="2.523cm">
          <draw:text-box>
            <text:p text:style-name="P3"><text:span text:style-name="T1"><text:s/></text:span><text:span text:style-name="T6">leçon : </text:span><text:span text:style-name="T1">I. Le septième et le dixième commandement de Dieu. ........ 66</text:span></text:p>
          </draw:text-box>
        </draw:frame>
        <draw:frame draw:style-name="gr19" draw:text-style-name="P14" draw:layer="layout" svg:width="0.393cm" svg:height="0.393cm" svg:x="18.515cm" svg:y="2.642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6.122cm" svg:height="0.615cm" svg:x="2.504cm" svg:y="3.311cm">
          <draw:text-box>
            <text:p text:style-name="P3"><text:span text:style-name="T1"><text:s text:c="21"/></text:span><text:span text:style-name="T1">II. Le huitième commandement de Dieu. ............................ 67 </text:span></text:p>
          </draw:text-box>
        </draw:frame>
        <draw:frame draw:style-name="gr3" draw:text-style-name="P4" draw:layer="layout" svg:width="0.532cm" svg:height="0.615cm" svg:x="2.504cm" svg:y="4.08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0.861cm" svg:height="0.615cm" svg:x="5.198cm" svg:y="4.696cm">
          <draw:text-box>
            <text:p text:style-name="P3"><text:span text:style-name="T1">LES CINQ COMMANDEMENTS DE L'ÉGLISE </text:span></text:p>
          </draw:text-box>
        </draw:frame>
        <draw:frame draw:style-name="gr3" draw:text-style-name="P4" draw:layer="layout" svg:width="0.532cm" svg:height="0.615cm" svg:x="10.522cm" svg:y="5.30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5cm" svg:height="0.615cm" svg:x="2.504cm" svg:y="5.915cm">
          <draw:text-box>
            <text:p text:style-name="P3"><text:span text:style-name="T6">23</text:span></text:p>
          </draw:text-box>
        </draw:frame>
        <draw:frame draw:style-name="gr18" draw:text-style-name="P13" draw:layer="layout" svg:width="0.57cm" svg:height="0.378cm" svg:x="3.037cm" svg:y="5.868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929cm" svg:height="0.615cm" svg:x="3.609cm" svg:y="5.915cm">
          <draw:text-box>
            <text:p text:style-name="P3"><text:span text:style-name="T1"><text:s/></text:span><text:span text:style-name="T6">leçon : </text:span><text:span text:style-name="T1">Le premier commandement de l'Église. .............................. 68</text:span></text:p>
          </draw:text-box>
        </draw:frame>
        <draw:frame draw:style-name="gr19" draw:text-style-name="P14" draw:layer="layout" svg:width="0.393cm" svg:height="0.393cm" svg:x="18.515cm" svg:y="6.03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6.704cm">
          <draw:text-box>
            <text:p text:style-name="P3"><text:span text:style-name="T6">24</text:span></text:p>
          </draw:text-box>
        </draw:frame>
        <draw:frame draw:style-name="gr18" draw:text-style-name="P13" draw:layer="layout" svg:width="0.57cm" svg:height="0.378cm" svg:x="3.037cm" svg:y="6.655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5.165cm" svg:height="0.615cm" svg:x="3.609cm" svg:y="6.704cm">
          <draw:text-box>
            <text:p text:style-name="P3"><text:span text:style-name="T6"><text:s/></text:span><text:span text:style-name="T6">leçon :</text:span><text:span text:style-name="T1"> Le deuxième et le troisième commandement de l'Église. ..... 69</text:span></text:p>
          </draw:text-box>
        </draw:frame>
        <draw:frame draw:style-name="gr19" draw:text-style-name="P14" draw:layer="layout" svg:width="0.393cm" svg:height="0.393cm" svg:x="18.515cm" svg:y="6.823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7.491cm">
          <draw:text-box>
            <text:p text:style-name="P3"><text:span text:style-name="T6">25</text:span></text:p>
          </draw:text-box>
        </draw:frame>
        <draw:frame draw:style-name="gr18" draw:text-style-name="P13" draw:layer="layout" svg:width="0.57cm" svg:height="0.378cm" svg:x="3.037cm" svg:y="7.444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5.194cm" svg:height="0.615cm" svg:x="3.609cm" svg:y="7.491cm">
          <draw:text-box>
            <text:p text:style-name="P3"><text:span text:style-name="T6"><text:s/></text:span><text:span text:style-name="T6">leçon :</text:span><text:span text:style-name="T1"> Le quatrième et le cinquième commandement de l'Église. .. 71 </text:span></text:p>
          </draw:text-box>
        </draw:frame>
        <draw:frame draw:style-name="gr3" draw:text-style-name="P4" draw:layer="layout" svg:width="0.532cm" svg:height="0.615cm" svg:x="2.504cm" svg:y="8.26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4.946cm" svg:height="0.615cm" svg:x="8.082cm" svg:y="8.876cm">
          <draw:text-box>
            <text:p text:style-name="P3"><text:span text:style-name="T19">QUATRIÈME PARTIE </text:span></text:p>
          </draw:text-box>
        </draw:frame>
        <draw:frame draw:style-name="gr3" draw:text-style-name="P4" draw:layer="layout" svg:width="0.532cm" svg:height="0.615cm" svg:x="10.522cm" svg:y="9.48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6.152cm" svg:height="0.615cm" svg:x="7.523cm" svg:y="10.095cm">
          <draw:text-box>
            <text:p text:style-name="P3"><text:span text:style-name="T1">LES MOYENS DE SALUT </text:span></text:p>
          </draw:text-box>
        </draw:frame>
        <draw:frame draw:style-name="gr3" draw:text-style-name="P4" draw:layer="layout" svg:width="0.532cm" svg:height="0.615cm" svg:x="10.522cm" svg:y="10.706cm">
          <draw:text-box>
            <text:p text:style-name="P3"><text:span text:style-name="T19"><text:s/></text:span></text:p>
          </draw:text-box>
        </draw:frame>
        <draw:frame draw:style-name="gr15" draw:text-style-name="P11" draw:layer="layout" svg:width="8.641cm" svg:height="0.568cm" svg:x="6.239cm" svg:y="11.324cm">
          <draw:text-box>
            <text:p text:style-name="P3"><text:span text:style-name="T14">LA PRIÈRE ET LE CULTE DES SAINTS </text:span></text:p>
          </draw:text-box>
        </draw:frame>
        <draw:frame draw:style-name="gr3" draw:text-style-name="P4" draw:layer="layout" svg:width="0.532cm" svg:height="0.615cm" svg:x="2.504cm" svg:y="11.88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5cm" svg:height="0.615cm" svg:x="2.504cm" svg:y="12.496cm">
          <draw:text-box>
            <text:p text:style-name="P3"><text:span text:style-name="T6">26</text:span></text:p>
          </draw:text-box>
        </draw:frame>
        <draw:frame draw:style-name="gr18" draw:text-style-name="P13" draw:layer="layout" svg:width="0.57cm" svg:height="0.378cm" svg:x="3.037cm" svg:y="12.449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494cm" svg:height="0.615cm" svg:x="3.609cm" svg:y="12.496cm">
          <draw:text-box>
            <text:p text:style-name="P3"><text:span text:style-name="T6"><text:s/></text:span><text:span text:style-name="T6">leçon : </text:span><text:span text:style-name="T1">La prière. .......................................................................... 72</text:span></text:p>
          </draw:text-box>
        </draw:frame>
        <draw:frame draw:style-name="gr19" draw:text-style-name="P14" draw:layer="layout" svg:width="0.393cm" svg:height="0.393cm" svg:x="18.515cm" svg:y="12.615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3.285cm">
          <draw:text-box>
            <text:p text:style-name="P3"><text:span text:style-name="T6">27</text:span></text:p>
          </draw:text-box>
        </draw:frame>
        <draw:frame draw:style-name="gr18" draw:text-style-name="P13" draw:layer="layout" svg:width="0.57cm" svg:height="0.378cm" svg:x="3.037cm" svg:y="13.237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635cm" svg:height="0.615cm" svg:x="3.609cm" svg:y="13.285cm">
          <draw:text-box>
            <text:p text:style-name="P3"><text:span text:style-name="T6"><text:s/></text:span><text:span text:style-name="T6">leçon : </text:span><text:span text:style-name="T1">L'Oraison dominicale. ....................................................... 74</text:span></text:p>
          </draw:text-box>
        </draw:frame>
        <draw:frame draw:style-name="gr19" draw:text-style-name="P14" draw:layer="layout" svg:width="0.393cm" svg:height="0.393cm" svg:x="18.515cm" svg:y="13.40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4.06cm">
          <draw:text-box>
            <text:p text:style-name="P3"><text:span text:style-name="T6">28</text:span></text:p>
          </draw:text-box>
        </draw:frame>
        <draw:frame draw:style-name="gr18" draw:text-style-name="P13" draw:layer="layout" svg:width="0.57cm" svg:height="0.378cm" svg:x="3.037cm" svg:y="14.012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806cm" svg:height="0.615cm" svg:x="3.609cm" svg:y="14.06cm">
          <draw:text-box>
            <text:p text:style-name="P3"><text:span text:style-name="T1"><text:s/></text:span><text:span text:style-name="T6">leçon : </text:span><text:span text:style-name="T1">I. Le culte de la très Sainte Vierge Marie............................ 76</text:span></text:p>
          </draw:text-box>
        </draw:frame>
        <draw:frame draw:style-name="gr19" draw:text-style-name="P14" draw:layer="layout" svg:width="0.393cm" svg:height="0.393cm" svg:x="18.515cm" svg:y="14.178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872cm" svg:height="0.615cm" svg:x="2.504cm" svg:y="14.848cm">
          <draw:text-box>
            <text:p text:style-name="P3"><text:span text:style-name="T1"><text:s text:c="21"/></text:span><text:span text:style-name="T1">II. Le culte des saints.......................................................... 77 </text:span></text:p>
          </draw:text-box>
        </draw:frame>
        <draw:frame draw:style-name="gr3" draw:text-style-name="P4" draw:layer="layout" svg:width="0.532cm" svg:height="0.615cm" svg:x="2.504cm" svg:y="15.63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4.74cm" svg:height="0.615cm" svg:x="8.235cm" svg:y="16.245cm">
          <draw:text-box>
            <text:p text:style-name="P3"><text:span text:style-name="T1">LES SACREMENTS </text:span></text:p>
          </draw:text-box>
        </draw:frame>
        <draw:frame draw:style-name="gr3" draw:text-style-name="P4" draw:layer="layout" svg:width="0.532cm" svg:height="0.615cm" svg:x="10.522cm" svg:y="16.85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5cm" svg:height="0.615cm" svg:x="2.504cm" svg:y="17.465cm">
          <draw:text-box>
            <text:p text:style-name="P3"><text:span text:style-name="T6">29</text:span></text:p>
          </draw:text-box>
        </draw:frame>
        <draw:frame draw:style-name="gr18" draw:text-style-name="P13" draw:layer="layout" svg:width="0.57cm" svg:height="0.378cm" svg:x="3.037cm" svg:y="17.417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7cm" svg:height="0.615cm" svg:x="3.609cm" svg:y="17.465cm">
          <draw:text-box>
            <text:p text:style-name="P3"><text:span text:style-name="T6"><text:s/></text:span><text:span text:style-name="T6">leçon : </text:span><text:span text:style-name="T1">Les sacrements en général. ................................................ 78</text:span></text:p>
          </draw:text-box>
        </draw:frame>
        <draw:frame draw:style-name="gr19" draw:text-style-name="P14" draw:layer="layout" svg:width="0.393cm" svg:height="0.393cm" svg:x="18.515cm" svg:y="17.58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8.24cm">
          <draw:text-box>
            <text:p text:style-name="P3"><text:span text:style-name="T6">30</text:span></text:p>
          </draw:text-box>
        </draw:frame>
        <draw:frame draw:style-name="gr18" draw:text-style-name="P13" draw:layer="layout" svg:width="0.57cm" svg:height="0.378cm" svg:x="3.037cm" svg:y="18.192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613cm" svg:height="0.615cm" svg:x="3.609cm" svg:y="18.24cm">
          <draw:text-box>
            <text:p text:style-name="P3"><text:span text:style-name="T6"><text:s/></text:span><text:span text:style-name="T6">leçon :</text:span><text:span text:style-name="T1"> Le Baptême. ...................................................................... 79</text:span></text:p>
          </draw:text-box>
        </draw:frame>
        <draw:frame draw:style-name="gr19" draw:text-style-name="P14" draw:layer="layout" svg:width="0.393cm" svg:height="0.393cm" svg:x="18.515cm" svg:y="18.359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9.028cm">
          <draw:text-box>
            <text:p text:style-name="P3"><text:span text:style-name="T6">31</text:span></text:p>
          </draw:text-box>
        </draw:frame>
        <draw:frame draw:style-name="gr18" draw:text-style-name="P13" draw:layer="layout" svg:width="0.57cm" svg:height="0.378cm" svg:x="3.037cm" svg:y="18.979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658cm" svg:height="0.615cm" svg:x="3.609cm" svg:y="19.028cm">
          <draw:text-box>
            <text:p text:style-name="P3"><text:span text:style-name="T6"><text:s/></text:span><text:span text:style-name="T6">leçon :</text:span><text:span text:style-name="T1"> La Confirmation. ............................................................... 81</text:span></text:p>
          </draw:text-box>
        </draw:frame>
        <draw:frame draw:style-name="gr19" draw:text-style-name="P14" draw:layer="layout" svg:width="0.393cm" svg:height="0.393cm" svg:x="18.515cm" svg:y="19.147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19.815cm">
          <draw:text-box>
            <text:p text:style-name="P3"><text:span text:style-name="T6">32</text:span></text:p>
          </draw:text-box>
        </draw:frame>
        <draw:frame draw:style-name="gr18" draw:text-style-name="P13" draw:layer="layout" svg:width="0.57cm" svg:height="0.378cm" svg:x="3.037cm" svg:y="19.768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76cm" svg:height="0.615cm" svg:x="3.609cm" svg:y="19.815cm">
          <draw:text-box>
            <text:p text:style-name="P3"><text:span text:style-name="T1"><text:s/></text:span><text:span text:style-name="T6">leçon : </text:span><text:span text:style-name="T1">I. La Sainte Eucharistie. ..................................................... 82</text:span></text:p>
          </draw:text-box>
        </draw:frame>
        <draw:frame draw:style-name="gr19" draw:text-style-name="P14" draw:layer="layout" svg:width="0.393cm" svg:height="0.393cm" svg:x="18.515cm" svg:y="19.93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6.209cm" svg:height="0.615cm" svg:x="2.504cm" svg:y="20.603cm">
          <draw:text-box>
            <text:p text:style-name="P3"><text:span text:style-name="T1"><text:s text:c="18"/></text:span><text:span text:style-name="T1">II. La Sainte Eucharistie comme sacrifice <text:s/>ou la sainte Messe. 84</text:span></text:p>
          </draw:text-box>
        </draw:frame>
        <draw:frame draw:style-name="gr19" draw:text-style-name="P14" draw:layer="layout" svg:width="0.393cm" svg:height="0.393cm" svg:x="18.515cm" svg:y="20.721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6.017cm" svg:height="0.615cm" svg:x="2.504cm" svg:y="21.391cm">
          <draw:text-box>
            <text:p text:style-name="P3"><text:span text:style-name="T1"><text:s text:c="18"/></text:span><text:span text:style-name="T1">III. La Sainte Eucharistie comme sacrement. ......................... 85</text:span></text:p>
          </draw:text-box>
        </draw:frame>
        <draw:frame draw:style-name="gr19" draw:text-style-name="P14" draw:layer="layout" svg:width="0.393cm" svg:height="0.393cm" svg:x="18.515cm" svg:y="21.51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22.165cm">
          <draw:text-box>
            <text:p text:style-name="P3"><text:span text:style-name="T6">33</text:span></text:p>
          </draw:text-box>
        </draw:frame>
        <draw:frame draw:style-name="gr18" draw:text-style-name="P13" draw:layer="layout" svg:width="0.57cm" svg:height="0.378cm" svg:x="3.037cm" svg:y="22.118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657cm" svg:height="0.615cm" svg:x="3.609cm" svg:y="22.165cm">
          <draw:text-box>
            <text:p text:style-name="P3"><text:span text:style-name="T6"><text:s/></text:span><text:span text:style-name="T6">leçon : </text:span><text:span text:style-name="T1">La Pénitence. ..................................................................... 87</text:span></text:p>
          </draw:text-box>
        </draw:frame>
        <draw:frame draw:style-name="gr19" draw:text-style-name="P14" draw:layer="layout" svg:width="0.393cm" svg:height="0.393cm" svg:x="18.515cm" svg:y="22.284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22.954cm">
          <draw:text-box>
            <text:p text:style-name="P3"><text:span text:style-name="T6">34</text:span></text:p>
          </draw:text-box>
        </draw:frame>
        <draw:frame draw:style-name="gr18" draw:text-style-name="P13" draw:layer="layout" svg:width="0.57cm" svg:height="0.378cm" svg:x="3.037cm" svg:y="22.905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723cm" svg:height="0.615cm" svg:x="3.609cm" svg:y="22.954cm">
          <draw:text-box>
            <text:p text:style-name="P3"><text:span text:style-name="T6"><text:s/></text:span><text:span text:style-name="T6">leçon : </text:span><text:span text:style-name="T1">I. L'Extrême-Onction. ........................................................ 90</text:span></text:p>
          </draw:text-box>
        </draw:frame>
        <draw:frame draw:style-name="gr19" draw:text-style-name="P14" draw:layer="layout" svg:width="0.393cm" svg:height="0.393cm" svg:x="18.515cm" svg:y="23.073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15.613cm" svg:height="0.615cm" svg:x="2.504cm" svg:y="23.741cm">
          <draw:text-box>
            <text:p text:style-name="P3"><text:span text:style-name="T1"><text:s text:c="21"/></text:span><text:span text:style-name="T1">II. L'Ordre.......................................................................... 91</text:span></text:p>
          </draw:text-box>
        </draw:frame>
        <draw:frame draw:style-name="gr19" draw:text-style-name="P14" draw:layer="layout" svg:width="0.393cm" svg:height="0.393cm" svg:x="18.515cm" svg:y="23.86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5cm" svg:height="0.615cm" svg:x="2.504cm" svg:y="24.529cm">
          <draw:text-box>
            <text:p text:style-name="P3"><text:span text:style-name="T6">35</text:span></text:p>
          </draw:text-box>
        </draw:frame>
        <draw:frame draw:style-name="gr18" draw:text-style-name="P13" draw:layer="layout" svg:width="0.57cm" svg:height="0.378cm" svg:x="3.037cm" svg:y="24.481cm">
          <draw:text-box>
            <text:p text:style-name="P3"><text:span text:style-name="T17">ème</text:span></text:p>
          </draw:text-box>
        </draw:frame>
        <draw:frame draw:style-name="gr3" draw:text-style-name="P4" draw:layer="layout" svg:width="14.628cm" svg:height="0.615cm" svg:x="3.609cm" svg:y="24.529cm">
          <draw:text-box>
            <text:p text:style-name="P3"><text:span text:style-name="T6"><text:s/></text:span><text:span text:style-name="T6">leçon :</text:span><text:span text:style-name="T1"> Le Mariage. ....................................................................... 92</text:span></text:p>
          </draw:text-box>
        </draw:frame>
        <draw:frame draw:style-name="gr19" draw:text-style-name="P14" draw:layer="layout" svg:width="0.393cm" svg:height="0.393cm" svg:x="18.515cm" svg:y="24.648cm">
          <draw:text-box>
            <text:p text:style-name="P3"><text:span text:style-name="T18"><text:s/></text:span></text:p>
          </draw:text-box>
        </draw:frame>
        <draw:frame draw:style-name="gr3" draw:text-style-name="P4" draw:layer="layout" svg:width="0.532cm" svg:height="0.615cm" svg:x="2.504cm" svg:y="25.317cm">
          <draw:text-box>
            <text:p text:style-name="P3"><text:span text:style-name="T1"><text:s/></text:span></text:p>
          </draw:text-box>
        </draw:frame>
      </draw:page>
      <draw:page draw:name="page8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7.613cm" svg:height="0.645cm" svg:x="6.824cm" svg:y="2.525cm">
          <draw:text-box>
            <text:p text:style-name="P3"><text:span text:style-name="T11">LES PRIÈRES ORDINAIRES <text:s/></text:span></text:p>
          </draw:text-box>
        </draw:frame>
        <draw:frame draw:style-name="gr11" draw:text-style-name="P9" draw:layer="layout" svg:width="4.211cm" svg:height="0.645cm" svg:x="8.539cm" svg:y="3.822cm">
          <draw:text-box>
            <text:p text:style-name="P3"><text:span text:style-name="T11">DU CHRÉTIEN <text:s/></text:span></text:p>
          </draw:text-box>
        </draw:frame>
        <draw:frame draw:style-name="gr11" draw:text-style-name="P9" draw:layer="layout" svg:width="4.728cm" svg:height="0.645cm" svg:x="7.981cm" svg:y="5.118cm">
          <draw:text-box>
            <text:p text:style-name="P3"><text:span text:style-name="T11">Le signe de</text:span><text:span text:style-name="T20"> </text:span><text:span text:style-name="T11">la croix.</text:span></text:p>
          </draw:text-box>
        </draw:frame>
        <draw:frame draw:style-name="gr20" draw:text-style-name="P9" draw:layer="layout" svg:width="0.499cm" svg:height="0.738cm" svg:x="13.063cm" svg:y="5.118cm">
          <draw:text-box>
            <text:p text:style-name="P3"><text:span text:style-name="T21"><text:s/></text:span></text:p>
          </draw:text-box>
        </draw:frame>
        <draw:frame draw:style-name="gr11" draw:text-style-name="P9" draw:layer="layout" svg:width="2.052cm" svg:height="0.645cm" svg:x="3.151cm" svg:y="6.604cm">
          <draw:text-box>
            <text:p text:style-name="P3"><text:span text:style-name="T11">Au nom </text:span></text:p>
          </draw:text-box>
        </draw:frame>
        <draw:frame draw:style-name="gr21" draw:text-style-name="P9" draw:layer="layout" svg:width="0.723cm" svg:height="0.738cm" svg:x="5.299cm" svg:y="6.604cm">
          <draw:text-box>
            <text:p text:style-name="P3"><text:span text:style-name="T22">du </text:span></text:p>
          </draw:text-box>
        </draw:frame>
        <draw:frame draw:style-name="gr11" draw:text-style-name="P9" draw:layer="layout" svg:width="11.374cm" svg:height="0.645cm" svg:x="6.061cm" svg:y="6.604cm">
          <draw:text-box>
            <text:p text:style-name="P3"><text:span text:style-name="T11">Père, et du Fils, et du Saint-Esprit. Ainsi soit-il. </text:span></text:p>
          </draw:text-box>
        </draw:frame>
        <draw:frame draw:style-name="gr11" draw:text-style-name="P9" draw:layer="layout" svg:width="0.558cm" svg:height="0.645cm" svg:x="2.504cm" svg:y="7.443cm">
          <draw:text-box>
            <text:p text:style-name="P3"><text:span text:style-name="T11"><text:s/></text:span></text:p>
          </draw:text-box>
        </draw:frame>
        <draw:frame draw:style-name="gr11" draw:text-style-name="P9" draw:layer="layout" svg:width="5.665cm" svg:height="0.645cm" svg:x="7.497cm" svg:y="8.078cm">
          <draw:text-box>
            <text:p text:style-name="P3"><text:span text:style-name="T11"><text:s text:c="2"/></text:span><text:span text:style-name="T11">La prière du Seigneur </text:span></text:p>
          </draw:text-box>
        </draw:frame>
        <draw:frame draw:style-name="gr11" draw:text-style-name="P9" draw:layer="layout" svg:width="0.558cm" svg:height="0.645cm" svg:x="7.497cm" svg:y="8.727cm">
          <draw:text-box>
            <text:p text:style-name="P3"><text:span text:style-name="T11"><text:s/></text:span></text:p>
          </draw:text-box>
        </draw:frame>
        <draw:frame draw:style-name="gr11" draw:text-style-name="P9" draw:layer="layout" svg:width="9.083cm" svg:height="0.645cm" svg:x="4.982cm" svg:y="9.273cm">
          <draw:text-box>
            <text:p text:style-name="P3"><text:span text:style-name="T10"><text:s text:c="15"/></text:span><text:span text:style-name="T10">Notre Père qui êtes aux cieux, <text:s/></text:span></text:p>
          </draw:text-box>
        </draw:frame>
        <draw:frame draw:style-name="gr11" draw:text-style-name="P9" draw:layer="layout" svg:width="7.33cm" svg:height="0.645cm" svg:x="6.608cm" svg:y="9.781cm">
          <draw:text-box>
            <text:p text:style-name="P3"><text:span text:style-name="T10"><text:s text:c="5"/></text:span><text:span text:style-name="T10">que votre nom soit sanctifié, <text:s/></text:span></text:p>
          </draw:text-box>
        </draw:frame>
        <draw:frame draw:style-name="gr11" draw:text-style-name="P9" draw:layer="layout" svg:width="6.366cm" svg:height="0.645cm" svg:x="6.469cm" svg:y="10.289cm">
          <draw:text-box>
            <text:p text:style-name="P3"><text:span text:style-name="T10"><text:s text:c="7"/></text:span><text:span text:style-name="T10">que votre règne vienne, </text:span></text:p>
          </draw:text-box>
        </draw:frame>
        <draw:frame draw:style-name="gr11" draw:text-style-name="P9" draw:layer="layout" svg:width="6.134cm" svg:height="0.645cm" svg:x="7.497cm" svg:y="10.785cm">
          <draw:text-box>
            <text:p text:style-name="P3"><text:span text:style-name="T10">que votre volonté soit faite </text:span></text:p>
          </draw:text-box>
        </draw:frame>
        <draw:frame draw:style-name="gr11" draw:text-style-name="P9" draw:layer="layout" svg:width="6.49cm" svg:height="0.645cm" svg:x="7.497cm" svg:y="11.28cm">
          <draw:text-box>
            <text:p text:style-name="P3"><text:span text:style-name="T10"><text:s text:c="3"/></text:span><text:span text:style-name="T10">sur la terre comme au ciel. </text:span></text:p>
          </draw:text-box>
        </draw:frame>
        <draw:frame draw:style-name="gr11" draw:text-style-name="P9" draw:layer="layout" svg:width="5.785cm" svg:height="0.645cm" svg:x="7.497cm" svg:y="11.953cm">
          <draw:text-box>
            <text:p text:style-name="P3"><text:span text:style-name="T10">Donnez-nous aujourd'hui </text:span></text:p>
          </draw:text-box>
        </draw:frame>
        <draw:frame draw:style-name="gr11" draw:text-style-name="P9" draw:layer="layout" svg:width="5.125cm" svg:height="0.645cm" svg:x="7.675cm" svg:y="12.499cm">
          <draw:text-box>
            <text:p text:style-name="P3"><text:span text:style-name="T10"><text:s text:c="2"/></text:span><text:span text:style-name="T10">notre pain de ce jour. </text:span></text:p>
          </draw:text-box>
        </draw:frame>
        <draw:frame draw:style-name="gr11" draw:text-style-name="P9" draw:layer="layout" svg:width="6.792cm" svg:height="0.645cm" svg:x="7.497cm" svg:y="13.008cm">
          <draw:text-box>
            <text:p text:style-name="P3"><text:span text:style-name="T10">Pardonnez-nous nos offenses, </text:span></text:p>
          </draw:text-box>
        </draw:frame>
        <draw:frame draw:style-name="gr11" draw:text-style-name="P9" draw:layer="layout" svg:width="0.558cm" svg:height="0.645cm" svg:x="6.252cm" svg:y="13.516cm">
          <draw:text-box>
            <text:p text:style-name="P3"><text:span text:style-name="T10"><text:s text:c="3"/></text:span></text:p>
          </draw:text-box>
        </draw:frame>
        <draw:frame draw:style-name="gr11" draw:text-style-name="P9" draw:layer="layout" svg:width="7.408cm" svg:height="0.645cm" svg:x="7.497cm" svg:y="13.516cm">
          <draw:text-box>
            <text:p text:style-name="P3"><text:span text:style-name="T10"><text:s text:c="3"/></text:span><text:span text:style-name="T10">comme nous pardonnons aussi </text:span></text:p>
          </draw:text-box>
        </draw:frame>
        <draw:frame draw:style-name="gr11" draw:text-style-name="P9" draw:layer="layout" svg:width="6.761cm" svg:height="0.645cm" svg:x="7.777cm" svg:y="14.024cm">
          <draw:text-box>
            <text:p text:style-name="P3"><text:span text:style-name="T10"><text:s/></text:span><text:span text:style-name="T10">à ceux qui nous ont offensés. </text:span></text:p>
          </draw:text-box>
        </draw:frame>
        <draw:frame draw:style-name="gr11" draw:text-style-name="P9" draw:layer="layout" svg:width="11.754cm" svg:height="0.645cm" svg:x="4.117cm" svg:y="14.52cm">
          <draw:text-box>
            <text:p text:style-name="P3"><text:span text:style-name="T10"><text:s text:c="20"/></text:span><text:span text:style-name="T10">Et ne nous soumettez pas à la tentation, </text:span></text:p>
          </draw:text-box>
        </draw:frame>
        <draw:frame draw:style-name="gr11" draw:text-style-name="P9" draw:layer="layout" svg:width="7.516cm" svg:height="0.645cm" svg:x="6.43cm" svg:y="15.016cm">
          <draw:text-box>
            <text:p text:style-name="P3"><text:span text:style-name="T10"><text:s text:c="9"/></text:span><text:span text:style-name="T10">mais délivrez-nous du Mal. </text:span></text:p>
          </draw:text-box>
        </draw:frame>
        <draw:frame draw:style-name="gr11" draw:text-style-name="P9" draw:layer="layout" svg:width="0.558cm" svg:height="0.645cm" svg:x="10.458cm" svg:y="15.498cm">
          <draw:text-box>
            <text:p text:style-name="P3"><text:span text:style-name="T10"><text:s/></text:span></text:p>
          </draw:text-box>
        </draw:frame>
        <draw:frame draw:style-name="gr11" draw:text-style-name="P9" draw:layer="layout" svg:width="0.558cm" svg:height="0.645cm" svg:x="10.458cm" svg:y="15.993cm">
          <draw:text-box>
            <text:p text:style-name="P3"><text:span text:style-name="T10"><text:s/></text:span></text:p>
          </draw:text-box>
        </draw:frame>
        <draw:frame draw:style-name="gr11" draw:text-style-name="P9" draw:layer="layout" svg:width="5.873cm" svg:height="0.645cm" svg:x="7.523cm" svg:y="16.489cm">
          <draw:text-box>
            <text:p text:style-name="P3"><text:span text:style-name="T11">La salutation angélique. </text:span></text:p>
          </draw:text-box>
        </draw:frame>
        <draw:frame draw:style-name="gr11" draw:text-style-name="P9" draw:layer="layout" svg:width="0.558cm" svg:height="0.645cm" svg:x="10.458cm" svg:y="16.985cm">
          <draw:text-box>
            <text:p text:style-name="P3"><text:span text:style-name="T10"><text:s/></text:span></text:p>
          </draw:text-box>
        </draw:frame>
        <draw:frame draw:style-name="gr3" draw:text-style-name="P4" draw:layer="layout" svg:width="14.921cm" svg:height="0.615cm" svg:x="2.504cm" svg:y="17.579cm">
          <draw:text-box>
            <text:p text:style-name="P3"><text:span text:style-name="T1">Je vous salue, Marie, pleine de grâce le Seigneur est avec vous ; vous </text:span></text:p>
          </draw:text-box>
        </draw:frame>
        <draw:frame draw:style-name="gr3" draw:text-style-name="P4" draw:layer="layout" svg:width="15.617cm" svg:height="0.615cm" svg:x="2.504cm" svg:y="18.189cm">
          <draw:text-box>
            <text:p text:style-name="P3"><text:span text:style-name="T1">êtes bénie entre toutes les femmes ; et Jésus, le fruit de vos entrailles, est </text:span></text:p>
          </draw:text-box>
        </draw:frame>
        <draw:frame draw:style-name="gr3" draw:text-style-name="P4" draw:layer="layout" svg:width="1.186cm" svg:height="0.615cm" svg:x="2.504cm" svg:y="18.798cm">
          <draw:text-box>
            <text:p text:style-name="P3"><text:span text:style-name="T1">béni. </text:span></text:p>
          </draw:text-box>
        </draw:frame>
        <draw:frame draw:style-name="gr3" draw:text-style-name="P4" draw:layer="layout" svg:width="13.737cm" svg:height="0.615cm" svg:x="2.504cm" svg:y="19.409cm">
          <draw:text-box>
            <text:p text:style-name="P3"><text:span text:style-name="T1">Sainte Marie, Mère de Dieu, priez pour nous, pauvres pécheurs, </text:span></text:p>
          </draw:text-box>
        </draw:frame>
        <draw:frame draw:style-name="gr3" draw:text-style-name="P4" draw:layer="layout" svg:width="10.888cm" svg:height="0.615cm" svg:x="2.504cm" svg:y="20.018cm">
          <draw:text-box>
            <text:p text:style-name="P3"><text:span text:style-name="T1">maintenant et à l'heure de notre mort. Ainsi soit-il. </text:span></text:p>
          </draw:text-box>
        </draw:frame>
        <draw:frame draw:style-name="gr11" draw:text-style-name="P9" draw:layer="layout" svg:width="0.558cm" svg:height="0.645cm" svg:x="2.758cm" svg:y="20.58cm">
          <draw:text-box>
            <text:p text:style-name="P3"><text:span text:style-name="T10"><text:s/></text:span></text:p>
          </draw:text-box>
        </draw:frame>
        <draw:frame draw:style-name="gr11" draw:text-style-name="P9" draw:layer="layout" svg:width="3.738cm" svg:height="0.645cm" svg:x="8.743cm" svg:y="21.152cm">
          <draw:text-box>
            <text:p text:style-name="P3"><text:span text:style-name="T11">Gloire au Père. </text:span></text:p>
          </draw:text-box>
        </draw:frame>
        <draw:frame draw:style-name="gr11" draw:text-style-name="P9" draw:layer="layout" svg:width="0.558cm" svg:height="0.645cm" svg:x="10.649cm" svg:y="21.724cm">
          <draw:text-box>
            <text:p text:style-name="P3"><text:span text:style-name="T10"><text:s/></text:span></text:p>
          </draw:text-box>
        </draw:frame>
        <draw:frame draw:style-name="gr3" draw:text-style-name="P4" draw:layer="layout" svg:width="9.535cm" svg:height="0.615cm" svg:x="2.504cm" svg:y="22.343cm">
          <draw:text-box>
            <text:p text:style-name="P3"><text:span text:style-name="T1">Gloire au Père, et au Fils, et au Saint-Esprit. </text:span></text:p>
          </draw:text-box>
        </draw:frame>
        <draw:frame draw:style-name="gr3" draw:text-style-name="P4" draw:layer="layout" svg:width="15.263cm" svg:height="0.615cm" svg:x="2.504cm" svg:y="22.954cm">
          <draw:text-box>
            <text:p text:style-name="P3"><text:span text:style-name="T1">Comme il était au commencement, maintenant et toujours, et dans tous </text:span></text:p>
          </draw:text-box>
        </draw:frame>
        <draw:frame draw:style-name="gr3" draw:text-style-name="P4" draw:layer="layout" svg:width="7.611cm" svg:height="0.615cm" svg:x="2.504cm" svg:y="23.563cm">
          <draw:text-box>
            <text:p text:style-name="P3"><text:span text:style-name="T1">les siècles des siècles. Ainsi soit-il. </text:span></text:p>
          </draw:text-box>
        </draw:frame>
      </draw:page>
      <draw:page draw:name="page9" draw:style-name="dp1" draw:master-page-name="master-page98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231cm" svg:height="0.645cm" svg:x="8.476cm" svg:y="3.022cm">
          <draw:text-box>
            <text:p text:style-name="P3"><text:span text:style-name="T11">Profession de Foi </text:span></text:p>
          </draw:text-box>
        </draw:frame>
        <draw:frame draw:style-name="gr11" draw:text-style-name="P9" draw:layer="layout" svg:width="0.558cm" svg:height="0.645cm" svg:x="1.22cm" svg:y="3.847cm">
          <draw:text-box>
            <text:p text:style-name="P3"><text:span text:style-name="T10"><text:s/></text:span></text:p>
          </draw:text-box>
        </draw:frame>
        <draw:frame draw:style-name="gr15" draw:text-style-name="P11" draw:layer="layout" svg:width="4.975cm" svg:height="0.568cm" svg:x="1.22cm" svg:y="4.692cm">
          <draw:text-box>
            <text:p text:style-name="P3"><text:span text:style-name="T14">Je crois en un seul Dieu, </text:span></text:p>
          </draw:text-box>
        </draw:frame>
        <draw:frame draw:style-name="gr15" draw:text-style-name="P11" draw:layer="layout" svg:width="4.465cm" svg:height="0.568cm" svg:x="1.22cm" svg:y="5.263cm">
          <draw:text-box>
            <text:p text:style-name="P3"><text:span text:style-name="T14">Le Père tout-puissant, </text:span></text:p>
          </draw:text-box>
        </draw:frame>
        <draw:frame draw:style-name="gr15" draw:text-style-name="P11" draw:layer="layout" svg:width="5.895cm" svg:height="0.568cm" svg:x="1.22cm" svg:y="5.886cm">
          <draw:text-box>
            <text:p text:style-name="P3"><text:span text:style-name="T14">créateur du ciel et de la terre, </text:span></text:p>
          </draw:text-box>
        </draw:frame>
        <draw:frame draw:style-name="gr15" draw:text-style-name="P11" draw:layer="layout" svg:width="6.166cm" svg:height="0.568cm" svg:x="1.22cm" svg:y="6.521cm">
          <draw:text-box>
            <text:p text:style-name="P3"><text:span text:style-name="T14">de l'univers visible et invisible.</text:span></text:p>
          </draw:text-box>
        </draw:frame>
        <draw:frame draw:style-name="gr22" draw:text-style-name="P15" draw:layer="layout" svg:width="0.317cm" svg:height="0.365cm" svg:x="7.866cm" svg:y="6.514cm">
          <draw:text-box>
            <text:p text:style-name="P3"><text:span text:style-name="T23"><text:s/></text:span></text:p>
          </draw:text-box>
        </draw:frame>
        <draw:frame draw:style-name="gr15" draw:text-style-name="P11" draw:layer="layout" svg:width="8.386cm" svg:height="0.568cm" svg:x="1.22cm" svg:y="7.093cm">
          <draw:text-box>
            <text:p text:style-name="P3"><text:span text:style-name="T14">Je crois en un seul Seigneur, Jésus Christ. </text:span></text:p>
          </draw:text-box>
        </draw:frame>
        <draw:frame draw:style-name="gr15" draw:text-style-name="P11" draw:layer="layout" svg:width="4.631cm" svg:height="0.568cm" svg:x="1.22cm" svg:y="7.665cm">
          <draw:text-box>
            <text:p text:style-name="P3"><text:span text:style-name="T14">le Fils unique de Dieu, </text:span></text:p>
          </draw:text-box>
        </draw:frame>
        <draw:frame draw:style-name="gr15" draw:text-style-name="P11" draw:layer="layout" svg:width="7.702cm" svg:height="0.568cm" svg:x="1.22cm" svg:y="8.224cm">
          <draw:text-box>
            <text:p text:style-name="P3"><text:span text:style-name="T14">né du Père avant tous les siècles Dieu, </text:span></text:p>
          </draw:text-box>
        </draw:frame>
        <draw:frame draw:style-name="gr15" draw:text-style-name="P11" draw:layer="layout" svg:width="4.685cm" svg:height="0.568cm" svg:x="1.22cm" svg:y="8.796cm">
          <draw:text-box>
            <text:p text:style-name="P3"><text:span text:style-name="T14">il est Dieu, né de Dieu, </text:span></text:p>
          </draw:text-box>
        </draw:frame>
        <draw:frame draw:style-name="gr15" draw:text-style-name="P11" draw:layer="layout" svg:width="5.29cm" svg:height="0.568cm" svg:x="1.22cm" svg:y="9.367cm">
          <draw:text-box>
            <text:p text:style-name="P3"><text:span text:style-name="T14">lumière née de la lumière, </text:span></text:p>
          </draw:text-box>
        </draw:frame>
        <draw:frame draw:style-name="gr15" draw:text-style-name="P11" draw:layer="layout" svg:width="5.429cm" svg:height="0.568cm" svg:x="1.22cm" svg:y="9.926cm">
          <draw:text-box>
            <text:p text:style-name="P3"><text:span text:style-name="T14">vrai Dieu, né du vrai Dieu, </text:span></text:p>
          </draw:text-box>
        </draw:frame>
        <draw:frame draw:style-name="gr15" draw:text-style-name="P11" draw:layer="layout" svg:width="4.67cm" svg:height="0.568cm" svg:x="1.22cm" svg:y="10.498cm">
          <draw:text-box>
            <text:p text:style-name="P3"><text:span text:style-name="T14">engendré non pas créé, </text:span></text:p>
          </draw:text-box>
        </draw:frame>
        <draw:frame draw:style-name="gr15" draw:text-style-name="P11" draw:layer="layout" svg:width="5.883cm" svg:height="0.568cm" svg:x="1.22cm" svg:y="11.07cm">
          <draw:text-box>
            <text:p text:style-name="P3"><text:span text:style-name="T14">de même nature que le Père ; </text:span></text:p>
          </draw:text-box>
        </draw:frame>
        <draw:frame draw:style-name="gr15" draw:text-style-name="P11" draw:layer="layout" svg:width="4.74cm" svg:height="0.568cm" svg:x="1.22cm" svg:y="11.641cm">
          <draw:text-box>
            <text:p text:style-name="P3"><text:span text:style-name="T14">et par lui tout a été fait. </text:span></text:p>
          </draw:text-box>
        </draw:frame>
        <draw:frame draw:style-name="gr15" draw:text-style-name="P11" draw:layer="layout" svg:width="4.728cm" svg:height="0.568cm" svg:x="1.22cm" svg:y="12.2cm">
          <draw:text-box>
            <text:p text:style-name="P3"><text:span text:style-name="T14">Pour nous les hommes, </text:span></text:p>
          </draw:text-box>
        </draw:frame>
        <draw:frame draw:style-name="gr15" draw:text-style-name="P11" draw:layer="layout" svg:width="3.845cm" svg:height="0.568cm" svg:x="1.22cm" svg:y="12.773cm">
          <draw:text-box>
            <text:p text:style-name="P3"><text:span text:style-name="T14">et pour notre salut, </text:span></text:p>
          </draw:text-box>
        </draw:frame>
        <draw:frame draw:style-name="gr15" draw:text-style-name="P11" draw:layer="layout" svg:width="4.148cm" svg:height="0.568cm" svg:x="1.22cm" svg:y="13.344cm">
          <draw:text-box>
            <text:p text:style-name="P3"><text:span text:style-name="T14">Il descendit du ciel ; </text:span></text:p>
          </draw:text-box>
        </draw:frame>
        <draw:frame draw:style-name="gr15" draw:text-style-name="P11" draw:layer="layout" svg:width="3.639cm" svg:height="0.568cm" svg:x="1.22cm" svg:y="13.916cm">
          <draw:text-box>
            <text:p text:style-name="P3"><text:span text:style-name="T14">par l’Esprit Saint, </text:span></text:p>
          </draw:text-box>
        </draw:frame>
        <draw:frame draw:style-name="gr15" draw:text-style-name="P11" draw:layer="layout" svg:width="6.698cm" svg:height="0.568cm" svg:x="1.22cm" svg:y="14.474cm">
          <draw:text-box>
            <text:p text:style-name="P3"><text:span text:style-name="T14">Il a pris chair de la Vierge Marie, </text:span></text:p>
          </draw:text-box>
        </draw:frame>
        <draw:frame draw:style-name="gr15" draw:text-style-name="P11" draw:layer="layout" svg:width="3.48cm" svg:height="0.568cm" svg:x="1.22cm" svg:y="15.047cm">
          <draw:text-box>
            <text:p text:style-name="P3"><text:span text:style-name="T14">s'est fait homme. </text:span></text:p>
          </draw:text-box>
        </draw:frame>
        <draw:frame draw:style-name="gr15" draw:text-style-name="P11" draw:layer="layout" svg:width="7.454cm" svg:height="0.568cm" svg:x="1.22cm" svg:y="15.618cm">
          <draw:text-box>
            <text:p text:style-name="P3"><text:span text:style-name="T14">crucifié pour nous sous Ponce Pilate, </text:span></text:p>
          </draw:text-box>
        </draw:frame>
        <draw:frame draw:style-name="gr15" draw:text-style-name="P11" draw:layer="layout" svg:width="8.672cm" svg:height="0.568cm" svg:x="1.22cm" svg:y="16.177cm">
          <draw:text-box>
            <text:p text:style-name="P3"><text:span text:style-name="T14">il souffrit sa passion et fut mis au tombeau. </text:span></text:p>
          </draw:text-box>
        </draw:frame>
        <draw:frame draw:style-name="gr15" draw:text-style-name="P11" draw:layer="layout" svg:width="5.96cm" svg:height="0.568cm" svg:x="1.22cm" svg:y="16.748cm">
          <draw:text-box>
            <text:p text:style-name="P3"><text:span text:style-name="T14">Il ressuscita le troisième jour, </text:span></text:p>
          </draw:text-box>
        </draw:frame>
        <draw:frame draw:style-name="gr15" draw:text-style-name="P11" draw:layer="layout" svg:width="5.897cm" svg:height="0.568cm" svg:x="1.22cm" svg:y="17.321cm">
          <draw:text-box>
            <text:p text:style-name="P3"><text:span text:style-name="T14">conformément aux Écritures, </text:span></text:p>
          </draw:text-box>
        </draw:frame>
        <draw:frame draw:style-name="gr15" draw:text-style-name="P11" draw:layer="layout" svg:width="3.941cm" svg:height="0.568cm" svg:x="1.22cm" svg:y="17.893cm">
          <draw:text-box>
            <text:p text:style-name="P3"><text:span text:style-name="T14">et il monta au ciel ; </text:span></text:p>
          </draw:text-box>
        </draw:frame>
        <draw:frame draw:style-name="gr15" draw:text-style-name="P11" draw:layer="layout" svg:width="5.594cm" svg:height="0.568cm" svg:x="1.22cm" svg:y="18.451cm">
          <draw:text-box>
            <text:p text:style-name="P3"><text:span text:style-name="T14">est assis à la droite du Père. </text:span></text:p>
          </draw:text-box>
        </draw:frame>
        <draw:frame draw:style-name="gr15" draw:text-style-name="P11" draw:layer="layout" svg:width="4.96cm" svg:height="0.568cm" svg:x="1.22cm" svg:y="19.024cm">
          <draw:text-box>
            <text:p text:style-name="P3"><text:span text:style-name="T14">Il viendra dans la gloire, </text:span></text:p>
          </draw:text-box>
        </draw:frame>
        <draw:frame draw:style-name="gr15" draw:text-style-name="P11" draw:layer="layout" svg:width="7.083cm" svg:height="0.568cm" svg:x="1.22cm" svg:y="19.595cm">
          <draw:text-box>
            <text:p text:style-name="P3"><text:span text:style-name="T14">pour juger les vivants et les morts ; </text:span></text:p>
          </draw:text-box>
        </draw:frame>
        <draw:frame draw:style-name="gr15" draw:text-style-name="P11" draw:layer="layout" svg:width="5.532cm" svg:height="0.568cm" svg:x="1.22cm" svg:y="20.154cm">
          <draw:text-box>
            <text:p text:style-name="P3"><text:span text:style-name="T14">son règne n'aura pas de fin. </text:span></text:p>
          </draw:text-box>
        </draw:frame>
        <draw:frame draw:style-name="gr15" draw:text-style-name="P11" draw:layer="layout" svg:width="5.023cm" svg:height="0.568cm" svg:x="1.22cm" svg:y="20.725cm">
          <draw:text-box>
            <text:p text:style-name="P3"><text:span text:style-name="T14">Je crois en l'Esprit Saint, </text:span></text:p>
          </draw:text-box>
        </draw:frame>
        <draw:frame draw:style-name="gr15" draw:text-style-name="P11" draw:layer="layout" svg:width="7.372cm" svg:height="0.568cm" svg:x="1.22cm" svg:y="21.298cm">
          <draw:text-box>
            <text:p text:style-name="P3"><text:span text:style-name="T14">qui est Seigneur et qui donne la vie ; </text:span></text:p>
          </draw:text-box>
        </draw:frame>
        <draw:frame draw:style-name="gr15" draw:text-style-name="P11" draw:layer="layout" svg:width="5.98cm" svg:height="0.568cm" svg:x="1.22cm" svg:y="21.869cm">
          <draw:text-box>
            <text:p text:style-name="P3"><text:span text:style-name="T14">Il procède du Père et du Fils ; </text:span></text:p>
          </draw:text-box>
        </draw:frame>
        <draw:frame draw:style-name="gr15" draw:text-style-name="P11" draw:layer="layout" svg:width="4.354cm" svg:height="0.568cm" svg:x="1.22cm" svg:y="22.428cm">
          <draw:text-box>
            <text:p text:style-name="P3"><text:span text:style-name="T14">avec le Père et le Fils </text:span></text:p>
          </draw:text-box>
        </draw:frame>
        <draw:frame draw:style-name="gr15" draw:text-style-name="P11" draw:layer="layout" svg:width="8.376cm" svg:height="0.568cm" svg:x="1.22cm" svg:y="23cm">
          <draw:text-box>
            <text:p text:style-name="P3"><text:span text:style-name="T14">Il reçoit même adoration et même gloire ; </text:span></text:p>
          </draw:text-box>
        </draw:frame>
        <draw:frame draw:style-name="gr15" draw:text-style-name="P11" draw:layer="layout" svg:width="5.497cm" svg:height="0.568cm" svg:x="1.22cm" svg:y="23.572cm">
          <draw:text-box>
            <text:p text:style-name="P3"><text:span text:style-name="T14">Il a parlé par les prophètes. </text:span></text:p>
          </draw:text-box>
        </draw:frame>
        <draw:frame draw:style-name="gr15" draw:text-style-name="P11" draw:layer="layout" svg:width="4.01cm" svg:height="0.568cm" svg:x="1.22cm" svg:y="24.131cm">
          <draw:text-box>
            <text:p text:style-name="P3"><text:span text:style-name="T14">Je crois en l’Église, </text:span></text:p>
          </draw:text-box>
        </draw:frame>
        <draw:frame draw:style-name="gr15" draw:text-style-name="P11" draw:layer="layout" svg:width="7.578cm" svg:height="0.568cm" svg:x="1.22cm" svg:y="24.702cm">
          <draw:text-box>
            <text:p text:style-name="P3"><text:span text:style-name="T14">une, sainte, catholique et apostolique. </text:span></text:p>
          </draw:text-box>
        </draw:frame>
        <draw:frame draw:style-name="gr15" draw:text-style-name="P11" draw:layer="layout" svg:width="5.911cm" svg:height="0.568cm" svg:x="1.22cm" svg:y="25.274cm">
          <draw:text-box>
            <text:p text:style-name="P3"><text:span text:style-name="T14">Je reconnais un seul baptême </text:span></text:p>
          </draw:text-box>
        </draw:frame>
        <draw:frame draw:style-name="gr15" draw:text-style-name="P11" draw:layer="layout" svg:width="5.401cm" svg:height="0.568cm" svg:x="1.22cm" svg:y="25.846cm">
          <draw:text-box>
            <text:p text:style-name="P3"><text:span text:style-name="T14">pour le pardon des péchés. </text:span></text:p>
          </draw:text-box>
        </draw:frame>
        <draw:frame draw:style-name="gr15" draw:text-style-name="P11" draw:layer="layout" svg:width="7.027cm" svg:height="0.568cm" svg:x="1.22cm" svg:y="26.405cm">
          <draw:text-box>
            <text:p text:style-name="P3"><text:span text:style-name="T14">J’attends la résurrection des morts, </text:span></text:p>
          </draw:text-box>
        </draw:frame>
        <draw:frame draw:style-name="gr15" draw:text-style-name="P11" draw:layer="layout" svg:width="4.892cm" svg:height="0.568cm" svg:x="1.22cm" svg:y="26.977cm">
          <draw:text-box>
            <text:p text:style-name="P3"><text:span text:style-name="T14">la vie du monde à venir. </text:span></text:p>
          </draw:text-box>
        </draw:frame>
        <draw:frame draw:style-name="gr15" draw:text-style-name="P11" draw:layer="layout" svg:width="1.462cm" svg:height="0.568cm" svg:x="1.22cm" svg:y="27.549cm">
          <draw:text-box>
            <text:p text:style-name="P3"><text:span text:style-name="T14">Amen. </text:span></text:p>
          </draw:text-box>
        </draw:frame>
        <draw:frame draw:style-name="gr23" draw:text-style-name="P16" draw:layer="layout" svg:width="1.371cm" svg:height="0.606cm" svg:x="1.22cm" svg:y="28.027cm">
          <draw:text-box>
            <text:p text:style-name="P3"><text:span text:style-name="T24"><text:s/></text:span></text:p>
          </draw:text-box>
        </draw:frame>
        <draw:frame draw:style-name="gr24" draw:text-style-name="P17" draw:layer="layout" svg:width="0.355cm" svg:height="0.412cm" svg:x="2.504cm" svg:y="28.295cm">
          <draw:text-box>
            <text:p text:style-name="P3"><text:span text:style-name="T25"><text:s/></text:span></text:p>
          </draw:text-box>
        </draw:frame>
      </draw:page>
      <draw:page draw:name="page10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.523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2.696cm" svg:height="0.615cm" svg:x="9.226cm" svg:y="2.523cm">
          <draw:text-box>
            <text:p text:style-name="P3"><text:span text:style-name="T6">Acte de foi. </text:span></text:p>
          </draw:text-box>
        </draw:frame>
        <draw:frame draw:style-name="gr3" draw:text-style-name="P4" draw:layer="layout" svg:width="14.669cm" svg:height="0.615cm" svg:x="2.504cm" svg:y="3.387cm">
          <draw:text-box>
            <text:p text:style-name="P3"><text:span text:style-name="T1">Mon Dieu, je crois fermement tout</text:span><text:span text:style-name="T6"> </text:span><text:span text:style-name="T1">ce que vous avez révélé et que la </text:span></text:p>
          </draw:text-box>
        </draw:frame>
        <draw:frame draw:style-name="gr3" draw:text-style-name="P4" draw:layer="layout" svg:width="15.053cm" svg:height="0.615cm" svg:x="2.504cm" svg:y="3.997cm">
          <draw:text-box>
            <text:p text:style-name="P3"><text:span text:style-name="T1">sainte Église me propose à croire, parce que vous êtes la vérité même, </text:span></text:p>
          </draw:text-box>
        </draw:frame>
        <draw:frame draw:style-name="gr3" draw:text-style-name="P4" draw:layer="layout" svg:width="9.89cm" svg:height="0.615cm" svg:x="2.504cm" svg:y="4.594cm">
          <draw:text-box>
            <text:p text:style-name="P3"><text:span text:style-name="T1">qui ne pouvez ni vous tromper ni me tromper. </text:span></text:p>
          </draw:text-box>
        </draw:frame>
        <draw:frame draw:style-name="gr3" draw:text-style-name="P4" draw:layer="layout" svg:width="8.216cm" svg:height="0.615cm" svg:x="2.504cm" svg:y="5.204cm">
          <draw:text-box>
            <text:p text:style-name="P3"><text:span text:style-name="T1">Dans cette foi je veux vivre et mourir. </text:span></text:p>
          </draw:text-box>
        </draw:frame>
        <draw:frame draw:style-name="gr3" draw:text-style-name="P4" draw:layer="layout" svg:width="4.487cm" svg:height="0.615cm" svg:x="8.755cm" svg:y="6.068cm">
          <draw:text-box>
            <text:p text:style-name="P3"><text:span text:style-name="T19">Addition facultative. </text:span></text:p>
          </draw:text-box>
        </draw:frame>
        <draw:frame draw:style-name="gr3" draw:text-style-name="P4" draw:layer="layout" svg:width="4.99cm" svg:height="0.615cm" svg:x="2.504cm" svg:y="6.678cm">
          <draw:text-box>
            <text:p text:style-name="P3"><text:span text:style-name="T1">Je crois en particulier : </text:span></text:p>
          </draw:text-box>
        </draw:frame>
        <draw:frame draw:style-name="gr3" draw:text-style-name="P4" draw:layer="layout" svg:width="4.939cm" svg:height="0.615cm" svg:x="2.504cm" svg:y="7.288cm">
          <draw:text-box>
            <text:p text:style-name="P3"><text:span text:style-name="T1">qu'il y a un seul Dieu ; </text:span></text:p>
          </draw:text-box>
        </draw:frame>
        <draw:frame draw:style-name="gr3" draw:text-style-name="P4" draw:layer="layout" svg:width="14.472cm" svg:height="0.615cm" svg:x="2.504cm" svg:y="7.898cm">
          <draw:text-box>
            <text:p text:style-name="P3"><text:span text:style-name="T1">qu'il y a trois personnes divines : Dieu le Père, Dieu le Fils, et Dieu </text:span></text:p>
          </draw:text-box>
        </draw:frame>
        <draw:frame draw:style-name="gr3" draw:text-style-name="P4" draw:layer="layout" svg:width="3.481cm" svg:height="0.615cm" svg:x="2.504cm" svg:y="8.507cm">
          <draw:text-box>
            <text:p text:style-name="P3"><text:span text:style-name="T1">le Saint-Esprit ; </text:span></text:p>
          </draw:text-box>
        </draw:frame>
        <draw:frame draw:style-name="gr3" draw:text-style-name="P4" draw:layer="layout" svg:width="13.849cm" svg:height="0.615cm" svg:x="2.504cm" svg:y="9.117cm">
          <draw:text-box>
            <text:p text:style-name="P3"><text:span text:style-name="T1">que Dieu le Fils s'est fait homme et nous a rachetés par sa mort ; </text:span></text:p>
          </draw:text-box>
        </draw:frame>
        <draw:frame draw:style-name="gr3" draw:text-style-name="P4" draw:layer="layout" svg:width="9.652cm" svg:height="0.615cm" svg:x="2.504cm" svg:y="9.727cm">
          <draw:text-box>
            <text:p text:style-name="P3"><text:span text:style-name="T1">que Dieu récompense le bien et punit le mal. </text:span></text:p>
          </draw:text-box>
        </draw:frame>
        <draw:frame draw:style-name="gr3" draw:text-style-name="P4" draw:layer="layout" svg:width="0.532cm" svg:height="0.615cm" svg:x="2.504cm" svg:y="10.28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4.131cm" svg:height="0.615cm" svg:x="8.755cm" svg:y="10.883cm">
          <draw:text-box>
            <text:p text:style-name="P3"><text:span text:style-name="T6">Acte d'espérance.</text:span><text:span text:style-name="T1"> </text:span></text:p>
          </draw:text-box>
        </draw:frame>
        <draw:frame draw:style-name="gr3" draw:text-style-name="P4" draw:layer="layout" svg:width="15.637cm" svg:height="0.615cm" svg:x="2.504cm" svg:y="11.912cm">
          <draw:text-box>
            <text:p text:style-name="P3"><text:span text:style-name="T1">Mon Dieu, j'espère avec une ferme confiance que vous me donnerez, par </text:span></text:p>
          </draw:text-box>
        </draw:frame>
        <draw:frame draw:style-name="gr3" draw:text-style-name="P4" draw:layer="layout" svg:width="13.508cm" svg:height="0.615cm" svg:x="2.504cm" svg:y="12.522cm">
          <draw:text-box>
            <text:p text:style-name="P3"><text:span text:style-name="T1">les mérites de Jésus-Christ, le ciel et les grâces pour le mériter, </text:span></text:p>
          </draw:text-box>
        </draw:frame>
        <draw:frame draw:style-name="gr3" draw:text-style-name="P4" draw:layer="layout" svg:width="14.715cm" svg:height="0.615cm" svg:x="2.504cm" svg:y="13.132cm">
          <draw:text-box>
            <text:p text:style-name="P3"><text:span text:style-name="T1">parce que vous êtes infiniment bon pour nous, tout-puissant et fidèle </text:span></text:p>
          </draw:text-box>
        </draw:frame>
        <draw:frame draw:style-name="gr3" draw:text-style-name="P4" draw:layer="layout" svg:width="4.473cm" svg:height="0.615cm" svg:x="2.504cm" svg:y="13.742cm">
          <draw:text-box>
            <text:p text:style-name="P3"><text:span text:style-name="T1">dans vos promesses. </text:span></text:p>
          </draw:text-box>
        </draw:frame>
        <draw:frame draw:style-name="gr3" draw:text-style-name="P4" draw:layer="layout" svg:width="9.725cm" svg:height="0.615cm" svg:x="2.504cm" svg:y="14.352cm">
          <draw:text-box>
            <text:p text:style-name="P3"><text:span text:style-name="T1">Dans cette espérance je veux vivre et mourir. </text:span></text:p>
          </draw:text-box>
        </draw:frame>
        <draw:frame draw:style-name="gr3" draw:text-style-name="P4" draw:layer="layout" svg:width="0.532cm" svg:height="0.615cm" svg:x="2.504cm" svg:y="15.08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3.702cm" svg:height="0.615cm" svg:x="8.755cm" svg:y="15.826cm">
          <draw:text-box>
            <text:p text:style-name="P3"><text:span text:style-name="T6">Acte de charité. </text:span></text:p>
          </draw:text-box>
        </draw:frame>
        <draw:frame draw:style-name="gr3" draw:text-style-name="P4" draw:layer="layout" svg:width="14.728cm" svg:height="0.615cm" svg:x="2.504cm" svg:y="16.855cm">
          <draw:text-box>
            <text:p text:style-name="P3"><text:span text:style-name="T1">Mon Dieu, je vous aime par-dessus toutes choses, de tout mon cœur, </text:span></text:p>
          </draw:text-box>
        </draw:frame>
        <draw:frame draw:style-name="gr3" draw:text-style-name="P4" draw:layer="layout" svg:width="9.06cm" svg:height="0.615cm" svg:x="2.504cm" svg:y="17.465cm">
          <draw:text-box>
            <text:p text:style-name="P3"><text:span text:style-name="T1">de toute mon âme et de toutes mes forces, </text:span></text:p>
          </draw:text-box>
        </draw:frame>
        <draw:frame draw:style-name="gr3" draw:text-style-name="P4" draw:layer="layout" svg:width="14.151cm" svg:height="0.615cm" svg:x="2.504cm" svg:y="18.075cm">
          <draw:text-box>
            <text:p text:style-name="P3"><text:span text:style-name="T1">parce que vous êtes infiniment parfait et souverainement aimable. </text:span></text:p>
          </draw:text-box>
        </draw:frame>
        <draw:frame draw:style-name="gr3" draw:text-style-name="P4" draw:layer="layout" svg:width="10.726cm" svg:height="0.615cm" svg:x="2.504cm" svg:y="18.671cm">
          <draw:text-box>
            <text:p text:style-name="P3"><text:span text:style-name="T1">J'aime aussi mon prochain comme moi-même poti</text:span></text:p>
          </draw:text-box>
        </draw:frame>
        <draw:frame draw:style-name="gr25" draw:text-style-name="P4" draw:layer="layout" svg:width="0.564cm" svg:height="0.708cm" svg:x="14.042cm" svg:y="18.671cm">
          <draw:text-box>
            <text:p text:style-name="P3"><text:span text:style-name="T26">n </text:span></text:p>
          </draw:text-box>
        </draw:frame>
        <draw:frame draw:style-name="gr3" draw:text-style-name="P4" draw:layer="layout" svg:width="3.651cm" svg:height="0.615cm" svg:x="14.512cm" svg:y="18.671cm">
          <draw:text-box>
            <text:p text:style-name="P3"><text:span text:style-name="T1">l'amour de vous. </text:span></text:p>
          </draw:text-box>
        </draw:frame>
        <draw:frame draw:style-name="gr3" draw:text-style-name="P4" draw:layer="layout" svg:width="9.074cm" svg:height="0.615cm" svg:x="2.504cm" svg:y="19.282cm">
          <draw:text-box>
            <text:p text:style-name="P3"><text:span text:style-name="T1">Dans cette charité je veux vivre et mourir. </text:span></text:p>
          </draw:text-box>
        </draw:frame>
        <draw:frame draw:style-name="gr3" draw:text-style-name="P4" draw:layer="layout" svg:width="0.532cm" svg:height="0.615cm" svg:x="2.504cm" svg:y="20.01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4.354cm" svg:height="0.615cm" svg:x="8.755cm" svg:y="20.755cm">
          <draw:text-box>
            <text:p text:style-name="P3"><text:span text:style-name="T6">Acte de contrition. </text:span></text:p>
          </draw:text-box>
        </draw:frame>
        <draw:frame draw:style-name="gr3" draw:text-style-name="P4" draw:layer="layout" svg:width="14.105cm" svg:height="0.615cm" svg:x="2.504cm" svg:y="21.784cm">
          <draw:text-box>
            <text:p text:style-name="P3"><text:span text:style-name="T1">Mon Dieu, je suis triste d'avoir offensé votre souveraine majesté. <text:s/></text:span></text:p>
          </draw:text-box>
        </draw:frame>
        <draw:frame draw:style-name="gr3" draw:text-style-name="P4" draw:layer="layout" svg:width="14.47cm" svg:height="0.615cm" svg:x="2.504cm" svg:y="22.394cm">
          <draw:text-box>
            <text:p text:style-name="P3"><text:span text:style-name="T1">Je déteste tous mes péchés, non seulement parce que j'ai mérité vos </text:span></text:p>
          </draw:text-box>
        </draw:frame>
        <draw:frame draw:style-name="gr3" draw:text-style-name="P4" draw:layer="layout" svg:width="14.019cm" svg:height="0.615cm" svg:x="2.504cm" svg:y="23.005cm">
          <draw:text-box>
            <text:p text:style-name="P3"><text:span text:style-name="T1">châtiments, mais surtout parce que vous êtes infiniment parfait et </text:span></text:p>
          </draw:text-box>
        </draw:frame>
        <draw:frame draw:style-name="gr3" draw:text-style-name="P4" draw:layer="layout" svg:width="13.055cm" svg:height="0.615cm" svg:x="2.504cm" svg:y="23.614cm">
          <draw:text-box>
            <text:p text:style-name="P3"><text:span text:style-name="T1">souverainement aimable, et parce que le péché vous déplaît. <text:s/></text:span></text:p>
          </draw:text-box>
        </draw:frame>
        <draw:frame draw:style-name="gr3" draw:text-style-name="P4" draw:layer="layout" svg:width="14.772cm" svg:height="0.615cm" svg:x="2.504cm" svg:y="24.224cm">
          <draw:text-box>
            <text:p text:style-name="P3"><text:span text:style-name="T1">Je prends la ferme résolution de me corriger et d’éviter les occasions </text:span></text:p>
          </draw:text-box>
        </draw:frame>
        <draw:frame draw:style-name="gr3" draw:text-style-name="P4" draw:layer="layout" svg:width="11.709cm" svg:height="0.615cm" svg:x="2.504cm" svg:y="24.833cm">
          <draw:text-box>
            <text:p text:style-name="P3"><text:span text:style-name="T1">de péché. Dans cette contrition je veux vivre et mourir.</text:span></text:p>
          </draw:text-box>
        </draw:frame>
        <draw:frame draw:style-name="gr26" draw:text-style-name="P10" draw:layer="layout" svg:width="0.429cm" svg:height="0.492cm" svg:x="14.855cm" svg:y="24.98cm">
          <draw:text-box>
            <text:p text:style-name="P3"><text:span text:style-name="T27"><text:s/></text:span></text:p>
          </draw:text-box>
        </draw:frame>
      </draw:page>
      <draw:page draw:name="page11" draw:style-name="dp1" draw:master-page-name="master-page117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8.138cm" svg:height="0.645cm" svg:x="6.761cm" svg:y="1.941cm">
          <draw:text-box>
            <text:p text:style-name="P3"><text:span text:style-name="T11">Les dix commandements de Dieu. </text:span></text:p>
          </draw:text-box>
        </draw:frame>
        <draw:frame draw:style-name="gr18" draw:text-style-name="P13" draw:layer="layout" svg:width="0.329cm" svg:height="0.378cm" svg:x="1.855cm" svg:y="3.048cm">
          <draw:text-box>
            <text:p text:style-name="P3"><text:span text:style-name="T17">1.</text:span></text:p>
          </draw:text-box>
        </draw:frame>
        <draw:frame draw:style-name="gr18" draw:text-style-name="P13" draw:layer="layout" svg:width="0.329cm" svg:height="0.382cm" svg:x="2.135cm" svg:y="3.043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0.835cm" svg:height="0.615cm" svg:x="2.237cm" svg:y="2.867cm">
          <draw:text-box>
            <text:p text:style-name="P3"><text:span text:style-name="T1"><text:s/></text:span><text:span text:style-name="T1">Un seul Dieu tu adoreras, et aimeras parfaitement </text:span></text:p>
          </draw:text-box>
        </draw:frame>
        <draw:frame draw:style-name="gr18" draw:text-style-name="P13" draw:layer="layout" svg:width="0.329cm" svg:height="0.378cm" svg:x="1.855cm" svg:y="3.657cm">
          <draw:text-box>
            <text:p text:style-name="P3"><text:span text:style-name="T17">2.</text:span></text:p>
          </draw:text-box>
        </draw:frame>
        <draw:frame draw:style-name="gr18" draw:text-style-name="P13" draw:layer="layout" svg:width="0.329cm" svg:height="0.382cm" svg:x="2.135cm" svg:y="3.653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4.078cm" svg:height="0.615cm" svg:x="2.237cm" svg:y="3.476cm">
          <draw:text-box>
            <text:p text:style-name="P3"><text:span text:style-name="T1"><text:s/></text:span><text:span text:style-name="T1">Son saint Nom tu respecteras, fuyant blasphème et faux serment. </text:span></text:p>
          </draw:text-box>
        </draw:frame>
        <draw:frame draw:style-name="gr18" draw:text-style-name="P13" draw:layer="layout" svg:width="0.329cm" svg:height="0.378cm" svg:x="1.855cm" svg:y="4.267cm">
          <draw:text-box>
            <text:p text:style-name="P3"><text:span text:style-name="T17">3.</text:span></text:p>
          </draw:text-box>
        </draw:frame>
        <draw:frame draw:style-name="gr18" draw:text-style-name="P13" draw:layer="layout" svg:width="0.329cm" svg:height="0.382cm" svg:x="2.135cm" svg:y="4.262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2.819cm" svg:height="0.615cm" svg:x="2.237cm" svg:y="4.086cm">
          <draw:text-box>
            <text:p text:style-name="P3"><text:span text:style-name="T1"><text:s/></text:span><text:span text:style-name="T1">Le jour du Seigneur garderas, en servant Dieu dévotement. </text:span></text:p>
          </draw:text-box>
        </draw:frame>
        <draw:frame draw:style-name="gr18" draw:text-style-name="P13" draw:layer="layout" svg:width="0.329cm" svg:height="0.378cm" svg:x="1.855cm" svg:y="4.877cm">
          <draw:text-box>
            <text:p text:style-name="P3"><text:span text:style-name="T17">4.</text:span></text:p>
          </draw:text-box>
        </draw:frame>
        <draw:frame draw:style-name="gr18" draw:text-style-name="P13" draw:layer="layout" svg:width="0.329cm" svg:height="0.382cm" svg:x="2.135cm" svg:y="4.873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2.115cm" svg:height="0.615cm" svg:x="2.237cm" svg:y="4.696cm">
          <draw:text-box>
            <text:p text:style-name="P3"><text:span text:style-name="T1"><text:s/></text:span><text:span text:style-name="T1">Tes père et mère honoreras, tes supérieurs pareillement. </text:span></text:p>
          </draw:text-box>
        </draw:frame>
        <draw:frame draw:style-name="gr18" draw:text-style-name="P13" draw:layer="layout" svg:width="0.329cm" svg:height="0.378cm" svg:x="1.855cm" svg:y="5.487cm">
          <draw:text-box>
            <text:p text:style-name="P3"><text:span text:style-name="T17">5.</text:span></text:p>
          </draw:text-box>
        </draw:frame>
        <draw:frame draw:style-name="gr18" draw:text-style-name="P13" draw:layer="layout" svg:width="0.329cm" svg:height="0.382cm" svg:x="2.135cm" svg:y="5.482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2.27cm" svg:height="0.615cm" svg:x="2.237cm" svg:y="5.306cm">
          <draw:text-box>
            <text:p text:style-name="P3"><text:span text:style-name="T1"><text:s/></text:span><text:span text:style-name="T1">Meurtre et scandale éviteras, haine et colère mêmement. </text:span></text:p>
          </draw:text-box>
        </draw:frame>
        <draw:frame draw:style-name="gr18" draw:text-style-name="P13" draw:layer="layout" svg:width="0.329cm" svg:height="0.378cm" svg:x="1.855cm" svg:y="6.084cm">
          <draw:text-box>
            <text:p text:style-name="P3"><text:span text:style-name="T17">6.</text:span></text:p>
          </draw:text-box>
        </draw:frame>
        <draw:frame draw:style-name="gr18" draw:text-style-name="P13" draw:layer="layout" svg:width="0.329cm" svg:height="0.382cm" svg:x="2.135cm" svg:y="6.079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0.835cm" svg:height="0.615cm" svg:x="2.237cm" svg:y="5.903cm">
          <draw:text-box>
            <text:p text:style-name="P3"><text:span text:style-name="T1"><text:s/></text:span><text:span text:style-name="T1">La pureté observeras en tes actes, soigneusement. </text:span></text:p>
          </draw:text-box>
        </draw:frame>
        <draw:frame draw:style-name="gr18" draw:text-style-name="P13" draw:layer="layout" svg:width="0.329cm" svg:height="0.378cm" svg:x="1.855cm" svg:y="6.693cm">
          <draw:text-box>
            <text:p text:style-name="P3"><text:span text:style-name="T17">7.</text:span></text:p>
          </draw:text-box>
        </draw:frame>
        <draw:frame draw:style-name="gr18" draw:text-style-name="P13" draw:layer="layout" svg:width="0.329cm" svg:height="0.382cm" svg:x="2.135cm" svg:y="6.689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2.309cm" svg:height="0.615cm" svg:x="2.237cm" svg:y="6.512cm">
          <draw:text-box>
            <text:p text:style-name="P3"><text:span text:style-name="T1"><text:s/></text:span><text:span text:style-name="T1">Le bien d'autrui tu ne prendras ni retiendras injustement. </text:span></text:p>
          </draw:text-box>
        </draw:frame>
        <draw:frame draw:style-name="gr18" draw:text-style-name="P13" draw:layer="layout" svg:width="0.329cm" svg:height="0.378cm" svg:x="1.855cm" svg:y="7.304cm">
          <draw:text-box>
            <text:p text:style-name="P3"><text:span text:style-name="T17">8.</text:span></text:p>
          </draw:text-box>
        </draw:frame>
        <draw:frame draw:style-name="gr18" draw:text-style-name="P13" draw:layer="layout" svg:width="0.329cm" svg:height="0.382cm" svg:x="2.135cm" svg:y="7.299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0.939cm" svg:height="0.615cm" svg:x="2.237cm" svg:y="7.123cm">
          <draw:text-box>
            <text:p text:style-name="P3"><text:span text:style-name="T1"><text:s/></text:span><text:span text:style-name="T1">La médisance banniras et le mensonge également. </text:span></text:p>
          </draw:text-box>
        </draw:frame>
        <draw:frame draw:style-name="gr18" draw:text-style-name="P13" draw:layer="layout" svg:width="0.329cm" svg:height="0.378cm" svg:x="1.855cm" svg:y="7.914cm">
          <draw:text-box>
            <text:p text:style-name="P3"><text:span text:style-name="T17">9.</text:span></text:p>
          </draw:text-box>
        </draw:frame>
        <draw:frame draw:style-name="gr18" draw:text-style-name="P13" draw:layer="layout" svg:width="0.329cm" svg:height="0.382cm" svg:x="2.135cm" svg:y="7.909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1.546cm" svg:height="0.615cm" svg:x="2.237cm" svg:y="7.732cm">
          <draw:text-box>
            <text:p text:style-name="P3"><text:span text:style-name="T1"><text:s/></text:span><text:span text:style-name="T1">En pensées, désirs, veilleras à rester pur entièrement. </text:span></text:p>
          </draw:text-box>
        </draw:frame>
        <draw:frame draw:style-name="gr18" draw:text-style-name="P13" draw:layer="layout" svg:width="0.414cm" svg:height="0.378cm" svg:x="1.855cm" svg:y="8.523cm">
          <draw:text-box>
            <text:p text:style-name="P3"><text:span text:style-name="T17">10.</text:span></text:p>
          </draw:text-box>
        </draw:frame>
        <draw:frame draw:style-name="gr18" draw:text-style-name="P13" draw:layer="layout" svg:width="0.329cm" svg:height="0.382cm" svg:x="2.326cm" svg:y="8.518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2.775cm" svg:height="0.615cm" svg:x="2.338cm" svg:y="8.342cm">
          <draw:text-box>
            <text:p text:style-name="P3"><text:span text:style-name="T1"><text:s/></text:span><text:span text:style-name="T1">Bien d'autrui ne convoiteras, pour l'avoir malhonnêtement. </text:span></text:p>
          </draw:text-box>
        </draw:frame>
        <draw:frame draw:style-name="gr3" draw:text-style-name="P4" draw:layer="layout" svg:width="0.532cm" svg:height="0.615cm" svg:x="2.237cm" svg:y="8.952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9.039cm" svg:height="0.645cm" svg:x="6.201cm" svg:y="9.819cm">
          <draw:text-box>
            <text:p text:style-name="P3"><text:span text:style-name="T11">Les cinq commandements de l'Église. </text:span></text:p>
          </draw:text-box>
        </draw:frame>
        <draw:frame draw:style-name="gr18" draw:text-style-name="P13" draw:layer="layout" svg:width="0.329cm" svg:height="0.378cm" svg:x="1.842cm" svg:y="10.963cm">
          <draw:text-box>
            <text:p text:style-name="P3"><text:span text:style-name="T17">1.</text:span></text:p>
          </draw:text-box>
        </draw:frame>
        <draw:frame draw:style-name="gr18" draw:text-style-name="P13" draw:layer="layout" svg:width="0.329cm" svg:height="0.382cm" svg:x="2.11cm" svg:y="10.958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1.398cm" svg:height="0.615cm" svg:x="2.491cm" svg:y="10.782cm">
          <draw:text-box>
            <text:p text:style-name="P3"><text:span text:style-name="T1">Dimanche tu sanctifieras et fêtes de commandement. </text:span></text:p>
          </draw:text-box>
        </draw:frame>
        <draw:frame draw:style-name="gr18" draw:text-style-name="P13" draw:layer="layout" svg:width="0.329cm" svg:height="0.378cm" svg:x="1.842cm" svg:y="11.573cm">
          <draw:text-box>
            <text:p text:style-name="P3"><text:span text:style-name="T17">2.</text:span></text:p>
          </draw:text-box>
        </draw:frame>
        <draw:frame draw:style-name="gr18" draw:text-style-name="P13" draw:layer="layout" svg:width="0.329cm" svg:height="0.382cm" svg:x="2.11cm" svg:y="11.568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2.642cm" svg:height="0.615cm" svg:x="2.491cm" svg:y="11.391cm">
          <draw:text-box>
            <text:p text:style-name="P3"><text:span text:style-name="T1">Vendredi chair ne mangeras, ni jours défendus mêmement. </text:span></text:p>
          </draw:text-box>
        </draw:frame>
        <draw:frame draw:style-name="gr18" draw:text-style-name="P13" draw:layer="layout" svg:width="0.329cm" svg:height="0.378cm" svg:x="1.842cm" svg:y="12.169cm">
          <draw:text-box>
            <text:p text:style-name="P3"><text:span text:style-name="T17">3.</text:span></text:p>
          </draw:text-box>
        </draw:frame>
        <draw:frame draw:style-name="gr18" draw:text-style-name="P13" draw:layer="layout" svg:width="0.329cm" svg:height="0.382cm" svg:x="2.11cm" svg:y="12.165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2.021cm" svg:height="0.615cm" svg:x="2.491cm" svg:y="11.988cm">
          <draw:text-box>
            <text:p text:style-name="P3"><text:span text:style-name="T1">Jeûne imposé observeras aux jours prescrits fidèlement. </text:span></text:p>
          </draw:text-box>
        </draw:frame>
        <draw:frame draw:style-name="gr18" draw:text-style-name="P13" draw:layer="layout" svg:width="0.329cm" svg:height="0.378cm" svg:x="1.842cm" svg:y="12.779cm">
          <draw:text-box>
            <text:p text:style-name="P3"><text:span text:style-name="T17">4.</text:span></text:p>
          </draw:text-box>
        </draw:frame>
        <draw:frame draw:style-name="gr18" draw:text-style-name="P13" draw:layer="layout" svg:width="0.329cm" svg:height="0.382cm" svg:x="2.11cm" svg:y="12.774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2.288cm" svg:height="0.615cm" svg:x="2.491cm" svg:y="12.598cm">
          <draw:text-box>
            <text:p text:style-name="P3"><text:span text:style-name="T1">Péchés mortels confesseras, à tout le moins une fois l’an. </text:span></text:p>
          </draw:text-box>
        </draw:frame>
        <draw:frame draw:style-name="gr18" draw:text-style-name="P13" draw:layer="layout" svg:width="0.329cm" svg:height="0.378cm" svg:x="1.842cm" svg:y="13.39cm">
          <draw:text-box>
            <text:p text:style-name="P3"><text:span text:style-name="T17">5.</text:span></text:p>
          </draw:text-box>
        </draw:frame>
        <draw:frame draw:style-name="gr18" draw:text-style-name="P13" draw:layer="layout" svg:width="0.329cm" svg:height="0.382cm" svg:x="2.11cm" svg:y="13.385cm">
          <draw:text-box>
            <text:p text:style-name="P3"><text:span text:style-name="T28"><text:s/></text:span></text:p>
          </draw:text-box>
        </draw:frame>
        <draw:frame draw:style-name="gr3" draw:text-style-name="P4" draw:layer="layout" svg:width="13.057cm" svg:height="0.615cm" svg:x="2.491cm" svg:y="13.209cm">
          <draw:text-box>
            <text:p text:style-name="P3"><text:span text:style-name="T1">Dieu ton Sauveur tu recevras au moins à Pâques, dignement. </text:span></text:p>
          </draw:text-box>
        </draw:frame>
        <draw:frame draw:style-name="gr3" draw:text-style-name="P4" draw:layer="layout" svg:width="0.532cm" svg:height="0.615cm" svg:x="1.588cm" svg:y="13.818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2.596cm" svg:height="0.645cm" svg:x="9.683cm" svg:y="14.431cm">
          <draw:text-box>
            <text:p text:style-name="P3"><text:span text:style-name="T11">L'Angélus.</text:span></text:p>
          </draw:text-box>
        </draw:frame>
        <draw:frame draw:style-name="gr7" draw:text-style-name="P8" draw:layer="layout" svg:width="0.405cm" svg:height="0.467cm" svg:x="12.301cm" svg:y="14.566cm">
          <draw:text-box>
            <text:p text:style-name="P3"><text:span text:style-name="T29"><text:s/></text:span></text:p>
          </draw:text-box>
        </draw:frame>
        <draw:frame draw:style-name="gr7" draw:text-style-name="P8" draw:layer="layout" svg:width="0.405cm" svg:height="0.467cm" svg:x="1.588cm" svg:y="15.075cm">
          <draw:text-box>
            <text:p text:style-name="P3"><text:span text:style-name="T29"><text:s/></text:span></text:p>
          </draw:text-box>
        </draw:frame>
        <draw:frame draw:style-name="gr3" draw:text-style-name="P4" draw:layer="layout" svg:width="9.176cm" svg:height="0.615cm" svg:x="1.588cm" svg:y="15.546cm">
          <draw:text-box>
            <text:p text:style-name="P3"><text:span text:style-name="T1">V. L'ange du Seigneur a annoncé à Marie ; </text:span></text:p>
          </draw:text-box>
        </draw:frame>
        <draw:frame draw:style-name="gr3" draw:text-style-name="P4" draw:layer="layout" svg:width="7.388cm" svg:height="0.615cm" svg:x="1.588cm" svg:y="16.156cm">
          <draw:text-box>
            <text:p text:style-name="P3"><text:span text:style-name="T1">R. Et elle a conçu du Saint-Esprit. </text:span></text:p>
          </draw:text-box>
        </draw:frame>
        <draw:frame draw:style-name="gr3" draw:text-style-name="P4" draw:layer="layout" svg:width="4.679cm" svg:height="0.615cm" svg:x="1.588cm" svg:y="16.689cm">
          <draw:text-box>
            <text:p text:style-name="P3"><text:span text:style-name="T19">Je vous salue, Marie. </text:span></text:p>
          </draw:text-box>
        </draw:frame>
        <draw:frame draw:style-name="gr3" draw:text-style-name="P4" draw:layer="layout" svg:width="7.236cm" svg:height="0.615cm" svg:x="1.588cm" svg:y="17.274cm">
          <draw:text-box>
            <text:p text:style-name="P3"><text:span text:style-name="T1">V. Voici la servante du Seigneur ; </text:span></text:p>
          </draw:text-box>
        </draw:frame>
        <draw:frame draw:style-name="gr3" draw:text-style-name="P4" draw:layer="layout" svg:width="8.417cm" svg:height="0.615cm" svg:x="1.588cm" svg:y="17.884cm">
          <draw:text-box>
            <text:p text:style-name="P3"><text:span text:style-name="T1">R. Qu'il me soit fait selon votre parole. </text:span></text:p>
          </draw:text-box>
        </draw:frame>
        <draw:frame draw:style-name="gr3" draw:text-style-name="P4" draw:layer="layout" svg:width="4.546cm" svg:height="0.615cm" svg:x="1.588cm" svg:y="18.494cm">
          <draw:text-box>
            <text:p text:style-name="P3"><text:span text:style-name="T19">Je vous salue, Marie </text:span></text:p>
          </draw:text-box>
        </draw:frame>
        <draw:frame draw:style-name="gr3" draw:text-style-name="P4" draw:layer="layout" svg:width="6.438cm" svg:height="0.615cm" svg:x="1.588cm" svg:y="19.104cm">
          <draw:text-box>
            <text:p text:style-name="P3"><text:span text:style-name="T1">V. Et le Verbe s'est fait chair ; </text:span></text:p>
          </draw:text-box>
        </draw:frame>
        <draw:frame draw:style-name="gr3" draw:text-style-name="P4" draw:layer="layout" svg:width="6.116cm" svg:height="0.615cm" svg:x="1.588cm" svg:y="19.714cm">
          <draw:text-box>
            <text:p text:style-name="P3"><text:span text:style-name="T1">R. Et il a habité parmi nous. </text:span></text:p>
          </draw:text-box>
        </draw:frame>
        <draw:frame draw:style-name="gr3" draw:text-style-name="P4" draw:layer="layout" svg:width="4.679cm" svg:height="0.615cm" svg:x="1.588cm" svg:y="20.247cm">
          <draw:text-box>
            <text:p text:style-name="P3"><text:span text:style-name="T19">Je vous salue, Marie. </text:span></text:p>
          </draw:text-box>
        </draw:frame>
        <draw:frame draw:style-name="gr3" draw:text-style-name="P4" draw:layer="layout" svg:width="8.637cm" svg:height="0.615cm" svg:x="1.588cm" svg:y="20.845cm">
          <draw:text-box>
            <text:p text:style-name="P3"><text:span text:style-name="T1">V. Priez pour nous, sainte Mère de Dieu </text:span></text:p>
          </draw:text-box>
        </draw:frame>
        <draw:frame draw:style-name="gr3" draw:text-style-name="P4" draw:layer="layout" svg:width="10.794cm" svg:height="0.615cm" svg:x="1.588cm" svg:y="21.454cm">
          <draw:text-box>
            <text:p text:style-name="P3"><text:span text:style-name="T1">R. Afin que nous devenions dignes des promesses </text:span></text:p>
          </draw:text-box>
        </draw:frame>
        <draw:frame draw:style-name="gr3" draw:text-style-name="P4" draw:layer="layout" svg:width="3.511cm" svg:height="0.615cm" svg:x="1.588cm" svg:y="21.949cm">
          <draw:text-box>
            <text:p text:style-name="P3"><text:span text:style-name="T1">de Jésus-Christ. </text:span></text:p>
          </draw:text-box>
        </draw:frame>
        <draw:frame draw:style-name="gr3" draw:text-style-name="P4" draw:layer="layout" svg:width="0.532cm" svg:height="0.615cm" svg:x="1.588cm" svg:y="22.419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2.27cm" svg:height="0.645cm" svg:x="9.671cm" svg:y="23.211cm">
          <draw:text-box>
            <text:p text:style-name="P3"><text:span text:style-name="T10">PRIONS. </text:span></text:p>
          </draw:text-box>
        </draw:frame>
        <draw:frame draw:style-name="gr3" draw:text-style-name="P4" draw:layer="layout" svg:width="18.224cm" svg:height="0.615cm" svg:x="1.093cm" svg:y="24.275cm">
          <draw:text-box>
            <text:p text:style-name="P3"><text:span text:style-name="T1">Nous vous supplions, Seigneur, de répandre votre grâce dans nos âmes, afin qu'ayant </text:span></text:p>
          </draw:text-box>
        </draw:frame>
        <draw:frame draw:style-name="gr3" draw:text-style-name="P4" draw:layer="layout" svg:width="19.008cm" svg:height="0.615cm" svg:x="1.093cm" svg:y="24.884cm">
          <draw:text-box>
            <text:p text:style-name="P3"><text:span text:style-name="T1">connu par la voix de l'ange l'incarnation de votre Fils Jésus-Christ, nous arrivions, par sa </text:span></text:p>
          </draw:text-box>
        </draw:frame>
        <draw:frame draw:style-name="gr3" draw:text-style-name="P4" draw:layer="layout" svg:width="18.163cm" svg:height="0.615cm" svg:x="1.093cm" svg:y="25.494cm">
          <draw:text-box>
            <text:p text:style-name="P3"><text:span text:style-name="T1">passion et par sa croix, à la gloire de la résurrection. Par le même Jésus-Christ Notre-</text:span></text:p>
          </draw:text-box>
        </draw:frame>
        <draw:frame draw:style-name="gr3" draw:text-style-name="P4" draw:layer="layout" svg:width="4.932cm" svg:height="0.615cm" svg:x="1.093cm" svg:y="26.104cm">
          <draw:text-box>
            <text:p text:style-name="P3"><text:span text:style-name="T1">Seigneur. Ainsi soit-il.</text:span><text:span text:style-name="T6"> </text:span></text:p>
          </draw:text-box>
        </draw:frame>
        <draw:frame draw:style-name="gr3" draw:text-style-name="P4" draw:layer="layout" svg:width="0.532cm" svg:height="0.615cm" svg:x="1.093cm" svg:y="26.714cm">
          <draw:text-box>
            <text:p text:style-name="P3"><text:span text:style-name="T1"><text:s/></text:span></text:p>
          </draw:text-box>
        </draw:frame>
        <draw:frame draw:style-name="gr24" draw:text-style-name="P17" draw:layer="layout" svg:width="0.355cm" svg:height="0.412cm" svg:x="4.536cm" svg:y="27.254cm">
          <draw:text-box>
            <text:p text:style-name="P3"><text:span text:style-name="T25"><text:s/></text:span></text:p>
          </draw:text-box>
        </draw:frame>
      </draw:page>
      <draw:page draw:name="page12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3.34cm" svg:height="0.645cm" svg:x="8.806cm" svg:y="2.525cm">
          <draw:text-box>
            <text:p text:style-name="P3"><text:span text:style-name="T11">Regina Caeli. </text:span></text:p>
          </draw:text-box>
        </draw:frame>
        <draw:frame draw:style-name="gr11" draw:text-style-name="P9" draw:layer="layout" svg:width="4.116cm" svg:height="0.645cm" svg:x="8.336cm" svg:y="3.339cm">
          <draw:text-box>
            <text:p text:style-name="P3"><text:span text:style-name="T7">(au temps pascal) </text:span></text:p>
          </draw:text-box>
        </draw:frame>
        <draw:frame draw:style-name="gr3" draw:text-style-name="P4" draw:layer="layout" svg:width="8.646cm" svg:height="0.615cm" svg:x="2.504cm" svg:y="4.505cm">
          <draw:text-box>
            <text:p text:style-name="P3"><text:span text:style-name="T1">Reine du ciel, réjouissez-vous, alléluia ; </text:span></text:p>
          </draw:text-box>
        </draw:frame>
        <draw:frame draw:style-name="gr3" draw:text-style-name="P4" draw:layer="layout" svg:width="13.766cm" svg:height="0.615cm" svg:x="2.504cm" svg:y="5.115cm">
          <draw:text-box>
            <text:p text:style-name="P3"><text:span text:style-name="T1">Car celui que vous avez eu le bonheur de porter dans votre sein, </text:span></text:p>
          </draw:text-box>
        </draw:frame>
        <draw:frame draw:style-name="gr3" draw:text-style-name="P4" draw:layer="layout" svg:width="1.837cm" svg:height="0.615cm" svg:x="2.504cm" svg:y="5.712cm">
          <draw:text-box>
            <text:p text:style-name="P3"><text:span text:style-name="T1">alléluia. </text:span></text:p>
          </draw:text-box>
        </draw:frame>
        <draw:frame draw:style-name="gr3" draw:text-style-name="P4" draw:layer="layout" svg:width="14.145cm" svg:height="0.615cm" svg:x="2.504cm" svg:y="6.322cm">
          <draw:text-box>
            <text:p text:style-name="P3"><text:span text:style-name="T1">Est ressuscité, comme il l'avait dit, alléluia. Priez Dieu pour nous, </text:span></text:p>
          </draw:text-box>
        </draw:frame>
        <draw:frame draw:style-name="gr3" draw:text-style-name="P4" draw:layer="layout" svg:width="1.837cm" svg:height="0.615cm" svg:x="2.504cm" svg:y="6.932cm">
          <draw:text-box>
            <text:p text:style-name="P3"><text:span text:style-name="T1">alléluia. </text:span></text:p>
          </draw:text-box>
        </draw:frame>
        <draw:frame draw:style-name="gr3" draw:text-style-name="P4" draw:layer="layout" svg:width="14.863cm" svg:height="0.615cm" svg:x="2.504cm" svg:y="7.542cm">
          <draw:text-box>
            <text:p text:style-name="P3"><text:span text:style-name="T1">V. Réjouissez-vous et soyez dans l'allégresse, Vierge Marie, alléluia ; </text:span></text:p>
          </draw:text-box>
        </draw:frame>
        <draw:frame draw:style-name="gr3" draw:text-style-name="P4" draw:layer="layout" svg:width="12.316cm" svg:height="0.615cm" svg:x="2.504cm" svg:y="8.152cm">
          <draw:text-box>
            <text:p text:style-name="P3"><text:span text:style-name="T1">R. Parce que le Seigneur est vraiment ressuscité, alléluia. </text:span></text:p>
          </draw:text-box>
        </draw:frame>
        <draw:frame draw:style-name="gr3" draw:text-style-name="P4" draw:layer="layout" svg:width="0.532cm" svg:height="0.615cm" svg:x="2.504cm" svg:y="8.634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2.27cm" svg:height="0.645cm" svg:x="9.518cm" svg:y="9.73cm">
          <draw:text-box>
            <text:p text:style-name="P3"><text:span text:style-name="T10">PRIONS. </text:span></text:p>
          </draw:text-box>
        </draw:frame>
        <draw:frame draw:style-name="gr3" draw:text-style-name="P4" draw:layer="layout" svg:width="15.691cm" svg:height="0.615cm" svg:x="2.504cm" svg:y="10.795cm">
          <draw:text-box>
            <text:p text:style-name="P3"><text:span text:style-name="T1">Ô Dieu, qui avez voulu réjouir le monde par la résurrection de votre Fils, </text:span></text:p>
          </draw:text-box>
        </draw:frame>
        <draw:frame draw:style-name="gr3" draw:text-style-name="P4" draw:layer="layout" svg:width="6.427cm" svg:height="0.615cm" svg:x="2.504cm" svg:y="11.404cm">
          <draw:text-box>
            <text:p text:style-name="P3"><text:span text:style-name="T1">Notre-Seigneur Jésus-Christ, <text:s/></text:span></text:p>
          </draw:text-box>
        </draw:frame>
        <draw:frame draw:style-name="gr3" draw:text-style-name="P4" draw:layer="layout" svg:width="15.429cm" svg:height="0.615cm" svg:x="2.504cm" svg:y="12.014cm">
          <draw:text-box>
            <text:p text:style-name="P3"><text:span text:style-name="T1">Faites, nous vous en supplions, que par sa sainte Mère, la Vierge Marie, </text:span></text:p>
          </draw:text-box>
        </draw:frame>
        <draw:frame draw:style-name="gr3" draw:text-style-name="P4" draw:layer="layout" svg:width="9.15cm" svg:height="0.615cm" svg:x="2.504cm" svg:y="12.623cm">
          <draw:text-box>
            <text:p text:style-name="P3"><text:span text:style-name="T1">nous goûtions les joies de la vie éternelle. <text:s/></text:span></text:p>
          </draw:text-box>
        </draw:frame>
        <draw:frame draw:style-name="gr3" draw:text-style-name="P4" draw:layer="layout" svg:width="11.86cm" svg:height="0.615cm" svg:x="2.504cm" svg:y="13.234cm">
          <draw:text-box>
            <text:p text:style-name="P3"><text:span text:style-name="T1">Par le même Jésus-Christ Notre-Seigneur. Ainsi soit-il. </text:span></text:p>
          </draw:text-box>
        </draw:frame>
        <draw:frame draw:style-name="gr3" draw:text-style-name="P4" draw:layer="layout" svg:width="0.532cm" svg:height="0.615cm" svg:x="2.504cm" svg:y="14.034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199cm" svg:height="0.645cm" svg:x="8.4cm" svg:y="14.876cm">
          <draw:text-box>
            <text:p text:style-name="P3"><text:span text:style-name="T11">Prière du matin. <text:s/></text:span></text:p>
          </draw:text-box>
        </draw:frame>
        <draw:frame draw:style-name="gr27" draw:text-style-name="P4" draw:layer="layout" svg:width="0.694cm" svg:height="0.708cm" svg:x="2.504cm" svg:y="15.94cm">
          <draw:text-box>
            <text:p text:style-name="P3"><text:span text:style-name="T30">Au </text:span></text:p>
          </draw:text-box>
        </draw:frame>
        <draw:frame draw:style-name="gr3" draw:text-style-name="P4" draw:layer="layout" svg:width="12.009cm" svg:height="0.615cm" svg:x="3.202cm" svg:y="15.94cm">
          <draw:text-box>
            <text:p text:style-name="P3"><text:span text:style-name="T1">nom du Père, et du Fils, et du Saint-Esprit. Ainsi soit-il. </text:span></text:p>
          </draw:text-box>
        </draw:frame>
        <draw:frame draw:style-name="gr3" draw:text-style-name="P4" draw:layer="layout" svg:width="15.225cm" svg:height="0.615cm" svg:x="2.504cm" svg:y="16.549cm">
          <draw:text-box>
            <text:p text:style-name="P3"><text:span text:style-name="T1">Mon Dieu, j'adore votre infinie majesté ; je vous remercie de toutes les </text:span></text:p>
          </draw:text-box>
        </draw:frame>
        <draw:frame draw:style-name="gr3" draw:text-style-name="P4" draw:layer="layout" svg:width="14.957cm" svg:height="0.615cm" svg:x="2.504cm" svg:y="17.16cm">
          <draw:text-box>
            <text:p text:style-name="P3"><text:span text:style-name="T1">grâces que vous m'avez accordées, spécialement de la bonté que vous </text:span></text:p>
          </draw:text-box>
        </draw:frame>
        <draw:frame draw:style-name="gr3" draw:text-style-name="P4" draw:layer="layout" svg:width="9.665cm" svg:height="0.615cm" svg:x="2.504cm" svg:y="17.77cm">
          <draw:text-box>
            <text:p text:style-name="P3"><text:span text:style-name="T1">avez eue de me conserver pendant cette nuit. </text:span></text:p>
          </draw:text-box>
        </draw:frame>
        <draw:frame draw:style-name="gr3" draw:text-style-name="P4" draw:layer="layout" svg:width="14.941cm" svg:height="0.615cm" svg:x="2.504cm" svg:y="18.379cm">
          <draw:text-box>
            <text:p text:style-name="P3"><text:span text:style-name="T1">Je vous consacre mon âme et mon corps. Je vous offre, en union avec </text:span></text:p>
          </draw:text-box>
        </draw:frame>
        <draw:frame draw:style-name="gr3" draw:text-style-name="P4" draw:layer="layout" svg:width="14.936cm" svg:height="0.615cm" svg:x="2.504cm" svg:y="18.99cm">
          <draw:text-box>
            <text:p text:style-name="P3"><text:span text:style-name="T1">le Sacré Cœur de Jésus, toutes les actions de cette journée, pour votre </text:span></text:p>
          </draw:text-box>
        </draw:frame>
        <draw:frame draw:style-name="gr3" draw:text-style-name="P4" draw:layer="layout" svg:width="15.402cm" svg:height="0.615cm" svg:x="2.504cm" svg:y="19.599cm">
          <draw:text-box>
            <text:p text:style-name="P3"><text:span text:style-name="T1">gloire, pour le salut de mon âme, et avec l'intention de gagner toutes</text:span><text:span text:style-name="T31"> </text:span><text:span text:style-name="T1">les </text:span></text:p>
          </draw:text-box>
        </draw:frame>
        <draw:frame draw:style-name="gr3" draw:text-style-name="P4" draw:layer="layout" svg:width="14.536cm" svg:height="0.615cm" svg:x="2.504cm" svg:y="20.196cm">
          <draw:text-box>
            <text:p text:style-name="P3"><text:span text:style-name="T1">indulgences que je puis gagner. Je forme le ferme propos de fuir les </text:span></text:p>
          </draw:text-box>
        </draw:frame>
        <draw:frame draw:style-name="gr3" draw:text-style-name="P4" draw:layer="layout" svg:width="4.353cm" svg:height="0.615cm" svg:x="2.504cm" svg:y="20.806cm">
          <draw:text-box>
            <text:p text:style-name="P3"><text:span text:style-name="T1">occasions de péché. </text:span></text:p>
          </draw:text-box>
        </draw:frame>
        <draw:frame draw:style-name="gr3" draw:text-style-name="P4" draw:layer="layout" svg:width="0.532cm" svg:height="0.615cm" svg:x="2.504cm" svg:y="21.41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926cm" svg:height="0.615cm" svg:x="2.504cm" svg:y="22.026cm">
          <draw:text-box>
            <text:p text:style-name="P3"><text:span text:style-name="T1">Dieu de miséricorde, donnez-moi la grâce d'exécuter fidèlement cette </text:span></text:p>
          </draw:text-box>
        </draw:frame>
        <draw:frame draw:style-name="gr3" draw:text-style-name="P4" draw:layer="layout" svg:width="14.848cm" svg:height="0.615cm" svg:x="2.504cm" svg:y="22.635cm">
          <draw:text-box>
            <text:p text:style-name="P3"><text:span text:style-name="T1">bonne résolution, Sainte Marie, Mère de Dieu, priez pour nous, Saint </text:span></text:p>
          </draw:text-box>
        </draw:frame>
        <draw:frame draw:style-name="gr3" draw:text-style-name="P4" draw:layer="layout" svg:width="5.302cm" svg:height="0.615cm" svg:x="2.504cm" svg:y="23.246cm">
          <draw:text-box>
            <text:p text:style-name="P3"><text:span text:style-name="T1">Joseph. priez pour nous. </text:span></text:p>
          </draw:text-box>
        </draw:frame>
        <draw:frame draw:style-name="gr3" draw:text-style-name="P4" draw:layer="layout" svg:width="14.271cm" svg:height="0.615cm" svg:x="2.504cm" svg:y="23.855cm">
          <draw:text-box>
            <text:p text:style-name="P3"><text:span text:style-name="T1">Mon saint ange gardien, priez pour nous. Mon saint patron (ou ma </text:span></text:p>
          </draw:text-box>
        </draw:frame>
        <draw:frame draw:style-name="gr3" draw:text-style-name="P4" draw:layer="layout" svg:width="7.269cm" svg:height="0.615cm" svg:x="2.504cm" svg:y="24.465cm">
          <draw:text-box>
            <text:p text:style-name="P3"><text:span text:style-name="T1">sainte patronne), priez pour nous. </text:span></text:p>
          </draw:text-box>
        </draw:frame>
        <draw:frame draw:style-name="gr3" draw:text-style-name="P4" draw:layer="layout" svg:width="10.622cm" svg:height="0.615cm" svg:x="2.504cm" svg:y="25.075cm">
          <draw:text-box>
            <text:p text:style-name="P3"><text:span text:style-name="T1">Tous les anges et saints de Dieu, priez pour nous. </text:span></text:p>
          </draw:text-box>
        </draw:frame>
        <draw:frame draw:style-name="gr3" draw:text-style-name="P4" draw:layer="layout" svg:width="2.449cm" svg:height="0.615cm" svg:x="2.504cm" svg:y="25.685cm">
          <draw:text-box>
            <text:p text:style-name="P3"><text:span text:style-name="T19">Notre Père </text:span></text:p>
          </draw:text-box>
        </draw:frame>
        <draw:frame draw:style-name="gr3" draw:text-style-name="P4" draw:layer="layout" svg:width="4.546cm" svg:height="0.615cm" svg:x="2.504cm" svg:y="26.295cm">
          <draw:text-box>
            <text:p text:style-name="P3"><text:span text:style-name="T19">Je vous salue, Marie </text:span></text:p>
          </draw:text-box>
        </draw:frame>
      </draw:page>
      <draw:page draw:name="page1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722cm" svg:height="0.615cm" svg:x="2.504cm" svg:y="2.523cm">
          <draw:text-box>
            <text:p text:style-name="P3"><text:span text:style-name="T1">Que le Seigneur nous bénisse, qu’il nous préserve de tout mal ; et que les </text:span></text:p>
          </draw:text-box>
        </draw:frame>
        <draw:frame draw:style-name="gr3" draw:text-style-name="P4" draw:layer="layout" svg:width="13.707cm" svg:height="0.615cm" svg:x="2.504cm" svg:y="3.133cm">
          <draw:text-box>
            <text:p text:style-name="P3"><text:span text:style-name="T1">âmes des fidèles défunts reposent en paix, par la miséricorde de </text:span></text:p>
          </draw:text-box>
        </draw:frame>
        <draw:frame draw:style-name="gr3" draw:text-style-name="P4" draw:layer="layout" svg:width="4.236cm" svg:height="0.615cm" svg:x="2.504cm" svg:y="3.743cm">
          <draw:text-box>
            <text:p text:style-name="P3"><text:span text:style-name="T1">Dieu. Ainsi soit-il. <text:s/></text:span></text:p>
          </draw:text-box>
        </draw:frame>
        <draw:frame draw:style-name="gr3" draw:text-style-name="P4" draw:layer="layout" svg:width="12.793cm" svg:height="0.615cm" svg:x="2.504cm" svg:y="4.34cm">
          <draw:text-box>
            <text:p text:style-name="P3"><text:span text:style-name="T1">Au nom du Père, et du Fils, et du Saint-Esprit. Ainsi soit-il. 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3.511cm" svg:height="0.645cm" svg:x="8.654cm" svg:y="6.172cm">
          <draw:text-box>
            <text:p text:style-name="P3"><text:span text:style-name="T11">Prière du soir. </text:span></text:p>
          </draw:text-box>
        </draw:frame>
        <draw:frame draw:style-name="gr11" draw:text-style-name="P9" draw:layer="layout" svg:width="0.558cm" svg:height="0.645cm" svg:x="10.522cm" svg:y="6.821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12.793cm" svg:height="0.615cm" svg:x="2.504cm" svg:y="7.466cm">
          <draw:text-box>
            <text:p text:style-name="P3"><text:span text:style-name="T1">Au nom du Père, et du Fils, et du Saint-Esprit. Ainsi soit-il, </text:span></text:p>
          </draw:text-box>
        </draw:frame>
        <draw:frame draw:style-name="gr3" draw:text-style-name="P4" draw:layer="layout" svg:width="14.549cm" svg:height="0.615cm" svg:x="2.504cm" svg:y="8.075cm">
          <draw:text-box>
            <text:p text:style-name="P3"><text:span text:style-name="T1">Mon Dieu, j'adore votre infinie majesté ; je Vous remercie de toutes </text:span></text:p>
          </draw:text-box>
        </draw:frame>
        <draw:frame draw:style-name="gr3" draw:text-style-name="P4" draw:layer="layout" svg:width="14.542cm" svg:height="0.615cm" svg:x="2.504cm" svg:y="8.686cm">
          <draw:text-box>
            <text:p text:style-name="P3"><text:span text:style-name="T1">les grâces que vous m'avez accordées, spécialement de la bonté que </text:span></text:p>
          </draw:text-box>
        </draw:frame>
        <draw:frame draw:style-name="gr3" draw:text-style-name="P4" draw:layer="layout" svg:width="10.273cm" svg:height="0.615cm" svg:x="2.504cm" svg:y="9.295cm">
          <draw:text-box>
            <text:p text:style-name="P3"><text:span text:style-name="T1">vous avez eue de me conserver pendant ce jour. </text:span></text:p>
          </draw:text-box>
        </draw:frame>
        <draw:frame draw:style-name="gr3" draw:text-style-name="P4" draw:layer="layout" svg:width="14.595cm" svg:height="0.615cm" svg:x="2.504cm" svg:y="9.905cm">
          <draw:text-box>
            <text:p text:style-name="P3"><text:span text:style-name="T1">Venez, Esprit-Saint, éclairez mon intelligence, afin que je connaisse </text:span></text:p>
          </draw:text-box>
        </draw:frame>
        <draw:frame draw:style-name="gr3" draw:text-style-name="P4" draw:layer="layout" svg:width="14.713cm" svg:height="0.615cm" svg:x="2.504cm" svg:y="10.514cm">
          <draw:text-box>
            <text:p text:style-name="P3"><text:span text:style-name="T1">les fautes que j'ai commises, et faites-moi la grâce d'en concevoir un </text:span></text:p>
          </draw:text-box>
        </draw:frame>
        <draw:frame draw:style-name="gr3" draw:text-style-name="P4" draw:layer="layout" svg:width="3.539cm" svg:height="0.615cm" svg:x="2.504cm" svg:y="11.125cm">
          <draw:text-box>
            <text:p text:style-name="P3"><text:span text:style-name="T1">sincère repentir. </text:span></text:p>
          </draw:text-box>
        </draw:frame>
        <draw:frame draw:style-name="gr3" draw:text-style-name="P4" draw:layer="layout" svg:width="15.085cm" svg:height="0.615cm" svg:x="2.504cm" svg:y="11.734cm">
          <draw:text-box>
            <text:p text:style-name="P3"><text:span text:style-name="T19">Examinez ici la conduite que vous avez tenue dans la journée ; récitez </text:span></text:p>
          </draw:text-box>
        </draw:frame>
        <draw:frame draw:style-name="gr3" draw:text-style-name="P4" draw:layer="layout" svg:width="15.733cm" svg:height="0.615cm" svg:x="2.504cm" svg:y="12.344cm">
          <draw:text-box>
            <text:p text:style-name="P3"><text:span text:style-name="T19">lentement les commandements de Dieu et de l'Église polir noir si vous ne </text:span></text:p>
          </draw:text-box>
        </draw:frame>
        <draw:frame draw:style-name="gr3" draw:text-style-name="P4" draw:layer="layout" svg:width="12.709cm" svg:height="0.615cm" svg:x="2.504cm" svg:y="12.955cm">
          <draw:text-box>
            <text:p text:style-name="P3"><text:span text:style-name="T19">les avez pas transgressés ; puis dites tes prières suivantes : </text:span></text:p>
          </draw:text-box>
        </draw:frame>
        <draw:frame draw:style-name="gr3" draw:text-style-name="P4" draw:layer="layout" svg:width="2.548cm" svg:height="0.615cm" svg:x="2.504cm" svg:y="13.564cm">
          <draw:text-box>
            <text:p text:style-name="P3"><text:span text:style-name="T19">Acte de foi. </text:span></text:p>
          </draw:text-box>
        </draw:frame>
        <draw:frame draw:style-name="gr3" draw:text-style-name="P4" draw:layer="layout" svg:width="4.023cm" svg:height="0.615cm" svg:x="2.504cm" svg:y="14.161cm">
          <draw:text-box>
            <text:p text:style-name="P3"><text:span text:style-name="T19">Acte d'espérance, <text:s/></text:span></text:p>
          </draw:text-box>
        </draw:frame>
        <draw:frame draw:style-name="gr3" draw:text-style-name="P4" draw:layer="layout" svg:width="3.495cm" svg:height="0.615cm" svg:x="2.504cm" svg:y="14.771cm">
          <draw:text-box>
            <text:p text:style-name="P3"><text:span text:style-name="T19">Acte de charité. </text:span></text:p>
          </draw:text-box>
        </draw:frame>
        <draw:frame draw:style-name="gr3" draw:text-style-name="P4" draw:layer="layout" svg:width="4.087cm" svg:height="0.615cm" svg:x="2.504cm" svg:y="15.381cm">
          <draw:text-box>
            <text:p text:style-name="P3"><text:span text:style-name="T19">Acte de contrition. </text:span></text:p>
          </draw:text-box>
        </draw:frame>
        <draw:frame draw:style-name="gr3" draw:text-style-name="P4" draw:layer="layout" svg:width="15.041cm" svg:height="0.615cm" svg:x="2.504cm" svg:y="15.991cm">
          <draw:text-box>
            <text:p text:style-name="P3"><text:span text:style-name="T1">Sainte Marie, Mère de Dieu, priez pour nous. Saint Joseph, priez pour </text:span></text:p>
          </draw:text-box>
        </draw:frame>
        <draw:frame draw:style-name="gr3" draw:text-style-name="P4" draw:layer="layout" svg:width="1.275cm" svg:height="0.615cm" svg:x="2.504cm" svg:y="16.6cm">
          <draw:text-box>
            <text:p text:style-name="P3"><text:span text:style-name="T1">nous. </text:span></text:p>
          </draw:text-box>
        </draw:frame>
        <draw:frame draw:style-name="gr3" draw:text-style-name="P4" draw:layer="layout" svg:width="8.868cm" svg:height="0.615cm" svg:x="2.504cm" svg:y="17.211cm">
          <draw:text-box>
            <text:p text:style-name="P3"><text:span text:style-name="T1">Mon saint ange gardien, priez pour nous. </text:span></text:p>
          </draw:text-box>
        </draw:frame>
        <draw:frame draw:style-name="gr3" draw:text-style-name="P4" draw:layer="layout" svg:width="12.672cm" svg:height="0.615cm" svg:x="2.504cm" svg:y="17.821cm">
          <draw:text-box>
            <text:p text:style-name="P3"><text:span text:style-name="T1">Mon saint patron (ou ma sainte patronne), priez pour nous. </text:span></text:p>
          </draw:text-box>
        </draw:frame>
        <draw:frame draw:style-name="gr3" draw:text-style-name="P4" draw:layer="layout" svg:width="10.622cm" svg:height="0.615cm" svg:x="2.504cm" svg:y="18.43cm">
          <draw:text-box>
            <text:p text:style-name="P3"><text:span text:style-name="T1">Tous les anges et saints de Dieu, priez pour nous. </text:span></text:p>
          </draw:text-box>
        </draw:frame>
        <draw:frame draw:style-name="gr3" draw:text-style-name="P4" draw:layer="layout" svg:width="14.915cm" svg:height="0.615cm" svg:x="2.504cm" svg:y="19.04cm">
          <draw:text-box>
            <text:p text:style-name="P3"><text:span text:style-name="T1">Que le Seigneur nous bénisse, qu'il nous préserve de tout mal ; et que </text:span></text:p>
          </draw:text-box>
        </draw:frame>
        <draw:frame draw:style-name="gr3" draw:text-style-name="P4" draw:layer="layout" svg:width="14.432cm" svg:height="0.615cm" svg:x="2.504cm" svg:y="19.65cm">
          <draw:text-box>
            <text:p text:style-name="P3"><text:span text:style-name="T1">les âmes des fidèles défunts reposent en paix, par la miséricorde de </text:span></text:p>
          </draw:text-box>
        </draw:frame>
        <draw:frame draw:style-name="gr3" draw:text-style-name="P4" draw:layer="layout" svg:width="4.103cm" svg:height="0.615cm" svg:x="2.504cm" svg:y="20.26cm">
          <draw:text-box>
            <text:p text:style-name="P3"><text:span text:style-name="T1">Dieu, Ainsi soit-il. </text:span></text:p>
          </draw:text-box>
        </draw:frame>
        <draw:frame draw:style-name="gr3" draw:text-style-name="P4" draw:layer="layout" svg:width="12.793cm" svg:height="0.615cm" svg:x="2.504cm" svg:y="20.857cm">
          <draw:text-box>
            <text:p text:style-name="P3"><text:span text:style-name="T1">Au nom du Père, et du Fils, et du Saint-Esprit. Ainsi soit-il. </text:span></text:p>
          </draw:text-box>
        </draw:frame>
        <draw:frame draw:style-name="gr3" draw:text-style-name="P4" draw:layer="layout" svg:width="0.532cm" svg:height="0.615cm" svg:x="2.504cm" svg:y="21.467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0.558cm" svg:height="0.645cm" svg:x="10.522cm" svg:y="22.46cm">
          <draw:text-box>
            <text:p text:style-name="P3"><text:span text:style-name="T11"><text:s/></text:span></text:p>
          </draw:text-box>
        </draw:frame>
        <draw:frame draw:style-name="gr11" draw:text-style-name="P9" draw:layer="layout" svg:width="0.558cm" svg:height="0.645cm" svg:x="10.522cm" svg:y="23.541cm">
          <draw:text-box>
            <text:p text:style-name="P3"><text:span text:style-name="T11"><text:s/></text:span></text:p>
          </draw:text-box>
        </draw:frame>
        <draw:frame draw:style-name="gr11" draw:text-style-name="P9" draw:layer="layout" svg:width="0.558cm" svg:height="0.645cm" svg:x="10.522cm" svg:y="24.608cm">
          <draw:text-box>
            <text:p text:style-name="P3"><text:span text:style-name="T11"><text:s/></text:span></text:p>
          </draw:text-box>
        </draw:frame>
        <draw:frame draw:style-name="gr11" draw:text-style-name="P9" draw:layer="layout" svg:width="0.558cm" svg:height="0.645cm" svg:x="10.522cm" svg:y="25.688cm">
          <draw:text-box>
            <text:p text:style-name="P3"><text:span text:style-name="T11"><text:s/></text:span></text:p>
          </draw:text-box>
        </draw:frame>
      </draw:page>
      <draw:page draw:name="page14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213cm" svg:height="0.645cm" svg:x="7.866cm" svg:y="2.525cm">
          <draw:text-box>
            <text:p text:style-name="P3"><text:span text:style-name="T11">Prière avant le repas. </text:span></text:p>
          </draw:text-box>
        </draw:frame>
        <draw:frame draw:style-name="gr3" draw:text-style-name="P4" draw:layer="layout" svg:width="15.434cm" svg:height="0.615cm" svg:x="2.504cm" svg:y="3.591cm">
          <draw:text-box>
            <text:p text:style-name="P3"><text:span text:style-name="T1">Seigneur, bénissez-nous, ainsi que la nourriture que nous allons prendre </text:span></text:p>
          </draw:text-box>
        </draw:frame>
        <draw:frame draw:style-name="gr3" draw:text-style-name="P4" draw:layer="layout" svg:width="14.509cm" svg:height="0.615cm" svg:x="2.504cm" svg:y="4.2cm">
          <draw:text-box>
            <text:p text:style-name="P3"><text:span text:style-name="T1">et que nous tenons de votre bonté. Par Jésus-Christ Notre-Seigneur. </text:span></text:p>
          </draw:text-box>
        </draw:frame>
        <draw:frame draw:style-name="gr3" draw:text-style-name="P4" draw:layer="layout" svg:width="2.801cm" svg:height="0.615cm" svg:x="2.504cm" svg:y="4.81cm">
          <draw:text-box>
            <text:p text:style-name="P3"><text:span text:style-name="T1">Ainsi soit-il. </text:span></text:p>
          </draw:text-box>
        </draw:frame>
        <draw:frame draw:style-name="gr3" draw:text-style-name="P4" draw:layer="layout" svg:width="15.354cm" svg:height="0.615cm" svg:x="2.504cm" svg:y="5.611cm">
          <draw:text-box>
            <text:p text:style-name="P3"><text:span text:style-name="T1">Seigneur, ayez pitié de nous. Jésus-Christ, ayez pitié de nous. Seigneur, </text:span></text:p>
          </draw:text-box>
        </draw:frame>
        <draw:frame draw:style-name="gr3" draw:text-style-name="P4" draw:layer="layout" svg:width="4.102cm" svg:height="0.615cm" svg:x="2.504cm" svg:y="6.22cm">
          <draw:text-box>
            <text:p text:style-name="P3"><text:span text:style-name="T1">ayez pitié de nous. </text:span></text:p>
          </draw:text-box>
        </draw:frame>
        <draw:frame draw:style-name="gr3" draw:text-style-name="P4" draw:layer="layout" svg:width="2.449cm" svg:height="0.615cm" svg:x="2.504cm" svg:y="6.831cm">
          <draw:text-box>
            <text:p text:style-name="P3"><text:span text:style-name="T19">Notre Père </text:span></text:p>
          </draw:text-box>
        </draw:frame>
        <draw:frame draw:style-name="gr3" draw:text-style-name="P4" draw:layer="layout" svg:width="4.679cm" svg:height="0.615cm" svg:x="2.504cm" svg:y="7.44cm">
          <draw:text-box>
            <text:p text:style-name="P3"><text:span text:style-name="T19">Je vous salue, Marie <text:s/></text:span></text:p>
          </draw:text-box>
        </draw:frame>
        <draw:frame draw:style-name="gr3" draw:text-style-name="P4" draw:layer="layout" svg:width="0.532cm" svg:height="0.615cm" svg:x="2.504cm" svg:y="8.05cm">
          <draw:text-box>
            <text:p text:style-name="P3"><text:span text:style-name="T19"><text:s/></text:span></text:p>
          </draw:text-box>
        </draw:frame>
        <draw:frame draw:style-name="gr11" draw:text-style-name="P9" draw:layer="layout" svg:width="5.181cm" svg:height="0.645cm" svg:x="7.892cm" svg:y="8.663cm">
          <draw:text-box>
            <text:p text:style-name="P3"><text:span text:style-name="T11">Prière après le repas. </text:span></text:p>
          </draw:text-box>
        </draw:frame>
        <draw:frame draw:style-name="gr11" draw:text-style-name="P9" draw:layer="layout" svg:width="0.558cm" svg:height="0.645cm" svg:x="10.522cm" svg:y="9.311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15.412cm" svg:height="0.615cm" svg:x="2.504cm" svg:y="9.956cm">
          <draw:text-box>
            <text:p text:style-name="P3"><text:span text:style-name="T1">Dieu <text:s/>tout-puissant, <text:s/>nous <text:s/>vous <text:s/>rendons <text:s/>grâce <text:s/>de <text:s/>tous <text:s/>vos <text:s/>bienfaits, </text:span></text:p>
          </draw:text-box>
        </draw:frame>
        <draw:frame draw:style-name="gr3" draw:text-style-name="P4" draw:layer="layout" svg:width="15.056cm" svg:height="0.615cm" svg:x="2.504cm" svg:y="10.565cm">
          <draw:text-box>
            <text:p text:style-name="P3"><text:span text:style-name="T1">vous qui vivez et régnez dans tous les siècles des siècles. Ainsi soit-il. </text:span></text:p>
          </draw:text-box>
        </draw:frame>
        <draw:frame draw:style-name="gr3" draw:text-style-name="P4" draw:layer="layout" svg:width="12.266cm" svg:height="0.615cm" svg:x="2.504cm" svg:y="11.163cm">
          <draw:text-box>
            <text:p text:style-name="P3"><text:span text:style-name="T1">Seigneur, ayez pitié de nous. Jésus-Christ, ayez de nous. <text:s/></text:span></text:p>
          </draw:text-box>
        </draw:frame>
        <draw:frame draw:style-name="gr3" draw:text-style-name="P4" draw:layer="layout" svg:width="6.242cm" svg:height="0.615cm" svg:x="2.504cm" svg:y="11.772cm">
          <draw:text-box>
            <text:p text:style-name="P3"><text:span text:style-name="T1">Seigneur, ayez pitié de nous. </text:span></text:p>
          </draw:text-box>
        </draw:frame>
        <draw:frame draw:style-name="gr3" draw:text-style-name="P4" draw:layer="layout" svg:width="2.582cm" svg:height="0.615cm" svg:x="2.504cm" svg:y="12.382cm">
          <draw:text-box>
            <text:p text:style-name="P3"><text:span text:style-name="T19">Notre Père.</text:span><text:span text:style-name="T1"> </text:span></text:p>
          </draw:text-box>
        </draw:frame>
        <draw:frame draw:style-name="gr3" draw:text-style-name="P4" draw:layer="layout" svg:width="4.679cm" svg:height="0.615cm" svg:x="2.504cm" svg:y="12.917cm">
          <draw:text-box>
            <text:p text:style-name="P3"><text:span text:style-name="T19">Je vous salue, Marie. </text:span></text:p>
          </draw:text-box>
        </draw:frame>
        <draw:frame draw:style-name="gr3" draw:text-style-name="P4" draw:layer="layout" svg:width="15.114cm" svg:height="0.615cm" svg:x="2.504cm" svg:y="13.513cm">
          <draw:text-box>
            <text:p text:style-name="P3"><text:span text:style-name="T1">Que les âmes des fidèles défunts reposent en paix, dans la miséricorde </text:span></text:p>
          </draw:text-box>
        </draw:frame>
        <draw:frame draw:style-name="gr3" draw:text-style-name="P4" draw:layer="layout" svg:width="4.739cm" svg:height="0.615cm" svg:x="2.504cm" svg:y="14.123cm">
          <draw:text-box>
            <text:p text:style-name="P3"><text:span text:style-name="T1">de Dieu. Ainsi soit-il. </text:span></text:p>
          </draw:text-box>
        </draw:frame>
        <draw:frame draw:style-name="gr3" draw:text-style-name="P4" draw:layer="layout" svg:width="0.532cm" svg:height="0.615cm" svg:x="2.504cm" svg:y="14.79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5.4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6.14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6.81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7.4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15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82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49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17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84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51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19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86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53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21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999cm">
          <draw:text-box>
            <text:p text:style-name="P3"><text:span text:style-name="T1"><text:s/></text:span></text:p>
          </draw:text-box>
        </draw:frame>
      </draw:page>
      <draw:page draw:name="page15" draw:style-name="dp1" draw:master-page-name="master-page131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18.528cm" svg:y="7.7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8.406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909cm" svg:height="0.645cm" svg:x="8.108cm" svg:y="9.019cm">
          <draw:text-box>
            <text:p text:style-name="P3"><text:span text:style-name="T10">PREMIÈRE LEÇON </text:span></text:p>
          </draw:text-box>
        </draw:frame>
        <draw:frame draw:style-name="gr11" draw:text-style-name="P9" draw:layer="layout" svg:width="6.212cm" svg:height="0.645cm" svg:x="7.446cm" svg:y="10.085cm">
          <draw:text-box>
            <text:p text:style-name="P3"><text:span text:style-name="T11">I. La doctrine chrétienne. </text:span></text:p>
          </draw:text-box>
        </draw:frame>
        <draw:frame draw:style-name="gr3" draw:text-style-name="P4" draw:layer="layout" svg:width="0.532cm" svg:height="0.615cm" svg:x="2.504cm" svg:y="10.73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57cm">
          <draw:text-box>
            <text:p text:style-name="P3"><text:span text:style-name="T3">3</text:span></text:p>
          </draw:text-box>
        </draw:frame>
        <draw:frame draw:style-name="gr3" draw:text-style-name="P4" draw:layer="layout" svg:width="7.131cm" svg:height="0.615cm" svg:x="2.732cm" svg:y="11.468cm">
          <draw:text-box>
            <text:p text:style-name="P3"><text:span text:style-name="T1"><text:s/></text:span><text:span text:style-name="T1">1</text:span><text:span text:style-name="T19">. Qu'est-ce que le catéchisme ? </text:span></text:p>
          </draw:text-box>
        </draw:frame>
        <draw:frame draw:style-name="gr3" draw:text-style-name="P4" draw:layer="layout" svg:width="0.532cm" svg:height="0.615cm" svg:x="2.504cm" svg:y="12.07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1.634cm" svg:height="0.615cm" svg:x="2.504cm" svg:y="12.687cm">
          <draw:text-box>
            <text:p text:style-name="P3"><text:span text:style-name="T1">Le catéchisme est le résumé de la doctrine chrétienne. </text:span></text:p>
          </draw:text-box>
        </draw:frame>
        <draw:frame draw:style-name="gr3" draw:text-style-name="P4" draw:layer="layout" svg:width="0.532cm" svg:height="0.615cm" svg:x="3.012cm" svg:y="13.15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958cm">
          <draw:text-box>
            <text:p text:style-name="P3"><text:span text:style-name="T3">4</text:span></text:p>
          </draw:text-box>
        </draw:frame>
        <draw:frame draw:style-name="gr18" draw:text-style-name="P13" draw:layer="layout" svg:width="0.329cm" svg:height="0.378cm" svg:x="2.745cm" svg:y="14.037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8.819cm" svg:height="0.615cm" svg:x="2.859cm" svg:y="13.856cm">
          <draw:text-box>
            <text:p text:style-name="P3"><text:span text:style-name="T1">2. </text:span><text:span text:style-name="T19">Qu'est-ce que la doctrine chrétienne ? </text:span></text:p>
          </draw:text-box>
        </draw:frame>
        <draw:frame draw:style-name="gr18" draw:text-style-name="P13" draw:layer="layout" svg:width="0.329cm" svg:height="0.378cm" svg:x="2.504cm" svg:y="14.685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3.589cm" svg:height="0.615cm" svg:x="2.504cm" svg:y="15.114cm">
          <draw:text-box>
            <text:p text:style-name="P3"><text:span text:style-name="T1">La doctrine chrétienne est la doctrine que Jésus-Christ est venu </text:span></text:p>
          </draw:text-box>
        </draw:frame>
        <draw:frame draw:style-name="gr3" draw:text-style-name="P4" draw:layer="layout" svg:width="15.446cm" svg:height="0.615cm" svg:x="2.504cm" svg:y="15.724cm">
          <draw:text-box>
            <text:p text:style-name="P3"><text:span text:style-name="T1">annoncer au monde, que les apôtres ont prêchée et que l'Église continue </text:span></text:p>
          </draw:text-box>
        </draw:frame>
        <draw:frame draw:style-name="gr3" draw:text-style-name="P4" draw:layer="layout" svg:width="2.651cm" svg:height="0.615cm" svg:x="2.504cm" svg:y="16.334cm">
          <draw:text-box>
            <text:p text:style-name="P3"><text:span text:style-name="T1">à enseigner. </text:span></text:p>
          </draw:text-box>
        </draw:frame>
        <draw:frame draw:style-name="gr3" draw:text-style-name="P4" draw:layer="layout" svg:width="0.532cm" svg:height="0.615cm" svg:x="2.504cm" svg:y="16.93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7.77cm">
          <draw:text-box>
            <text:p text:style-name="P3"><text:span text:style-name="T3">3</text:span></text:p>
          </draw:text-box>
        </draw:frame>
        <draw:frame draw:style-name="gr3" draw:text-style-name="P4" draw:layer="layout" svg:width="13.876cm" svg:height="0.615cm" svg:x="2.732cm" svg:y="17.668cm">
          <draw:text-box>
            <text:p text:style-name="P3"><text:span text:style-name="T1"><text:s/></text:span><text:span text:style-name="T1">3. </text:span><text:span text:style-name="T19">Pourquoi la doctrine chrétienne est-elle la plus nécessaire de </text:span></text:p>
          </draw:text-box>
        </draw:frame>
        <draw:frame draw:style-name="gr3" draw:text-style-name="P4" draw:layer="layout" svg:width="5.879cm" svg:height="0.615cm" svg:x="2.504cm" svg:y="18.278cm">
          <draw:text-box>
            <text:p text:style-name="P3"><text:span text:style-name="T19">toutes les connaissances ?</text:span><text:span text:style-name="T1"> <text:s/></text:span></text:p>
          </draw:text-box>
        </draw:frame>
        <draw:frame draw:style-name="gr3" draw:text-style-name="P4" draw:layer="layout" svg:width="0.532cm" svg:height="0.615cm" svg:x="2.504cm" svg:y="19.01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571cm" svg:height="0.615cm" svg:x="2.504cm" svg:y="19.625cm">
          <draw:text-box>
            <text:p text:style-name="P3"><text:span text:style-name="T1">La doctrine chrétienne est la plus nécessaire de toutes les connaissances, </text:span></text:p>
          </draw:text-box>
        </draw:frame>
        <draw:frame draw:style-name="gr3" draw:text-style-name="P4" draw:layer="layout" svg:width="15.29cm" svg:height="0.615cm" svg:x="2.504cm" svg:y="20.234cm">
          <draw:text-box>
            <text:p text:style-name="P3"><text:span text:style-name="T1">parce qu’elle nous apprend ce que nous devons savoir et faire pour être </text:span></text:p>
          </draw:text-box>
        </draw:frame>
        <draw:frame draw:style-name="gr3" draw:text-style-name="P4" draw:layer="layout" svg:width="1.689cm" svg:height="0.615cm" svg:x="2.504cm" svg:y="20.845cm">
          <draw:text-box>
            <text:p text:style-name="P3"><text:span text:style-name="T1">sauvés. </text:span></text:p>
          </draw:text-box>
        </draw:frame>
        <draw:frame draw:style-name="gr3" draw:text-style-name="P4" draw:layer="layout" svg:width="0.532cm" svg:height="0.615cm" svg:x="2.504cm" svg:y="21.45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166cm">
          <draw:text-box>
            <text:p text:style-name="P3"><text:span text:style-name="T3">5</text:span></text:p>
          </draw:text-box>
        </draw:frame>
        <draw:frame draw:style-name="gr3" draw:text-style-name="P4" draw:layer="layout" svg:width="13.997cm" svg:height="0.615cm" svg:x="2.719cm" svg:y="22.064cm">
          <draw:text-box>
            <text:p text:style-name="P3"><text:span text:style-name="T1"><text:s/></text:span><text:span text:style-name="T1">4. </text:span><text:span text:style-name="T19">Tous les hommes sont-ils tenus de connaître et de pratiquer la </text:span></text:p>
          </draw:text-box>
        </draw:frame>
        <draw:frame draw:style-name="gr3" draw:text-style-name="P4" draw:layer="layout" svg:width="4.694cm" svg:height="0.615cm" svg:x="2.504cm" svg:y="22.673cm">
          <draw:text-box>
            <text:p text:style-name="P3"><text:span text:style-name="T19">doctrine chrétienne ? </text:span></text:p>
          </draw:text-box>
        </draw:frame>
        <draw:frame draw:style-name="gr3" draw:text-style-name="P4" draw:layer="layout" svg:width="0.532cm" svg:height="0.615cm" svg:x="2.504cm" svg:y="23.28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47cm" svg:height="0.615cm" svg:x="2.504cm" svg:y="23.894cm">
          <draw:text-box>
            <text:p text:style-name="P3"><text:span text:style-name="T1">Tous les hommes sont tenus de connaître et de pratiquer la doctrine </text:span></text:p>
          </draw:text-box>
        </draw:frame>
        <draw:frame draw:style-name="gr3" draw:text-style-name="P4" draw:layer="layout" svg:width="15.038cm" svg:height="0.615cm" svg:x="2.504cm" svg:y="24.49cm">
          <draw:text-box>
            <text:p text:style-name="P3"><text:span text:style-name="T1">chrétienne, car telle est la volonté de Dieu ; sans cette connaissance et </text:span></text:p>
          </draw:text-box>
        </draw:frame>
        <draw:frame draw:style-name="gr3" draw:text-style-name="P4" draw:layer="layout" svg:width="15.645cm" svg:height="0.615cm" svg:x="2.504cm" svg:y="25.101cm">
          <draw:text-box>
            <text:p text:style-name="P3"><text:span text:style-name="T1">cette pratique ils ne pourraient se, sauver ni même être vraiment heureux </text:span></text:p>
          </draw:text-box>
        </draw:frame>
        <draw:frame draw:style-name="gr3" draw:text-style-name="P4" draw:layer="layout" svg:width="2.695cm" svg:height="0.615cm" svg:x="2.504cm" svg:y="25.71cm">
          <draw:text-box>
            <text:p text:style-name="P3"><text:span text:style-name="T1">en cette vie.</text:span><text:span text:style-name="T19"> </text:span></text:p>
          </draw:text-box>
        </draw:frame>
        <draw:frame draw:style-name="gr1" draw:text-style-name="P1" draw:layer="layout" svg:width="16.022cm" svg:height="5.693cm" svg:x="2.499cm" svg:y="2.499cm">
          <draw:image xlink:href="Pictures/10000000000004E90000025FA4509EAC.jpg" xlink:type="simple" xlink:show="embed" xlink:actuate="onLoad">
            <text:p/>
          </draw:image>
        </draw:frame>
        <draw:frame draw:style-name="gr3" draw:text-style-name="P4" draw:layer="layout" svg:width="0.532cm" svg:height="0.615cm" svg:x="2.504cm" svg:y="26.32cm">
          <draw:text-box>
            <text:p text:style-name="P3"><text:span text:style-name="T1"><text:s/></text:span></text:p>
          </draw:text-box>
        </draw:frame>
      </draw:page>
      <draw:page draw:name="page16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 </text:span></text:p>
          </draw:text-box>
        </draw:frame>
        <draw:frame draw:style-name="gr3" draw:text-style-name="P4" draw:layer="layout" svg:width="14.268cm" svg:height="0.615cm" svg:x="2.821cm" svg:y="2.523cm">
          <draw:text-box>
            <text:p text:style-name="P3"><text:span text:style-name="T1">5. </text:span><text:span text:style-name="T19">Suffit-il d'avoir connu la doctrine chrétienne dans sa jeunesse ?</text:span><text:span text:style-name="T1">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5.802cm" svg:height="0.615cm" svg:x="2.504cm" svg:y="3.743cm">
          <draw:text-box>
            <text:p text:style-name="P3"><text:span text:style-name="T1">Non, il ne suffit pas d'avoir</text:span></text:p>
          </draw:text-box>
        </draw:frame>
        <draw:frame draw:style-name="gr24" draw:text-style-name="P17" draw:layer="layout" svg:width="0.355cm" svg:height="0.412cm" svg:x="8.285cm" svg:y="3.901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10.096cm" svg:height="0.615cm" svg:x="8.374cm" svg:y="3.743cm">
          <draw:text-box>
            <text:p text:style-name="P3"><text:span text:style-name="T1">connu la doctrine chrétienne dans sa jeunesse ; </text:span></text:p>
          </draw:text-box>
        </draw:frame>
        <draw:frame draw:style-name="gr3" draw:text-style-name="P4" draw:layer="layout" svg:width="16.001cm" svg:height="0.615cm" svg:x="2.504cm" svg:y="4.34cm">
          <draw:text-box>
            <text:p text:style-name="P3"><text:span text:style-name="T1">il faut s'en inspirer pendant toute sa vie et s'attacher à la connaître toujours </text:span></text:p>
          </draw:text-box>
        </draw:frame>
        <draw:frame draw:style-name="gr3" draw:text-style-name="P4" draw:layer="layout" svg:width="1.601cm" svg:height="0.615cm" svg:x="2.504cm" svg:y="4.95cm">
          <draw:text-box>
            <text:p text:style-name="P3"><text:span text:style-name="T1">mieux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3.712cm" svg:height="0.645cm" svg:x="8.717cm" svg:y="6.591cm">
          <draw:text-box>
            <text:p text:style-name="P3"><text:span text:style-name="T11">II. Le chrétien. </text:span></text:p>
          </draw:text-box>
        </draw:frame>
        <draw:frame draw:style-name="gr3" draw:text-style-name="P4" draw:layer="layout" svg:width="0.532cm" svg:height="0.615cm" svg:x="2.504cm" svg:y="7.2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7.85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558cm">
          <draw:text-box>
            <text:p text:style-name="P3"><text:span text:style-name="T3">4</text:span></text:p>
          </draw:text-box>
        </draw:frame>
        <draw:frame draw:style-name="gr3" draw:text-style-name="P4" draw:layer="layout" svg:width="6.402cm" svg:height="0.615cm" svg:x="2.719cm" svg:y="8.456cm">
          <draw:text-box>
            <text:p text:style-name="P3"><text:span text:style-name="T1"><text:s/></text:span><text:span text:style-name="T1">6.</text:span><text:span text:style-name="T19"> Qu'est-ce qu'un chrétien ? </text:span></text:p>
          </draw:text-box>
        </draw:frame>
        <draw:frame draw:style-name="gr3" draw:text-style-name="P4" draw:layer="layout" svg:width="0.532cm" svg:height="0.615cm" svg:x="2.504cm" svg:y="9.06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328cm" svg:height="0.615cm" svg:x="2.504cm" svg:y="9.676cm">
          <draw:text-box>
            <text:p text:style-name="P3"><text:span text:style-name="T1">Un chrétien est celui qui, étant baptisé, croit et pratique la doctrine </text:span></text:p>
          </draw:text-box>
        </draw:frame>
        <draw:frame draw:style-name="gr3" draw:text-style-name="P4" draw:layer="layout" svg:width="6.78cm" svg:height="0.615cm" svg:x="2.504cm" svg:y="10.286cm">
          <draw:text-box>
            <text:p text:style-name="P3"><text:span text:style-name="T1">chrétienne dans la vraie Église. </text:span></text:p>
          </draw:text-box>
        </draw:frame>
        <draw:frame draw:style-name="gr3" draw:text-style-name="P4" draw:layer="layout" svg:width="0.532cm" svg:height="0.615cm" svg:x="2.504cm" svg:y="10.89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608cm">
          <draw:text-box>
            <text:p text:style-name="P3"><text:span text:style-name="T3">1</text:span></text:p>
          </draw:text-box>
        </draw:frame>
        <draw:frame draw:style-name="gr3" draw:text-style-name="P4" draw:layer="layout" svg:width="0.532cm" svg:height="0.615cm" svg:x="2.732cm" svg:y="11.506cm">
          <draw:text-box>
            <text:p text:style-name="P3"><text:span text:style-name="T1"><text:s/></text:span><text:span text:style-name="T1">7</text:span></text:p>
          </draw:text-box>
        </draw:frame>
        <draw:frame draw:style-name="gr7" draw:text-style-name="P8" draw:layer="layout" svg:width="0.405cm" svg:height="0.467cm" svg:x="3.164cm" svg:y="11.619cm">
          <draw:text-box>
            <text:p text:style-name="P3"><text:span text:style-name="T34">. </text:span></text:p>
          </draw:text-box>
        </draw:frame>
        <draw:frame draw:style-name="gr3" draw:text-style-name="P4" draw:layer="layout" svg:width="6.618cm" svg:height="0.615cm" svg:x="3.393cm" svg:y="11.506cm">
          <draw:text-box>
            <text:p text:style-name="P3"><text:span text:style-name="T19">Quel est le signe du chrétien ? </text:span></text:p>
          </draw:text-box>
        </draw:frame>
        <draw:frame draw:style-name="gr3" draw:text-style-name="P4" draw:layer="layout" svg:width="0.532cm" svg:height="0.615cm" svg:x="2.504cm" svg:y="12.11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9.489cm" svg:height="0.615cm" svg:x="2.504cm" svg:y="12.726cm">
          <draw:text-box>
            <text:p text:style-name="P3"><text:span text:style-name="T1">Le signe du chrétien est le signe de la croix. </text:span></text:p>
          </draw:text-box>
        </draw:frame>
        <draw:frame draw:style-name="gr3" draw:text-style-name="P4" draw:layer="layout" svg:width="0.532cm" svg:height="0.615cm" svg:x="2.631cm" svg:y="13.32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631cm" svg:y="14.009cm">
          <draw:text-box>
            <text:p text:style-name="P3"><text:span text:style-name="T3">5</text:span></text:p>
          </draw:text-box>
        </draw:frame>
        <draw:frame draw:style-name="gr3" draw:text-style-name="P4" draw:layer="layout" svg:width="12.885cm" svg:height="0.615cm" svg:x="2.859cm" svg:y="13.907cm">
          <draw:text-box>
            <text:p text:style-name="P3"><text:span text:style-name="T1"><text:s/></text:span><text:span text:style-name="T1">8. </text:span><text:span text:style-name="T19">Pourquoi le signe de la croix est-il le signe da chrétien ? </text:span></text:p>
          </draw:text-box>
        </draw:frame>
        <draw:frame draw:style-name="gr3" draw:text-style-name="P4" draw:layer="layout" svg:width="0.532cm" svg:height="0.615cm" svg:x="2.631cm" svg:y="14.49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024cm" svg:height="0.615cm" svg:x="2.504cm" svg:y="15.089cm">
          <draw:text-box>
            <text:p text:style-name="P3"><text:span text:style-name="T1">Le signe de la croix est le signe du chrétien, parce que celui qui le fait </text:span></text:p>
          </draw:text-box>
        </draw:frame>
        <draw:frame draw:style-name="gr3" draw:text-style-name="P4" draw:layer="layout" svg:width="14.461cm" svg:height="0.615cm" svg:x="2.504cm" svg:y="15.699cm">
          <draw:text-box>
            <text:p text:style-name="P3"><text:span text:style-name="T1">professe les principales vérités de la foi chrétienne, spécialement la </text:span></text:p>
          </draw:text-box>
        </draw:frame>
        <draw:frame draw:style-name="gr3" draw:text-style-name="P4" draw:layer="layout" svg:width="6.94cm" svg:height="0.615cm" svg:x="2.504cm" svg:y="16.308cm">
          <draw:text-box>
            <text:p text:style-name="P3"><text:span text:style-name="T1">Sainte Trinité et la Rédemption. </text:span></text:p>
          </draw:text-box>
        </draw:frame>
        <draw:frame draw:style-name="gr3" draw:text-style-name="P4" draw:layer="layout" svg:width="0.532cm" svg:height="0.615cm" svg:x="2.504cm" svg:y="16.91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7.757cm">
          <draw:text-box>
            <text:p text:style-name="P3"><text:span text:style-name="T3">3</text:span></text:p>
          </draw:text-box>
        </draw:frame>
        <draw:frame draw:style-name="gr3" draw:text-style-name="P4" draw:layer="layout" svg:width="0.668cm" svg:height="0.615cm" svg:x="2.719cm" svg:y="17.655cm">
          <draw:text-box>
            <text:p text:style-name="P3"><text:span text:style-name="T1"><text:s/></text:span><text:span text:style-name="T1">9. </text:span></text:p>
          </draw:text-box>
        </draw:frame>
        <draw:frame draw:style-name="gr24" draw:text-style-name="P17" draw:layer="layout" svg:width="0.355cm" svg:height="0.412cm" svg:x="3.405cm" svg:y="17.814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8.302cm" svg:height="0.615cm" svg:x="3.494cm" svg:y="17.655cm">
          <draw:text-box>
            <text:p text:style-name="P3"><text:span text:style-name="T19">Comment fait-on le signe de la croix ? </text:span></text:p>
          </draw:text-box>
        </draw:frame>
        <draw:frame draw:style-name="gr3" draw:text-style-name="P4" draw:layer="layout" svg:width="0.532cm" svg:height="0.615cm" svg:x="2.504cm" svg:y="18.26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795cm" svg:height="0.615cm" svg:x="2.504cm" svg:y="18.875cm">
          <draw:text-box>
            <text:p text:style-name="P3"><text:span text:style-name="T1">Pour faire le signe de la croix, on porte la main droite au front, en disant : </text:span></text:p>
          </draw:text-box>
        </draw:frame>
        <draw:frame draw:style-name="gr3" draw:text-style-name="P4" draw:layer="layout" svg:width="16.064cm" svg:height="0.615cm" svg:x="2.504cm" svg:y="19.485cm">
          <draw:text-box>
            <text:p text:style-name="P3"><text:span text:style-name="T1">« Au nom du Père » ; puis, à la poitrine, en disant : « et du Fils » ; et enfin, </text:span></text:p>
          </draw:text-box>
        </draw:frame>
        <draw:frame draw:style-name="gr3" draw:text-style-name="P4" draw:layer="layout" svg:width="14.417cm" svg:height="0.615cm" svg:x="2.504cm" svg:y="20.082cm">
          <draw:text-box>
            <text:p text:style-name="P3"><text:span text:style-name="T1">de l'épaule gauche à l'épaule droite, en disant : « et du Saint-Esprit. </text:span></text:p>
          </draw:text-box>
        </draw:frame>
        <draw:frame draw:style-name="gr3" draw:text-style-name="P4" draw:layer="layout" svg:width="3.2cm" svg:height="0.615cm" svg:x="2.504cm" svg:y="20.691cm">
          <draw:text-box>
            <text:p text:style-name="P3"><text:span text:style-name="T1">Ainsi soit-il ». </text:span></text:p>
          </draw:text-box>
        </draw:frame>
        <draw:frame draw:style-name="gr3" draw:text-style-name="P4" draw:layer="layout" svg:width="0.532cm" svg:height="0.615cm" svg:x="2.504cm" svg:y="21.30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077cm">
          <draw:text-box>
            <text:p text:style-name="P3"><text:span text:style-name="T3">5</text:span></text:p>
          </draw:text-box>
        </draw:frame>
        <draw:frame draw:style-name="gr3" draw:text-style-name="P4" draw:layer="layout" svg:width="10.458cm" svg:height="0.615cm" svg:x="2.745cm" svg:y="21.975cm">
          <draw:text-box>
            <text:p text:style-name="P3"><text:span text:style-name="T1"><text:s/></text:span><text:span text:style-name="T1">10. </text:span><text:span text:style-name="T19">Pourquoi faisons-nous le signe de la croix ? </text:span></text:p>
          </draw:text-box>
        </draw:frame>
        <draw:frame draw:style-name="gr3" draw:text-style-name="P4" draw:layer="layout" svg:width="0.532cm" svg:height="0.615cm" svg:x="2.504cm" svg:y="22.64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3.917cm" svg:height="0.615cm" svg:x="2.504cm" svg:y="23.259cm">
          <draw:text-box>
            <text:p text:style-name="P3"><text:span text:style-name="T1">Nous faisons le signe de la croix pour montrer que nous sommes </text:span></text:p>
          </draw:text-box>
        </draw:frame>
        <draw:frame draw:style-name="gr3" draw:text-style-name="P4" draw:layer="layout" svg:width="14.616cm" svg:height="0.615cm" svg:x="2.504cm" svg:y="23.868cm">
          <draw:text-box>
            <text:p text:style-name="P3"><text:span text:style-name="T1">chrétiens, pour offrir nos actions à Dieu et pour éloigner de nous les </text:span></text:p>
          </draw:text-box>
        </draw:frame>
        <draw:frame draw:style-name="gr3" draw:text-style-name="P4" draw:layer="layout" svg:width="2.474cm" svg:height="0.615cm" svg:x="2.504cm" svg:y="24.478cm">
          <draw:text-box>
            <text:p text:style-name="P3"><text:span text:style-name="T1">tentations. <text:s/></text:span></text:p>
          </draw:text-box>
        </draw:frame>
        <draw:frame draw:style-name="gr3" draw:text-style-name="P4" draw:layer="layout" svg:width="0.532cm" svg:height="0.615cm" svg:x="2.631cm" svg:y="25.075cm">
          <draw:text-box>
            <text:p text:style-name="P3"><text:span text:style-name="T1"><text:s/></text:span></text:p>
          </draw:text-box>
        </draw:frame>
      </draw:page>
      <draw:page draw:name="page17" draw:style-name="dp1" draw:master-page-name="master-page140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18.832cm" svg:y="8.22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8.787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924cm" svg:height="0.645cm" svg:x="7.93cm" svg:y="9.577cm">
          <draw:text-box>
            <text:p text:style-name="P3"><text:span text:style-name="T10">DEUXIÈME LEÇON</text:span></text:p>
          </draw:text-box>
        </draw:frame>
        <draw:frame draw:style-name="gr3" draw:text-style-name="P4" draw:layer="layout" svg:width="0.532cm" svg:height="0.615cm" svg:x="13.101cm" svg:y="9.6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053cm" svg:height="0.645cm" svg:x="8.031cm" svg:y="10.962cm">
          <draw:text-box>
            <text:p text:style-name="P3"><text:span text:style-name="T11">Les sources de la foi. </text:span></text:p>
          </draw:text-box>
        </draw:frame>
        <draw:frame draw:style-name="gr11" draw:text-style-name="P9" draw:layer="layout" svg:width="0.558cm" svg:height="0.645cm" svg:x="10.522cm" svg:y="11.623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2.37cm">
          <draw:text-box>
            <text:p text:style-name="P3"><text:span text:style-name="T3">3</text:span></text:p>
          </draw:text-box>
        </draw:frame>
        <draw:frame draw:style-name="gr12" draw:text-style-name="P10" draw:layer="layout" svg:width="0.367cm" svg:height="0.429cm" svg:x="2.732cm" svg:y="12.415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8.691cm" svg:height="0.615cm" svg:x="2.834cm" svg:y="12.268cm">
          <draw:text-box>
            <text:p text:style-name="P3"><text:span text:style-name="T1">11. </text:span><text:span text:style-name="T19">Quelles vérités devons-nous croire ? </text:span></text:p>
          </draw:text-box>
        </draw:frame>
        <draw:frame draw:style-name="gr3" draw:text-style-name="P4" draw:layer="layout" svg:width="0.532cm" svg:height="0.615cm" svg:x="2.504cm" svg:y="12.8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75cm" svg:height="0.615cm" svg:x="2.504cm" svg:y="13.488cm">
          <draw:text-box>
            <text:p text:style-name="P3"><text:span text:style-name="T1">Nous devons croire les vérités que Dieu a révélées et que la Sainte Église </text:span></text:p>
          </draw:text-box>
        </draw:frame>
        <draw:frame draw:style-name="gr3" draw:text-style-name="P4" draw:layer="layout" svg:width="4.842cm" svg:height="0.615cm" svg:x="2.504cm" svg:y="14.098cm">
          <draw:text-box>
            <text:p text:style-name="P3"><text:span text:style-name="T1">nous propose à croire. </text:span></text:p>
          </draw:text-box>
        </draw:frame>
        <draw:frame draw:style-name="gr3" draw:text-style-name="P4" draw:layer="layout" svg:width="0.532cm" svg:height="0.615cm" svg:x="2.504cm" svg:y="14.70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407cm">
          <draw:text-box>
            <text:p text:style-name="P3"><text:span text:style-name="T3">4 </text:span></text:p>
          </draw:text-box>
        </draw:frame>
        <draw:frame draw:style-name="gr3" draw:text-style-name="P4" draw:layer="layout" svg:width="14.73cm" svg:height="0.615cm" svg:x="2.872cm" svg:y="15.305cm">
          <draw:text-box>
            <text:p text:style-name="P3"><text:span text:style-name="T1">12. </text:span><text:span text:style-name="T19">Comment savons-nous avec certitude quelles sont les vérités que </text:span></text:p>
          </draw:text-box>
        </draw:frame>
        <draw:frame draw:style-name="gr3" draw:text-style-name="P4" draw:layer="layout" svg:width="3.85cm" svg:height="0.615cm" svg:x="2.504cm" svg:y="15.914cm">
          <draw:text-box>
            <text:p text:style-name="P3"><text:span text:style-name="T19">Dieu a révélées ? </text:span></text:p>
          </draw:text-box>
        </draw:frame>
        <draw:frame draw:style-name="gr3" draw:text-style-name="P4" draw:layer="layout" svg:width="0.532cm" svg:height="0.615cm" svg:x="2.504cm" svg:y="16.52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18cm" svg:height="0.615cm" svg:x="2.504cm" svg:y="17.135cm">
          <draw:text-box>
            <text:p text:style-name="P3"><text:span text:style-name="T1">C'est par l'enseignement infaillible de la Sainte Église que nous savons </text:span></text:p>
          </draw:text-box>
        </draw:frame>
        <draw:frame draw:style-name="gr3" draw:text-style-name="P4" draw:layer="layout" svg:width="12.507cm" svg:height="0.615cm" svg:x="2.504cm" svg:y="17.744cm">
          <draw:text-box>
            <text:p text:style-name="P3"><text:span text:style-name="T1">avec certitude quelles sont les vérités que Dieu a révélées. </text:span></text:p>
          </draw:text-box>
        </draw:frame>
        <draw:frame draw:style-name="gr3" draw:text-style-name="P4" draw:layer="layout" svg:width="0.532cm" svg:height="0.615cm" svg:x="2.504cm" svg:y="18.35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066cm">
          <draw:text-box>
            <text:p text:style-name="P3"><text:span text:style-name="T3">4</text:span></text:p>
          </draw:text-box>
        </draw:frame>
        <draw:frame draw:style-name="gr24" draw:text-style-name="P17" draw:layer="layout" svg:width="0.355cm" svg:height="0.412cm" svg:x="2.719cm" svg:y="19.123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1.452cm" svg:height="0.615cm" svg:x="2.808cm" svg:y="18.964cm">
          <draw:text-box>
            <text:p text:style-name="P3"><text:span text:style-name="T1">13. </text:span><text:span text:style-name="T19">Où</text:span></text:p>
          </draw:text-box>
        </draw:frame>
        <draw:frame draw:style-name="gr7" draw:text-style-name="P8" draw:layer="layout" svg:width="0.405cm" svg:height="0.467cm" svg:x="4.257cm" svg:y="19.077cm">
          <draw:text-box>
            <text:p text:style-name="P3"><text:span text:style-name="T34"><text:s/></text:span></text:p>
          </draw:text-box>
        </draw:frame>
        <draw:frame draw:style-name="gr3" draw:text-style-name="P4" draw:layer="layout" svg:width="13.448cm" svg:height="0.615cm" svg:x="4.359cm" svg:y="18.964cm">
          <draw:text-box>
            <text:p text:style-name="P3"><text:span text:style-name="T19">sont contenues les vérités révélées que l'Église nous propose à </text:span></text:p>
          </draw:text-box>
        </draw:frame>
        <draw:frame draw:style-name="gr3" draw:text-style-name="P4" draw:layer="layout" svg:width="1.798cm" svg:height="0.615cm" svg:x="2.504cm" svg:y="19.574cm">
          <draw:text-box>
            <text:p text:style-name="P3"><text:span text:style-name="T19">croire ?</text:span><text:span text:style-name="T1"> </text:span></text:p>
          </draw:text-box>
        </draw:frame>
        <draw:frame draw:style-name="gr3" draw:text-style-name="P4" draw:layer="layout" svg:width="0.532cm" svg:height="0.615cm" svg:x="2.504cm" svg:y="20.1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943cm" svg:height="0.615cm" svg:x="2.504cm" svg:y="20.793cm">
          <draw:text-box>
            <text:p text:style-name="P3"><text:span text:style-name="T1">Les vérités révélées que l'Église nous propose à croire sont contenues </text:span></text:p>
          </draw:text-box>
        </draw:frame>
        <draw:frame draw:style-name="gr3" draw:text-style-name="P4" draw:layer="layout" svg:width="9.049cm" svg:height="0.615cm" svg:x="2.504cm" svg:y="21.403cm">
          <draw:text-box>
            <text:p text:style-name="P3"><text:span text:style-name="T1">dans l'Écriture Sainte et dans la Tradition. </text:span></text:p>
          </draw:text-box>
        </draw:frame>
        <draw:frame draw:style-name="gr3" draw:text-style-name="P4" draw:layer="layout" svg:width="0.532cm" svg:height="0.615cm" svg:x="2.504cm" svg:y="2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712cm">
          <draw:text-box>
            <text:p text:style-name="P3"><text:span text:style-name="T3">6</text:span><text:span text:style-name="T35"> </text:span></text:p>
          </draw:text-box>
        </draw:frame>
        <draw:frame draw:style-name="gr3" draw:text-style-name="P4" draw:layer="layout" svg:width="8.06cm" svg:height="0.615cm" svg:x="2.821cm" svg:y="22.61cm">
          <draw:text-box>
            <text:p text:style-name="P3"><text:span text:style-name="T1">14.</text:span><text:span text:style-name="T19"> Qu'appelle-t-on Écriture Sainte ? </text:span></text:p>
          </draw:text-box>
        </draw:frame>
        <draw:frame draw:style-name="gr3" draw:text-style-name="P4" draw:layer="layout" svg:width="0.532cm" svg:height="0.615cm" svg:x="2.504cm" svg:y="23.2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6cm" svg:height="0.615cm" svg:x="2.504cm" svg:y="23.83cm">
          <draw:text-box>
            <text:p text:style-name="P3"><text:span text:style-name="T1">On</text:span><text:span text:style-name="T19"> </text:span><text:span text:style-name="T1">appelle Écriture Sainte les livres de l'Ancien et du Nouveau Testament, </text:span></text:p>
          </draw:text-box>
        </draw:frame>
        <draw:frame draw:style-name="gr3" draw:text-style-name="P4" draw:layer="layout" svg:width="15.323cm" svg:height="0.615cm" svg:x="2.504cm" svg:y="24.44cm">
          <draw:text-box>
            <text:p text:style-name="P3"><text:span text:style-name="T1">qui ont été écrits sous l'inspiration du Saint-Esprit : l'Écriture Sainte est </text:span></text:p>
          </draw:text-box>
        </draw:frame>
        <draw:frame draw:style-name="gr3" draw:text-style-name="P4" draw:layer="layout" svg:width="6.41cm" svg:height="0.615cm" svg:x="2.504cm" svg:y="25.05cm">
          <draw:text-box>
            <text:p text:style-name="P3"><text:span text:style-name="T1">donc la parole écrite de Dieu. </text:span></text:p>
          </draw:text-box>
        </draw:frame>
        <draw:frame draw:style-name="gr3" draw:text-style-name="P4" draw:layer="layout" svg:width="0.532cm" svg:height="0.615cm" svg:x="2.504cm" svg:y="25.66cm">
          <draw:text-box>
            <text:p text:style-name="P3"><text:span text:style-name="T1"><text:s/></text:span></text:p>
          </draw:text-box>
        </draw:frame>
        <draw:frame draw:style-name="gr1" draw:text-style-name="P1" draw:layer="layout" svg:width="16.324cm" svg:height="6.298cm" svg:x="2.499cm" svg:y="2.4cm">
          <draw:image xlink:href="Pictures/1000000000000503000002A492C6FBBC.jpg" xlink:type="simple" xlink:show="embed" xlink:actuate="onLoad">
            <text:p/>
          </draw:image>
        </draw:frame>
        <draw:frame draw:style-name="gr3" draw:text-style-name="P4" draw:layer="layout" svg:width="0.532cm" svg:height="0.615cm" svg:x="2.504cm" svg:y="26.269cm">
          <draw:text-box>
            <text:p text:style-name="P3"><text:span text:style-name="T1"><text:s/></text:span></text:p>
          </draw:text-box>
        </draw:frame>
      </draw:page>
      <draw:page draw:name="page18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</text:span></text:p>
          </draw:text-box>
        </draw:frame>
        <draw:frame draw:style-name="gr3" draw:text-style-name="P4" draw:layer="layout" svg:width="10.595cm" svg:height="0.615cm" svg:x="2.719cm" svg:y="2.523cm">
          <draw:text-box>
            <text:p text:style-name="P3"><text:span text:style-name="T1"><text:s/></text:span><text:span text:style-name="T1">15. </text:span><text:span text:style-name="T19">Est-il recommandé de lire l'Écriture Sainte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513cm" svg:height="0.615cm" svg:x="2.504cm" svg:y="3.743cm">
          <draw:text-box>
            <text:p text:style-name="P3"><text:span text:style-name="T1">Il est très recommandé de lire avec respect l'Écriture Sainte, surtout </text:span></text:p>
          </draw:text-box>
        </draw:frame>
        <draw:frame draw:style-name="gr3" draw:text-style-name="P4" draw:layer="layout" svg:width="15.669cm" svg:height="0.615cm" svg:x="2.504cm" svg:y="4.34cm">
          <draw:text-box>
            <text:p text:style-name="P3"><text:span text:style-name="T1">l'Évangile ; mais il est défendu de faire usage des bibles non approuvées. 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662cm">
          <draw:text-box>
            <text:p text:style-name="P3"><text:span text:style-name="T3">6</text:span></text:p>
          </draw:text-box>
        </draw:frame>
        <draw:frame draw:style-name="gr3" draw:text-style-name="P4" draw:layer="layout" svg:width="6.955cm" svg:height="0.615cm" svg:x="2.719cm" svg:y="5.56cm">
          <draw:text-box>
            <text:p text:style-name="P3"><text:span text:style-name="T1"><text:s/></text:span><text:span text:style-name="T1">16. </text:span><text:span text:style-name="T19">Qu'appelle-t-on Tradition ? </text:span></text:p>
          </draw:text-box>
        </draw:frame>
        <draw:frame draw:style-name="gr3" draw:text-style-name="P4" draw:layer="layout" svg:width="0.532cm" svg:height="0.615cm" svg:x="2.504cm" svg:y="6.16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643cm" svg:height="0.615cm" svg:x="2.504cm" svg:y="6.78cm">
          <draw:text-box>
            <text:p text:style-name="P3"><text:span text:style-name="T1">On appelle Tradition la transmission infaillible, par l’Église, de certaines </text:span></text:p>
          </draw:text-box>
        </draw:frame>
        <draw:frame draw:style-name="gr3" draw:text-style-name="P4" draw:layer="layout" svg:width="14.958cm" svg:height="0.615cm" svg:x="2.504cm" svg:y="7.39cm">
          <draw:text-box>
            <text:p text:style-name="P3"><text:span text:style-name="T1">vérités révélées qui ne sont pas contenues dans l'Écriture Sainte, mais </text:span></text:p>
          </draw:text-box>
        </draw:frame>
        <draw:frame draw:style-name="gr3" draw:text-style-name="P4" draw:layer="layout" svg:width="10.481cm" svg:height="0.615cm" svg:x="2.504cm" svg:y="7.999cm">
          <draw:text-box>
            <text:p text:style-name="P3"><text:span text:style-name="T1">qui furent prêchées de vive voix par les Apôtres. </text:span></text:p>
          </draw:text-box>
        </draw:frame>
        <draw:frame draw:style-name="gr3" draw:text-style-name="P4" draw:layer="layout" svg:width="0.532cm" svg:height="0.615cm" svg:x="2.504cm" svg:y="8.60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321cm">
          <draw:text-box>
            <text:p text:style-name="P3"><text:span text:style-name="T3">• </text:span></text:p>
          </draw:text-box>
        </draw:frame>
        <draw:frame draw:style-name="gr3" draw:text-style-name="P4" draw:layer="layout" svg:width="14.982cm" svg:height="0.615cm" svg:x="2.745cm" svg:y="9.219cm">
          <draw:text-box>
            <text:p text:style-name="P3"><text:span text:style-name="T1">17. </text:span><text:span text:style-name="T19">Nommez quelques vérités révélées qui ne sont pas contenues dans </text:span></text:p>
          </draw:text-box>
        </draw:frame>
        <draw:frame draw:style-name="gr3" draw:text-style-name="P4" draw:layer="layout" svg:width="4.019cm" svg:height="0.615cm" svg:x="2.504cm" svg:y="9.829cm">
          <draw:text-box>
            <text:p text:style-name="P3"><text:span text:style-name="T19">l'Écriture Sainte ? </text:span></text:p>
          </draw:text-box>
        </draw:frame>
        <draw:frame draw:style-name="gr3" draw:text-style-name="P4" draw:layer="layout" svg:width="0.532cm" svg:height="0.615cm" svg:x="2.504cm" svg:y="10.43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062cm" svg:height="0.615cm" svg:x="2.504cm" svg:y="11.036cm">
          <draw:text-box>
            <text:p text:style-name="P3"><text:span text:style-name="T1">Ne sont pas contenues dans l'Écriture Sainte les vérités suivantes : qu'il y a </text:span></text:p>
          </draw:text-box>
        </draw:frame>
        <draw:frame draw:style-name="gr3" draw:text-style-name="P4" draw:layer="layout" svg:width="15.929cm" svg:height="0.615cm" svg:x="2.504cm" svg:y="11.645cm">
          <draw:text-box>
            <text:p text:style-name="P3"><text:span text:style-name="T1">seulement quatre Évangiles ; que la Sainte Vierge Marie a été conçue sans </text:span></text:p>
          </draw:text-box>
        </draw:frame>
        <draw:frame draw:style-name="gr3" draw:text-style-name="P4" draw:layer="layout" svg:width="15.447cm" svg:height="0.615cm" svg:x="2.504cm" svg:y="12.255cm">
          <draw:text-box>
            <text:p text:style-name="P3"><text:span text:style-name="T1">péché et a été élevée au ciel ; qu'il y s sept sacrements, ni plus ni moins. </text:span></text:p>
          </draw:text-box>
        </draw:frame>
        <draw:frame draw:style-name="gr3" draw:text-style-name="P4" draw:layer="layout" svg:width="0.532cm" svg:height="0.615cm" svg:x="2.504cm" svg:y="12.86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577cm">
          <draw:text-box>
            <text:p text:style-name="P3"><text:span text:style-name="T3">• </text:span></text:p>
          </draw:text-box>
        </draw:frame>
        <draw:frame draw:style-name="gr3" draw:text-style-name="P4" draw:layer="layout" svg:width="6.56cm" svg:height="0.615cm" svg:x="2.745cm" svg:y="13.475cm">
          <draw:text-box>
            <text:p text:style-name="P3"><text:span text:style-name="T1">18</text:span><text:span text:style-name="T19">. Qu'est-ce qu'un mystère ? <text:s/></text:span></text:p>
          </draw:text-box>
        </draw:frame>
        <draw:frame draw:style-name="gr3" draw:text-style-name="P4" draw:layer="layout" svg:width="0.532cm" svg:height="0.615cm" svg:x="2.504cm" svg:y="14.08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759cm" svg:height="0.615cm" svg:x="2.504cm" svg:y="14.695cm">
          <draw:text-box>
            <text:p text:style-name="P3"><text:span text:style-name="T1">Un mystère est une vérité que nous ne pouvons pas trouver par notre </text:span></text:p>
          </draw:text-box>
        </draw:frame>
        <draw:frame draw:style-name="gr3" draw:text-style-name="P4" draw:layer="layout" svg:width="16.17cm" svg:height="0.615cm" svg:x="2.504cm" svg:y="15.305cm">
          <draw:text-box>
            <text:p text:style-name="P3"><text:span text:style-name="T1">seule raison, ni comprendre parfaitement, même après que Dieu l'a révélée. </text:span></text:p>
          </draw:text-box>
        </draw:frame>
        <draw:frame draw:style-name="gr24" draw:text-style-name="P17" draw:layer="layout" svg:width="0.355cm" svg:height="0.412cm" svg:x="2.504cm" svg:y="15.959cm">
          <draw:text-box>
            <text:p text:style-name="P3"><text:span text:style-name="T25"><text:s/></text:span></text:p>
          </draw:text-box>
        </draw:frame>
        <draw:frame draw:style-name="gr5" draw:text-style-name="P6" draw:layer="layout" svg:width="0.418cm" svg:height="0.484cm" svg:x="2.504cm" svg:y="16.461cm">
          <draw:text-box>
            <text:p text:style-name="P3"><text:span text:style-name="T3">3 </text:span></text:p>
          </draw:text-box>
        </draw:frame>
        <draw:frame draw:style-name="gr3" draw:text-style-name="P4" draw:layer="layout" svg:width="9.317cm" svg:height="0.615cm" svg:x="2.821cm" svg:y="16.359cm">
          <draw:text-box>
            <text:p text:style-name="P3"><text:span text:style-name="T1">19. </text:span><text:span text:style-name="T19">Qu'est-ce que le Symbole des Apôtres ? </text:span></text:p>
          </draw:text-box>
        </draw:frame>
        <draw:frame draw:style-name="gr3" draw:text-style-name="P4" draw:layer="layout" svg:width="0.532cm" svg:height="0.615cm" svg:x="2.504cm" svg:y="16.9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795cm" svg:height="0.615cm" svg:x="2.504cm" svg:y="17.579cm">
          <draw:text-box>
            <text:p text:style-name="P3"><text:span text:style-name="T1">Le symbole des Apôtres est l'énoncé des principales vérités de la foi. </text:span></text:p>
          </draw:text-box>
        </draw:frame>
        <draw:frame draw:style-name="gr3" draw:text-style-name="P4" draw:layer="layout" svg:width="0.532cm" svg:height="0.615cm" svg:x="2.504cm" svg:y="18.18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798cm">
          <draw:text-box>
            <text:p text:style-name="P3"><text:span text:style-name="T1"><text:s/></text:span></text:p>
          </draw:text-box>
        </draw:frame>
        <draw:frame draw:style-name="gr17" draw:text-style-name="P12" draw:layer="layout" svg:width="5.822cm" svg:height="0.733cm" svg:x="7.688cm" svg:y="19.42cm">
          <draw:text-box>
            <text:p text:style-name="P3"><text:span text:style-name="T16">TROISIÈME LEÇON </text:span></text:p>
          </draw:text-box>
        </draw:frame>
        <draw:frame draw:style-name="gr11" draw:text-style-name="P9" draw:layer="layout" svg:width="1.897cm" svg:height="0.645cm" svg:x="9.633cm" svg:y="20.923cm">
          <draw:text-box>
            <text:p text:style-name="P3"><text:span text:style-name="T11">I. Dieu. </text:span></text:p>
          </draw:text-box>
        </draw:frame>
        <draw:frame draw:style-name="gr17" draw:text-style-name="P12" draw:layer="layout" svg:width="0.634cm" svg:height="0.733cm" svg:x="10.522cm" svg:y="21.579cm">
          <draw:text-box>
            <text:p text:style-name="P3"><text:span text:style-name="T36"><text:s/></text:span></text:p>
          </draw:text-box>
        </draw:frame>
        <draw:frame draw:style-name="gr3" draw:text-style-name="P4" draw:layer="layout" svg:width="5.632cm" svg:height="0.615cm" svg:x="2.504cm" svg:y="22.305cm">
          <draw:text-box>
            <text:p text:style-name="P3"><text:span text:style-name="T6">Art. 1 : Je crois en Dieu, </text:span></text:p>
          </draw:text-box>
        </draw:frame>
        <draw:frame draw:style-name="gr3" draw:text-style-name="P4" draw:layer="layout" svg:width="0.532cm" svg:height="0.615cm" svg:x="2.504cm" svg:y="22.91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3.627cm">
          <draw:text-box>
            <text:p text:style-name="P3"><text:span text:style-name="T3">3</text:span></text:p>
          </draw:text-box>
        </draw:frame>
        <draw:frame draw:style-name="gr3" draw:text-style-name="P4" draw:layer="layout" svg:width="11.039cm" svg:height="0.615cm" svg:x="2.719cm" svg:y="23.525cm">
          <draw:text-box>
            <text:p text:style-name="P3"><text:span text:style-name="T1"><text:s/></text:span><text:span text:style-name="T1">20. </text:span><text:span text:style-name="T19">Que signifient les mots : « Je crois en Dieu » ? </text:span></text:p>
          </draw:text-box>
        </draw:frame>
        <draw:frame draw:style-name="gr3" draw:text-style-name="P4" draw:layer="layout" svg:width="0.532cm" svg:height="0.615cm" svg:x="2.504cm" svg:y="24.13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055cm" svg:height="0.615cm" svg:x="2.504cm" svg:y="24.744cm">
          <draw:text-box>
            <text:p text:style-name="P3"><text:span text:style-name="T1">Les mots « Je crois en Dieu » signifient : je crois fermement que Dieu </text:span></text:p>
          </draw:text-box>
        </draw:frame>
        <draw:frame draw:style-name="gr3" draw:text-style-name="P4" draw:layer="layout" svg:width="9.97cm" svg:height="0.615cm" svg:x="2.504cm" svg:y="25.355cm">
          <draw:text-box>
            <text:p text:style-name="P3"><text:span text:style-name="T1">existe et qu'Il est mon salut et ma fin dernière. </text:span></text:p>
          </draw:text-box>
        </draw:frame>
        <draw:frame draw:style-name="gr3" draw:text-style-name="P4" draw:layer="layout" svg:width="0.532cm" svg:height="0.615cm" svg:x="2.504cm" svg:y="25.96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561cm">
          <draw:text-box>
            <text:p text:style-name="P3"><text:span text:style-name="T1"><text:s/></text:span></text:p>
          </draw:text-box>
        </draw:frame>
      </draw:page>
      <draw:page draw:name="page19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</text:span></text:p>
          </draw:text-box>
        </draw:frame>
        <draw:frame draw:style-name="gr3" draw:text-style-name="P4" draw:layer="layout" svg:width="8.601cm" svg:height="0.615cm" svg:x="2.719cm" svg:y="2.523cm">
          <draw:text-box>
            <text:p text:style-name="P3"><text:span text:style-name="T1"><text:s/></text:span><text:span text:style-name="T1">21. </text:span><text:span text:style-name="T19">Êtes-vous certain que Dieu existe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 text:c="2"/></text:span></text:p>
          </draw:text-box>
        </draw:frame>
        <draw:frame draw:style-name="gr3" draw:text-style-name="P4" draw:layer="layout" svg:width="7.714cm" svg:height="0.615cm" svg:x="2.504cm" svg:y="3.743cm">
          <draw:text-box>
            <text:p text:style-name="P3"><text:span text:style-name="T1">Oui, je suis certain que Dieu existe. </text:span></text:p>
          </draw:text-box>
        </draw:frame>
        <draw:frame draw:style-name="gr3" draw:text-style-name="P4" draw:layer="layout" svg:width="0.532cm" svg:height="0.615cm" svg:x="2.504cm" svg:y="4.3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052cm">
          <draw:text-box>
            <text:p text:style-name="P3"><text:span text:style-name="T3">•</text:span></text:p>
          </draw:text-box>
        </draw:frame>
        <draw:frame draw:style-name="gr3" draw:text-style-name="P4" draw:layer="layout" svg:width="10.639cm" svg:height="0.615cm" svg:x="2.643cm" svg:y="4.95cm">
          <draw:text-box>
            <text:p text:style-name="P3"><text:span text:style-name="T1"><text:s/></text:span><text:span text:style-name="T1">22. </text:span><text:span text:style-name="T19">Pourquoi êtes-vous certain que Dieu existe ?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9"><text:s/></text:span><text:span text:style-name="T1"><text:s/></text:span></text:p>
          </draw:text-box>
        </draw:frame>
        <draw:frame draw:style-name="gr3" draw:text-style-name="P4" draw:layer="layout" svg:width="6.855cm" svg:height="0.615cm" svg:x="2.504cm" svg:y="6.169cm">
          <draw:text-box>
            <text:p text:style-name="P3"><text:span text:style-name="T1">Je suis certain que Dieu existe : </text:span></text:p>
          </draw:text-box>
        </draw:frame>
        <draw:frame draw:style-name="gr3" draw:text-style-name="P4" draw:layer="layout" svg:width="16.154cm" svg:height="0.615cm" svg:x="2.504cm" svg:y="6.78cm">
          <draw:text-box>
            <text:p text:style-name="P3"><text:span text:style-name="T1">1° parce que l'existence du ciel et de la terre ne s'explique pas sans un Dieu </text:span></text:p>
          </draw:text-box>
        </draw:frame>
        <draw:frame draw:style-name="gr3" draw:text-style-name="P4" draw:layer="layout" svg:width="3.421cm" svg:height="0.615cm" svg:x="2.504cm" svg:y="7.39cm">
          <draw:text-box>
            <text:p text:style-name="P3"><text:span text:style-name="T1">qui les a créés ; </text:span></text:p>
          </draw:text-box>
        </draw:frame>
        <draw:frame draw:style-name="gr3" draw:text-style-name="P4" draw:layer="layout" svg:width="14.971cm" svg:height="0.615cm" svg:x="2.504cm" svg:y="7.999cm">
          <draw:text-box>
            <text:p text:style-name="P3"><text:span text:style-name="T1">2° parce que l'ordre qui règne dans l'univers ne se conçoit pas sans un </text:span></text:p>
          </draw:text-box>
        </draw:frame>
        <draw:frame draw:style-name="gr3" draw:text-style-name="P4" draw:layer="layout" svg:width="10.511cm" svg:height="0.615cm" svg:x="2.504cm" svg:y="8.609cm">
          <draw:text-box>
            <text:p text:style-name="P3"><text:span text:style-name="T1">Être souverainement intelligent et tout-puissant ; </text:span></text:p>
          </draw:text-box>
        </draw:frame>
        <draw:frame draw:style-name="gr3" draw:text-style-name="P4" draw:layer="layout" svg:width="15.504cm" svg:height="0.615cm" svg:x="2.504cm" svg:y="9.219cm">
          <draw:text-box>
            <text:p text:style-name="P3"><text:span text:style-name="T1">3° parce que les hommes ne peuvent pas vivre sans morale, et qu'il n'y a </text:span></text:p>
          </draw:text-box>
        </draw:frame>
        <draw:frame draw:style-name="gr3" draw:text-style-name="P4" draw:layer="layout" svg:width="10.584cm" svg:height="0.615cm" svg:x="2.504cm" svg:y="9.829cm">
          <draw:text-box>
            <text:p text:style-name="P3"><text:span text:style-name="T1">pas de vraie morale sans un suprême Législateur. </text:span></text:p>
          </draw:text-box>
        </draw:frame>
        <draw:frame draw:style-name="gr3" draw:text-style-name="P4" draw:layer="layout" svg:width="0.532cm" svg:height="0.615cm" svg:x="2.504cm" svg:y="10.43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138cm">
          <draw:text-box>
            <text:p text:style-name="P3"><text:span text:style-name="T3">6</text:span></text:p>
          </draw:text-box>
        </draw:frame>
        <draw:frame draw:style-name="gr3" draw:text-style-name="P4" draw:layer="layout" svg:width="11.206cm" svg:height="0.615cm" svg:x="2.719cm" svg:y="11.036cm">
          <draw:text-box>
            <text:p text:style-name="P3"><text:span text:style-name="T19"><text:s/></text:span><text:span text:style-name="T1">23. </text:span><text:span text:style-name="T19">Dieu a-t-i1 manifesté lui-même son existence ? <text:s/></text:span></text:p>
          </draw:text-box>
        </draw:frame>
        <draw:frame draw:style-name="gr3" draw:text-style-name="P4" draw:layer="layout" svg:width="0.532cm" svg:height="0.615cm" svg:x="2.504cm" svg:y="11.64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499cm" svg:height="0.615cm" svg:x="2.504cm" svg:y="12.255cm">
          <draw:text-box>
            <text:p text:style-name="P3"><text:span text:style-name="T1">Oui, Dieu a manifesté lui-même son existence, quand II s'est révélé </text:span></text:p>
          </draw:text-box>
        </draw:frame>
        <draw:frame draw:style-name="gr3" draw:text-style-name="P4" draw:layer="layout" svg:width="15.914cm" svg:height="0.615cm" svg:x="2.504cm" svg:y="12.866cm">
          <draw:text-box>
            <text:p text:style-name="P3"><text:span text:style-name="T1">aux premiers hommes, à Moïse et aux prophètes, et surtout en la personne </text:span></text:p>
          </draw:text-box>
        </draw:frame>
        <draw:frame draw:style-name="gr3" draw:text-style-name="P4" draw:layer="layout" svg:width="5.451cm" svg:height="0.615cm" svg:x="2.504cm" svg:y="13.475cm">
          <draw:text-box>
            <text:p text:style-name="P3"><text:span text:style-name="T1">de son Fils, Jésus-Christ. </text:span></text:p>
          </draw:text-box>
        </draw:frame>
        <draw:frame draw:style-name="gr3" draw:text-style-name="P4" draw:layer="layout" svg:width="0.532cm" svg:height="0.615cm" svg:x="2.504cm" svg:y="14.085cm">
          <draw:text-box>
            <text:p text:style-name="P3"><text:span text:style-name="T1"><text:s/></text:span></text:p>
          </draw:text-box>
        </draw:frame>
        <draw:frame draw:style-name="gr24" draw:text-style-name="P17" draw:layer="layout" svg:width="0.355cm" svg:height="0.412cm" svg:x="2.504cm" svg:y="14.943cm">
          <draw:text-box>
            <text:p text:style-name="P3"><text:span text:style-name="T33">4 </text:span></text:p>
          </draw:text-box>
        </draw:frame>
        <draw:frame draw:style-name="gr17" draw:text-style-name="P12" draw:layer="layout" svg:width="0.637cm" svg:height="0.733cm" svg:x="2.77cm" svg:y="14.694cm">
          <draw:text-box>
            <text:p text:style-name="P3"><text:span text:style-name="T16">24</text:span></text:p>
          </draw:text-box>
        </draw:frame>
        <draw:frame draw:style-name="gr3" draw:text-style-name="P4" draw:layer="layout" svg:width="0.532cm" svg:height="0.615cm" svg:x="3.405cm" svg:y="14.784cm">
          <draw:text-box>
            <text:p text:style-name="P3"><text:span text:style-name="T1">. </text:span></text:p>
          </draw:text-box>
        </draw:frame>
        <draw:frame draw:style-name="gr17" draw:text-style-name="P12" draw:layer="layout" svg:width="5.498cm" svg:height="0.733cm" svg:x="3.685cm" svg:y="14.694cm">
          <draw:text-box>
            <text:p text:style-name="P3"><text:span text:style-name="T37">Qu'est-ce que Dieu ? </text:span></text:p>
          </draw:text-box>
        </draw:frame>
        <draw:frame draw:style-name="gr17" draw:text-style-name="P12" draw:layer="layout" svg:width="0.634cm" svg:height="0.733cm" svg:x="2.504cm" svg:y="15.43cm">
          <draw:text-box>
            <text:p text:style-name="P3"><text:span text:style-name="T16"><text:s/></text:span></text:p>
          </draw:text-box>
        </draw:frame>
        <draw:frame draw:style-name="gr17" draw:text-style-name="P12" draw:layer="layout" svg:width="13.527cm" svg:height="0.733cm" svg:x="2.504cm" svg:y="16.154cm">
          <draw:text-box>
            <text:p text:style-name="P3"><text:span text:style-name="T16">Dieu est un pur esprit, infiniment parfait, Créateur et </text:span></text:p>
          </draw:text-box>
        </draw:frame>
        <draw:frame draw:style-name="gr17" draw:text-style-name="P12" draw:layer="layout" svg:width="14.019cm" svg:height="0.733cm" svg:x="2.504cm" svg:y="16.892cm">
          <draw:text-box>
            <text:p text:style-name="P3"><text:span text:style-name="T16">souverain Maître du ciel et de la terre, origine et fin de </text:span></text:p>
          </draw:text-box>
        </draw:frame>
        <draw:frame draw:style-name="gr17" draw:text-style-name="P12" draw:layer="layout" svg:width="3.688cm" svg:height="0.733cm" svg:x="2.504cm" svg:y="17.616cm">
          <draw:text-box>
            <text:p text:style-name="P3"><text:span text:style-name="T16">toutes choses. </text:span></text:p>
          </draw:text-box>
        </draw:frame>
        <draw:frame draw:style-name="gr17" draw:text-style-name="P12" draw:layer="layout" svg:width="0.634cm" svg:height="0.733cm" svg:x="2.504cm" svg:y="18.352cm">
          <draw:text-box>
            <text:p text:style-name="P3"><text:span text:style-name="T16"><text:s/></text:span></text:p>
          </draw:text-box>
        </draw:frame>
        <draw:frame draw:style-name="gr5" draw:text-style-name="P6" draw:layer="layout" svg:width="0.418cm" svg:height="0.484cm" svg:x="2.504cm" svg:y="19.18cm">
          <draw:text-box>
            <text:p text:style-name="P3"><text:span text:style-name="T3">5</text:span></text:p>
          </draw:text-box>
        </draw:frame>
        <draw:frame draw:style-name="gr3" draw:text-style-name="P4" draw:layer="layout" svg:width="10.552cm" svg:height="0.615cm" svg:x="2.719cm" svg:y="19.079cm">
          <draw:text-box>
            <text:p text:style-name="P3"><text:span text:style-name="T1"><text:s/></text:span><text:span text:style-name="T1">25. </text:span><text:span text:style-name="T19">Pourquoi dit-on que Dieu est un pur esprit ?</text:span><text:span text:style-name="T1"> </text:span></text:p>
          </draw:text-box>
        </draw:frame>
        <draw:frame draw:style-name="gr3" draw:text-style-name="P4" draw:layer="layout" svg:width="0.532cm" svg:height="0.615cm" svg:x="2.504cm" svg:y="19.68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863cm" svg:height="0.615cm" svg:x="2.504cm" svg:y="20.298cm">
          <draw:text-box>
            <text:p text:style-name="P3"><text:span text:style-name="T1">On dit que Dieu est un pur esprit, parce qu'Il n'a rien en Lui que nous </text:span></text:p>
          </draw:text-box>
        </draw:frame>
        <draw:frame draw:style-name="gr3" draw:text-style-name="P4" draw:layer="layout" svg:width="5.819cm" svg:height="0.615cm" svg:x="2.504cm" svg:y="20.908cm">
          <draw:text-box>
            <text:p text:style-name="P3"><text:span text:style-name="T1">puissions percevoir par nos</text:span></text:p>
          </draw:text-box>
        </draw:frame>
        <draw:frame draw:style-name="gr12" draw:text-style-name="P10" draw:layer="layout" svg:width="0.367cm" svg:height="0.429cm" svg:x="8.285cm" svg:y="21.055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9.483cm" svg:height="0.615cm" svg:x="8.374cm" svg:y="20.908cm">
          <draw:text-box>
            <text:p text:style-name="P3"><text:span text:style-name="T1">sens, et qu'Il est absolument indépendant de </text:span></text:p>
          </draw:text-box>
        </draw:frame>
        <draw:frame draw:style-name="gr3" draw:text-style-name="P4" draw:layer="layout" svg:width="2.384cm" svg:height="0.615cm" svg:x="2.504cm" svg:y="21.518cm">
          <draw:text-box>
            <text:p text:style-name="P3"><text:span text:style-name="T1">la matière. </text:span></text:p>
          </draw:text-box>
        </draw:frame>
        <draw:frame draw:style-name="gr24" draw:text-style-name="P17" draw:layer="layout" svg:width="0.355cm" svg:height="0.412cm" svg:x="3.012cm" svg:y="22.108cm">
          <draw:text-box>
            <text:p text:style-name="P3"><text:span text:style-name="T25"><text:s/></text:span></text:p>
          </draw:text-box>
        </draw:frame>
        <draw:frame draw:style-name="gr5" draw:text-style-name="P6" draw:layer="layout" svg:width="0.418cm" svg:height="0.484cm" svg:x="2.504cm" svg:y="22.674cm">
          <draw:text-box>
            <text:p text:style-name="P3"><text:span text:style-name="T3">5</text:span><text:span text:style-name="T38"> </text:span></text:p>
          </draw:text-box>
        </draw:frame>
        <draw:frame draw:style-name="gr3" draw:text-style-name="P4" draw:layer="layout" svg:width="0.668cm" svg:height="0.615cm" svg:x="2.846cm" svg:y="22.572cm">
          <draw:text-box>
            <text:p text:style-name="P3"><text:span text:style-name="T1">26.</text:span></text:p>
          </draw:text-box>
        </draw:frame>
        <draw:frame draw:style-name="gr24" draw:text-style-name="P17" draw:layer="layout" svg:width="0.355cm" svg:height="0.412cm" svg:x="3.546cm" svg:y="22.73cm">
          <draw:text-box>
            <text:p text:style-name="P3"><text:span text:style-name="T25"><text:s/></text:span></text:p>
          </draw:text-box>
        </draw:frame>
        <draw:frame draw:style-name="gr3" draw:text-style-name="P4" draw:layer="layout" svg:width="10.612cm" svg:height="0.615cm" svg:x="3.635cm" svg:y="22.572cm">
          <draw:text-box>
            <text:p text:style-name="P3"><text:span text:style-name="T19">Pourquoi dit-on que Dieu est infiniment parfait ?</text:span><text:span text:style-name="T39"> </text:span></text:p>
          </draw:text-box>
        </draw:frame>
        <draw:frame draw:style-name="gr24" draw:text-style-name="P17" draw:layer="layout" svg:width="0.355cm" svg:height="0.412cm" svg:x="2.504cm" svg:y="23.163cm">
          <draw:text-box>
            <text:p text:style-name="P3"><text:span text:style-name="T25"><text:s/></text:span></text:p>
          </draw:text-box>
        </draw:frame>
        <draw:frame draw:style-name="gr3" draw:text-style-name="P4" draw:layer="layout" svg:width="14.589cm" svg:height="0.615cm" svg:x="2.504cm" svg:y="23.551cm">
          <draw:text-box>
            <text:p text:style-name="P3"><text:span text:style-name="T1">On dit que Dieu est infiniment parfait, parce qu'il possède toutes les </text:span></text:p>
          </draw:text-box>
        </draw:frame>
        <draw:frame draw:style-name="gr3" draw:text-style-name="P4" draw:layer="layout" svg:width="11.133cm" svg:height="0.615cm" svg:x="2.504cm" svg:y="24.148cm">
          <draw:text-box>
            <text:p text:style-name="P3"><text:span text:style-name="T1">perfections, et que ses perfections sont sans limites. </text:span></text:p>
          </draw:text-box>
        </draw:frame>
        <draw:frame draw:style-name="gr3" draw:text-style-name="P4" draw:layer="layout" svg:width="0.532cm" svg:height="0.615cm" svg:x="2.504cm" svg:y="24.75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3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977cm">
          <draw:text-box>
            <text:p text:style-name="P3"><text:span text:style-name="T19"><text:s/></text:span></text:p>
          </draw:text-box>
        </draw:frame>
        <draw:frame draw:style-name="gr24" draw:text-style-name="P17" draw:layer="layout" svg:width="0.355cm" svg:height="0.412cm" svg:x="3.012cm" svg:y="26.58cm">
          <draw:text-box>
            <text:p text:style-name="P3"><text:span text:style-name="T25"><text:s/></text:span></text:p>
          </draw:text-box>
        </draw:frame>
      </draw:page>
      <draw:page draw:name="page20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</text:span></text:p>
          </draw:text-box>
        </draw:frame>
        <draw:frame draw:style-name="gr24" draw:text-style-name="P17" draw:layer="layout" svg:width="0.355cm" svg:height="0.412cm" svg:x="2.745cm" svg:y="2.681cm">
          <draw:text-box>
            <text:p text:style-name="P3"><text:span text:style-name="T25"><text:s/></text:span></text:p>
          </draw:text-box>
        </draw:frame>
        <draw:frame draw:style-name="gr3" draw:text-style-name="P4" draw:layer="layout" svg:width="8.498cm" svg:height="0.615cm" svg:x="2.859cm" svg:y="2.523cm">
          <draw:text-box>
            <text:p text:style-name="P3"><text:span text:style-name="T1">27. </text:span><text:span text:style-name="T19">Citez quelques perfections de Dieu.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887cm" svg:height="0.615cm" svg:x="2.504cm" svg:y="3.743cm">
          <draw:text-box>
            <text:p text:style-name="P3"><text:span text:style-name="T1">Dieu est infiniment puissant, sage et saint ; Il est infiniment bon, </text:span></text:p>
          </draw:text-box>
        </draw:frame>
        <draw:frame draw:style-name="gr3" draw:text-style-name="P4" draw:layer="layout" svg:width="14.403cm" svg:height="0.615cm" svg:x="2.504cm" svg:y="4.34cm">
          <draw:text-box>
            <text:p text:style-name="P3"><text:span text:style-name="T1">miséricordieux et juste ; Il est immuable, éternel et présent partout. 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662cm">
          <draw:text-box>
            <text:p text:style-name="P3"><text:span text:style-name="T3">1</text:span></text:p>
          </draw:text-box>
        </draw:frame>
        <draw:frame draw:style-name="gr3" draw:text-style-name="P4" draw:layer="layout" svg:width="4.013cm" svg:height="0.615cm" svg:x="2.732cm" svg:y="5.56cm">
          <draw:text-box>
            <text:p text:style-name="P3"><text:span text:style-name="T1"><text:s/></text:span><text:span text:style-name="T1">28. </text:span><text:span text:style-name="T19">Où est Dieu ? </text:span></text:p>
          </draw:text-box>
        </draw:frame>
        <draw:frame draw:style-name="gr3" draw:text-style-name="P4" draw:layer="layout" svg:width="0.532cm" svg:height="0.615cm" svg:x="2.504cm" svg:y="6.16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1.088cm" svg:height="0.615cm" svg:x="2.504cm" svg:y="6.78cm">
          <draw:text-box>
            <text:p text:style-name="P3"><text:span text:style-name="T1">Dieu est partout : au ciel, sur la terre et en tout lieu. </text:span></text:p>
          </draw:text-box>
        </draw:frame>
        <draw:frame draw:style-name="gr3" draw:text-style-name="P4" draw:layer="layout" svg:width="0.532cm" svg:height="0.615cm" svg:x="2.504cm" svg:y="7.3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101cm">
          <draw:text-box>
            <text:p text:style-name="P3"><text:span text:style-name="T3">1 </text:span></text:p>
          </draw:text-box>
        </draw:frame>
        <draw:frame draw:style-name="gr3" draw:text-style-name="P4" draw:layer="layout" svg:width="7.655cm" svg:height="0.615cm" svg:x="2.821cm" svg:y="7.999cm">
          <draw:text-box>
            <text:p text:style-name="P3"><text:span text:style-name="T1">29. </text:span><text:span text:style-name="T19">Dieu voit-Il tout et sait-Il tout ? </text:span></text:p>
          </draw:text-box>
        </draw:frame>
        <draw:frame draw:style-name="gr3" draw:text-style-name="P4" draw:layer="layout" svg:width="0.532cm" svg:height="0.615cm" svg:x="2.504cm" svg:y="8.60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041cm" svg:height="0.615cm" svg:x="2.504cm" svg:y="9.219cm">
          <draw:text-box>
            <text:p text:style-name="P3"><text:span text:style-name="T1">Dieu voit tout, même nos pensées les plus secrètes ; Il sait tout, même </text:span></text:p>
          </draw:text-box>
        </draw:frame>
        <draw:frame draw:style-name="gr3" draw:text-style-name="P4" draw:layer="layout" svg:width="3.984cm" svg:height="0.615cm" svg:x="2.504cm" svg:y="9.829cm">
          <draw:text-box>
            <text:p text:style-name="P3"><text:span text:style-name="T1">les choses à venir. </text:span></text:p>
          </draw:text-box>
        </draw:frame>
        <draw:frame draw:style-name="gr3" draw:text-style-name="P4" draw:layer="layout" svg:width="0.532cm" svg:height="0.615cm" svg:x="2.504cm" svg:y="10.438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054cm" svg:height="0.645cm" svg:x="8.019cm" svg:y="11.47cm">
          <draw:text-box>
            <text:p text:style-name="P3"><text:span text:style-name="T11">II. La Sainte Trinité. </text:span></text:p>
          </draw:text-box>
        </draw:frame>
        <draw:frame draw:style-name="gr3" draw:text-style-name="P4" draw:layer="layout" svg:width="0.532cm" svg:height="0.615cm" svg:x="2.504cm" svg:y="12.11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2.72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437cm">
          <draw:text-box>
            <text:p text:style-name="P3"><text:span text:style-name="T3">1</text:span></text:p>
          </draw:text-box>
        </draw:frame>
        <draw:frame draw:style-name="gr3" draw:text-style-name="P4" draw:layer="layout" svg:width="6.2cm" svg:height="0.615cm" svg:x="2.719cm" svg:y="13.336cm">
          <draw:text-box>
            <text:p text:style-name="P3"><text:span text:style-name="T1"><text:s/></text:span><text:span text:style-name="T1">30. </text:span><text:span text:style-name="T19">Y a-t-il plus d'un Dieu ? </text:span></text:p>
          </draw:text-box>
        </draw:frame>
        <draw:frame draw:style-name="gr3" draw:text-style-name="P4" draw:layer="layout" svg:width="0.532cm" svg:height="0.615cm" svg:x="2.504cm" svg:y="13.945cm">
          <draw:text-box>
            <text:p text:style-name="P3"><text:span text:style-name="T1"><text:s text:c="2"/></text:span></text:p>
          </draw:text-box>
        </draw:frame>
        <draw:frame draw:style-name="gr3" draw:text-style-name="P4" draw:layer="layout" svg:width="6.338cm" svg:height="0.615cm" svg:x="2.504cm" svg:y="14.555cm">
          <draw:text-box>
            <text:p text:style-name="P3"><text:span text:style-name="T1">Non, il n'y a qu'un seul Dieu. </text:span></text:p>
          </draw:text-box>
        </draw:frame>
        <draw:frame draw:style-name="gr3" draw:text-style-name="P4" draw:layer="layout" svg:width="0.532cm" svg:height="0.615cm" svg:x="2.504cm" svg:y="15.15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864cm">
          <draw:text-box>
            <text:p text:style-name="P3"><text:span text:style-name="T3">1</text:span></text:p>
          </draw:text-box>
        </draw:frame>
        <draw:frame draw:style-name="gr3" draw:text-style-name="P4" draw:layer="layout" svg:width="9.697cm" svg:height="0.615cm" svg:x="2.719cm" svg:y="15.762cm">
          <draw:text-box>
            <text:p text:style-name="P3"><text:span text:style-name="T1"><text:s/></text:span><text:span text:style-name="T1">31. </text:span><text:span text:style-name="T19">Combien y a-t-il de personnes en Dieu ? </text:span></text:p>
          </draw:text-box>
        </draw:frame>
        <draw:frame draw:style-name="gr3" draw:text-style-name="P4" draw:layer="layout" svg:width="0.532cm" svg:height="0.615cm" svg:x="2.504cm" svg:y="16.37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0.733cm" svg:height="0.615cm" svg:x="2.504cm" svg:y="16.982cm">
          <draw:text-box>
            <text:p text:style-name="P3"><text:span text:style-name="T1">Il y a trois personnes en Dieu : Dieu le Père, Dieu </text:span></text:p>
          </draw:text-box>
        </draw:frame>
        <draw:frame draw:style-name="gr7" draw:text-style-name="P8" draw:layer="layout" svg:width="0.405cm" svg:height="0.467cm" svg:x="13.254cm" svg:y="17.095cm">
          <draw:text-box>
            <text:p text:style-name="P3"><text:span text:style-name="T29">le </text:span></text:p>
          </draw:text-box>
        </draw:frame>
        <draw:frame draw:style-name="gr3" draw:text-style-name="P4" draw:layer="layout" svg:width="4.414cm" svg:height="0.615cm" svg:x="13.686cm" svg:y="16.982cm">
          <draw:text-box>
            <text:p text:style-name="P3"><text:span text:style-name="T1">Fils et Dieu le Saint-</text:span></text:p>
          </draw:text-box>
        </draw:frame>
        <draw:frame draw:style-name="gr3" draw:text-style-name="P4" draw:layer="layout" svg:width="1.542cm" svg:height="0.615cm" svg:x="2.504cm" svg:y="17.592cm">
          <draw:text-box>
            <text:p text:style-name="P3"><text:span text:style-name="T1">Esprit. </text:span></text:p>
          </draw:text-box>
        </draw:frame>
        <draw:frame draw:style-name="gr3" draw:text-style-name="P4" draw:layer="layout" svg:width="0.532cm" svg:height="0.615cm" svg:x="2.504cm" svg:y="18.20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914cm">
          <draw:text-box>
            <text:p text:style-name="P3"><text:span text:style-name="T3">4</text:span></text:p>
          </draw:text-box>
        </draw:frame>
        <draw:frame draw:style-name="gr3" draw:text-style-name="P4" draw:layer="layout" svg:width="0.801cm" svg:height="0.615cm" svg:x="2.719cm" svg:y="18.812cm">
          <draw:text-box>
            <text:p text:style-name="P3"><text:span text:style-name="T1"><text:s/></text:span><text:span text:style-name="T1">32.</text:span></text:p>
          </draw:text-box>
        </draw:frame>
        <draw:frame draw:style-name="gr7" draw:text-style-name="P8" draw:layer="layout" svg:width="0.405cm" svg:height="0.467cm" svg:x="3.546cm" svg:y="18.925cm">
          <draw:text-box>
            <text:p text:style-name="P3"><text:span text:style-name="T34"><text:s/></text:span></text:p>
          </draw:text-box>
        </draw:frame>
        <draw:frame draw:style-name="gr3" draw:text-style-name="P4" draw:layer="layout" svg:width="14.569cm" svg:height="0.615cm" svg:x="3.66cm" svg:y="18.812cm">
          <draw:text-box>
            <text:p text:style-name="P3"><text:span text:style-name="T19">Pourquoi les trois personnes divines ne sont-elles qu'un seul Dieu ?</text:span><text:span text:style-name="T1"> </text:span></text:p>
          </draw:text-box>
        </draw:frame>
        <draw:frame draw:style-name="gr3" draw:text-style-name="P4" draw:layer="layout" svg:width="0.532cm" svg:height="0.615cm" svg:x="2.504cm" svg:y="19.4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197cm" svg:height="0.615cm" svg:x="2.504cm" svg:y="20.031cm">
          <draw:text-box>
            <text:p text:style-name="P3"><text:span text:style-name="T1">Les trois personnes divines ne sont qu'un seul Dieu, parce qu'elles </text:span></text:p>
          </draw:text-box>
        </draw:frame>
        <draw:frame draw:style-name="gr3" draw:text-style-name="P4" draw:layer="layout" svg:width="11.444cm" svg:height="0.615cm" svg:x="2.504cm" svg:y="20.641cm">
          <draw:text-box>
            <text:p text:style-name="P3"><text:span text:style-name="T1">n'ont toutes trois qu'une seule et même nature divine. </text:span></text:p>
          </draw:text-box>
        </draw:frame>
        <draw:frame draw:style-name="gr3" draw:text-style-name="P4" draw:layer="layout" svg:width="0.532cm" svg:height="0.615cm" svg:x="2.504cm" svg:y="21.25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962cm">
          <draw:text-box>
            <text:p text:style-name="P3"><text:span text:style-name="T3">4</text:span></text:p>
          </draw:text-box>
        </draw:frame>
        <draw:frame draw:style-name="gr3" draw:text-style-name="P4" draw:layer="layout" svg:width="10.872cm" svg:height="0.615cm" svg:x="2.719cm" svg:y="21.861cm">
          <draw:text-box>
            <text:p text:style-name="P3"><text:span text:style-name="T1"><text:s/></text:span><text:span text:style-name="T1">33. </text:span><text:span text:style-name="T19">Qu'est-ce que le mystère de la Sainte Trinité ? </text:span></text:p>
          </draw:text-box>
        </draw:frame>
        <draw:frame draw:style-name="gr3" draw:text-style-name="P4" draw:layer="layout" svg:width="0.532cm" svg:height="0.615cm" svg:x="2.504cm" svg:y="22.45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673cm" svg:height="0.615cm" svg:x="2.504cm" svg:y="23.068cm">
          <draw:text-box>
            <text:p text:style-name="P3"><text:span text:style-name="T1">Le mystère de la Sainte Trinité est le mystère d'un seul Dieu en trois </text:span></text:p>
          </draw:text-box>
        </draw:frame>
        <draw:frame draw:style-name="gr3" draw:text-style-name="P4" draw:layer="layout" svg:width="2.4cm" svg:height="0.615cm" svg:x="2.504cm" svg:y="23.678cm">
          <draw:text-box>
            <text:p text:style-name="P3"><text:span text:style-name="T1">personnes. </text:span></text:p>
          </draw:text-box>
        </draw:frame>
        <draw:frame draw:style-name="gr3" draw:text-style-name="P4" draw:layer="layout" svg:width="0.532cm" svg:height="0.615cm" svg:x="2.504cm" svg:y="24.28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89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50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117cm">
          <draw:text-box>
            <text:p text:style-name="P3"><text:span text:style-name="T1"><text:s/></text:span></text:p>
          </draw:text-box>
        </draw:frame>
      </draw:page>
      <draw:page draw:name="page21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6</text:span></text:p>
          </draw:text-box>
        </draw:frame>
        <draw:frame draw:style-name="gr3" draw:text-style-name="P4" draw:layer="layout" svg:width="12.638cm" svg:height="0.615cm" svg:x="2.745cm" svg:y="2.523cm">
          <draw:text-box>
            <text:p text:style-name="P3"><text:span text:style-name="T1"><text:s/></text:span><text:span text:style-name="T1">34.</text:span><text:span text:style-name="T19"> Chacune des trois personnes divines a-t-elle toutes les </text:span></text:p>
          </draw:text-box>
        </draw:frame>
        <draw:frame draw:style-name="gr3" draw:text-style-name="P4" draw:layer="layout" svg:width="5.819cm" svg:height="0.615cm" svg:x="2.504cm" svg:y="3.133cm">
          <draw:text-box>
            <text:p text:style-name="P3"><text:span text:style-name="T19">perfections de la divinité ? </text:span></text:p>
          </draw:text-box>
        </draw:frame>
        <draw:frame draw:style-name="gr3" draw:text-style-name="P4" draw:layer="layout" svg:width="0.532cm" svg:height="0.615cm" svg:x="2.504cm" svg:y="3.74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66cm" svg:height="0.615cm" svg:x="2.504cm" svg:y="4.34cm">
          <draw:text-box>
            <text:p text:style-name="P3"><text:span text:style-name="T1">Oui, chacune des trois personnes divines a toutes les perfections de la </text:span></text:p>
          </draw:text-box>
        </draw:frame>
        <draw:frame draw:style-name="gr3" draw:text-style-name="P4" draw:layer="layout" svg:width="9.993cm" svg:height="0.615cm" svg:x="2.504cm" svg:y="4.95cm">
          <draw:text-box>
            <text:p text:style-name="P3"><text:span text:style-name="T1">divinité, appelées aussi attributs de la divinité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• </text:span></text:p>
          </draw:text-box>
        </draw:frame>
        <draw:frame draw:style-name="gr3" draw:text-style-name="P4" draw:layer="layout" svg:width="15.619cm" svg:height="0.615cm" svg:x="2.745cm" svg:y="6.169cm">
          <draw:text-box>
            <text:p text:style-name="P3"><text:span text:style-name="T1">35. </text:span><text:span text:style-name="T19">Certaines perfections divines sont-elles attribuées à une personne en </text:span></text:p>
          </draw:text-box>
        </draw:frame>
        <draw:frame draw:style-name="gr3" draw:text-style-name="P4" draw:layer="layout" svg:width="2.815cm" svg:height="0.615cm" svg:x="2.504cm" svg:y="6.78cm">
          <draw:text-box>
            <text:p text:style-name="P3"><text:span text:style-name="T19">particulier ? </text:span></text:p>
          </draw:text-box>
        </draw:frame>
        <draw:frame draw:style-name="gr3" draw:text-style-name="P4" draw:layer="layout" svg:width="0.532cm" svg:height="0.615cm" svg:x="2.504cm" svg:y="7.3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535cm" svg:height="0.615cm" svg:x="2.504cm" svg:y="7.999cm">
          <draw:text-box>
            <text:p text:style-name="P3"><text:span text:style-name="T1">Oui, certaines perfections divines sont attribuées dans l'Écriture Sainte à </text:span></text:p>
          </draw:text-box>
        </draw:frame>
        <draw:frame draw:style-name="gr3" draw:text-style-name="P4" draw:layer="layout" svg:width="15.734cm" svg:height="0.615cm" svg:x="2.504cm" svg:y="8.609cm">
          <draw:text-box>
            <text:p text:style-name="P3"><text:span text:style-name="T1">une personne en particulier ainsi, la toute-puissance est attribuée au Père, </text:span></text:p>
          </draw:text-box>
        </draw:frame>
        <draw:frame draw:style-name="gr3" draw:text-style-name="P4" draw:layer="layout" svg:width="10.067cm" svg:height="0.615cm" svg:x="2.504cm" svg:y="9.219cm">
          <draw:text-box>
            <text:p text:style-name="P3"><text:span text:style-name="T1">la sagesse au Fils et la sainteté au Saint-Esprit. </text:span></text:p>
          </draw:text-box>
        </draw:frame>
        <draw:frame draw:style-name="gr3" draw:text-style-name="P4" draw:layer="layout" svg:width="0.532cm" svg:height="0.615cm" svg:x="2.504cm" svg:y="9.829cm">
          <draw:text-box>
            <text:p text:style-name="P3"><text:span text:style-name="T1"><text:s/></text:span></text:p>
          </draw:text-box>
        </draw:frame>
        <draw:frame draw:style-name="gr17" draw:text-style-name="P12" draw:layer="layout" svg:width="10.141cm" svg:height="0.733cm" svg:x="5.998cm" svg:y="10.945cm">
          <draw:text-box>
            <text:p text:style-name="P3"><text:span text:style-name="T36">DIEU LE PÈRE ET LA CRÉATION </text:span></text:p>
          </draw:text-box>
        </draw:frame>
        <draw:frame draw:style-name="gr3" draw:text-style-name="P4" draw:layer="layout" svg:width="0.532cm" svg:height="0.615cm" svg:x="11.094cm" svg:y="11.671cm">
          <draw:text-box>
            <text:p text:style-name="P3"><text:span text:style-name="T6"><text:s/></text:span></text:p>
          </draw:text-box>
        </draw:frame>
        <draw:frame draw:style-name="gr11" draw:text-style-name="P9" draw:layer="layout" svg:width="5.514cm" svg:height="0.645cm" svg:x="7.854cm" svg:y="12.537cm">
          <draw:text-box>
            <text:p text:style-name="P3"><text:span text:style-name="T10">QUATRIÈME LEÇON</text:span><text:span text:style-name="T11"> <text:s/></text:span></text:p>
          </draw:text-box>
        </draw:frame>
        <draw:frame draw:style-name="gr11" draw:text-style-name="P9" draw:layer="layout" svg:width="11.591cm" svg:height="0.645cm" svg:x="4.727cm" svg:y="13.834cm">
          <draw:text-box>
            <text:p text:style-name="P3"><text:span text:style-name="T11">I. La création du monde et la divine Providence. </text:span></text:p>
          </draw:text-box>
        </draw:frame>
        <draw:frame draw:style-name="gr7" draw:text-style-name="P8" draw:layer="layout" svg:width="0.405cm" svg:height="0.467cm" svg:x="10.522cm" svg:y="14.744cm">
          <draw:text-box>
            <text:p text:style-name="P3"><text:span text:style-name="T29"><text:s/></text:span></text:p>
          </draw:text-box>
        </draw:frame>
        <draw:frame draw:style-name="gr15" draw:text-style-name="P11" draw:layer="layout" svg:width="13.818cm" svg:height="0.568cm" svg:x="2.504cm" svg:y="15.618cm">
          <draw:text-box>
            <text:p text:style-name="P3"><text:span text:style-name="T40">Art. 1 (Je crois en Dieu) le Père tout-puissant, Créateur du ciel et </text:span></text:p>
          </draw:text-box>
        </draw:frame>
        <draw:frame draw:style-name="gr15" draw:text-style-name="P11" draw:layer="layout" svg:width="2.417cm" svg:height="0.568cm" svg:x="2.504cm" svg:y="16.393cm">
          <draw:text-box>
            <text:p text:style-name="P3"><text:span text:style-name="T40">de la terre. </text:span></text:p>
          </draw:text-box>
        </draw:frame>
        <draw:frame draw:style-name="gr5" draw:text-style-name="P6" draw:layer="layout" svg:width="0.418cm" svg:height="0.484cm" svg:x="2.504cm" svg:y="17.592cm">
          <draw:text-box>
            <text:p text:style-name="P3"><text:span text:style-name="T3">2 </text:span></text:p>
          </draw:text-box>
        </draw:frame>
        <draw:frame draw:style-name="gr3" draw:text-style-name="P4" draw:layer="layout" svg:width="15.018cm" svg:height="0.615cm" svg:x="2.846cm" svg:y="17.49cm">
          <draw:text-box>
            <text:p text:style-name="P3"><text:span text:style-name="T1">36</text:span><text:span text:style-name="T19">. Pourquoi appelons-nous Dieu « Créateur du ciel et de la terre » ? </text:span></text:p>
          </draw:text-box>
        </draw:frame>
        <draw:frame draw:style-name="gr24" draw:text-style-name="P17" draw:layer="layout" svg:width="0.355cm" svg:height="0.412cm" svg:x="2.504cm" svg:y="18.195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8.513cm" svg:height="0.615cm" svg:x="2.504cm" svg:y="18.595cm">
          <draw:text-box>
            <text:p text:style-name="P3"><text:span text:style-name="T1">Nous appelons Dieu Créateur du ciel et </text:span></text:p>
          </draw:text-box>
        </draw:frame>
        <draw:frame draw:style-name="gr7" draw:text-style-name="P8" draw:layer="layout" svg:width="0.487cm" svg:height="0.467cm" svg:x="11.64cm" svg:y="18.708cm">
          <draw:text-box>
            <text:p text:style-name="P3"><text:span text:style-name="T29">de </text:span></text:p>
          </draw:text-box>
        </draw:frame>
        <draw:frame draw:style-name="gr3" draw:text-style-name="P4" draw:layer="layout" svg:width="5.987cm" svg:height="0.615cm" svg:x="12.174cm" svg:y="18.595cm">
          <draw:text-box>
            <text:p text:style-name="P3"><text:span text:style-name="T1">la terre, parce qu'Il a fait de </text:span></text:p>
          </draw:text-box>
        </draw:frame>
        <draw:frame draw:style-name="gr3" draw:text-style-name="P4" draw:layer="layout" svg:width="4.857cm" svg:height="0.615cm" svg:x="2.504cm" svg:y="19.206cm">
          <draw:text-box>
            <text:p text:style-name="P3"><text:span text:style-name="T1">rien tout ce qui existe. </text:span></text:p>
          </draw:text-box>
        </draw:frame>
        <draw:frame draw:style-name="gr3" draw:text-style-name="P4" draw:layer="layout" svg:width="0.532cm" svg:height="0.615cm" svg:x="3.012cm" svg:y="19.86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0.565cm">
          <draw:text-box>
            <text:p text:style-name="P3"><text:span text:style-name="T3">6 </text:span></text:p>
          </draw:text-box>
        </draw:frame>
        <draw:frame draw:style-name="gr3" draw:text-style-name="P4" draw:layer="layout" svg:width="10.551cm" svg:height="0.615cm" svg:x="2.821cm" svg:y="20.463cm">
          <draw:text-box>
            <text:p text:style-name="P3"><text:span text:style-name="T1">37. </text:span><text:span text:style-name="T19">Pourquoi la création est-elle attribuée à Dieu</text:span></text:p>
          </draw:text-box>
        </draw:frame>
        <draw:frame draw:style-name="gr12" draw:text-style-name="P10" draw:layer="layout" svg:width="0.367cm" svg:height="0.429cm" svg:x="13.331cm" svg:y="20.61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2.039cm" svg:height="0.615cm" svg:x="13.42cm" svg:y="20.463cm">
          <draw:text-box>
            <text:p text:style-name="P3"><text:span text:style-name="T19">le Père ? </text:span></text:p>
          </draw:text-box>
        </draw:frame>
        <draw:frame draw:style-name="gr3" draw:text-style-name="P4" draw:layer="layout" svg:width="0.532cm" svg:height="0.615cm" svg:x="2.504cm" svg:y="21.07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9.961cm" svg:height="0.615cm" svg:x="2.504cm" svg:y="21.683cm">
          <draw:text-box>
            <text:p text:style-name="P3"><text:span text:style-name="T1">La création est attribuée à Dieu le Père, parce <text:s/></text:span></text:p>
          </draw:text-box>
        </draw:frame>
        <draw:frame draw:style-name="gr3" draw:text-style-name="P4" draw:layer="layout" svg:width="10.829cm" svg:height="0.615cm" svg:x="2.504cm" svg:y="22.292cm">
          <draw:text-box>
            <text:p text:style-name="P3"><text:span text:style-name="T1">qu'elle est une œuvre de la toute-puissance divine. </text:span></text:p>
          </draw:text-box>
        </draw:frame>
        <draw:frame draw:style-name="gr3" draw:text-style-name="P4" draw:layer="layout" svg:width="0.532cm" svg:height="0.615cm" svg:x="2.504cm" svg:y="22.90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3.602cm">
          <draw:text-box>
            <text:p text:style-name="P3"><text:span text:style-name="T3">4</text:span></text:p>
          </draw:text-box>
        </draw:frame>
        <draw:frame draw:style-name="gr24" draw:text-style-name="P17" draw:layer="layout" svg:width="0.355cm" svg:height="0.412cm" svg:x="2.719cm" svg:y="23.658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0.668cm" svg:height="0.615cm" svg:x="2.808cm" svg:y="23.5cm">
          <draw:text-box>
            <text:p text:style-name="P3"><text:span text:style-name="T1">38.</text:span></text:p>
          </draw:text-box>
        </draw:frame>
        <draw:frame draw:style-name="gr24" draw:text-style-name="P17" draw:layer="layout" svg:width="0.355cm" svg:height="0.412cm" svg:x="3.481cm" svg:y="23.658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9.612cm" svg:height="0.615cm" svg:x="3.558cm" svg:y="23.5cm">
          <draw:text-box>
            <text:p text:style-name="P3"><text:span text:style-name="T19">Pourquoi Dieu a-t-Il créé le ciel et la terre ?</text:span><text:span text:style-name="T1"> </text:span></text:p>
          </draw:text-box>
        </draw:frame>
        <draw:frame draw:style-name="gr24" draw:text-style-name="P17" draw:layer="layout" svg:width="0.355cm" svg:height="0.412cm" svg:x="2.504cm" svg:y="24.103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15.186cm" svg:height="0.615cm" svg:x="2.504cm" svg:y="24.516cm">
          <draw:text-box>
            <text:p text:style-name="P3"><text:span text:style-name="T1">Dieu a créé le ciel et la terre pour sa gloire, et aussi pour le bonheur de </text:span></text:p>
          </draw:text-box>
        </draw:frame>
        <draw:frame draw:style-name="gr3" draw:text-style-name="P4" draw:layer="layout" svg:width="5.774cm" svg:height="0.615cm" svg:x="2.504cm" svg:y="25.126cm">
          <draw:text-box>
            <text:p text:style-name="P3"><text:span text:style-name="T1">ses créatures raisonnables. </text:span></text:p>
          </draw:text-box>
        </draw:frame>
        <draw:frame draw:style-name="gr3" draw:text-style-name="P4" draw:layer="layout" svg:width="0.532cm" svg:height="0.615cm" svg:x="2.504cm" svg:y="25.73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345cm">
          <draw:text-box>
            <text:p text:style-name="P3"><text:span text:style-name="T19"><text:s/></text:span></text:p>
          </draw:text-box>
        </draw:frame>
      </draw:page>
      <draw:page draw:name="page22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3 </text:span></text:p>
          </draw:text-box>
        </draw:frame>
        <draw:frame draw:style-name="gr3" draw:text-style-name="P4" draw:layer="layout" svg:width="8.799cm" svg:height="0.615cm" svg:x="2.821cm" svg:y="2.523cm">
          <draw:text-box>
            <text:p text:style-name="P3"><text:span text:style-name="T1">39. </text:span><text:span text:style-name="T19">Dieu prend-Il soin de ses créatures ?</text:span><text:span text:style-name="T1"> </text:span></text:p>
          </draw:text-box>
        </draw:frame>
        <draw:frame draw:style-name="gr24" draw:text-style-name="P17" draw:layer="layout" svg:width="0.355cm" svg:height="0.412cm" svg:x="2.504cm" svg:y="3.127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13.663cm" svg:height="0.615cm" svg:x="2.504cm" svg:y="3.54cm">
          <draw:text-box>
            <text:p text:style-name="P3"><text:span text:style-name="T1">Oui, Dieu prend soin de toutes ses créatures, en leur conservant </text:span></text:p>
          </draw:text-box>
        </draw:frame>
        <draw:frame draw:style-name="gr3" draw:text-style-name="P4" draw:layer="layout" svg:width="15.874cm" svg:height="0.615cm" svg:x="2.504cm" svg:y="4.137cm">
          <draw:text-box>
            <text:p text:style-name="P3"><text:span text:style-name="T1">l'existence et en les dirigeant vers leur fin ; c'est ce qu'on appelle la divine </text:span></text:p>
          </draw:text-box>
        </draw:frame>
        <draw:frame draw:style-name="gr3" draw:text-style-name="P4" draw:layer="layout" svg:width="2.666cm" svg:height="0.615cm" svg:x="2.504cm" svg:y="4.747cm">
          <draw:text-box>
            <text:p text:style-name="P3"><text:span text:style-name="T1">Providence. </text:span></text:p>
          </draw:text-box>
        </draw:frame>
        <draw:frame draw:style-name="gr3" draw:text-style-name="P4" draw:layer="layout" svg:width="0.532cm" svg:height="0.615cm" svg:x="2.504cm" svg:y="5.35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068cm">
          <draw:text-box>
            <text:p text:style-name="P3"><text:span text:style-name="T3">3</text:span></text:p>
          </draw:text-box>
        </draw:frame>
        <draw:frame draw:style-name="gr24" draw:text-style-name="P17" draw:layer="layout" svg:width="0.355cm" svg:height="0.412cm" svg:x="2.719cm" svg:y="6.125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0.668cm" svg:height="0.615cm" svg:x="2.808cm" svg:y="5.966cm">
          <draw:text-box>
            <text:p text:style-name="P3"><text:span text:style-name="T1">40.</text:span></text:p>
          </draw:text-box>
        </draw:frame>
        <draw:frame draw:style-name="gr24" draw:text-style-name="P17" draw:layer="layout" svg:width="0.355cm" svg:height="0.412cm" svg:x="3.481cm" svg:y="6.125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9.812cm" svg:height="0.615cm" svg:x="3.571cm" svg:y="5.966cm">
          <draw:text-box>
            <text:p text:style-name="P3"><text:span text:style-name="T19">Quelles sont les créatures les plus parfaites ? </text:span></text:p>
          </draw:text-box>
        </draw:frame>
        <draw:frame draw:style-name="gr3" draw:text-style-name="P4" draw:layer="layout" svg:width="0.532cm" svg:height="0.615cm" svg:x="2.504cm" svg:y="6.57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3.086cm" svg:height="0.615cm" svg:x="2.504cm" svg:y="7.186cm">
          <draw:text-box>
            <text:p text:style-name="P3"><text:span text:style-name="T1">Les créatures les plus parfaites sont les anges et les hommes. </text:span></text:p>
          </draw:text-box>
        </draw:frame>
        <draw:frame draw:style-name="gr3" draw:text-style-name="P4" draw:layer="layout" svg:width="0.532cm" svg:height="0.615cm" svg:x="2.504cm" svg:y="7.79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8.406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3.31cm" svg:height="0.645cm" svg:x="8.92cm" svg:y="9.438cm">
          <draw:text-box>
            <text:p text:style-name="P3"><text:span text:style-name="T11">II. Les anges. </text:span></text:p>
          </draw:text-box>
        </draw:frame>
        <draw:frame draw:style-name="gr3" draw:text-style-name="P4" draw:layer="layout" svg:width="0.532cm" svg:height="0.615cm" svg:x="10.522cm" svg:y="10.0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0.558cm" svg:height="0.645cm" svg:x="11.729cm" svg:y="10.644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1.392cm">
          <draw:text-box>
            <text:p text:style-name="P3"><text:span text:style-name="T3">3</text:span></text:p>
          </draw:text-box>
        </draw:frame>
        <draw:frame draw:style-name="gr3" draw:text-style-name="P4" draw:layer="layout" svg:width="6.48cm" svg:height="0.615cm" svg:x="2.719cm" svg:y="11.29cm">
          <draw:text-box>
            <text:p text:style-name="P3"><text:span text:style-name="T1"><text:s/></text:span><text:span text:style-name="T1">41. </text:span><text:span text:style-name="T19">Qu'est-ce que les anges ? </text:span></text:p>
          </draw:text-box>
        </draw:frame>
        <draw:frame draw:style-name="gr11" draw:text-style-name="P9" draw:layer="layout" svg:width="0.558cm" svg:height="0.645cm" svg:x="2.504cm" svg:y="11.902cm">
          <draw:text-box>
            <text:p text:style-name="P3"><text:span text:style-name="T10"><text:s/></text:span></text:p>
          </draw:text-box>
        </draw:frame>
        <draw:frame draw:style-name="gr3" draw:text-style-name="P4" draw:layer="layout" svg:width="15.13cm" svg:height="0.615cm" svg:x="2.504cm" svg:y="12.547cm">
          <draw:text-box>
            <text:p text:style-name="P3"><text:span text:style-name="T1">Les anges sont de purs esprits, créés par Dieu pour Le louer, Le servir, </text:span></text:p>
          </draw:text-box>
        </draw:frame>
        <draw:frame draw:style-name="gr3" draw:text-style-name="P4" draw:layer="layout" svg:width="8.498cm" svg:height="0.615cm" svg:x="2.504cm" svg:y="13.145cm">
          <draw:text-box>
            <text:p text:style-name="P3"><text:span text:style-name="T1">et jouir eux-mêmes du bonheur du ciel. </text:span></text:p>
          </draw:text-box>
        </draw:frame>
        <draw:frame draw:style-name="gr3" draw:text-style-name="P4" draw:layer="layout" svg:width="0.532cm" svg:height="0.615cm" svg:x="2.504cm" svg:y="13.75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466cm">
          <draw:text-box>
            <text:p text:style-name="P3"><text:span text:style-name="T3">3</text:span></text:p>
          </draw:text-box>
        </draw:frame>
        <draw:frame draw:style-name="gr3" draw:text-style-name="P4" draw:layer="layout" svg:width="10.71cm" svg:height="0.615cm" svg:x="2.732cm" svg:y="14.364cm">
          <draw:text-box>
            <text:p text:style-name="P3"><text:span text:style-name="T1"><text:s/></text:span><text:span text:style-name="T1">42. </text:span><text:span text:style-name="T19">Tous les anges sont-ils restés fidèles à Dieu ? </text:span></text:p>
          </draw:text-box>
        </draw:frame>
        <draw:frame draw:style-name="gr3" draw:text-style-name="P4" draw:layer="layout" svg:width="0.532cm" svg:height="0.615cm" svg:x="2.504cm" svg:y="14.97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841cm" svg:height="0.615cm" svg:x="2.504cm" svg:y="15.584cm">
          <draw:text-box>
            <text:p text:style-name="P3"><text:span text:style-name="T1">Un grand nombre d'anges sont restés fidèles à Dieu : ce sont les bons </text:span></text:p>
          </draw:text-box>
        </draw:frame>
        <draw:frame draw:style-name="gr3" draw:text-style-name="P4" draw:layer="layout" svg:width="15.112cm" svg:height="0.615cm" svg:x="2.504cm" svg:y="16.194cm">
          <draw:text-box>
            <text:p text:style-name="P3"><text:span text:style-name="T1">anges ; les autres se révoltèrent contre Lui et furent précipités en enfer </text:span></text:p>
          </draw:text-box>
        </draw:frame>
        <draw:frame draw:style-name="gr3" draw:text-style-name="P4" draw:layer="layout" svg:width="8.203cm" svg:height="0.615cm" svg:x="2.504cm" svg:y="16.805cm">
          <draw:text-box>
            <text:p text:style-name="P3"><text:span text:style-name="T1">ce sont les mauvais anges ou démons. </text:span></text:p>
          </draw:text-box>
        </draw:frame>
        <draw:frame draw:style-name="gr3" draw:text-style-name="P4" draw:layer="layout" svg:width="0.532cm" svg:height="0.615cm" svg:x="2.504cm" svg:y="17.41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126cm">
          <draw:text-box>
            <text:p text:style-name="P3"><text:span text:style-name="T3">3</text:span></text:p>
          </draw:text-box>
        </draw:frame>
        <draw:frame draw:style-name="gr3" draw:text-style-name="P4" draw:layer="layout" svg:width="9.644cm" svg:height="0.615cm" svg:x="2.719cm" svg:y="18.024cm">
          <draw:text-box>
            <text:p text:style-name="P3"><text:span text:style-name="T1"><text:s/></text:span><text:span text:style-name="T1">43.</text:span><text:span text:style-name="T19"> Les démons cherchent-ils à nous nuire ? </text:span></text:p>
          </draw:text-box>
        </draw:frame>
        <draw:frame draw:style-name="gr3" draw:text-style-name="P4" draw:layer="layout" svg:width="0.532cm" svg:height="0.615cm" svg:x="2.504cm" svg:y="18.633cm">
          <draw:text-box>
            <text:p text:style-name="P3"><text:span text:style-name="T19"><text:s text:c="2"/></text:span></text:p>
          </draw:text-box>
        </draw:frame>
        <draw:frame draw:style-name="gr3" draw:text-style-name="P4" draw:layer="layout" svg:width="14.595cm" svg:height="0.615cm" svg:x="2.504cm" svg:y="19.244cm">
          <draw:text-box>
            <text:p text:style-name="P3"><text:span text:style-name="T1">Oui, les démons cherchent à nous nuire par haine contre Dieu et par </text:span></text:p>
          </draw:text-box>
        </draw:frame>
        <draw:frame draw:style-name="gr3" draw:text-style-name="P4" draw:layer="layout" svg:width="14.152cm" svg:height="0.615cm" svg:x="2.504cm" svg:y="19.853cm">
          <draw:text-box>
            <text:p text:style-name="P3"><text:span text:style-name="T1">envie envers les hommes ; ils tâchent de nous porter au mal par la </text:span></text:p>
          </draw:text-box>
        </draw:frame>
        <draw:frame draw:style-name="gr3" draw:text-style-name="P4" draw:layer="layout" svg:width="14.818cm" svg:height="0.615cm" svg:x="2.504cm" svg:y="20.45cm">
          <draw:text-box>
            <text:p text:style-name="P3"><text:span text:style-name="T1">tentation, mais ils ne peuvent pas nous faire commettre le péché sans </text:span></text:p>
          </draw:text-box>
        </draw:frame>
        <draw:frame draw:style-name="gr3" draw:text-style-name="P4" draw:layer="layout" svg:width="5.537cm" svg:height="0.615cm" svg:x="2.504cm" svg:y="21.06cm">
          <draw:text-box>
            <text:p text:style-name="P3"><text:span text:style-name="T1">notre libre consentement. </text:span></text:p>
          </draw:text-box>
        </draw:frame>
        <draw:frame draw:style-name="gr5" draw:text-style-name="P6" draw:layer="layout" svg:width="0.418cm" svg:height="0.484cm" svg:x="2.504cm" svg:y="21.67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22.267cm">
          <draw:text-box>
            <text:p text:style-name="P3"><text:span text:style-name="T3">1</text:span></text:p>
          </draw:text-box>
        </draw:frame>
        <draw:frame draw:style-name="gr3" draw:text-style-name="P4" draw:layer="layout" svg:width="13.853cm" svg:height="0.615cm" svg:x="2.719cm" svg:y="22.165cm">
          <draw:text-box>
            <text:p text:style-name="P3"><text:span text:style-name="T1"><text:s/></text:span><text:span text:style-name="T1">44. </text:span><text:span text:style-name="T19">N'y a-t-il pas des anges qui veillent spécialement sur nous ? </text:span></text:p>
          </draw:text-box>
        </draw:frame>
        <draw:frame draw:style-name="gr3" draw:text-style-name="P4" draw:layer="layout" svg:width="0.532cm" svg:height="0.615cm" svg:x="2.504cm" svg:y="22.77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1.502cm" svg:height="0.615cm" svg:x="2.504cm" svg:y="23.373cm">
          <draw:text-box>
            <text:p text:style-name="P3"><text:span text:style-name="T1">Oui, Dieu a donné à chacun de nous un ange gardien. </text:span></text:p>
          </draw:text-box>
        </draw:frame>
        <draw:frame draw:style-name="gr3" draw:text-style-name="P4" draw:layer="layout" svg:width="0.532cm" svg:height="0.615cm" svg:x="2.504cm" svg:y="23.98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59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20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81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422cm">
          <draw:text-box>
            <text:p text:style-name="P3"><text:span text:style-name="T1"><text:s/></text:span></text:p>
          </draw:text-box>
        </draw:frame>
      </draw:page>
      <draw:page draw:name="page2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2 </text:span></text:p>
          </draw:text-box>
        </draw:frame>
        <draw:frame draw:style-name="gr3" draw:text-style-name="P4" draw:layer="layout" svg:width="11.648cm" svg:height="0.615cm" svg:x="2.834cm" svg:y="2.523cm">
          <draw:text-box>
            <text:p text:style-name="P3"><text:span text:style-name="T1">45.</text:span><text:span text:style-name="T19"> Quels bienfaits nous procure notre ange gardien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224cm" svg:height="0.615cm" svg:x="2.504cm" svg:y="3.743cm">
          <draw:text-box>
            <text:p text:style-name="P3"><text:span text:style-name="T1">Notre ange gardien nous protège dans les dangers de l'âme et du corps, </text:span></text:p>
          </draw:text-box>
        </draw:frame>
        <draw:frame draw:style-name="gr3" draw:text-style-name="P4" draw:layer="layout" svg:width="15.844cm" svg:height="0.615cm" svg:x="2.504cm" svg:y="4.34cm">
          <draw:text-box>
            <text:p text:style-name="P3"><text:span text:style-name="T1">spécialement dans les tentations, il nous excite au bien, offre des prières à </text:span></text:p>
          </draw:text-box>
        </draw:frame>
        <draw:frame draw:style-name="gr3" draw:text-style-name="P4" draw:layer="layout" svg:width="5.035cm" svg:height="0.615cm" svg:x="2.504cm" svg:y="4.95cm">
          <draw:text-box>
            <text:p text:style-name="P3"><text:span text:style-name="T1">Dieu et prie pour nous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3</text:span></text:p>
          </draw:text-box>
        </draw:frame>
        <draw:frame draw:style-name="gr3" draw:text-style-name="P4" draw:layer="layout" svg:width="0.801cm" svg:height="0.615cm" svg:x="2.719cm" svg:y="6.169cm">
          <draw:text-box>
            <text:p text:style-name="P3"><text:span text:style-name="T1"><text:s/></text:span><text:span text:style-name="T1">46.</text:span></text:p>
          </draw:text-box>
        </draw:frame>
        <draw:frame draw:style-name="gr24" draw:text-style-name="P17" draw:layer="layout" svg:width="0.355cm" svg:height="0.412cm" svg:x="3.533cm" svg:y="6.328cm">
          <draw:text-box>
            <text:p text:style-name="P3"><text:span text:style-name="T25"><text:s/></text:span></text:p>
          </draw:text-box>
        </draw:frame>
        <draw:frame draw:style-name="gr3" draw:text-style-name="P4" draw:layer="layout" svg:width="11.08cm" svg:height="0.615cm" svg:x="3.622cm" svg:y="6.169cm">
          <draw:text-box>
            <text:p text:style-name="P3"><text:span text:style-name="T19">Quels sont nos devoirs envers notre ange gardien ?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.261cm" svg:height="0.615cm" svg:x="2.504cm" svg:y="7.313cm">
          <draw:text-box>
            <text:p text:style-name="P3"><text:span text:style-name="T1">Nous </text:span></text:p>
          </draw:text-box>
        </draw:frame>
        <draw:frame draw:style-name="gr3" draw:text-style-name="P4" draw:layer="layout" svg:width="1.645cm" svg:height="0.615cm" svg:x="3.975cm" svg:y="7.313cm">
          <draw:text-box>
            <text:p text:style-name="P3"><text:span text:style-name="T1">devons </text:span></text:p>
          </draw:text-box>
        </draw:frame>
        <draw:frame draw:style-name="gr3" draw:text-style-name="P4" draw:layer="layout" svg:width="1.733cm" svg:height="0.615cm" svg:x="5.827cm" svg:y="7.313cm">
          <draw:text-box>
            <text:p text:style-name="P3"><text:span text:style-name="T1">vénérer </text:span></text:p>
          </draw:text-box>
        </draw:frame>
        <draw:frame draw:style-name="gr3" draw:text-style-name="P4" draw:layer="layout" svg:width="1.23cm" svg:height="0.615cm" svg:x="7.781cm" svg:y="7.313cm">
          <draw:text-box>
            <text:p text:style-name="P3"><text:span text:style-name="T1">notre </text:span></text:p>
          </draw:text-box>
        </draw:frame>
        <draw:frame draw:style-name="gr3" draw:text-style-name="P4" draw:layer="layout" svg:width="1.141cm" svg:height="0.615cm" svg:x="9.214cm" svg:y="7.313cm">
          <draw:text-box>
            <text:p text:style-name="P3"><text:span text:style-name="T1">ange </text:span></text:p>
          </draw:text-box>
        </draw:frame>
        <draw:frame draw:style-name="gr3" draw:text-style-name="P4" draw:layer="layout" svg:width="1.867cm" svg:height="0.615cm" svg:x="10.558cm" svg:y="7.313cm">
          <draw:text-box>
            <text:p text:style-name="P3"><text:span text:style-name="T1">gardien, </text:span></text:p>
          </draw:text-box>
        </draw:frame>
        <draw:frame draw:style-name="gr3" draw:text-style-name="P4" draw:layer="layout" svg:width="2.274cm" svg:height="0.615cm" svg:x="12.65cm" svg:y="7.313cm">
          <draw:text-box>
            <text:p text:style-name="P3"><text:span text:style-name="T1">l'invoquer </text:span></text:p>
          </draw:text-box>
        </draw:frame>
        <draw:frame draw:style-name="gr3" draw:text-style-name="P4" draw:layer="layout" svg:width="0.532cm" svg:height="0.615cm" svg:x="15.146cm" svg:y="7.313cm">
          <draw:text-box>
            <text:p text:style-name="P3"><text:span text:style-name="T1">et </text:span></text:p>
          </draw:text-box>
        </draw:frame>
        <draw:frame draw:style-name="gr3" draw:text-style-name="P4" draw:layer="layout" svg:width="2.828cm" svg:height="0.615cm" svg:x="15.843cm" svg:y="7.313cm">
          <draw:text-box>
            <text:p text:style-name="P3"><text:span text:style-name="T1">le <text:s/>remercier </text:span></text:p>
          </draw:text-box>
        </draw:frame>
        <draw:frame draw:style-name="gr3" draw:text-style-name="P4" draw:layer="layout" svg:width="13.755cm" svg:height="0.615cm" svg:x="2.504cm" svg:y="7.821cm">
          <draw:text-box>
            <text:p text:style-name="P3"><text:span text:style-name="T1">souvent</text:span><text:span text:style-name="T19">, </text:span><text:span text:style-name="T1">et veiller à ne jamais offenser sa présence par le péché. </text:span></text:p>
          </draw:text-box>
        </draw:frame>
        <draw:frame draw:style-name="gr3" draw:text-style-name="P4" draw:layer="layout" svg:width="0.532cm" svg:height="0.615cm" svg:x="2.504cm" svg:y="8.31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8.825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8.106cm" svg:height="0.645cm" svg:x="6.494cm" svg:y="9.831cm">
          <draw:text-box>
            <text:p text:style-name="P3"><text:span text:style-name="T11">III. L'homme et le péché originel. </text:span></text:p>
          </draw:text-box>
        </draw:frame>
        <draw:frame draw:style-name="gr11" draw:text-style-name="P9" draw:layer="layout" svg:width="0.558cm" svg:height="0.645cm" svg:x="10.522cm" svg:y="10.734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1.595cm">
          <draw:text-box>
            <text:p text:style-name="P3"><text:span text:style-name="T3">4</text:span><text:span text:style-name="T35"> </text:span></text:p>
          </draw:text-box>
        </draw:frame>
        <draw:frame draw:style-name="gr3" draw:text-style-name="P4" draw:layer="layout" svg:width="0.535cm" svg:height="0.615cm" svg:x="2.821cm" svg:y="11.493cm">
          <draw:text-box>
            <text:p text:style-name="P3"><text:span text:style-name="T1">47</text:span></text:p>
          </draw:text-box>
        </draw:frame>
        <draw:frame draw:style-name="gr12" draw:text-style-name="P10" draw:layer="layout" svg:width="0.367cm" svg:height="0.429cm" svg:x="3.354cm" svg:y="11.64cm">
          <draw:text-box>
            <text:p text:style-name="P3"><text:span text:style-name="T8">. </text:span></text:p>
          </draw:text-box>
        </draw:frame>
        <draw:frame draw:style-name="gr3" draw:text-style-name="P4" draw:layer="layout" svg:width="5.381cm" svg:height="0.615cm" svg:x="3.533cm" svg:y="11.493cm">
          <draw:text-box>
            <text:p text:style-name="P3"><text:span text:style-name="T19">Qu'est-ce que l'homme ? </text:span></text:p>
          </draw:text-box>
        </draw:frame>
        <draw:frame draw:style-name="gr22" draw:text-style-name="P15" draw:layer="layout" svg:width="0.317cm" svg:height="0.365cm" svg:x="2.504cm" svg:y="12.105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2.022cm" svg:height="0.615cm" svg:x="2.504cm" svg:y="12.471cm">
          <draw:text-box>
            <text:p text:style-name="P3"><text:span text:style-name="T1">L'homme</text:span></text:p>
          </draw:text-box>
        </draw:frame>
        <draw:frame draw:style-name="gr12" draw:text-style-name="P10" draw:layer="layout" svg:width="0.367cm" svg:height="0.429cm" svg:x="4.524cm" svg:y="12.618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0.594cm" svg:height="0.615cm" svg:x="4.613cm" svg:y="12.471cm">
          <draw:text-box>
            <text:p text:style-name="P3"><text:span text:style-name="T1">est</text:span></text:p>
          </draw:text-box>
        </draw:frame>
        <draw:frame draw:style-name="gr12" draw:text-style-name="P10" draw:layer="layout" svg:width="0.367cm" svg:height="0.429cm" svg:x="5.198cm" svg:y="12.618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12.5cm" svg:height="0.615cm" svg:x="5.287cm" svg:y="12.471cm">
          <draw:text-box>
            <text:p text:style-name="P3"><text:span text:style-name="T1">une créature raisonnable, composée d'une âme immortelle </text:span></text:p>
          </draw:text-box>
        </draw:frame>
        <draw:frame draw:style-name="gr3" draw:text-style-name="P4" draw:layer="layout" svg:width="4.494cm" svg:height="0.615cm" svg:x="2.504cm" svg:y="13.082cm">
          <draw:text-box>
            <text:p text:style-name="P3"><text:span text:style-name="T1">et d'un corps mortel. </text:span></text:p>
          </draw:text-box>
        </draw:frame>
        <draw:frame draw:style-name="gr12" draw:text-style-name="P10" draw:layer="layout" svg:width="0.367cm" svg:height="0.429cm" svg:x="2.504cm" svg:y="13.686cm">
          <draw:text-box>
            <text:p text:style-name="P3"><text:span text:style-name="T12"><text:s/></text:span></text:p>
          </draw:text-box>
        </draw:frame>
        <draw:frame draw:style-name="gr5" draw:text-style-name="P6" draw:layer="layout" svg:width="0.418cm" svg:height="0.484cm" svg:x="2.504cm" svg:y="14.212cm">
          <draw:text-box>
            <text:p text:style-name="P3"><text:span text:style-name="T35">• <text:s/></text:span></text:p>
          </draw:text-box>
        </draw:frame>
        <draw:frame draw:style-name="gr3" draw:text-style-name="P4" draw:layer="layout" svg:width="0.668cm" svg:height="0.615cm" svg:x="2.859cm" svg:y="14.11cm">
          <draw:text-box>
            <text:p text:style-name="P3"><text:span text:style-name="T1">48.</text:span></text:p>
          </draw:text-box>
        </draw:frame>
        <draw:frame draw:style-name="gr22" draw:text-style-name="P15" draw:layer="layout" svg:width="0.317cm" svg:height="0.365cm" svg:x="3.533cm" svg:y="14.303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4.793cm" svg:height="0.615cm" svg:x="3.609cm" svg:y="14.11cm">
          <draw:text-box>
            <text:p text:style-name="P3"><text:span text:style-name="T19">Qu'est-ce que l’âme ? </text:span></text:p>
          </draw:text-box>
        </draw:frame>
        <draw:frame draw:style-name="gr22" draw:text-style-name="P15" draw:layer="layout" svg:width="0.317cm" svg:height="0.365cm" svg:x="2.504cm" svg:y="14.722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5.549cm" svg:height="0.615cm" svg:x="2.504cm" svg:y="15.089cm">
          <draw:text-box>
            <text:p text:style-name="P3"><text:span text:style-name="T1">L'âme est un esprit, créé par Dieu à son image et à sa ressemblance pour </text:span></text:p>
          </draw:text-box>
        </draw:frame>
        <draw:frame draw:style-name="gr3" draw:text-style-name="P4" draw:layer="layout" svg:width="1.985cm" svg:height="0.615cm" svg:x="2.504cm" svg:y="15.699cm">
          <draw:text-box>
            <text:p text:style-name="P3"><text:span text:style-name="T1">être uni à</text:span></text:p>
          </draw:text-box>
        </draw:frame>
        <draw:frame draw:style-name="gr24" draw:text-style-name="P17" draw:layer="layout" svg:width="0.355cm" svg:height="0.412cm" svg:x="4.486cm" svg:y="15.857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2.089cm" svg:height="0.615cm" svg:x="4.587cm" svg:y="15.699cm">
          <draw:text-box>
            <text:p text:style-name="P3"><text:span text:style-name="T1">un corps. </text:span></text:p>
          </draw:text-box>
        </draw:frame>
        <draw:frame draw:style-name="gr12" draw:text-style-name="P10" draw:layer="layout" svg:width="0.367cm" svg:height="0.429cm" svg:x="2.504cm" svg:y="16.303cm">
          <draw:text-box>
            <text:p text:style-name="P3"><text:span text:style-name="T43"><text:s/></text:span></text:p>
          </draw:text-box>
        </draw:frame>
        <draw:frame draw:style-name="gr5" draw:text-style-name="P6" draw:layer="layout" svg:width="0.418cm" svg:height="0.484cm" svg:x="2.504cm" svg:y="16.829cm">
          <draw:text-box>
            <text:p text:style-name="P3"><text:span text:style-name="T3">6</text:span></text:p>
          </draw:text-box>
        </draw:frame>
        <draw:frame draw:style-name="gr3" draw:text-style-name="P4" draw:layer="layout" svg:width="15.736cm" svg:height="0.615cm" svg:x="2.719cm" svg:y="16.727cm">
          <draw:text-box>
            <text:p text:style-name="P3"><text:span text:style-name="T19"><text:s/></text:span><text:span text:style-name="T1">49</text:span><text:span text:style-name="T19">. Comment l'âme est-elle créée à l'image et à la ressemblance de Dieu </text:span></text:p>
          </draw:text-box>
        </draw:frame>
        <draw:frame draw:style-name="gr3" draw:text-style-name="P4" draw:layer="layout" svg:width="0.532cm" svg:height="0.615cm" svg:x="2.504cm" svg:y="17.338cm">
          <draw:text-box>
            <text:p text:style-name="P3"><text:span text:style-name="T19">? </text:span></text:p>
          </draw:text-box>
        </draw:frame>
        <draw:frame draw:style-name="gr3" draw:text-style-name="P4" draw:layer="layout" svg:width="0.532cm" svg:height="0.615cm" svg:x="2.504cm" svg:y="17.94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6.749cm" svg:height="0.615cm" svg:x="2.504cm" svg:y="18.557cm">
          <draw:text-box>
            <text:p text:style-name="P3"><text:span text:style-name="T1">L'âme est créée à l'image et â la</text:span></text:p>
          </draw:text-box>
        </draw:frame>
        <draw:frame draw:style-name="gr12" draw:text-style-name="P10" draw:layer="layout" svg:width="0.367cm" svg:height="0.429cm" svg:x="9.213cm" svg:y="18.704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8.489cm" svg:height="0.615cm" svg:x="9.302cm" svg:y="18.557cm">
          <draw:text-box>
            <text:p text:style-name="P3"><text:span text:style-name="T1">ressemblance de Dieu, parce qu'elle est </text:span></text:p>
          </draw:text-box>
        </draw:frame>
        <draw:frame draw:style-name="gr3" draw:text-style-name="P4" draw:layer="layout" svg:width="16.162cm" svg:height="0.615cm" svg:x="2.504cm" svg:y="19.167cm">
          <draw:text-box>
            <text:p text:style-name="P3"><text:span text:style-name="T1">douée d'intelligence et de volonté, et qu'elle est appelée à participer à la vie </text:span></text:p>
          </draw:text-box>
        </draw:frame>
        <draw:frame draw:style-name="gr3" draw:text-style-name="P4" draw:layer="layout" svg:width="4.219cm" svg:height="0.615cm" svg:x="2.504cm" svg:y="19.777cm">
          <draw:text-box>
            <text:p text:style-name="P3"><text:span text:style-name="T1">divine par la grâce. </text:span></text:p>
          </draw:text-box>
        </draw:frame>
        <draw:frame draw:style-name="gr12" draw:text-style-name="P10" draw:layer="layout" svg:width="0.367cm" svg:height="0.429cm" svg:x="2.504cm" svg:y="20.381cm">
          <draw:text-box>
            <text:p text:style-name="P3"><text:span text:style-name="T12"><text:s/></text:span></text:p>
          </draw:text-box>
        </draw:frame>
        <draw:frame draw:style-name="gr5" draw:text-style-name="P6" draw:layer="layout" svg:width="0.418cm" svg:height="0.484cm" svg:x="2.504cm" svg:y="20.908cm">
          <draw:text-box>
            <text:p text:style-name="P3"><text:span text:style-name="T3">4 </text:span></text:p>
          </draw:text-box>
        </draw:frame>
        <draw:frame draw:style-name="gr3" draw:text-style-name="P4" draw:layer="layout" svg:width="6.747cm" svg:height="0.615cm" svg:x="2.821cm" svg:y="20.806cm">
          <draw:text-box>
            <text:p text:style-name="P3"><text:span text:style-name="T1">50.</text:span><text:span text:style-name="T19"> L'âme est-elle immortelle ? </text:span></text:p>
          </draw:text-box>
        </draw:frame>
        <draw:frame draw:style-name="gr3" draw:text-style-name="P4" draw:layer="layout" svg:width="0.532cm" svg:height="0.615cm" svg:x="2.504cm" svg:y="21.41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98cm" svg:height="0.615cm" svg:x="2.504cm" svg:y="22.026cm">
          <draw:text-box>
            <text:p text:style-name="P3"><text:span text:style-name="T1">Oui, l'âme est immortelle, parce qu'elle est un esprit et que les esprits ne </text:span></text:p>
          </draw:text-box>
        </draw:frame>
        <draw:frame draw:style-name="gr3" draw:text-style-name="P4" draw:layer="layout" svg:width="2.859cm" svg:height="0.615cm" svg:x="2.504cm" svg:y="22.635cm">
          <draw:text-box>
            <text:p text:style-name="P3"><text:span text:style-name="T1">meurent pas. </text:span></text:p>
          </draw:text-box>
        </draw:frame>
        <draw:frame draw:style-name="gr24" draw:text-style-name="P17" draw:layer="layout" svg:width="0.355cm" svg:height="0.412cm" svg:x="2.504cm" svg:y="23.239cm">
          <draw:text-box>
            <text:p text:style-name="P3"><text:span text:style-name="T33"><text:s/></text:span></text:p>
          </draw:text-box>
        </draw:frame>
        <draw:frame draw:style-name="gr5" draw:text-style-name="P6" draw:layer="layout" svg:width="0.418cm" svg:height="0.484cm" svg:x="2.504cm" svg:y="23.754cm">
          <draw:text-box>
            <text:p text:style-name="P3"><text:span text:style-name="T3">3</text:span></text:p>
          </draw:text-box>
        </draw:frame>
        <draw:frame draw:style-name="gr24" draw:text-style-name="P17" draw:layer="layout" svg:width="0.355cm" svg:height="0.412cm" svg:x="2.719cm" svg:y="23.811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8.4cm" svg:height="0.615cm" svg:x="2.808cm" svg:y="23.652cm">
          <draw:text-box>
            <text:p text:style-name="P3"><text:span text:style-name="T1">51.</text:span><text:span text:style-name="T19"> Pourquoi l'homme a-t-il été créé ? <text:s/></text:span></text:p>
          </draw:text-box>
        </draw:frame>
        <draw:frame draw:style-name="gr3" draw:text-style-name="P4" draw:layer="layout" svg:width="15.844cm" svg:height="0.615cm" svg:x="2.504cm" svg:y="24.262cm">
          <draw:text-box>
            <text:p text:style-name="P3"><text:span text:style-name="T1">L'homme a été créé pour connaître, aimer et servir Dieu en cette vie, pour </text:span></text:p>
          </draw:text-box>
        </draw:frame>
        <draw:frame draw:style-name="gr3" draw:text-style-name="P4" draw:layer="layout" svg:width="10.598cm" svg:height="0.615cm" svg:x="2.504cm" svg:y="24.859cm">
          <draw:text-box>
            <text:p text:style-name="P3"><text:span text:style-name="T1">Le voir et Le posséder éternellement dans le ciel. </text:span></text:p>
          </draw:text-box>
        </draw:frame>
        <draw:frame draw:style-name="gr3" draw:text-style-name="P4" draw:layer="layout" svg:width="0.532cm" svg:height="0.615cm" svg:x="2.504cm" svg:y="25.469cm">
          <draw:text-box>
            <text:p text:style-name="P3"><text:span text:style-name="T1"><text:s/></text:span></text:p>
          </draw:text-box>
        </draw:frame>
        <draw:frame draw:style-name="gr12" draw:text-style-name="P10" draw:layer="layout" svg:width="0.367cm" svg:height="0.429cm" svg:x="2.504cm" svg:y="26.086cm">
          <draw:text-box>
            <text:p text:style-name="P3"><text:span text:style-name="T12"><text:s/></text:span></text:p>
          </draw:text-box>
        </draw:frame>
        <draw:frame draw:style-name="gr24" draw:text-style-name="P17" draw:layer="layout" svg:width="0.355cm" svg:height="0.412cm" svg:x="2.504cm" svg:y="26.504cm">
          <draw:text-box>
            <text:p text:style-name="P3"><text:span text:style-name="T44"><text:s/></text:span></text:p>
          </draw:text-box>
        </draw:frame>
      </draw:page>
      <draw:page draw:name="page24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2 </text:span></text:p>
          </draw:text-box>
        </draw:frame>
        <draw:frame draw:style-name="gr3" draw:text-style-name="P4" draw:layer="layout" svg:width="0.535cm" svg:height="0.615cm" svg:x="2.821cm" svg:y="2.523cm">
          <draw:text-box>
            <text:p text:style-name="P3"><text:span text:style-name="T1">52</text:span></text:p>
          </draw:text-box>
        </draw:frame>
        <draw:frame draw:style-name="gr12" draw:text-style-name="P10" draw:layer="layout" svg:width="0.367cm" svg:height="0.429cm" svg:x="3.354cm" svg:y="2.67cm">
          <draw:text-box>
            <text:p text:style-name="P3"><text:span text:style-name="T8">. </text:span></text:p>
          </draw:text-box>
        </draw:frame>
        <draw:frame draw:style-name="gr3" draw:text-style-name="P4" draw:layer="layout" svg:width="11.337cm" svg:height="0.615cm" svg:x="3.533cm" svg:y="2.523cm">
          <draw:text-box>
            <text:p text:style-name="P3"><text:span text:style-name="T19">Quels furent les premiers parents du genre humain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2.745cm" svg:height="0.615cm" svg:x="2.504cm" svg:y="3.743cm">
          <draw:text-box>
            <text:p text:style-name="P3"><text:span text:style-name="T1">Les premiers parents du genre humain furent Adam et Eve. </text:span></text:p>
          </draw:text-box>
        </draw:frame>
        <draw:frame draw:style-name="gr3" draw:text-style-name="P4" draw:layer="layout" svg:width="0.532cm" svg:height="0.615cm" svg:x="3.012cm" svg:y="4.441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5.128cm">
          <draw:text-box>
            <text:p text:style-name="P3"><text:span text:style-name="T3">3</text:span></text:p>
          </draw:text-box>
        </draw:frame>
        <draw:frame draw:style-name="gr24" draw:text-style-name="P17" draw:layer="layout" svg:width="0.355cm" svg:height="0.412cm" svg:x="2.719cm" svg:y="5.185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0.221cm" svg:height="0.615cm" svg:x="2.808cm" svg:y="5.026cm">
          <draw:text-box>
            <text:p text:style-name="P3"><text:span text:style-name="T19">53.</text:span><text:span text:style-name="T39"> </text:span><text:span text:style-name="T19">Comment Dieu fit-Il nos premiers parents ? </text:span></text:p>
          </draw:text-box>
        </draw:frame>
        <draw:frame draw:style-name="gr24" draw:text-style-name="P17" draw:layer="layout" svg:width="0.355cm" svg:height="0.412cm" svg:x="2.504cm" svg:y="5.629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0.606cm" svg:height="0.615cm" svg:x="2.504cm" svg:y="6.042cm">
          <draw:text-box>
            <text:p text:style-name="P3"><text:span text:style-name="T1">Dieu forma Lui-même le corps d'Adam et d’Ève ;</text:span></text:p>
          </draw:text-box>
        </draw:frame>
        <draw:frame draw:style-name="gr12" draw:text-style-name="P10" draw:layer="layout" svg:width="0.367cm" svg:height="0.429cm" svg:x="13.051cm" svg:y="6.189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5.062cm" svg:height="0.615cm" svg:x="13.14cm" svg:y="6.042cm">
          <draw:text-box>
            <text:p text:style-name="P3"><text:span text:style-name="T1">Il créa de rien leur âme </text:span></text:p>
          </draw:text-box>
        </draw:frame>
        <draw:frame draw:style-name="gr3" draw:text-style-name="P4" draw:layer="layout" svg:width="4.479cm" svg:height="0.615cm" svg:x="2.504cm" svg:y="6.653cm">
          <draw:text-box>
            <text:p text:style-name="P3"><text:span text:style-name="T1">et l'unit à leur corps. </text:span></text:p>
          </draw:text-box>
        </draw:frame>
        <draw:frame draw:style-name="gr3" draw:text-style-name="P4" draw:layer="layout" svg:width="0.532cm" svg:height="0.615cm" svg:x="2.504cm" svg:y="7.2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7.961cm">
          <draw:text-box>
            <text:p text:style-name="P3"><text:span text:style-name="T3">5</text:span></text:p>
          </draw:text-box>
        </draw:frame>
        <draw:frame draw:style-name="gr3" draw:text-style-name="P4" draw:layer="layout" svg:width="10.649cm" svg:height="0.615cm" svg:x="2.719cm" svg:y="7.859cm">
          <draw:text-box>
            <text:p text:style-name="P3"><text:span text:style-name="T1"><text:s/></text:span><text:span text:style-name="T1">54</text:span><text:span text:style-name="T19">. Dans quel état Dieu créa-t-11 Adam et Ève ? </text:span></text:p>
          </draw:text-box>
        </draw:frame>
        <draw:frame draw:style-name="gr3" draw:text-style-name="P4" draw:layer="layout" svg:width="0.532cm" svg:height="0.615cm" svg:x="2.504cm" svg:y="8.46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135cm" svg:height="0.615cm" svg:x="2.504cm" svg:y="9.079cm">
          <draw:text-box>
            <text:p text:style-name="P3"><text:span text:style-name="T1">Dieu créa Adam et Eve dans un état de <text:s/>grâce et de bonheur selon </text:span></text:p>
          </draw:text-box>
        </draw:frame>
        <draw:frame draw:style-name="gr3" draw:text-style-name="P4" draw:layer="layout" svg:width="13.314cm" svg:height="0.615cm" svg:x="2.504cm" svg:y="9.689cm">
          <draw:text-box>
            <text:p text:style-name="P3"><text:span text:style-name="T1">l'âme et selon le corps, et II les plaça dans le Paradis terrestre. </text:span></text:p>
          </draw:text-box>
        </draw:frame>
        <draw:frame draw:style-name="gr3" draw:text-style-name="P4" draw:layer="layout" svg:width="0.532cm" svg:height="0.615cm" svg:x="2.504cm" svg:y="10.29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011cm">
          <draw:text-box>
            <text:p text:style-name="P3"><text:span text:style-name="T3">5 </text:span></text:p>
          </draw:text-box>
        </draw:frame>
        <draw:frame draw:style-name="gr3" draw:text-style-name="P4" draw:layer="layout" svg:width="0.668cm" svg:height="0.615cm" svg:x="2.821cm" svg:y="10.909cm">
          <draw:text-box>
            <text:p text:style-name="P3"><text:span text:style-name="T1">55.</text:span></text:p>
          </draw:text-box>
        </draw:frame>
        <draw:frame draw:style-name="gr18" draw:text-style-name="P13" draw:layer="layout" svg:width="0.329cm" svg:height="0.378cm" svg:x="3.494cm" svg:y="11.0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8.835cm" svg:height="0.615cm" svg:x="3.584cm" svg:y="10.909cm">
          <draw:text-box>
            <text:p text:style-name="P3"><text:span text:style-name="T19">Quel don surnaturel Dieu fit-il à Adam ? </text:span></text:p>
          </draw:text-box>
        </draw:frame>
        <draw:frame draw:style-name="gr18" draw:text-style-name="P13" draw:layer="layout" svg:width="0.329cm" svg:height="0.378cm" svg:x="2.504cm" svg:y="11.50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067cm" svg:height="0.615cm" svg:x="2.504cm" svg:y="11.899cm">
          <draw:text-box>
            <text:p text:style-name="P3"><text:span text:style-name="T1">Dieu revêtit Adam de la grâce sanctifiante, en vertu de laquelle il était </text:span></text:p>
          </draw:text-box>
        </draw:frame>
        <draw:frame draw:style-name="gr3" draw:text-style-name="P4" draw:layer="layout" svg:width="15.349cm" svg:height="0.615cm" svg:x="2.504cm" svg:y="12.509cm">
          <draw:text-box>
            <text:p text:style-name="P3"><text:span text:style-name="T1">enfant de Dieu, destiné à Le voir et à Le posséder éternellement dans le </text:span></text:p>
          </draw:text-box>
        </draw:frame>
        <draw:frame draw:style-name="gr3" draw:text-style-name="P4" draw:layer="layout" svg:width="1.038cm" svg:height="0.615cm" svg:x="2.504cm" svg:y="13.12cm">
          <draw:text-box>
            <text:p text:style-name="P3"><text:span text:style-name="T1">ciel. </text:span></text:p>
          </draw:text-box>
        </draw:frame>
        <draw:frame draw:style-name="gr5" draw:text-style-name="P6" draw:layer="layout" svg:width="0.418cm" svg:height="0.484cm" svg:x="2.504cm" svg:y="13.73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14.314cm">
          <draw:text-box>
            <text:p text:style-name="P3"><text:span text:style-name="T3">5</text:span></text:p>
          </draw:text-box>
        </draw:frame>
        <draw:frame draw:style-name="gr3" draw:text-style-name="P4" draw:layer="layout" svg:width="13.887cm" svg:height="0.615cm" svg:x="2.719cm" svg:y="14.212cm">
          <draw:text-box>
            <text:p text:style-name="P3"><text:span text:style-name="T1"><text:s/></text:span><text:span text:style-name="T1">56</text:span><text:span text:style-name="T19">. Outre la grâce sanctifiante, quels dons reçut encore Adam ? </text:span></text:p>
          </draw:text-box>
        </draw:frame>
        <draw:frame draw:style-name="gr3" draw:text-style-name="P4" draw:layer="layout" svg:width="0.532cm" svg:height="0.615cm" svg:x="2.504cm" svg:y="14.82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18cm" svg:height="0.615cm" svg:x="2.504cm" svg:y="15.432cm">
          <draw:text-box>
            <text:p text:style-name="P3"><text:span text:style-name="T1">Outre la grâce sanctifiante, Adam reçut encore des dons qui le préservaient </text:span></text:p>
          </draw:text-box>
        </draw:frame>
        <draw:frame draw:style-name="gr3" draw:text-style-name="P4" draw:layer="layout" svg:width="14.718cm" svg:height="0.615cm" svg:x="2.504cm" svg:y="16.041cm">
          <draw:text-box>
            <text:p text:style-name="P3"><text:span text:style-name="T1">de l'ignorance, de l'inclination au mal, de la souffrance et de la mort. </text:span></text:p>
          </draw:text-box>
        </draw:frame>
        <draw:frame draw:style-name="gr3" draw:text-style-name="P4" draw:layer="layout" svg:width="0.532cm" svg:height="0.615cm" svg:x="2.504cm" svg:y="16.65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7.364cm">
          <draw:text-box>
            <text:p text:style-name="P3"><text:span text:style-name="T3">6 </text:span></text:p>
          </draw:text-box>
        </draw:frame>
        <draw:frame draw:style-name="gr3" draw:text-style-name="P4" draw:layer="layout" svg:width="11.01cm" svg:height="0.615cm" svg:x="2.821cm" svg:y="17.262cm">
          <draw:text-box>
            <text:p text:style-name="P3"><text:span text:style-name="T1">57. </text:span><text:span text:style-name="T19">Adam reçut-il pour lui seul ces dons précieux</text:span><text:span text:style-name="T1"> </text:span><text:span text:style-name="T19">?</text:span><text:span text:style-name="T1"> </text:span></text:p>
          </draw:text-box>
        </draw:frame>
        <draw:frame draw:style-name="gr3" draw:text-style-name="P4" draw:layer="layout" svg:width="0.532cm" svg:height="0.615cm" svg:x="2.504cm" svg:y="17.87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892cm" svg:height="0.615cm" svg:x="2.504cm" svg:y="18.481cm">
          <draw:text-box>
            <text:p text:style-name="P3"><text:span text:style-name="T1">Non, Adam ne reçut pas pour lui seul ces dons précieux ; il devait les </text:span></text:p>
          </draw:text-box>
        </draw:frame>
        <draw:frame draw:style-name="gr3" draw:text-style-name="P4" draw:layer="layout" svg:width="14.55cm" svg:height="0.615cm" svg:x="2.504cm" svg:y="19.091cm">
          <draw:text-box>
            <text:p text:style-name="P3"><text:span text:style-name="T1">transmettre à tous ses descendants, comme un privilège accordé par </text:span></text:p>
          </draw:text-box>
        </draw:frame>
        <draw:frame draw:style-name="gr3" draw:text-style-name="P4" draw:layer="layout" svg:width="5.626cm" svg:height="0.615cm" svg:x="2.504cm" svg:y="19.688cm">
          <draw:text-box>
            <text:p text:style-name="P3"><text:span text:style-name="T1">Dien à la nature humaine. </text:span></text:p>
          </draw:text-box>
        </draw:frame>
        <draw:frame draw:style-name="gr3" draw:text-style-name="P4" draw:layer="layout" svg:width="0.532cm" svg:height="0.615cm" svg:x="2.504cm" svg:y="20.29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01cm">
          <draw:text-box>
            <text:p text:style-name="P3"><text:span text:style-name="T3">3</text:span></text:p>
          </draw:text-box>
        </draw:frame>
        <draw:frame draw:style-name="gr3" draw:text-style-name="P4" draw:layer="layout" svg:width="7.945cm" svg:height="0.615cm" svg:x="2.719cm" svg:y="20.908cm">
          <draw:text-box>
            <text:p text:style-name="P3"><text:span text:style-name="T1"><text:s/></text:span><text:span text:style-name="T1">58.</text:span><text:span text:style-name="T19"> Adam est-il resté fidèle à Dieu ? </text:span></text:p>
          </draw:text-box>
        </draw:frame>
        <draw:frame draw:style-name="gr3" draw:text-style-name="P4" draw:layer="layout" svg:width="0.532cm" svg:height="0.615cm" svg:x="2.504cm" svg:y="21.51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09cm" svg:height="0.615cm" svg:x="2.504cm" svg:y="22.127cm">
          <draw:text-box>
            <text:p text:style-name="P3"><text:span text:style-name="T1">Non, Adam n'est pas resté fidèle à Dieu : il transgressa un ordre sévère </text:span></text:p>
          </draw:text-box>
        </draw:frame>
        <draw:frame draw:style-name="gr3" draw:text-style-name="P4" draw:layer="layout" svg:width="13.101cm" svg:height="0.615cm" svg:x="2.504cm" svg:y="22.737cm">
          <draw:text-box>
            <text:p text:style-name="P3"><text:span text:style-name="T1">de Dieu et commit ainsi un péché mortel de désobéissance et </text:span></text:p>
          </draw:text-box>
        </draw:frame>
        <draw:frame draw:style-name="gr3" draw:text-style-name="P4" draw:layer="layout" svg:width="2.131cm" svg:height="0.615cm" svg:x="2.504cm" svg:y="23.347cm">
          <draw:text-box>
            <text:p text:style-name="P3"><text:span text:style-name="T1">d'orgueil. </text:span></text:p>
          </draw:text-box>
        </draw:frame>
        <draw:frame draw:style-name="gr3" draw:text-style-name="P4" draw:layer="layout" svg:width="0.532cm" svg:height="0.615cm" svg:x="2.504cm" svg:y="23.95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5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17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78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396cm">
          <draw:text-box>
            <text:p text:style-name="P3"><text:span text:style-name="T1"><text:s/></text:span></text:p>
          </draw:text-box>
        </draw:frame>
      </draw:page>
      <draw:page draw:name="page25" draw:style-name="dp1" draw:master-page-name="master-page16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</text:span></text:p>
          </draw:text-box>
        </draw:frame>
        <draw:frame draw:style-name="gr3" draw:text-style-name="P4" draw:layer="layout" svg:width="8.242cm" svg:height="0.615cm" svg:x="2.719cm" svg:y="2.523cm">
          <draw:text-box>
            <text:p text:style-name="P3"><text:span text:style-name="T19"><text:s/></text:span><text:span text:style-name="T1">59.</text:span><text:span text:style-name="T19"> Que perdit Adam par son péché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12cm" svg:height="0.615cm" svg:x="2.504cm" svg:y="3.743cm">
          <draw:text-box>
            <text:p text:style-name="P3"><text:span text:style-name="T1">Par son péché, Adam perdit la grâce sanctifiante, l'amitié de Dieu et le </text:span></text:p>
          </draw:text-box>
        </draw:frame>
        <draw:frame draw:style-name="gr3" draw:text-style-name="P4" draw:layer="layout" svg:width="14.363cm" svg:height="0.615cm" svg:x="2.504cm" svg:y="4.34cm">
          <draw:text-box>
            <text:p text:style-name="P3"><text:span text:style-name="T1">droit au ciel ; son intelligence fut affaiblie et sa volonté inclinée au </text:span></text:p>
          </draw:text-box>
        </draw:frame>
        <draw:frame draw:style-name="gr3" draw:text-style-name="P4" draw:layer="layout" svg:width="10.19cm" svg:height="0.615cm" svg:x="2.504cm" svg:y="4.95cm">
          <draw:text-box>
            <text:p text:style-name="P3"><text:span text:style-name="T1">mal ; il fut assujetti à la souffrance et à la mort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3 </text:span></text:p>
          </draw:text-box>
        </draw:frame>
        <draw:frame draw:style-name="gr3" draw:text-style-name="P4" draw:layer="layout" svg:width="12.413cm" svg:height="0.615cm" svg:x="2.821cm" svg:y="6.169cm">
          <draw:text-box>
            <text:p text:style-name="P3"><text:span text:style-name="T1">60.</text:span><text:span text:style-name="T19"> Le péché d'Adam s'est-il transmis à ses descendants ?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95cm" svg:height="0.615cm" svg:x="2.504cm" svg:y="7.39cm">
          <draw:text-box>
            <text:p text:style-name="P3"><text:span text:style-name="T1">Oui, le péché d'Adam s'est transmis à ses descendants ; il en résulte que </text:span></text:p>
          </draw:text-box>
        </draw:frame>
        <draw:frame draw:style-name="gr3" draw:text-style-name="P4" draw:layer="layout" svg:width="15.121cm" svg:height="0.615cm" svg:x="2.504cm" svg:y="7.999cm">
          <draw:text-box>
            <text:p text:style-name="P3"><text:span text:style-name="T1">tous les hommes naissent privés de la grâce sanctifiante, de l'amitié de </text:span></text:p>
          </draw:text-box>
        </draw:frame>
        <draw:frame draw:style-name="gr3" draw:text-style-name="P4" draw:layer="layout" svg:width="14.581cm" svg:height="0.615cm" svg:x="2.504cm" svg:y="8.609cm">
          <draw:text-box>
            <text:p text:style-name="P3"><text:span text:style-name="T1">Dieu et du droit au ciel, et qu'ils sont sujets à l'ignorance, enclins au </text:span></text:p>
          </draw:text-box>
        </draw:frame>
        <draw:frame draw:style-name="gr3" draw:text-style-name="P4" draw:layer="layout" svg:width="9.538cm" svg:height="0.615cm" svg:x="2.504cm" svg:y="9.219cm">
          <draw:text-box>
            <text:p text:style-name="P3"><text:span text:style-name="T1">mal, condamnés à la souffrance et à la mort. </text:span></text:p>
          </draw:text-box>
        </draw:frame>
        <draw:frame draw:style-name="gr3" draw:text-style-name="P4" draw:layer="layout" svg:width="0.532cm" svg:height="0.615cm" svg:x="2.504cm" svg:y="9.829cm">
          <draw:text-box>
            <text:p text:style-name="P3"><text:span text:style-name="T1"><text:s/></text:span></text:p>
          </draw:text-box>
        </draw:frame>
        <draw:frame draw:style-name="gr28" draw:text-style-name="P6" draw:layer="layout" svg:width="0.354cm" svg:height="0.56cm" svg:x="2.504cm" svg:y="10.54cm">
          <draw:text-box>
            <text:p text:style-name="P3"><text:span text:style-name="T46">4</text:span></text:p>
          </draw:text-box>
        </draw:frame>
        <draw:frame draw:style-name="gr29" draw:text-style-name="P15" draw:layer="layout" svg:width="0.259cm" svg:height="0.42cm" svg:x="2.681cm" svg:y="10.626cm">
          <draw:text-box>
            <text:p text:style-name="P3"><text:span text:style-name="T47"><text:s/></text:span></text:p>
          </draw:text-box>
        </draw:frame>
        <draw:frame draw:style-name="gr3" draw:text-style-name="P4" draw:layer="layout" svg:width="7.96cm" svg:height="0.615cm" svg:x="2.758cm" svg:y="10.438cm">
          <draw:text-box>
            <text:p text:style-name="P3"><text:span text:style-name="T1">61.</text:span><text:span text:style-name="T19"> Qu'est-ce que le péché originel ? </text:span></text:p>
          </draw:text-box>
        </draw:frame>
        <draw:frame draw:style-name="gr3" draw:text-style-name="P4" draw:layer="layout" svg:width="0.532cm" svg:height="0.615cm" svg:x="2.504cm" svg:y="11.03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114cm" svg:height="0.615cm" svg:x="2.504cm" svg:y="11.645cm">
          <draw:text-box>
            <text:p text:style-name="P3"><text:span text:style-name="T1">Le péché originel est l'état de péché transmis par Adam à tous ses </text:span></text:p>
          </draw:text-box>
        </draw:frame>
        <draw:frame draw:style-name="gr3" draw:text-style-name="P4" draw:layer="layout" svg:width="2.844cm" svg:height="0.615cm" svg:x="2.504cm" svg:y="12.255cm">
          <draw:text-box>
            <text:p text:style-name="P3"><text:span text:style-name="T1">descendants. </text:span></text:p>
          </draw:text-box>
        </draw:frame>
        <draw:frame draw:style-name="gr3" draw:text-style-name="P4" draw:layer="layout" svg:width="0.532cm" svg:height="0.615cm" svg:x="2.504cm" svg:y="12.86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577cm">
          <draw:text-box>
            <text:p text:style-name="P3"><text:span text:style-name="T3">•</text:span><text:span text:style-name="T35"> </text:span></text:p>
          </draw:text-box>
        </draw:frame>
        <draw:frame draw:style-name="gr3" draw:text-style-name="P4" draw:layer="layout" svg:width="0.668cm" svg:height="0.615cm" svg:x="2.745cm" svg:y="13.475cm">
          <draw:text-box>
            <text:p text:style-name="P3"><text:span text:style-name="T1">62.</text:span></text:p>
          </draw:text-box>
        </draw:frame>
        <draw:frame draw:style-name="gr18" draw:text-style-name="P13" draw:layer="layout" svg:width="0.329cm" svg:height="0.378cm" svg:x="3.418cm" svg:y="13.65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774cm" svg:height="0.615cm" svg:x="3.508cm" svg:y="13.475cm">
          <draw:text-box>
            <text:p text:style-name="P3"><text:span text:style-name="T19">Pourquoi l'état de péché dans lequel nous naissons est-il appelé </text:span></text:p>
          </draw:text-box>
        </draw:frame>
        <draw:frame draw:style-name="gr3" draw:text-style-name="P4" draw:layer="layout" svg:width="3.599cm" svg:height="0.615cm" svg:x="2.504cm" svg:y="14.085cm">
          <draw:text-box>
            <text:p text:style-name="P3"><text:span text:style-name="T19">péché originel ? </text:span></text:p>
          </draw:text-box>
        </draw:frame>
        <draw:frame draw:style-name="gr18" draw:text-style-name="P13" draw:layer="layout" svg:width="0.329cm" svg:height="0.378cm" svg:x="2.504cm" svg:y="14.68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381cm" svg:height="0.615cm" svg:x="2.504cm" svg:y="15.076cm">
          <draw:text-box>
            <text:p text:style-name="P3"><text:span text:style-name="T1">L'état de péché dans lequel nous naissons est appelé péché originel </text:span></text:p>
          </draw:text-box>
        </draw:frame>
        <draw:frame draw:style-name="gr3" draw:text-style-name="P4" draw:layer="layout" svg:width="15.217cm" svg:height="0.615cm" svg:x="2.504cm" svg:y="15.686cm">
          <draw:text-box>
            <text:p text:style-name="P3"><text:span text:style-name="T1">parce qu'il ne provient pas d'un acte de notre volonté personnelle, mais </text:span></text:p>
          </draw:text-box>
        </draw:frame>
        <draw:frame draw:style-name="gr3" draw:text-style-name="P4" draw:layer="layout" svg:width="15.062cm" svg:height="0.615cm" svg:x="2.504cm" svg:y="16.295cm">
          <draw:text-box>
            <text:p text:style-name="P3"><text:span text:style-name="T1">de notre origine, et qu'il est transmis avec la nature humaine à tous les </text:span></text:p>
          </draw:text-box>
        </draw:frame>
        <draw:frame draw:style-name="gr3" draw:text-style-name="P4" draw:layer="layout" svg:width="4.642cm" svg:height="0.615cm" svg:x="2.504cm" svg:y="16.906cm">
          <draw:text-box>
            <text:p text:style-name="P3"><text:span text:style-name="T1">descendants d'Adam. </text:span></text:p>
          </draw:text-box>
        </draw:frame>
        <draw:frame draw:style-name="gr3" draw:text-style-name="P4" draw:layer="layout" svg:width="0.532cm" svg:height="0.615cm" svg:x="2.504cm" svg:y="17.51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227cm">
          <draw:text-box>
            <text:p text:style-name="P3"><text:span text:style-name="T3">3</text:span></text:p>
          </draw:text-box>
        </draw:frame>
        <draw:frame draw:style-name="gr18" draw:text-style-name="P13" draw:layer="layout" svg:width="0.329cm" svg:height="0.378cm" svg:x="2.719cm" svg:y="18.30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879cm" svg:height="0.615cm" svg:x="2.808cm" svg:y="18.125cm">
          <draw:text-box>
            <text:p text:style-name="P3"><text:span text:style-name="T1">63.</text:span><text:span text:style-name="T19"> Parmi les créatures humaines, qui a été préservé de la tache du péché </text:span></text:p>
          </draw:text-box>
        </draw:frame>
        <draw:frame draw:style-name="gr3" draw:text-style-name="P4" draw:layer="layout" svg:width="2.223cm" svg:height="0.615cm" svg:x="2.504cm" svg:y="18.735cm">
          <draw:text-box>
            <text:p text:style-name="P3"><text:span text:style-name="T19">originel ? </text:span></text:p>
          </draw:text-box>
        </draw:frame>
        <draw:frame draw:style-name="gr3" draw:text-style-name="P4" draw:layer="layout" svg:width="0.532cm" svg:height="0.615cm" svg:x="2.504cm" svg:y="19.34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45cm" svg:height="0.615cm" svg:x="2.504cm" svg:y="19.955cm">
          <draw:text-box>
            <text:p text:style-name="P3"><text:span text:style-name="T1">Seule parmi les créatures humaines, la Sainte Vierge Marie, Mère de </text:span></text:p>
          </draw:text-box>
        </draw:frame>
        <draw:frame draw:style-name="gr3" draw:text-style-name="P4" draw:layer="layout" svg:width="14.357cm" svg:height="0.615cm" svg:x="2.504cm" svg:y="20.564cm">
          <draw:text-box>
            <text:p text:style-name="P3"><text:span text:style-name="T1">Dieu, a été, dès le premier instant de son existence, préservée de la </text:span></text:p>
          </draw:text-box>
        </draw:frame>
        <draw:frame draw:style-name="gr3" draw:text-style-name="P4" draw:layer="layout" svg:width="15.32cm" svg:height="0.615cm" svg:x="2.504cm" svg:y="21.162cm">
          <draw:text-box>
            <text:p text:style-name="P3"><text:span text:style-name="T1">tache du péché originel, par le privilège de son Immaculée Conception. </text:span></text:p>
          </draw:text-box>
        </draw:frame>
        <draw:frame draw:style-name="gr3" draw:text-style-name="P4" draw:layer="layout" svg:width="0.532cm" svg:height="0.615cm" svg:x="2.504cm" svg:y="21.77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38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99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6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211cm">
          <draw:text-box>
            <text:p text:style-name="P3"><text:span text:style-name="T1"><text:s/></text:span></text:p>
          </draw:text-box>
        </draw:frame>
      </draw:page>
      <draw:page draw:name="page26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7" draw:text-style-name="P12" draw:layer="layout" svg:width="4.484cm" svg:height="0.733cm" svg:x="8.438cm" svg:y="2.535cm">
          <draw:text-box>
            <text:p text:style-name="P3"><text:span text:style-name="T36">DIEU LE FILS <text:s/></text:span></text:p>
          </draw:text-box>
        </draw:frame>
        <draw:frame draw:style-name="gr17" draw:text-style-name="P12" draw:layer="layout" svg:width="11.869cm" svg:height="0.733cm" svg:x="4.613cm" svg:y="3.36cm">
          <draw:text-box>
            <text:p text:style-name="P3"><text:span text:style-name="T36">L'INCARNATION ET LA RÉDEMPTION </text:span></text:p>
          </draw:text-box>
        </draw:frame>
        <draw:frame draw:style-name="gr11" draw:text-style-name="P9" draw:layer="layout" svg:width="5.281cm" svg:height="0.645cm" svg:x="7.79cm" svg:y="4.61cm">
          <draw:text-box>
            <text:p text:style-name="P3"><text:span text:style-name="T10">CINQUIÈME LEÇON </text:span></text:p>
          </draw:text-box>
        </draw:frame>
        <draw:frame draw:style-name="gr11" draw:text-style-name="P9" draw:layer="layout" svg:width="10.68cm" svg:height="0.645cm" svg:x="5.185cm" svg:y="6.121cm">
          <draw:text-box>
            <text:p text:style-name="P3"><text:span text:style-name="T11">L'Incarnation. Notre-Seigneur Jésus-Christ.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131cm" svg:height="0.615cm" svg:x="2.504cm" svg:y="7.377cm">
          <draw:text-box>
            <text:p text:style-name="P3"><text:span text:style-name="T1">Art. 2. : Et (je crois) en Jésus-Christ, son Fils unique, Notre Seigneur : </text:span></text:p>
          </draw:text-box>
        </draw:frame>
        <draw:frame draw:style-name="gr3" draw:text-style-name="P4" draw:layer="layout" svg:width="14.347cm" svg:height="0.615cm" svg:x="2.504cm" svg:y="7.986cm">
          <draw:text-box>
            <text:p text:style-name="P3"><text:span text:style-name="T1">Art. 3 : Qui a été conçu du Saint-Esprit, est né de la Vierge Marie ; </text:span></text:p>
          </draw:text-box>
        </draw:frame>
        <draw:frame draw:style-name="gr3" draw:text-style-name="P4" draw:layer="layout" svg:width="0.532cm" svg:height="0.615cm" svg:x="2.504cm" svg:y="8.59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308cm">
          <draw:text-box>
            <text:p text:style-name="P3"><text:span text:style-name="T3">3</text:span></text:p>
          </draw:text-box>
        </draw:frame>
        <draw:frame draw:style-name="gr3" draw:text-style-name="P4" draw:layer="layout" svg:width="13.828cm" svg:height="0.615cm" svg:x="2.719cm" svg:y="9.206cm">
          <draw:text-box>
            <text:p text:style-name="P3"><text:span text:style-name="T1"><text:s/></text:span><text:span text:style-name="T1">64.</text:span><text:span text:style-name="T19"> Dieu abandonna-t-Il les hommes après la chute originelle ? </text:span></text:p>
          </draw:text-box>
        </draw:frame>
        <draw:frame draw:style-name="gr3" draw:text-style-name="P4" draw:layer="layout" svg:width="0.532cm" svg:height="0.615cm" svg:x="2.504cm" svg:y="9.81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88cm" svg:height="0.615cm" svg:x="2.504cm" svg:y="10.426cm">
          <draw:text-box>
            <text:p text:style-name="P3"><text:span text:style-name="T1">Dieu n'abandonna pas les hommes après la chute originelle : dans son </text:span></text:p>
          </draw:text-box>
        </draw:frame>
        <draw:frame draw:style-name="gr3" draw:text-style-name="P4" draw:layer="layout" svg:width="11.755cm" svg:height="0.615cm" svg:x="2.504cm" svg:y="11.036cm">
          <draw:text-box>
            <text:p text:style-name="P3"><text:span text:style-name="T1">infinie bonté, Il leur promit et leur envoya un Sauveur. </text:span></text:p>
          </draw:text-box>
        </draw:frame>
        <draw:frame draw:style-name="gr3" draw:text-style-name="P4" draw:layer="layout" svg:width="0.532cm" svg:height="0.615cm" svg:x="2.504cm" svg:y="11.64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357cm">
          <draw:text-box>
            <text:p text:style-name="P3"><text:span text:style-name="T3">3</text:span></text:p>
          </draw:text-box>
        </draw:frame>
        <draw:frame draw:style-name="gr3" draw:text-style-name="P4" draw:layer="layout" svg:width="5.478cm" svg:height="0.615cm" svg:x="2.719cm" svg:y="12.255cm">
          <draw:text-box>
            <text:p text:style-name="P3"><text:span text:style-name="T1"><text:s/></text:span><text:span text:style-name="T1">65.</text:span><text:span text:style-name="T19"> Qui est ce Sauveur ? </text:span></text:p>
          </draw:text-box>
        </draw:frame>
        <draw:frame draw:style-name="gr3" draw:text-style-name="P4" draw:layer="layout" svg:width="0.532cm" svg:height="0.615cm" svg:x="2.504cm" svg:y="12.86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15cm" svg:height="0.615cm" svg:x="2.504cm" svg:y="13.475cm">
          <draw:text-box>
            <text:p text:style-name="P3"><text:span text:style-name="T1">Ce sauveur est Dieu le Fils, fait homme ou incarné pour nous, Notre-</text:span></text:p>
          </draw:text-box>
        </draw:frame>
        <draw:frame draw:style-name="gr3" draw:text-style-name="P4" draw:layer="layout" svg:width="4.902cm" svg:height="0.615cm" svg:x="2.504cm" svg:y="14.072cm">
          <draw:text-box>
            <text:p text:style-name="P3"><text:span text:style-name="T1">Seigneur Jésus-Christ. </text:span></text:p>
          </draw:text-box>
        </draw:frame>
        <draw:frame draw:style-name="gr12" draw:text-style-name="P10" draw:layer="layout" svg:width="0.367cm" svg:height="0.429cm" svg:x="2.504cm" svg:y="14.689cm">
          <draw:text-box>
            <text:p text:style-name="P3"><text:span text:style-name="T12"><text:s/></text:span></text:p>
          </draw:text-box>
        </draw:frame>
        <draw:frame draw:style-name="gr5" draw:text-style-name="P6" draw:layer="layout" svg:width="0.418cm" svg:height="0.484cm" svg:x="2.504cm" svg:y="15.216cm">
          <draw:text-box>
            <text:p text:style-name="P3"><text:span text:style-name="T3">3 </text:span></text:p>
          </draw:text-box>
        </draw:frame>
        <draw:frame draw:style-name="gr3" draw:text-style-name="P4" draw:layer="layout" svg:width="5.657cm" svg:height="0.615cm" svg:x="2.821cm" svg:y="15.114cm">
          <draw:text-box>
            <text:p text:style-name="P3"><text:span text:style-name="T1">66.</text:span><text:span text:style-name="T19"> Qui est Jésus-Christ ? </text:span></text:p>
          </draw:text-box>
        </draw:frame>
        <draw:frame draw:style-name="gr3" draw:text-style-name="P4" draw:layer="layout" svg:width="0.532cm" svg:height="0.615cm" svg:x="2.504cm" svg:y="15.72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84cm" svg:height="0.615cm" svg:x="2.504cm" svg:y="16.334cm">
          <draw:text-box>
            <text:p text:style-name="P3"><text:span text:style-name="T1">Jésus-Christ est Dieu le Fils, né de la Vierge Marie, le Rédempteur et le </text:span></text:p>
          </draw:text-box>
        </draw:frame>
        <draw:frame draw:style-name="gr3" draw:text-style-name="P4" draw:layer="layout" svg:width="4.798cm" svg:height="0.615cm" svg:x="2.504cm" svg:y="16.944cm">
          <draw:text-box>
            <text:p text:style-name="P3"><text:span text:style-name="T1">Sauveur des hommes. </text:span></text:p>
          </draw:text-box>
        </draw:frame>
        <draw:frame draw:style-name="gr3" draw:text-style-name="P4" draw:layer="layout" svg:width="0.532cm" svg:height="0.615cm" svg:x="2.504cm" svg:y="17.55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265cm">
          <draw:text-box>
            <text:p text:style-name="P3"><text:span text:style-name="T3">3</text:span></text:p>
          </draw:text-box>
        </draw:frame>
        <draw:frame draw:style-name="gr3" draw:text-style-name="P4" draw:layer="layout" svg:width="9.851cm" svg:height="0.615cm" svg:x="2.719cm" svg:y="18.163cm">
          <draw:text-box>
            <text:p text:style-name="P3"><text:span text:style-name="T1"><text:s/></text:span><text:span text:style-name="T1">67.</text:span><text:span text:style-name="T19"> Que signifie le nom de JÉSUS-CHRIST ? </text:span></text:p>
          </draw:text-box>
        </draw:frame>
        <draw:frame draw:style-name="gr3" draw:text-style-name="P4" draw:layer="layout" svg:width="0.532cm" svg:height="0.615cm" svg:x="2.504cm" svg:y="18.7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2.253cm" svg:height="0.615cm" svg:x="2.504cm" svg:y="19.371cm">
          <draw:text-box>
            <text:p text:style-name="P3"><text:span text:style-name="T1">JÉSUS</text:span><text:span text:style-name="T6"> </text:span><text:span text:style-name="T1">signifie Sauveur, et Christ signifie Oint ou Sacré. </text:span></text:p>
          </draw:text-box>
        </draw:frame>
        <draw:frame draw:style-name="gr3" draw:text-style-name="P4" draw:layer="layout" svg:width="0.532cm" svg:height="0.615cm" svg:x="2.631cm" svg:y="20.234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0.933cm">
          <draw:text-box>
            <text:p text:style-name="P3"><text:span text:style-name="T3">4</text:span></text:p>
          </draw:text-box>
        </draw:frame>
        <draw:frame draw:style-name="gr3" draw:text-style-name="P4" draw:layer="layout" svg:width="10.542cm" svg:height="0.615cm" svg:x="2.719cm" svg:y="20.831cm">
          <draw:text-box>
            <text:p text:style-name="P3"><text:span text:style-name="T1"><text:s/></text:span><text:span text:style-name="T1">68.</text:span><text:span text:style-name="T19"> Jésus-Christ est-il à la fois Dieu et homme ? </text:span></text:p>
          </draw:text-box>
        </draw:frame>
        <draw:frame draw:style-name="gr3" draw:text-style-name="P4" draw:layer="layout" svg:width="0.532cm" svg:height="0.615cm" svg:x="2.504cm" svg:y="21.44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88cm" svg:height="0.615cm" svg:x="2.504cm" svg:y="22.051cm">
          <draw:text-box>
            <text:p text:style-name="P3"><text:span text:style-name="T1">Jésus-Christ est à la fois vrai Dieu et vrai homme en une seule personne. </text:span></text:p>
          </draw:text-box>
        </draw:frame>
        <draw:frame draw:style-name="gr5" draw:text-style-name="P6" draw:layer="layout" svg:width="0.418cm" svg:height="0.484cm" svg:x="2.504cm" svg:y="22.762cm">
          <draw:text-box>
            <text:p text:style-name="P3"><text:span text:style-name="T35">5</text:span></text:p>
          </draw:text-box>
        </draw:frame>
        <draw:frame draw:style-name="gr18" draw:text-style-name="P13" draw:layer="layout" svg:width="0.329cm" svg:height="0.378cm" svg:x="2.719cm" svg:y="22.842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0.668cm" svg:height="0.615cm" svg:x="2.808cm" svg:y="22.661cm">
          <draw:text-box>
            <text:p text:style-name="P3"><text:span text:style-name="T1">69.</text:span></text:p>
          </draw:text-box>
        </draw:frame>
        <draw:frame draw:style-name="gr12" draw:text-style-name="P10" draw:layer="layout" svg:width="0.367cm" svg:height="0.429cm" svg:x="3.469cm" svg:y="22.808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9.426cm" svg:height="0.615cm" svg:x="3.558cm" svg:y="22.661cm">
          <draw:text-box>
            <text:p text:style-name="P3"><text:span text:style-name="T1">Y a-t-il donc deux natures en Jésus-Christ ? </text:span></text:p>
          </draw:text-box>
        </draw:frame>
        <draw:frame draw:style-name="gr18" draw:text-style-name="P13" draw:layer="layout" svg:width="0.329cm" svg:height="0.378cm" svg:x="2.504cm" svg:y="23.26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611cm" svg:height="0.615cm" svg:x="2.504cm" svg:y="23.652cm">
          <draw:text-box>
            <text:p text:style-name="P3"><text:span text:style-name="T1">Oui, il y a deux natures en Jésus-Christ : la nature divine, qu'il a de toute </text:span></text:p>
          </draw:text-box>
        </draw:frame>
        <draw:frame draw:style-name="gr3" draw:text-style-name="P4" draw:layer="layout" svg:width="16.224cm" svg:height="0.615cm" svg:x="2.504cm" svg:y="24.262cm">
          <draw:text-box>
            <text:p text:style-name="P3"><text:span text:style-name="T1">éternité, et la nature humaine, qu'il a depuis son incarnation ; c'est pourquoi </text:span></text:p>
          </draw:text-box>
        </draw:frame>
        <draw:frame draw:style-name="gr3" draw:text-style-name="P4" draw:layer="layout" svg:width="6.026cm" svg:height="0.615cm" svg:x="2.504cm" svg:y="24.871cm">
          <draw:text-box>
            <text:p text:style-name="P3"><text:span text:style-name="T1">on l'appelle l'Homme-Dieu. </text:span></text:p>
          </draw:text-box>
        </draw:frame>
        <draw:frame draw:style-name="gr3" draw:text-style-name="P4" draw:layer="layout" svg:width="0.532cm" svg:height="0.615cm" svg:x="2.504cm" svg:y="25.46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079cm">
          <draw:text-box>
            <text:p text:style-name="P3"><text:span text:style-name="T1"><text:s/></text:span></text:p>
          </draw:text-box>
        </draw:frame>
      </draw:page>
      <draw:page draw:name="page27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.523cm">
          <draw:text-box>
            <text:p text:style-name="P3"><text:span text:style-name="T1"><text:s/></text:span></text:p>
          </draw:text-box>
        </draw:frame>
        <draw:frame draw:style-name="gr28" draw:text-style-name="P6" draw:layer="layout" svg:width="0.354cm" svg:height="0.56cm" svg:x="2.504cm" svg:y="3.235cm">
          <draw:text-box>
            <text:p text:style-name="P3"><text:span text:style-name="T46">5</text:span><text:span text:style-name="T49"> </text:span></text:p>
          </draw:text-box>
        </draw:frame>
        <draw:frame draw:style-name="gr3" draw:text-style-name="P4" draw:layer="layout" svg:width="0.535cm" svg:height="0.615cm" svg:x="2.77cm" svg:y="3.133cm">
          <draw:text-box>
            <text:p text:style-name="P3"><text:span text:style-name="T1">70</text:span></text:p>
          </draw:text-box>
        </draw:frame>
        <draw:frame draw:style-name="gr12" draw:text-style-name="P10" draw:layer="layout" svg:width="0.367cm" svg:height="0.429cm" svg:x="3.304cm" svg:y="3.28cm">
          <draw:text-box>
            <text:p text:style-name="P3"><text:span text:style-name="T8">. </text:span></text:p>
          </draw:text-box>
        </draw:frame>
        <draw:frame draw:style-name="gr3" draw:text-style-name="P4" draw:layer="layout" svg:width="10.128cm" svg:height="0.615cm" svg:x="3.481cm" svg:y="3.133cm">
          <draw:text-box>
            <text:p text:style-name="P3"><text:span text:style-name="T19">Y a-t-il aussi deux personnes en Jésus-Christ ? </text:span></text:p>
          </draw:text-box>
        </draw:frame>
        <draw:frame draw:style-name="gr30" draw:text-style-name="P15" draw:layer="layout" svg:width="0.253cm" svg:height="0.42cm" svg:x="2.504cm" svg:y="3.732cm">
          <draw:text-box>
            <text:p text:style-name="P3"><text:span text:style-name="T50"><text:s/></text:span></text:p>
          </draw:text-box>
        </draw:frame>
        <draw:frame draw:style-name="gr3" draw:text-style-name="P4" draw:layer="layout" svg:width="16.091cm" svg:height="0.615cm" svg:x="2.504cm" svg:y="4.099cm">
          <draw:text-box>
            <text:p text:style-name="P3"><text:span text:style-name="T1">Non, il n'y a qu'une seule personne en Jésus-Christ, à savoir la personne de </text:span></text:p>
          </draw:text-box>
        </draw:frame>
        <draw:frame draw:style-name="gr3" draw:text-style-name="P4" draw:layer="layout" svg:width="8.957cm" svg:height="0.615cm" svg:x="2.504cm" svg:y="4.709cm">
          <draw:text-box>
            <text:p text:style-name="P3"><text:span text:style-name="T1">Dieu le Fils, qui a pris la nature humaine. </text:span></text:p>
          </draw:text-box>
        </draw:frame>
        <draw:frame draw:style-name="gr3" draw:text-style-name="P4" draw:layer="layout" svg:width="0.532cm" svg:height="0.615cm" svg:x="2.504cm" svg:y="5.31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03cm">
          <draw:text-box>
            <text:p text:style-name="P3"><text:span text:style-name="T3">• </text:span></text:p>
          </draw:text-box>
        </draw:frame>
        <draw:frame draw:style-name="gr3" draw:text-style-name="P4" draw:layer="layout" svg:width="10.216cm" svg:height="0.615cm" svg:x="2.745cm" svg:y="5.928cm">
          <draw:text-box>
            <text:p text:style-name="P3"><text:span text:style-name="T1">71.</text:span><text:span text:style-name="T19"> Qu'est-ce que le mystère de l'Incarnation ? <text:s/></text:span></text:p>
          </draw:text-box>
        </draw:frame>
        <draw:frame draw:style-name="gr3" draw:text-style-name="P4" draw:layer="layout" svg:width="0.532cm" svg:height="0.615cm" svg:x="2.504cm" svg:y="6.53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88cm" svg:height="0.615cm" svg:x="2.504cm" svg:y="7.148cm">
          <draw:text-box>
            <text:p text:style-name="P3"><text:span text:style-name="T1">Le mystère de l'Incarnation est le mystère de Dieu le Fils fait homme. </text:span></text:p>
          </draw:text-box>
        </draw:frame>
        <draw:frame draw:style-name="gr3" draw:text-style-name="P4" draw:layer="layout" svg:width="0.532cm" svg:height="0.615cm" svg:x="2.504cm" svg:y="7.75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469cm">
          <draw:text-box>
            <text:p text:style-name="P3"><text:span text:style-name="T3">3</text:span></text:p>
          </draw:text-box>
        </draw:frame>
        <draw:frame draw:style-name="gr3" draw:text-style-name="P4" draw:layer="layout" svg:width="10.108cm" svg:height="0.615cm" svg:x="2.719cm" svg:y="8.367cm">
          <draw:text-box>
            <text:p text:style-name="P3"><text:span text:style-name="T19"><text:s/></text:span><text:span text:style-name="T1">72.</text:span><text:span text:style-name="T19"> Jésus-Christ a-t-il affirmé qu'il est Dieu ? <text:s/></text:span></text:p>
          </draw:text-box>
        </draw:frame>
        <draw:frame draw:style-name="gr3" draw:text-style-name="P4" draw:layer="layout" svg:width="0.532cm" svg:height="0.615cm" svg:x="2.504cm" svg:y="8.9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2.175cm" svg:height="0.615cm" svg:x="2.504cm" svg:y="9.587cm">
          <draw:text-box>
            <text:p text:style-name="P3"><text:span text:style-name="T1">Oui, Jésus-Christ a affirmé plus d'une fois qu'il est Dieu. </text:span></text:p>
          </draw:text-box>
        </draw:frame>
        <draw:frame draw:style-name="gr3" draw:text-style-name="P4" draw:layer="layout" svg:width="0.532cm" svg:height="0.615cm" svg:x="2.504cm" svg:y="10.184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10.896cm">
          <draw:text-box>
            <text:p text:style-name="P3"><text:span text:style-name="T3">6</text:span></text:p>
          </draw:text-box>
        </draw:frame>
        <draw:frame draw:style-name="gr3" draw:text-style-name="P4" draw:layer="layout" svg:width="12.072cm" svg:height="0.615cm" svg:x="2.719cm" svg:y="10.795cm">
          <draw:text-box>
            <text:p text:style-name="P3"><text:span text:style-name="T1"><text:s/></text:span><text:span text:style-name="T1">73.</text:span><text:span text:style-name="T19"> Comment Jésus-Christ a-t-il prouvé qu'il est Dieu ? </text:span></text:p>
          </draw:text-box>
        </draw:frame>
        <draw:frame draw:style-name="gr3" draw:text-style-name="P4" draw:layer="layout" svg:width="0.532cm" svg:height="0.615cm" svg:x="2.504cm" svg:y="11.40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759cm" svg:height="0.615cm" svg:x="2.504cm" svg:y="12.014cm">
          <draw:text-box>
            <text:p text:style-name="P3"><text:span text:style-name="T1">Jésus-Christ a prouvé de plusieurs manières qu'Il est Dieu, notamment en </text:span></text:p>
          </draw:text-box>
        </draw:frame>
        <draw:frame draw:style-name="gr3" draw:text-style-name="P4" draw:layer="layout" svg:width="14.033cm" svg:height="0.615cm" svg:x="2.504cm" svg:y="12.623cm">
          <draw:text-box>
            <text:p text:style-name="P3"><text:span text:style-name="T1">réalisant les prophéties faites à son sujet, en faisant lui-même des </text:span></text:p>
          </draw:text-box>
        </draw:frame>
        <draw:frame draw:style-name="gr3" draw:text-style-name="P4" draw:layer="layout" svg:width="15.381cm" svg:height="0.615cm" svg:x="2.504cm" svg:y="13.234cm">
          <draw:text-box>
            <text:p text:style-name="P3"><text:span text:style-name="T1">prophéties, en accomplissant des miracles, surtout en se ressuscitant lui-</text:span></text:p>
          </draw:text-box>
        </draw:frame>
        <draw:frame draw:style-name="gr3" draw:text-style-name="P4" draw:layer="layout" svg:width="1.571cm" svg:height="0.615cm" svg:x="2.504cm" svg:y="13.844cm">
          <draw:text-box>
            <text:p text:style-name="P3"><text:span text:style-name="T1">même. </text:span></text:p>
          </draw:text-box>
        </draw:frame>
        <draw:frame draw:style-name="gr3" draw:text-style-name="P4" draw:layer="layout" svg:width="0.532cm" svg:height="0.615cm" svg:x="2.504cm" svg:y="14.45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165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668cm" svg:height="0.615cm" svg:x="2.745cm" svg:y="15.064cm">
          <draw:text-box>
            <text:p text:style-name="P3"><text:span text:style-name="T1">74.</text:span></text:p>
          </draw:text-box>
        </draw:frame>
        <draw:frame draw:style-name="gr18" draw:text-style-name="P13" draw:layer="layout" svg:width="0.329cm" svg:height="0.378cm" svg:x="3.418cm" svg:y="15.24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6.249cm" svg:height="0.615cm" svg:x="3.508cm" svg:y="15.064cm">
          <draw:text-box>
            <text:p text:style-name="P3"><text:span text:style-name="T19">Qu'est-ce qu'une prophétie ? </text:span></text:p>
          </draw:text-box>
        </draw:frame>
        <draw:frame draw:style-name="gr18" draw:text-style-name="P13" draw:layer="layout" svg:width="0.329cm" svg:height="0.378cm" svg:x="2.504cm" svg:y="15.66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32cm" svg:height="0.615cm" svg:x="2.504cm" svg:y="16.054cm">
          <draw:text-box>
            <text:p text:style-name="P3"><text:span text:style-name="T1">Une prophétie est l'annonce certaine d'événements futurs que Dieu seul </text:span></text:p>
          </draw:text-box>
        </draw:frame>
        <draw:frame draw:style-name="gr3" draw:text-style-name="P4" draw:layer="layout" svg:width="5.277cm" svg:height="0.615cm" svg:x="2.504cm" svg:y="16.664cm">
          <draw:text-box>
            <text:p text:style-name="P3"><text:span text:style-name="T1">peut connaitre d'avance. </text:span></text:p>
          </draw:text-box>
        </draw:frame>
        <draw:frame draw:style-name="gr5" draw:text-style-name="P6" draw:layer="layout" svg:width="0.418cm" svg:height="0.484cm" svg:x="2.504cm" svg:y="17.275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17.859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668cm" svg:height="0.615cm" svg:x="2.745cm" svg:y="17.757cm">
          <draw:text-box>
            <text:p text:style-name="P3"><text:span text:style-name="T1">75.</text:span></text:p>
          </draw:text-box>
        </draw:frame>
        <draw:frame draw:style-name="gr18" draw:text-style-name="P13" draw:layer="layout" svg:width="0.329cm" svg:height="0.378cm" svg:x="3.418cm" svg:y="17.93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5.618cm" svg:height="0.615cm" svg:x="3.508cm" svg:y="17.757cm">
          <draw:text-box>
            <text:p text:style-name="P3"><text:span text:style-name="T19">Qu'est-ce qu'un miracle ? </text:span></text:p>
          </draw:text-box>
        </draw:frame>
        <draw:frame draw:style-name="gr3" draw:text-style-name="P4" draw:layer="layout" svg:width="0.532cm" svg:height="0.615cm" svg:x="2.504cm" svg:y="18.3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542cm" svg:height="0.615cm" svg:x="2.504cm" svg:y="18.977cm">
          <draw:text-box>
            <text:p text:style-name="P3"><text:span text:style-name="T1">Un miracle est un fait extraordinaire et merveilleux qui surpasse toute la </text:span></text:p>
          </draw:text-box>
        </draw:frame>
        <draw:frame draw:style-name="gr3" draw:text-style-name="P4" draw:layer="layout" svg:width="15.985cm" svg:height="0.615cm" svg:x="2.504cm" svg:y="19.587cm">
          <draw:text-box>
            <text:p text:style-name="P3"><text:span text:style-name="T1">puissance des créatures, et qui ne s'opère que par l'intervention spéciale de </text:span></text:p>
          </draw:text-box>
        </draw:frame>
        <draw:frame draw:style-name="gr3" draw:text-style-name="P4" draw:layer="layout" svg:width="1.305cm" svg:height="0.615cm" svg:x="2.504cm" svg:y="20.196cm">
          <draw:text-box>
            <text:p text:style-name="P3"><text:span text:style-name="T1">Dieu. </text:span></text:p>
          </draw:text-box>
        </draw:frame>
        <draw:frame draw:style-name="gr3" draw:text-style-name="P4" draw:layer="layout" svg:width="0.532cm" svg:height="0.615cm" svg:x="2.504cm" svg:y="20.80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518cm">
          <draw:text-box>
            <text:p text:style-name="P3"><text:span text:style-name="T3">5</text:span></text:p>
          </draw:text-box>
        </draw:frame>
        <draw:frame draw:style-name="gr3" draw:text-style-name="P4" draw:layer="layout" svg:width="2.928cm" svg:height="0.615cm" svg:x="2.719cm" svg:y="21.416cm">
          <draw:text-box>
            <text:p text:style-name="P3"><text:span text:style-name="T1"><text:s/></text:span><text:span text:style-name="T1">76.</text:span><text:span text:style-name="T19"> Pourquoi</text:span></text:p>
          </draw:text-box>
        </draw:frame>
        <draw:frame draw:style-name="gr12" draw:text-style-name="P10" draw:layer="layout" svg:width="0.367cm" svg:height="0.429cm" svg:x="5.655cm" svg:y="21.563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7.222cm" svg:height="0.615cm" svg:x="5.757cm" svg:y="21.416cm">
          <draw:text-box>
            <text:p text:style-name="P3"><text:span text:style-name="T19">Dieu le Fils s'est-il fait homme ? <text:s/></text:span></text:p>
          </draw:text-box>
        </draw:frame>
        <draw:frame draw:style-name="gr3" draw:text-style-name="P4" draw:layer="layout" svg:width="0.532cm" svg:height="0.615cm" svg:x="2.504cm" svg:y="22.02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15cm" svg:height="0.615cm" svg:x="2.504cm" svg:y="22.623cm">
          <draw:text-box>
            <text:p text:style-name="P3"><text:span text:style-name="T1">Dieu le Fils s'est fait homme pour délivrer les hommes de leurs péchés, </text:span></text:p>
          </draw:text-box>
        </draw:frame>
        <draw:frame draw:style-name="gr3" draw:text-style-name="P4" draw:layer="layout" svg:width="13.698cm" svg:height="0.615cm" svg:x="2.504cm" svg:y="23.233cm">
          <draw:text-box>
            <text:p text:style-name="P3"><text:span text:style-name="T1">leur rendre la vie de la grâce, l'amitié de Dieu et le droit au ciel. </text:span></text:p>
          </draw:text-box>
        </draw:frame>
        <draw:frame draw:style-name="gr5" draw:text-style-name="P6" draw:layer="layout" svg:width="0.418cm" svg:height="0.484cm" svg:x="2.504cm" svg:y="23.843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24.44cm">
          <draw:text-box>
            <text:p text:style-name="P3"><text:span text:style-name="T3">2</text:span></text:p>
          </draw:text-box>
        </draw:frame>
        <draw:frame draw:style-name="gr3" draw:text-style-name="P4" draw:layer="layout" svg:width="13.17cm" svg:height="0.615cm" svg:x="2.719cm" svg:y="24.338cm">
          <draw:text-box>
            <text:p text:style-name="P3"><text:span text:style-name="T1"><text:s/></text:span><text:span text:style-name="T1">77.</text:span><text:span text:style-name="T19"> La Sainte Vierge Marie est-elle vraiment Mère de Dieu ? </text:span></text:p>
          </draw:text-box>
        </draw:frame>
        <draw:frame draw:style-name="gr3" draw:text-style-name="P4" draw:layer="layout" svg:width="0.532cm" svg:height="0.615cm" svg:x="2.504cm" svg:y="24.93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54cm" svg:height="0.615cm" svg:x="2.504cm" svg:y="25.545cm">
          <draw:text-box>
            <text:p text:style-name="P3"><text:span text:style-name="T1">La Sainte Vierge est vraiment Mère de Dieu, parce que son Fils Jésus-</text:span></text:p>
          </draw:text-box>
        </draw:frame>
        <draw:frame draw:style-name="gr3" draw:text-style-name="P4" draw:layer="layout" svg:width="3.466cm" svg:height="0.615cm" svg:x="2.504cm" svg:y="26.155cm">
          <draw:text-box>
            <text:p text:style-name="P3"><text:span text:style-name="T1">Christ est Dieu. </text:span></text:p>
          </draw:text-box>
        </draw:frame>
      </draw:page>
      <draw:page draw:name="page28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.52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3.235cm">
          <draw:text-box>
            <text:p text:style-name="P3"><text:span text:style-name="T3">2</text:span></text:p>
          </draw:text-box>
        </draw:frame>
        <draw:frame draw:style-name="gr3" draw:text-style-name="P4" draw:layer="layout" svg:width="10.388cm" svg:height="0.615cm" svg:x="2.719cm" svg:y="3.133cm">
          <draw:text-box>
            <text:p text:style-name="P3"><text:span text:style-name="T1"><text:s/></text:span><text:span text:style-name="T1">78.</text:span><text:span text:style-name="T19"> Saint Joseph est-il le père de Jésus-Christ ? </text:span></text:p>
          </draw:text-box>
        </draw:frame>
        <draw:frame draw:style-name="gr3" draw:text-style-name="P4" draw:layer="layout" svg:width="0.532cm" svg:height="0.615cm" svg:x="2.504cm" svg:y="3.74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619cm" svg:height="0.615cm" svg:x="2.504cm" svg:y="4.34cm">
          <draw:text-box>
            <text:p text:style-name="P3"><text:span text:style-name="T1">Saint Joseph est le père nourricier et le gardien de Jésus-Christ. 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662cm">
          <draw:text-box>
            <text:p text:style-name="P3"><text:span text:style-name="T3">1</text:span></text:p>
          </draw:text-box>
        </draw:frame>
        <draw:frame draw:style-name="gr3" draw:text-style-name="P4" draw:layer="layout" svg:width="15.145cm" svg:height="0.615cm" svg:x="2.719cm" svg:y="5.56cm">
          <draw:text-box>
            <text:p text:style-name="P3"><text:span text:style-name="T1"><text:s/></text:span><text:span text:style-name="T1">79.</text:span><text:span text:style-name="T19"> Quelle est la fête qui nous rappelle la naissance de Jésus-Christ ? </text:span></text:p>
          </draw:text-box>
        </draw:frame>
        <draw:frame draw:style-name="gr3" draw:text-style-name="P4" draw:layer="layout" svg:width="0.532cm" svg:height="0.615cm" svg:x="2.504cm" svg:y="6.16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441cm" svg:height="0.615cm" svg:x="2.504cm" svg:y="6.78cm">
          <draw:text-box>
            <text:p text:style-name="P3"><text:span text:style-name="T1">C'est la fête de Noël qui nous rappelle la naissance de Jésus-Christ. </text:span></text:p>
          </draw:text-box>
        </draw:frame>
        <draw:frame draw:style-name="gr3" draw:text-style-name="P4" draw:layer="layout" svg:width="0.532cm" svg:height="0.615cm" svg:x="2.504cm" svg:y="7.3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7.999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411cm" svg:height="0.645cm" svg:x="8.362cm" svg:y="8.612cm">
          <draw:text-box>
            <text:p text:style-name="P3"><text:span text:style-name="T10">SIXIÈME LEÇON </text:span></text:p>
          </draw:text-box>
        </draw:frame>
        <draw:frame draw:style-name="gr11" draw:text-style-name="P9" draw:layer="layout" svg:width="0.558cm" svg:height="0.645cm" svg:x="10.522cm" svg:y="9.26cm">
          <draw:text-box>
            <text:p text:style-name="P3"><text:span text:style-name="T10"><text:s/></text:span></text:p>
          </draw:text-box>
        </draw:frame>
        <draw:frame draw:style-name="gr11" draw:text-style-name="P9" draw:layer="layout" svg:width="14.54cm" svg:height="0.645cm" svg:x="3.227cm" svg:y="10.327cm">
          <draw:text-box>
            <text:p text:style-name="P3"><text:span text:style-name="T11">I. Vie cachée et vie publique de Notre-Seigneur Jésus-Christ. </text:span></text:p>
          </draw:text-box>
        </draw:frame>
        <draw:frame draw:style-name="gr11" draw:text-style-name="P9" draw:layer="layout" svg:width="0.558cm" svg:height="0.645cm" svg:x="10.522cm" svg:y="10.988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1.735cm">
          <draw:text-box>
            <text:p text:style-name="P3"><text:span text:style-name="T3">3 </text:span></text:p>
          </draw:text-box>
        </draw:frame>
        <draw:frame draw:style-name="gr3" draw:text-style-name="P4" draw:layer="layout" svg:width="12.975cm" svg:height="0.615cm" svg:x="2.821cm" svg:y="11.633cm">
          <draw:text-box>
            <text:p text:style-name="P3"><text:span text:style-name="T1">80</text:span><text:span text:style-name="T19">. Que fit Jésus-Christ jusqu’à l’âge d’environ trente ans ? </text:span></text:p>
          </draw:text-box>
        </draw:frame>
        <draw:frame draw:style-name="gr24" draw:text-style-name="P17" draw:layer="layout" svg:width="0.355cm" svg:height="0.412cm" svg:x="2.504cm" svg:y="12.236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15.49cm" svg:height="0.615cm" svg:x="2.504cm" svg:y="12.636cm">
          <draw:text-box>
            <text:p text:style-name="P3"><text:span text:style-name="T1">Jusqu'à l'âge d'environ trente ans, Jésus-Christ demeure à Nazareth avec </text:span></text:p>
          </draw:text-box>
        </draw:frame>
        <draw:frame draw:style-name="gr3" draw:text-style-name="P4" draw:layer="layout" svg:width="15.222cm" svg:height="0.615cm" svg:x="2.504cm" svg:y="13.247cm">
          <draw:text-box>
            <text:p text:style-name="P3"><text:span text:style-name="T1">Marie et Joseph, et y mena une vie cachée de prière, d'obéissance et de </text:span></text:p>
          </draw:text-box>
        </draw:frame>
        <draw:frame draw:style-name="gr3" draw:text-style-name="P4" draw:layer="layout" svg:width="1.63cm" svg:height="0.615cm" svg:x="2.504cm" svg:y="13.856cm">
          <draw:text-box>
            <text:p text:style-name="P3"><text:span text:style-name="T1">travail. </text:span></text:p>
          </draw:text-box>
        </draw:frame>
        <draw:frame draw:style-name="gr3" draw:text-style-name="P4" draw:layer="layout" svg:width="0.532cm" svg:height="0.615cm" svg:x="2.504cm" svg:y="14.46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178cm">
          <draw:text-box>
            <text:p text:style-name="P3"><text:span text:style-name="T3">4</text:span></text:p>
          </draw:text-box>
        </draw:frame>
        <draw:frame draw:style-name="gr3" draw:text-style-name="P4" draw:layer="layout" svg:width="12.194cm" svg:height="0.615cm" svg:x="2.707cm" svg:y="15.076cm">
          <draw:text-box>
            <text:p text:style-name="P3"><text:span text:style-name="T1"><text:s/></text:span><text:span text:style-name="T1">81.</text:span><text:span text:style-name="T19"> Que fit Jésus-Christ les dernières années de sa vie ? </text:span></text:p>
          </draw:text-box>
        </draw:frame>
        <draw:frame draw:style-name="gr3" draw:text-style-name="P4" draw:layer="layout" svg:width="0.532cm" svg:height="0.615cm" svg:x="2.504cm" svg:y="15.68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64cm" svg:height="0.615cm" svg:x="2.504cm" svg:y="16.295cm">
          <draw:text-box>
            <text:p text:style-name="P3"><text:span text:style-name="T1">Les dernières années de sa vie, Jésus-Christ prêcha son Évangile, prouva la </text:span></text:p>
          </draw:text-box>
        </draw:frame>
        <draw:frame draw:style-name="gr3" draw:text-style-name="P4" draw:layer="layout" svg:width="16.135cm" svg:height="0.615cm" svg:x="2.504cm" svg:y="16.906cm">
          <draw:text-box>
            <text:p text:style-name="P3"><text:span text:style-name="T1">vérité de sa doctrine par de nombreux miracles, et instruisit les Apôtres qui </text:span></text:p>
          </draw:text-box>
        </draw:frame>
        <draw:frame draw:style-name="gr3" draw:text-style-name="P4" draw:layer="layout" svg:width="6.559cm" svg:height="0.615cm" svg:x="2.504cm" svg:y="17.516cm">
          <draw:text-box>
            <text:p text:style-name="P3"><text:span text:style-name="T1">devaient continuer son œuvre. </text:span></text:p>
          </draw:text-box>
        </draw:frame>
        <draw:frame draw:style-name="gr3" draw:text-style-name="P4" draw:layer="layout" svg:width="0.532cm" svg:height="0.615cm" svg:x="2.504cm" svg:y="18.12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73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3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94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55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16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77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38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99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6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21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8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43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041cm">
          <draw:text-box>
            <text:p text:style-name="P3"><text:span text:style-name="T1"><text:s/></text:span></text:p>
          </draw:text-box>
        </draw:frame>
      </draw:page>
      <draw:page draw:name="page29" draw:style-name="dp1" draw:master-page-name="master-page178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1" draw:text-style-name="P18" draw:layer="layout" svg:width="3.48cm" svg:height="4.006cm" svg:x="20.511cm" svg:y="0.712cm">
          <draw:text-box>
            <text:p text:style-name="P3"><text:span text:style-name="T51">1 </text:span></text:p>
          </draw:text-box>
        </draw:frame>
        <draw:frame draw:style-name="gr11" draw:text-style-name="P9" draw:layer="layout" svg:width="4.847cm" svg:height="0.645cm" svg:x="8.209cm" svg:y="2.525cm">
          <draw:text-box>
            <text:p text:style-name="P3"><text:span text:style-name="T11">II. La Rédemption. <text:s/></text:span></text:p>
          </draw:text-box>
        </draw:frame>
        <draw:frame draw:style-name="gr11" draw:text-style-name="P9" draw:layer="layout" svg:width="0.558cm" svg:height="0.645cm" svg:x="10.522cm" svg:y="3.174cm">
          <draw:text-box>
            <text:p text:style-name="P3"><text:span text:style-name="T11"><text:s/></text:span></text:p>
          </draw:text-box>
        </draw:frame>
        <draw:frame draw:style-name="gr11" draw:text-style-name="P9" draw:layer="layout" svg:width="11.579cm" svg:height="0.645cm" svg:x="4.727cm" svg:y="4.241cm">
          <draw:text-box>
            <text:p text:style-name="P3"><text:span text:style-name="T11">Passion et mort de Notre-Seigneur Jésus-Christ. </text:span></text:p>
          </draw:text-box>
        </draw:frame>
        <draw:frame draw:style-name="gr11" draw:text-style-name="P9" draw:layer="layout" svg:width="0.558cm" svg:height="0.645cm" svg:x="10.522cm" svg:y="4.889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0.532cm" svg:height="0.615cm" svg:x="2.504cm" svg:y="5.53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3.595cm" svg:height="0.615cm" svg:x="2.504cm" svg:y="6.144cm">
          <draw:text-box>
            <text:p text:style-name="P3"><text:span text:style-name="T1">Art. 4, A souffert sous Ponce-Pilate, a été crucifié, est mort et a </text:span></text:p>
          </draw:text-box>
        </draw:frame>
        <draw:frame draw:style-name="gr3" draw:text-style-name="P4" draw:layer="layout" svg:width="2.784cm" svg:height="0.615cm" svg:x="2.504cm" svg:y="6.755cm">
          <draw:text-box>
            <text:p text:style-name="P3"><text:span text:style-name="T1">été ensevelit </text:span></text:p>
          </draw:text-box>
        </draw:frame>
        <draw:frame draw:style-name="gr3" draw:text-style-name="P4" draw:layer="layout" svg:width="0.532cm" svg:height="0.615cm" svg:x="2.504cm" svg:y="7.36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076cm">
          <draw:text-box>
            <text:p text:style-name="P3"><text:span text:style-name="T3">2</text:span></text:p>
          </draw:text-box>
        </draw:frame>
        <draw:frame draw:style-name="gr18" draw:text-style-name="P13" draw:layer="layout" svg:width="0.329cm" svg:height="0.378cm" svg:x="2.719cm" svg:y="8.15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1.485cm" svg:height="0.615cm" svg:x="2.808cm" svg:y="7.974cm">
          <draw:text-box>
            <text:p text:style-name="P3"><text:span text:style-name="T1">82.</text:span><text:span text:style-name="T19"> Qu'est-ce que Jésus-Christ a souffert pour nous ? </text:span></text:p>
          </draw:text-box>
        </draw:frame>
        <draw:frame draw:style-name="gr18" draw:text-style-name="P13" draw:layer="layout" svg:width="0.329cm" svg:height="0.378cm" svg:x="2.504cm" svg:y="8.57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6.223cm" svg:height="0.615cm" svg:x="2.504cm" svg:y="8.965cm">
          <draw:text-box>
            <text:p text:style-name="P3"><text:span text:style-name="T1">Jésus-Christ a souffert pour nous la pauvreté, l'humiliation et la persécution </text:span></text:p>
          </draw:text-box>
        </draw:frame>
        <draw:frame draw:style-name="gr3" draw:text-style-name="P4" draw:layer="layout" svg:width="16.141cm" svg:height="0.615cm" svg:x="2.504cm" svg:y="9.575cm">
          <draw:text-box>
            <text:p text:style-name="P3"><text:span text:style-name="T1">; au temps de sa passion, il a été arrêté, outragé, flagellé, couronné d'épines </text:span></text:p>
          </draw:text-box>
        </draw:frame>
        <draw:frame draw:style-name="gr3" draw:text-style-name="P4" draw:layer="layout" svg:width="2.414cm" svg:height="0.615cm" svg:x="2.504cm" svg:y="10.184cm">
          <draw:text-box>
            <text:p text:style-name="P3"><text:span text:style-name="T1">et crucifié. </text:span></text:p>
          </draw:text-box>
        </draw:frame>
        <draw:frame draw:style-name="gr5" draw:text-style-name="P6" draw:layer="layout" svg:width="0.418cm" svg:height="0.484cm" svg:x="2.504cm" svg:y="10.896cm">
          <draw:text-box>
            <text:p text:style-name="P3"><text:span text:style-name="T3">1</text:span></text:p>
          </draw:text-box>
        </draw:frame>
        <draw:frame draw:style-name="gr3" draw:text-style-name="P4" draw:layer="layout" svg:width="9.24cm" svg:height="0.615cm" svg:x="2.719cm" svg:y="10.795cm">
          <draw:text-box>
            <text:p text:style-name="P3"><text:span text:style-name="T19"><text:s/></text:span><text:span text:style-name="T1">83.</text:span><text:span text:style-name="T19"> Où et quand Jésus-Christ est-il mort ? </text:span></text:p>
          </draw:text-box>
        </draw:frame>
        <draw:frame draw:style-name="gr3" draw:text-style-name="P4" draw:layer="layout" svg:width="0.532cm" svg:height="0.615cm" svg:x="2.504cm" svg:y="11.40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4cm" svg:height="0.615cm" svg:x="2.504cm" svg:y="12.014cm">
          <draw:text-box>
            <text:p text:style-name="P3"><text:span text:style-name="T1">Jésus-Christ est mort sur le Calvaire, près de Jérusalem, le vendredi avant </text:span></text:p>
          </draw:text-box>
        </draw:frame>
        <draw:frame draw:style-name="gr3" draw:text-style-name="P4" draw:layer="layout" svg:width="12.28cm" svg:height="0.615cm" svg:x="2.504cm" svg:y="12.623cm">
          <draw:text-box>
            <text:p text:style-name="P3"><text:span text:style-name="T1">Pâques, qu'on appelle pour cette raison le Vendredi saint. </text:span></text:p>
          </draw:text-box>
        </draw:frame>
        <draw:frame draw:style-name="gr3" draw:text-style-name="P4" draw:layer="layout" svg:width="0.532cm" svg:height="0.615cm" svg:x="2.504cm" svg:y="13.23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945cm">
          <draw:text-box>
            <text:p text:style-name="P3"><text:span text:style-name="T3">2</text:span></text:p>
          </draw:text-box>
        </draw:frame>
        <draw:frame draw:style-name="gr18" draw:text-style-name="P13" draw:layer="layout" svg:width="0.329cm" svg:height="0.378cm" svg:x="2.719cm" svg:y="14.025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2.394cm" svg:height="0.615cm" svg:x="2.808cm" svg:y="13.844cm">
          <draw:text-box>
            <text:p text:style-name="P3"><text:span text:style-name="T1">84.</text:span><text:span text:style-name="T39"> </text:span><text:span text:style-name="T19">Pour qui Jésus-Christ a-t-il voulu souffrir et mourir ? </text:span></text:p>
          </draw:text-box>
        </draw:frame>
        <draw:frame draw:style-name="gr18" draw:text-style-name="P13" draw:layer="layout" svg:width="0.329cm" svg:height="0.378cm" svg:x="2.504cm" svg:y="14.444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5.891cm" svg:height="0.615cm" svg:x="2.504cm" svg:y="14.835cm">
          <draw:text-box>
            <text:p text:style-name="P3"><text:span text:style-name="T1">Jésus-Christ a voulu souffrir et mourir pour le salut de tous les hommes et </text:span></text:p>
          </draw:text-box>
        </draw:frame>
        <draw:frame draw:style-name="gr3" draw:text-style-name="P4" draw:layer="layout" svg:width="5.344cm" svg:height="0.615cm" svg:x="2.504cm" svg:y="15.445cm">
          <draw:text-box>
            <text:p text:style-name="P3"><text:span text:style-name="T1">de chacun en particulier. </text:span></text:p>
          </draw:text-box>
        </draw:frame>
        <draw:frame draw:style-name="gr3" draw:text-style-name="P4" draw:layer="layout" svg:width="0.532cm" svg:height="0.615cm" svg:x="2.504cm" svg:y="16.05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766cm">
          <draw:text-box>
            <text:p text:style-name="P3"><text:span text:style-name="T3">6</text:span></text:p>
          </draw:text-box>
        </draw:frame>
        <draw:frame draw:style-name="gr18" draw:text-style-name="P13" draw:layer="layout" svg:width="0.329cm" svg:height="0.378cm" svg:x="2.745cm" svg:y="16.84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9.911cm" svg:height="0.615cm" svg:x="2.859cm" svg:y="16.664cm">
          <draw:text-box>
            <text:p text:style-name="P3"><text:span text:style-name="T1">85.</text:span><text:span text:style-name="T19"> Tous les hommes seront-ils donc sauvés ? <text:s/></text:span></text:p>
          </draw:text-box>
        </draw:frame>
        <draw:frame draw:style-name="gr3" draw:text-style-name="P4" draw:layer="layout" svg:width="14.864cm" svg:height="0.615cm" svg:x="2.504cm" svg:y="17.274cm">
          <draw:text-box>
            <text:p text:style-name="P3"><text:span text:style-name="T1">Non, tous les hommes ne seront pas sauvés, mais seulement ceux qui </text:span></text:p>
          </draw:text-box>
        </draw:frame>
        <draw:frame draw:style-name="gr3" draw:text-style-name="P4" draw:layer="layout" svg:width="11.769cm" svg:height="0.615cm" svg:x="2.504cm" svg:y="17.884cm">
          <draw:text-box>
            <text:p text:style-name="P3"><text:span text:style-name="T1">emploieront les moyens pour avoir part aux mérites de </text:span></text:p>
          </draw:text-box>
        </draw:frame>
        <draw:frame draw:style-name="gr5" draw:text-style-name="P6" draw:layer="layout" svg:width="0.434cm" svg:height="0.484cm" svg:x="15.173cm" svg:y="17.986cm">
          <draw:text-box>
            <text:p text:style-name="P3"><text:span text:style-name="T35">la </text:span></text:p>
          </draw:text-box>
        </draw:frame>
        <draw:frame draw:style-name="gr3" draw:text-style-name="P4" draw:layer="layout" svg:width="2.252cm" svg:height="0.615cm" svg:x="15.643cm" svg:y="17.884cm">
          <draw:text-box>
            <text:p text:style-name="P3"><text:span text:style-name="T1">passion et </text:span></text:p>
          </draw:text-box>
        </draw:frame>
        <draw:frame draw:style-name="gr3" draw:text-style-name="P4" draw:layer="layout" svg:width="5.805cm" svg:height="0.615cm" svg:x="2.504cm" svg:y="18.481cm">
          <draw:text-box>
            <text:p text:style-name="P3"><text:span text:style-name="T1">de la mort de Jésus-Christ. </text:span></text:p>
          </draw:text-box>
        </draw:frame>
        <draw:frame draw:style-name="gr18" draw:text-style-name="P13" draw:layer="layout" svg:width="0.329cm" svg:height="0.378cm" svg:x="2.504cm" svg:y="19.082cm">
          <draw:text-box>
            <text:p text:style-name="P3"><text:span text:style-name="T45"><text:s/></text:span></text:p>
          </draw:text-box>
        </draw:frame>
        <draw:frame draw:style-name="gr5" draw:text-style-name="P6" draw:layer="layout" svg:width="0.418cm" svg:height="0.484cm" svg:x="2.504cm" svg:y="19.587cm">
          <draw:text-box>
            <text:p text:style-name="P3"><text:span text:style-name="T3">•</text:span></text:p>
          </draw:text-box>
        </draw:frame>
        <draw:frame draw:style-name="gr3" draw:text-style-name="P4" draw:layer="layout" svg:width="14.672cm" svg:height="0.615cm" svg:x="2.643cm" svg:y="19.485cm">
          <draw:text-box>
            <text:p text:style-name="P3"><text:span text:style-name="T19"><text:s/></text:span><text:span text:style-name="T1">86.</text:span><text:span text:style-name="T19"> Jésus-Christ a-t-il souffert et est-il mort comme Dieu ou comme </text:span></text:p>
          </draw:text-box>
        </draw:frame>
        <draw:frame draw:style-name="gr3" draw:text-style-name="P4" draw:layer="layout" svg:width="2.074cm" svg:height="0.615cm" svg:x="2.504cm" svg:y="20.095cm">
          <draw:text-box>
            <text:p text:style-name="P3"><text:span text:style-name="T19">homme ? </text:span></text:p>
          </draw:text-box>
        </draw:frame>
        <draw:frame draw:style-name="gr3" draw:text-style-name="P4" draw:layer="layout" svg:width="0.532cm" svg:height="0.615cm" svg:x="2.504cm" svg:y="20.70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23cm" svg:height="0.615cm" svg:x="2.504cm" svg:y="21.302cm">
          <draw:text-box>
            <text:p text:style-name="P3"><text:span text:style-name="T1">Jésus-Christ a souffert et il est mort comme homme car comme Dieu il </text:span></text:p>
          </draw:text-box>
        </draw:frame>
        <draw:frame draw:style-name="gr3" draw:text-style-name="P4" draw:layer="layout" svg:width="14.207cm" svg:height="0.615cm" svg:x="2.504cm" svg:y="21.911cm">
          <draw:text-box>
            <text:p text:style-name="P3"><text:span text:style-name="T1">ne pouvait ni souffrir ni mourir ; mais la moindre souffrance de sa </text:span></text:p>
          </draw:text-box>
        </draw:frame>
        <draw:frame draw:style-name="gr3" draw:text-style-name="P4" draw:layer="layout" svg:width="8.371cm" svg:height="0.615cm" svg:x="2.504cm" svg:y="22.521cm">
          <draw:text-box>
            <text:p text:style-name="P3"><text:span text:style-name="T1">part avait une valeur infinie, parce qu'il</text:span></text:p>
          </draw:text-box>
        </draw:frame>
        <draw:frame draw:style-name="gr24" draw:text-style-name="P17" draw:layer="layout" svg:width="0.355cm" svg:height="0.412cm" svg:x="10.929cm" svg:y="22.679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5.286cm" svg:height="0.615cm" svg:x="11.018cm" svg:y="22.521cm">
          <draw:text-box>
            <text:p text:style-name="P3"><text:span text:style-name="T1">est une personne divine. </text:span></text:p>
          </draw:text-box>
        </draw:frame>
        <draw:frame draw:style-name="gr3" draw:text-style-name="P4" draw:layer="layout" svg:width="0.532cm" svg:height="0.615cm" svg:x="2.504cm" svg:y="23.13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3.843cm">
          <draw:text-box>
            <text:p text:style-name="P3"><text:span text:style-name="T3">• </text:span></text:p>
          </draw:text-box>
        </draw:frame>
        <draw:frame draw:style-name="gr3" draw:text-style-name="P4" draw:layer="layout" svg:width="14.751cm" svg:height="0.615cm" svg:x="2.745cm" svg:y="23.741cm">
          <draw:text-box>
            <text:p text:style-name="P3"><text:span text:style-name="T1">87.</text:span><text:span text:style-name="T19"> Pourquoi Jésus-Christ a-t-il voulu endurer tant de souffrances el </text:span></text:p>
          </draw:text-box>
        </draw:frame>
        <draw:frame draw:style-name="gr3" draw:text-style-name="P4" draw:layer="layout" svg:width="7.138cm" svg:height="0.615cm" svg:x="2.504cm" svg:y="24.351cm">
          <draw:text-box>
            <text:p text:style-name="P3"><text:span text:style-name="T19">subir une mort si ignominieuse ? </text:span></text:p>
          </draw:text-box>
        </draw:frame>
        <draw:frame draw:style-name="gr3" draw:text-style-name="P4" draw:layer="layout" svg:width="0.532cm" svg:height="0.615cm" svg:x="2.504cm" svg:y="24.96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617cm" svg:height="0.615cm" svg:x="2.504cm" svg:y="25.571cm">
          <draw:text-box>
            <text:p text:style-name="P3"><text:span text:style-name="T1">Jésus-Christ a voulu endurer tant de souffrances et subir une mort si </text:span></text:p>
          </draw:text-box>
        </draw:frame>
        <draw:frame draw:style-name="gr3" draw:text-style-name="P4" draw:layer="layout" svg:width="3.288cm" svg:height="0.615cm" svg:x="2.504cm" svg:y="26.18cm">
          <draw:text-box>
            <text:p text:style-name="P3"><text:span text:style-name="T1">ignominieuse : </text:span></text:p>
          </draw:text-box>
        </draw:frame>
      </draw:page>
      <draw:page draw:name="page30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3.936cm" svg:height="0.615cm" svg:x="2.504cm" svg:y="2.523cm">
          <draw:text-box>
            <text:p text:style-name="P3"><text:span text:style-name="T1">1° pour donner une satisfaction surabondante à la justice divine ; </text:span></text:p>
          </draw:text-box>
        </draw:frame>
        <draw:frame draw:style-name="gr3" draw:text-style-name="P4" draw:layer="layout" svg:width="12.161cm" svg:height="0.615cm" svg:x="2.504cm" svg:y="3.133cm">
          <draw:text-box>
            <text:p text:style-name="P3"><text:span text:style-name="T1">2° pour nous témoigner davantage son immense amour ; </text:span></text:p>
          </draw:text-box>
        </draw:frame>
        <draw:frame draw:style-name="gr3" draw:text-style-name="P4" draw:layer="layout" svg:width="0.532cm" svg:height="0.615cm" svg:x="2.504cm" svg:y="3.743cm">
          <draw:text-box>
            <text:p text:style-name="P3"><text:span text:style-name="T1">3°</text:span></text:p>
          </draw:text-box>
        </draw:frame>
        <draw:frame draw:style-name="gr24" draw:text-style-name="P17" draw:layer="layout" svg:width="0.355cm" svg:height="0.412cm" svg:x="2.986cm" svg:y="3.901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11.768cm" svg:height="0.615cm" svg:x="3.088cm" svg:y="3.743cm">
          <draw:text-box>
            <text:p text:style-name="P3"><text:span text:style-name="T1">pour mieux nous faire comprendre la malice du péché ;</text:span></text:p>
          </draw:text-box>
        </draw:frame>
        <draw:frame draw:style-name="gr24" draw:text-style-name="P17" draw:layer="layout" svg:width="0.355cm" svg:height="0.412cm" svg:x="15.617cm" svg:y="3.901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0.532cm" svg:height="0.615cm" svg:x="2.504cm" svg:y="4.34cm">
          <draw:text-box>
            <text:p text:style-name="P3"><text:span text:style-name="T1">4°</text:span></text:p>
          </draw:text-box>
        </draw:frame>
        <draw:frame draw:style-name="gr18" draw:text-style-name="P13" draw:layer="layout" svg:width="0.329cm" svg:height="0.378cm" svg:x="2.986cm" svg:y="4.305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3.293cm" svg:height="0.615cm" svg:x="3.088cm" svg:y="4.34cm">
          <draw:text-box>
            <text:p text:style-name="P3"><text:span text:style-name="T1">pour nous apprendre à supporter vaillamment les peines et les </text:span></text:p>
          </draw:text-box>
        </draw:frame>
        <draw:frame draw:style-name="gr3" draw:text-style-name="P4" draw:layer="layout" svg:width="5.275cm" svg:height="0.615cm" svg:x="2.504cm" svg:y="4.95cm">
          <draw:text-box>
            <text:p text:style-name="P3"><text:span text:style-name="T1">souffrances de cette vie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13.271cm" svg:height="0.615cm" svg:x="2.846cm" svg:y="6.169cm">
          <draw:text-box>
            <text:p text:style-name="P3"><text:span text:style-name="T1">88.</text:span><text:span text:style-name="T19"> Pourquoi appelons-nous Jésus Christ notre Rédempteur ?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7cm" svg:height="0.615cm" svg:x="2.504cm" svg:y="7.39cm">
          <draw:text-box>
            <text:p text:style-name="P3"><text:span text:style-name="T1">Nous appelons Jésus-Christ notre Rédempteur, parce que, per sa passion et </text:span></text:p>
          </draw:text-box>
        </draw:frame>
        <draw:frame draw:style-name="gr3" draw:text-style-name="P4" draw:layer="layout" svg:width="15.042cm" svg:height="0.615cm" svg:x="2.504cm" svg:y="7.999cm">
          <draw:text-box>
            <text:p text:style-name="P3"><text:span text:style-name="T1">sa mort, il a satisfait à la justice divine pour tous nos péchés, et nous s </text:span></text:p>
          </draw:text-box>
        </draw:frame>
        <draw:frame draw:style-name="gr3" draw:text-style-name="P4" draw:layer="layout" svg:width="13.841cm" svg:height="0.615cm" svg:x="2.504cm" svg:y="8.609cm">
          <draw:text-box>
            <text:p text:style-name="P3"><text:span text:style-name="T1">délivrés ainsi de la domination du démon et de la mort éternelle. </text:span></text:p>
          </draw:text-box>
        </draw:frame>
        <draw:frame draw:style-name="gr3" draw:text-style-name="P4" draw:layer="layout" svg:width="0.532cm" svg:height="0.615cm" svg:x="2.504cm" svg:y="9.21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9.82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0.43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138cm">
          <draw:text-box>
            <text:p text:style-name="P3"><text:span text:style-name="T3">6</text:span></text:p>
          </draw:text-box>
        </draw:frame>
        <draw:frame draw:style-name="gr3" draw:text-style-name="P4" draw:layer="layout" svg:width="10.562cm" svg:height="0.615cm" svg:x="2.719cm" svg:y="11.036cm">
          <draw:text-box>
            <text:p text:style-name="P3"><text:span text:style-name="T19"><text:s/></text:span><text:span text:style-name="T1">89. Qu'est-ce que le mystère de la Rédemption ? </text:span></text:p>
          </draw:text-box>
        </draw:frame>
        <draw:frame draw:style-name="gr3" draw:text-style-name="P4" draw:layer="layout" svg:width="0.532cm" svg:height="0.615cm" svg:x="2.504cm" svg:y="11.64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292cm" svg:height="0.615cm" svg:x="2.504cm" svg:y="12.255cm">
          <draw:text-box>
            <text:p text:style-name="P3"><text:span text:style-name="T1">Le mystère de la Rédemption est le mystère de Jésus-Christ mort sur la </text:span></text:p>
          </draw:text-box>
        </draw:frame>
        <draw:frame draw:style-name="gr3" draw:text-style-name="P4" draw:layer="layout" svg:width="8.01cm" svg:height="0.615cm" svg:x="2.504cm" svg:y="12.866cm">
          <draw:text-box>
            <text:p text:style-name="P3"><text:span text:style-name="T1">croix pour racheter tous les hommes. </text:span></text:p>
          </draw:text-box>
        </draw:frame>
        <draw:frame draw:style-name="gr3" draw:text-style-name="P4" draw:layer="layout" svg:width="0.532cm" svg:height="0.615cm" svg:x="2.504cm" svg:y="13.47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187cm">
          <draw:text-box>
            <text:p text:style-name="P3"><text:span text:style-name="T3">• </text:span><text:span text:style-name="T35"><text:s/></text:span></text:p>
          </draw:text-box>
        </draw:frame>
        <draw:frame draw:style-name="gr3" draw:text-style-name="P4" draw:layer="layout" svg:width="12.487cm" svg:height="0.615cm" svg:x="2.846cm" svg:y="14.085cm">
          <draw:text-box>
            <text:p text:style-name="P3"><text:span text:style-name="T1">90. </text:span><text:span text:style-name="T19">Pourquoi appelons-nous Jésus-Christ notre Sauveur ? </text:span></text:p>
          </draw:text-box>
        </draw:frame>
        <draw:frame draw:style-name="gr3" draw:text-style-name="P4" draw:layer="layout" svg:width="0.532cm" svg:height="0.615cm" svg:x="2.504cm" svg:y="14.69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789cm" svg:height="0.615cm" svg:x="2.504cm" svg:y="15.305cm">
          <draw:text-box>
            <text:p text:style-name="P3"><text:span text:style-name="T1">Nous appelons Jésus-Christ notre Sauveur, parce que, par sa passion et sa </text:span></text:p>
          </draw:text-box>
        </draw:frame>
        <draw:frame draw:style-name="gr3" draw:text-style-name="P4" draw:layer="layout" svg:width="16cm" svg:height="0.615cm" svg:x="2.504cm" svg:y="15.914cm">
          <draw:text-box>
            <text:p text:style-name="P3"><text:span text:style-name="T1">mort, il nous a mérité la vie de la grâce et le salut éternel, et parce que, par </text:span></text:p>
          </draw:text-box>
        </draw:frame>
        <draw:frame draw:style-name="gr3" draw:text-style-name="P4" draw:layer="layout" svg:width="15.218cm" svg:height="0.615cm" svg:x="2.504cm" svg:y="16.524cm">
          <draw:text-box>
            <text:p text:style-name="P3"><text:span text:style-name="T1">son action continuelle dans notre âme, il nourrit et soutient cette vie en </text:span></text:p>
          </draw:text-box>
        </draw:frame>
        <draw:frame draw:style-name="gr3" draw:text-style-name="P4" draw:layer="layout" svg:width="1.275cm" svg:height="0.615cm" svg:x="2.504cm" svg:y="17.135cm">
          <draw:text-box>
            <text:p text:style-name="P3"><text:span text:style-name="T1">nous. </text:span></text:p>
          </draw:text-box>
        </draw:frame>
        <draw:frame draw:style-name="gr3" draw:text-style-name="P4" draw:layer="layout" svg:width="0.532cm" svg:height="0.615cm" svg:x="2.504cm" svg:y="17.74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443cm">
          <draw:text-box>
            <text:p text:style-name="P3"><text:span text:style-name="T3">• </text:span></text:p>
          </draw:text-box>
        </draw:frame>
        <draw:frame draw:style-name="gr3" draw:text-style-name="P4" draw:layer="layout" svg:width="14.026cm" svg:height="0.615cm" svg:x="2.745cm" svg:y="18.341cm">
          <draw:text-box>
            <text:p text:style-name="P3"><text:span text:style-name="T1">91.</text:span><text:span text:style-name="T19"> Pourquoi appelons-nous Jésus-Christ notre Seigneur et Roi ? </text:span></text:p>
          </draw:text-box>
        </draw:frame>
        <draw:frame draw:style-name="gr3" draw:text-style-name="P4" draw:layer="layout" svg:width="0.532cm" svg:height="0.615cm" svg:x="2.504cm" svg:y="18.95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81cm" svg:height="0.615cm" svg:x="2.504cm" svg:y="19.561cm">
          <draw:text-box>
            <text:p text:style-name="P3"><text:span text:style-name="T1">Nous appelons Jésus-Christ notre Seigneur et Roi. parce qu'il est le Maître </text:span></text:p>
          </draw:text-box>
        </draw:frame>
        <draw:frame draw:style-name="gr3" draw:text-style-name="P4" draw:layer="layout" svg:width="11.525cm" svg:height="0.615cm" svg:x="2.504cm" svg:y="20.171cm">
          <draw:text-box>
            <text:p text:style-name="P3"><text:span text:style-name="T1">souverain de tous les hommes, qu'il a créés et sauvés. </text:span></text:p>
          </draw:text-box>
        </draw:frame>
        <draw:frame draw:style-name="gr3" draw:text-style-name="P4" draw:layer="layout" svg:width="0.532cm" svg:height="0.615cm" svg:x="2.504cm" svg:y="20.7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39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6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2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4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037cm">
          <draw:text-box>
            <text:p text:style-name="P3"><text:span text:style-name="T1"><text:s/></text:span></text:p>
          </draw:text-box>
        </draw:frame>
      </draw:page>
      <draw:page draw:name="page31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11.885cm" svg:height="0.645cm" svg:x="4.562cm" svg:y="2.513cm">
          <draw:text-box>
            <text:p text:style-name="P3"><text:span text:style-name="T11">III. Vie glorieuse de Notre-Seigneur Jésus-Christ. </text:span></text:p>
          </draw:text-box>
        </draw:frame>
        <draw:frame draw:style-name="gr3" draw:text-style-name="P4" draw:layer="layout" svg:width="0.532cm" svg:height="0.615cm" svg:x="2.504cm" svg:y="3.171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0.558cm" svg:height="0.645cm" svg:x="10.522cm" svg:y="3.784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15.574cm" svg:height="0.615cm" svg:x="2.504cm" svg:y="4.429cm">
          <draw:text-box>
            <text:p text:style-name="P3"><text:span text:style-name="T1">Art. 5 <text:s/>: Est descendu aux enfers ; le troisième jour, est ressuscité d'entre </text:span></text:p>
          </draw:text-box>
        </draw:frame>
        <draw:frame draw:style-name="gr3" draw:text-style-name="P4" draw:layer="layout" svg:width="2.223cm" svg:height="0.615cm" svg:x="2.504cm" svg:y="5.039cm">
          <draw:text-box>
            <text:p text:style-name="P3"><text:span text:style-name="T1">les morts ;</text:span></text:p>
          </draw:text-box>
        </draw:frame>
        <draw:frame draw:style-name="gr32" draw:text-style-name="P19" draw:layer="layout" svg:width="0.24cm" svg:height="0.281cm" svg:x="5.096cm" svg:y="5.299cm">
          <draw:text-box>
            <text:p text:style-name="P3"><text:span text:style-name="T52"><text:s/></text:span></text:p>
          </draw:text-box>
        </draw:frame>
        <draw:frame draw:style-name="gr3" draw:text-style-name="P4" draw:layer="layout" svg:width="14.834cm" svg:height="0.615cm" svg:x="2.504cm" svg:y="6.068cm">
          <draw:text-box>
            <text:p text:style-name="P3"><text:span text:style-name="T1">Art. 6 : Est monté aux cieux, est assis à la droite du Dieu le Père tout-</text:span></text:p>
          </draw:text-box>
        </draw:frame>
        <draw:frame draw:style-name="gr3" draw:text-style-name="P4" draw:layer="layout" svg:width="2.164cm" svg:height="0.615cm" svg:x="2.504cm" svg:y="6.678cm">
          <draw:text-box>
            <text:p text:style-name="P3"><text:span text:style-name="T1">puissant ; </text:span></text:p>
          </draw:text-box>
        </draw:frame>
        <draw:frame draw:style-name="gr3" draw:text-style-name="P4" draw:layer="layout" svg:width="11.378cm" svg:height="0.615cm" svg:x="2.504cm" svg:y="7.707cm">
          <draw:text-box>
            <text:p text:style-name="P3"><text:span text:style-name="T1">Art. 7 <text:s/>: D'où il viendra juger les vivant, et les morts. </text:span></text:p>
          </draw:text-box>
        </draw:frame>
        <draw:frame draw:style-name="gr3" draw:text-style-name="P4" draw:layer="layout" svg:width="0.532cm" svg:height="0.615cm" svg:x="2.504cm" svg:y="8.31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029cm">
          <draw:text-box>
            <text:p text:style-name="P3"><text:span text:style-name="T3">6</text:span></text:p>
          </draw:text-box>
        </draw:frame>
        <draw:frame draw:style-name="gr3" draw:text-style-name="P4" draw:layer="layout" svg:width="15.861cm" svg:height="0.615cm" svg:x="2.719cm" svg:y="8.927cm">
          <draw:text-box>
            <text:p text:style-name="P3"><text:span text:style-name="T19"><text:s/></text:span><text:span text:style-name="T1">92.</text:span><text:span text:style-name="T19"> Qu'entend-on par les enfers où l'âme de Jésus-Christ est descendue ? </text:span></text:p>
          </draw:text-box>
        </draw:frame>
        <draw:frame draw:style-name="gr3" draw:text-style-name="P4" draw:layer="layout" svg:width="0.532cm" svg:height="0.615cm" svg:x="2.504cm" svg:y="9.53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8.987cm" svg:height="0.615cm" svg:x="2.504cm" svg:y="10.146cm">
          <draw:text-box>
            <text:p text:style-name="P3"><text:span text:style-name="T1">Par les enfers où l’âme de Jésus-Christ est</text:span></text:p>
          </draw:text-box>
        </draw:frame>
        <draw:frame draw:style-name="gr24" draw:text-style-name="P17" draw:layer="layout" svg:width="0.355cm" svg:height="0.412cm" svg:x="11.437cm" svg:y="10.305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6.825cm" svg:height="0.615cm" svg:x="11.526cm" svg:y="10.146cm">
          <draw:text-box>
            <text:p text:style-name="P3"><text:span text:style-name="T1">descendue, on entend le lieu où </text:span></text:p>
          </draw:text-box>
        </draw:frame>
        <draw:frame draw:style-name="gr3" draw:text-style-name="P4" draw:layer="layout" svg:width="12.82cm" svg:height="0.615cm" svg:x="2.504cm" svg:y="10.756cm">
          <draw:text-box>
            <text:p text:style-name="P3"><text:span text:style-name="T1">les âmes des justes séjournaient en attendant la rédemption. </text:span></text:p>
          </draw:text-box>
        </draw:frame>
        <draw:frame draw:style-name="gr3" draw:text-style-name="P4" draw:layer="layout" svg:width="0.532cm" svg:height="0.615cm" svg:x="2.504cm" svg:y="11.36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078cm">
          <draw:text-box>
            <text:p text:style-name="P3"><text:span text:style-name="T3">6</text:span></text:p>
          </draw:text-box>
        </draw:frame>
        <draw:frame draw:style-name="gr18" draw:text-style-name="P13" draw:layer="layout" svg:width="0.329cm" svg:height="0.378cm" svg:x="2.719cm" svg:y="12.157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2.897cm" svg:height="0.615cm" svg:x="2.808cm" svg:y="11.976cm">
          <draw:text-box>
            <text:p text:style-name="P3"><text:span text:style-name="T1">93</text:span><text:span text:style-name="T19">. Comment Jésus-Christ a-t-il été glorifié après sa mort ? </text:span></text:p>
          </draw:text-box>
        </draw:frame>
        <draw:frame draw:style-name="gr18" draw:text-style-name="P13" draw:layer="layout" svg:width="0.329cm" svg:height="0.378cm" svg:x="2.504cm" svg:y="12.576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5.056cm" svg:height="0.615cm" svg:x="2.504cm" svg:y="12.967cm">
          <draw:text-box>
            <text:p text:style-name="P3"><text:span text:style-name="T1">Après sa mort, Jésus-Christ est ressuscité et monté aux cieux, où il est </text:span></text:p>
          </draw:text-box>
        </draw:frame>
        <draw:frame draw:style-name="gr3" draw:text-style-name="P4" draw:layer="layout" svg:width="9.831cm" svg:height="0.615cm" svg:x="2.504cm" svg:y="13.577cm">
          <draw:text-box>
            <text:p text:style-name="P3"><text:span text:style-name="T1">assis à la droite de Dieu le Père tout-puissant. </text:span></text:p>
          </draw:text-box>
        </draw:frame>
        <draw:frame draw:style-name="gr3" draw:text-style-name="P4" draw:layer="layout" svg:width="0.532cm" svg:height="0.615cm" svg:x="2.504cm" svg:y="14.18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4.79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885cm" svg:y="15.45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156cm">
          <draw:text-box>
            <text:p text:style-name="P3"><text:span text:style-name="T3">3</text:span></text:p>
          </draw:text-box>
        </draw:frame>
        <draw:frame draw:style-name="gr18" draw:text-style-name="P13" draw:layer="layout" svg:width="0.329cm" svg:height="0.378cm" svg:x="2.719cm" svg:y="16.235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1.835cm" svg:height="0.615cm" svg:x="2.808cm" svg:y="16.054cm">
          <draw:text-box>
            <text:p text:style-name="P3"><text:span text:style-name="T1">94. </text:span><text:span text:style-name="T19">Qu'entend-on par la résurrection de Jésus-Christ ? </text:span></text:p>
          </draw:text-box>
        </draw:frame>
        <draw:frame draw:style-name="gr18" draw:text-style-name="P13" draw:layer="layout" svg:width="0.329cm" svg:height="0.378cm" svg:x="2.504cm" svg:y="16.654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6.135cm" svg:height="0.615cm" svg:x="2.504cm" svg:y="17.046cm">
          <draw:text-box>
            <text:p text:style-name="P3"><text:span text:style-name="T1">Par ta résurrection de Jésus-Christ on entend que, le troisième jour après sa </text:span></text:p>
          </draw:text-box>
        </draw:frame>
        <draw:frame draw:style-name="gr3" draw:text-style-name="P4" draw:layer="layout" svg:width="15.634cm" svg:height="0.615cm" svg:x="2.504cm" svg:y="17.655cm">
          <draw:text-box>
            <text:p text:style-name="P3"><text:span text:style-name="T1">mort. Jésus-Christ unit de nouveau son âme à son corps et sortit glorieux </text:span></text:p>
          </draw:text-box>
        </draw:frame>
        <draw:frame draw:style-name="gr3" draw:text-style-name="P4" draw:layer="layout" svg:width="2.77cm" svg:height="0.615cm" svg:x="2.504cm" svg:y="18.265cm">
          <draw:text-box>
            <text:p text:style-name="P3"><text:span text:style-name="T1">du tombeau. </text:span></text:p>
          </draw:text-box>
        </draw:frame>
        <draw:frame draw:style-name="gr3" draw:text-style-name="P4" draw:layer="layout" svg:width="0.532cm" svg:height="0.615cm" svg:x="2.504cm" svg:y="18.875cm">
          <draw:text-box>
            <text:p text:style-name="P3"><text:span text:style-name="T1"><text:s/></text:span></text:p>
          </draw:text-box>
        </draw:frame>
        <draw:frame draw:style-name="gr33" draw:text-style-name="P6" draw:layer="layout" svg:width="0.515cm" svg:height="0.56cm" svg:x="2.504cm" svg:y="19.587cm">
          <draw:text-box>
            <text:p text:style-name="P3"><text:span text:style-name="T53">1</text:span></text:p>
          </draw:text-box>
        </draw:frame>
        <draw:frame draw:style-name="gr34" draw:text-style-name="P15" draw:layer="layout" svg:width="0.38cm" svg:height="0.42cm" svg:x="2.783cm" svg:y="19.677cm">
          <draw:text-box>
            <text:p text:style-name="P3"><text:span text:style-name="T54"><text:s/></text:span></text:p>
          </draw:text-box>
        </draw:frame>
        <draw:frame draw:style-name="gr3" draw:text-style-name="P4" draw:layer="layout" svg:width="15.526cm" svg:height="0.615cm" svg:x="2.885cm" svg:y="19.485cm">
          <draw:text-box>
            <text:p text:style-name="P3"><text:span text:style-name="T1">95.</text:span><text:span text:style-name="T19"> Quelle est la fête qui nous rappelle la résurrection de Jésus-Christ ? </text:span></text:p>
          </draw:text-box>
        </draw:frame>
        <draw:frame draw:style-name="gr34" draw:text-style-name="P15" draw:layer="layout" svg:width="0.38cm" svg:height="0.42cm" svg:x="2.504cm" svg:y="20.096cm">
          <draw:text-box>
            <text:p text:style-name="P3"><text:span text:style-name="T54"><text:s/></text:span></text:p>
          </draw:text-box>
        </draw:frame>
        <draw:frame draw:style-name="gr3" draw:text-style-name="P4" draw:layer="layout" svg:width="15.418cm" svg:height="0.615cm" svg:x="2.504cm" svg:y="20.463cm">
          <draw:text-box>
            <text:p text:style-name="P3"><text:span text:style-name="T1">C'est la fête de Pâques qui nous rappelle ta résurrection de Jésus-Christ. </text:span></text:p>
          </draw:text-box>
        </draw:frame>
        <draw:frame draw:style-name="gr3" draw:text-style-name="P4" draw:layer="layout" svg:width="0.532cm" svg:height="0.615cm" svg:x="2.504cm" svg:y="21.0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772cm">
          <draw:text-box>
            <text:p text:style-name="P3"><text:span text:style-name="T3">6</text:span></text:p>
          </draw:text-box>
        </draw:frame>
        <draw:frame draw:style-name="gr3" draw:text-style-name="P4" draw:layer="layout" svg:width="0.801cm" svg:height="0.615cm" svg:x="2.719cm" svg:y="21.67cm">
          <draw:text-box>
            <text:p text:style-name="P3"><text:span text:style-name="T1"><text:s/></text:span><text:span text:style-name="T1">96.</text:span></text:p>
          </draw:text-box>
        </draw:frame>
        <draw:frame draw:style-name="gr35" draw:text-style-name="P20" draw:layer="layout" svg:width="0.278cm" svg:height="0.323cm" svg:x="3.546cm" svg:y="21.896cm">
          <draw:text-box>
            <text:p text:style-name="P3"><text:span text:style-name="T55"><text:s text:c="2"/></text:span></text:p>
          </draw:text-box>
        </draw:frame>
        <draw:frame draw:style-name="gr3" draw:text-style-name="P4" draw:layer="layout" svg:width="14.096cm" svg:height="0.615cm" svg:x="3.698cm" svg:y="21.67cm">
          <draw:text-box>
            <text:p text:style-name="P3"><text:span text:style-name="T19">Quels signes de sa passion Jésus-Christ a-t-il conservés dans son </text:span></text:p>
          </draw:text-box>
        </draw:frame>
        <draw:frame draw:style-name="gr3" draw:text-style-name="P4" draw:layer="layout" svg:width="3.629cm" svg:height="0.615cm" svg:x="2.504cm" svg:y="22.28cm">
          <draw:text-box>
            <text:p text:style-name="P3"><text:span text:style-name="T19">corps glorieux ? </text:span></text:p>
          </draw:text-box>
        </draw:frame>
        <draw:frame draw:style-name="gr35" draw:text-style-name="P20" draw:layer="layout" svg:width="0.278cm" svg:height="0.323cm" svg:x="2.504cm" svg:y="22.887cm">
          <draw:text-box>
            <text:p text:style-name="P3"><text:span text:style-name="T55"><text:s/></text:span></text:p>
          </draw:text-box>
        </draw:frame>
        <draw:frame draw:style-name="gr3" draw:text-style-name="P4" draw:layer="layout" svg:width="15.47cm" svg:height="0.615cm" svg:x="2.504cm" svg:y="23.22cm">
          <draw:text-box>
            <text:p text:style-name="P3"><text:span text:style-name="T1">Jésus a conservé les cinq plaies dans son corps glorieux, pour confirmer </text:span></text:p>
          </draw:text-box>
        </draw:frame>
        <draw:frame draw:style-name="gr3" draw:text-style-name="P4" draw:layer="layout" svg:width="14.996cm" svg:height="0.615cm" svg:x="2.504cm" svg:y="23.83cm">
          <draw:text-box>
            <text:p text:style-name="P3"><text:span text:style-name="T1">ainsi sa résurrection, pour les montrer à tous les hommes au jugement </text:span></text:p>
          </draw:text-box>
        </draw:frame>
        <draw:frame draw:style-name="gr3" draw:text-style-name="P4" draw:layer="layout" svg:width="8.497cm" svg:height="0.615cm" svg:x="2.504cm" svg:y="24.44cm">
          <draw:text-box>
            <text:p text:style-name="P3"><text:span text:style-name="T1">dernier et aux bienheureux dans le ciel. </text:span></text:p>
          </draw:text-box>
        </draw:frame>
        <draw:frame draw:style-name="gr3" draw:text-style-name="P4" draw:layer="layout" svg:width="0.532cm" svg:height="0.615cm" svg:x="2.504cm" svg:y="25.03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4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257cm">
          <draw:text-box>
            <text:p text:style-name="P3"><text:span text:style-name="T1"><text:s/></text:span></text:p>
          </draw:text-box>
        </draw:frame>
      </draw:page>
      <draw:page draw:name="page32" draw:style-name="dp1" draw:master-page-name="master-page16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6</text:span></text:p>
          </draw:text-box>
        </draw:frame>
        <draw:frame draw:style-name="gr3" draw:text-style-name="P4" draw:layer="layout" svg:width="10.404cm" svg:height="0.615cm" svg:x="2.719cm" svg:y="2.523cm">
          <draw:text-box>
            <text:p text:style-name="P3"><text:span text:style-name="T1"><text:s/></text:span><text:span text:style-name="T1">97.</text:span><text:span text:style-name="T19"> Que fit Jésus-Christ après sa résurrection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29cm" svg:height="0.615cm" svg:x="2.504cm" svg:y="3.743cm">
          <draw:text-box>
            <text:p text:style-name="P3"><text:span text:style-name="T1">Après sa résurrection, Jésus-Christ apparut plusieurs fois à ses disciples et </text:span></text:p>
          </draw:text-box>
        </draw:frame>
        <draw:frame draw:style-name="gr3" draw:text-style-name="P4" draw:layer="layout" svg:width="16.245cm" svg:height="0.615cm" svg:x="2.504cm" svg:y="4.34cm">
          <draw:text-box>
            <text:p text:style-name="P3"><text:span text:style-name="T1">surtout à ses Apôtres ; Il acheva de les instruire et conféra à Pierre l'autorité </text:span></text:p>
          </draw:text-box>
        </draw:frame>
        <draw:frame draw:style-name="gr3" draw:text-style-name="P4" draw:layer="layout" svg:width="4.894cm" svg:height="0.615cm" svg:x="2.504cm" svg:y="4.95cm">
          <draw:text-box>
            <text:p text:style-name="P3"><text:span text:style-name="T1">suprême dans l'Église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1</text:span></text:p>
          </draw:text-box>
        </draw:frame>
        <draw:frame draw:style-name="gr3" draw:text-style-name="P4" draw:layer="layout" svg:width="0.801cm" svg:height="0.615cm" svg:x="2.719cm" svg:y="6.169cm">
          <draw:text-box>
            <text:p text:style-name="P3"><text:span text:style-name="T1"><text:s/></text:span><text:span text:style-name="T1">98.</text:span></text:p>
          </draw:text-box>
        </draw:frame>
        <draw:frame draw:style-name="gr12" draw:text-style-name="P10" draw:layer="layout" svg:width="0.367cm" svg:height="0.429cm" svg:x="3.508cm" svg:y="6.316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8.988cm" svg:height="0.615cm" svg:x="3.597cm" svg:y="6.169cm">
          <draw:text-box>
            <text:p text:style-name="P3"><text:span text:style-name="T19">Quand Jésus-Christ est-il monté au ciel ? </text:span></text:p>
          </draw:text-box>
        </draw:frame>
        <draw:frame draw:style-name="gr12" draw:text-style-name="P10" draw:layer="layout" svg:width="0.367cm" svg:height="0.429cm" svg:x="2.504cm" svg:y="6.787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12.583cm" svg:height="0.615cm" svg:x="2.504cm" svg:y="7.212cm">
          <draw:text-box>
            <text:p text:style-name="P3"><text:span text:style-name="T1">Jésus-Christ est monté au ciel le quarantième jour après sa </text:span></text:p>
          </draw:text-box>
        </draw:frame>
        <draw:frame draw:style-name="gr3" draw:text-style-name="P4" draw:layer="layout" svg:width="10.459cm" svg:height="0.615cm" svg:x="2.504cm" svg:y="7.821cm">
          <draw:text-box>
            <text:p text:style-name="P3"><text:span text:style-name="T1">résurrection : nous appelons ce jour l'Ascension. </text:span></text:p>
          </draw:text-box>
        </draw:frame>
        <draw:frame draw:style-name="gr3" draw:text-style-name="P4" draw:layer="layout" svg:width="0.532cm" svg:height="0.615cm" svg:x="2.504cm" svg:y="8.41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13cm">
          <draw:text-box>
            <text:p text:style-name="P3"><text:span text:style-name="T3">6</text:span></text:p>
          </draw:text-box>
        </draw:frame>
        <draw:frame draw:style-name="gr3" draw:text-style-name="P4" draw:layer="layout" svg:width="15.743cm" svg:height="0.615cm" svg:x="2.719cm" svg:y="9.029cm">
          <draw:text-box>
            <text:p text:style-name="P3"><text:span text:style-name="T1"><text:s/></text:span><text:span text:style-name="T1">99.</text:span><text:span text:style-name="T19"> Que veut-on dire en affirmant que Jésus-Christ st assis à ta droite de </text:span></text:p>
          </draw:text-box>
        </draw:frame>
        <draw:frame draw:style-name="gr3" draw:text-style-name="P4" draw:layer="layout" svg:width="3.209cm" svg:height="0.615cm" svg:x="2.504cm" svg:y="9.638cm">
          <draw:text-box>
            <text:p text:style-name="P3"><text:span text:style-name="T19">Dieu le Père ? </text:span></text:p>
          </draw:text-box>
        </draw:frame>
        <draw:frame draw:style-name="gr3" draw:text-style-name="P4" draw:layer="layout" svg:width="0.532cm" svg:height="0.615cm" svg:x="2.504cm" svg:y="10.24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741cm" svg:height="0.615cm" svg:x="2.504cm" svg:y="10.858cm">
          <draw:text-box>
            <text:p text:style-name="P3"><text:span text:style-name="T1">En affirmant que Jésus-Christ est assis à la droite le Dieu le Père, on veut </text:span></text:p>
          </draw:text-box>
        </draw:frame>
        <draw:frame draw:style-name="gr3" draw:text-style-name="P4" draw:layer="layout" svg:width="15.662cm" svg:height="0.615cm" svg:x="2.504cm" svg:y="11.468cm">
          <draw:text-box>
            <text:p text:style-name="P3"><text:span text:style-name="T1">dire que Jésus, comme tomme, est élevé au-dessus de tous les anges et te </text:span></text:p>
          </draw:text-box>
        </draw:frame>
        <draw:frame draw:style-name="gr3" draw:text-style-name="P4" draw:layer="layout" svg:width="15.722cm" svg:height="0.615cm" svg:x="2.504cm" svg:y="12.077cm">
          <draw:text-box>
            <text:p text:style-name="P3"><text:span text:style-name="T1">tous les saints, et jouit avec son Père du souverain bonheur et de la gloire </text:span></text:p>
          </draw:text-box>
        </draw:frame>
        <draw:frame draw:style-name="gr3" draw:text-style-name="P4" draw:layer="layout" svg:width="2.074cm" svg:height="0.615cm" svg:x="2.504cm" svg:y="12.687cm">
          <draw:text-box>
            <text:p text:style-name="P3"><text:span text:style-name="T1">suprême.</text:span><text:span text:style-name="T19"> </text:span></text:p>
          </draw:text-box>
        </draw:frame>
        <draw:frame draw:style-name="gr3" draw:text-style-name="P4" draw:layer="layout" svg:width="0.532cm" svg:height="0.615cm" svg:x="2.504cm" svg:y="13.29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009cm">
          <draw:text-box>
            <text:p text:style-name="P3"><text:span text:style-name="T3">4 </text:span></text:p>
          </draw:text-box>
        </draw:frame>
        <draw:frame draw:style-name="gr3" draw:text-style-name="P4" draw:layer="layout" svg:width="12.62cm" svg:height="0.615cm" svg:x="2.821cm" svg:y="13.907cm">
          <draw:text-box>
            <text:p text:style-name="P3"><text:span text:style-name="T1">100.</text:span><text:span text:style-name="T19"> Jésus-Christ reparaîtra-t-I1 visiblement sur la terre ? </text:span></text:p>
          </draw:text-box>
        </draw:frame>
        <draw:frame draw:style-name="gr3" draw:text-style-name="P4" draw:layer="layout" svg:width="0.532cm" svg:height="0.615cm" svg:x="2.504cm" svg:y="14.51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1cm" svg:height="0.615cm" svg:x="2.504cm" svg:y="15.127cm">
          <draw:text-box>
            <text:p text:style-name="P3"><text:span text:style-name="T1">Jésus-Christ reparaîtra visiblement sur la terre à la fin du monde, quand il </text:span></text:p>
          </draw:text-box>
        </draw:frame>
        <draw:frame draw:style-name="gr3" draw:text-style-name="P4" draw:layer="layout" svg:width="16.017cm" svg:height="0.615cm" svg:x="2.504cm" svg:y="15.724cm">
          <draw:text-box>
            <text:p text:style-name="P3"><text:span text:style-name="T1">viendra juger tous les hommes ; mais le jour de ce second avènement nous </text:span></text:p>
          </draw:text-box>
        </draw:frame>
        <draw:frame draw:style-name="gr3" draw:text-style-name="P4" draw:layer="layout" svg:width="2.711cm" svg:height="0.615cm" svg:x="2.504cm" svg:y="16.334cm">
          <draw:text-box>
            <text:p text:style-name="P3"><text:span text:style-name="T1">est inconnu. </text:span></text:p>
          </draw:text-box>
        </draw:frame>
        <draw:frame draw:style-name="gr3" draw:text-style-name="P4" draw:layer="layout" svg:width="0.532cm" svg:height="0.615cm" svg:x="2.504cm" svg:y="16.94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7.55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16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77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3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99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60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21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82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41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0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6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24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859cm">
          <draw:text-box>
            <text:p text:style-name="P3"><text:span text:style-name="T1"><text:s/></text:span></text:p>
          </draw:text-box>
        </draw:frame>
      </draw:page>
      <draw:page draw:name="page3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7" draw:text-style-name="P12" draw:layer="layout" svg:width="7.448cm" svg:height="0.733cm" svg:x="6.888cm" svg:y="2.535cm">
          <draw:text-box>
            <text:p text:style-name="P3"><text:span text:style-name="T36">DIEU LE SAINT-ESPRIT <text:s/></text:span></text:p>
          </draw:text-box>
        </draw:frame>
        <draw:frame draw:style-name="gr17" draw:text-style-name="P12" draw:layer="layout" svg:width="7.689cm" svg:height="0.733cm" svg:x="6.71cm" svg:y="3.36cm">
          <draw:text-box>
            <text:p text:style-name="P3"><text:span text:style-name="T36">ET LA SANCTIFICATION </text:span></text:p>
          </draw:text-box>
        </draw:frame>
        <draw:frame draw:style-name="gr11" draw:text-style-name="P9" draw:layer="layout" svg:width="4.676cm" svg:height="0.645cm" svg:x="8.158cm" svg:y="4.61cm">
          <draw:text-box>
            <text:p text:style-name="P3"><text:span text:style-name="T10">SEPTIÈME LEÇON</text:span></text:p>
          </draw:text-box>
        </draw:frame>
        <draw:frame draw:style-name="gr12" draw:text-style-name="P10" draw:layer="layout" svg:width="0.367cm" svg:height="0.429cm" svg:x="12.873cm" svg:y="4.78cm">
          <draw:text-box>
            <text:p text:style-name="P3"><text:span text:style-name="T43"><text:s text:c="2"/></text:span></text:p>
          </draw:text-box>
        </draw:frame>
        <draw:frame draw:style-name="gr11" draw:text-style-name="P9" draw:layer="layout" svg:width="3.962cm" svg:height="0.645cm" svg:x="8.59cm" svg:y="6.172cm">
          <draw:text-box>
            <text:p text:style-name="P3"><text:span text:style-name="T11">Le Saint-Esprit. </text:span></text:p>
          </draw:text-box>
        </draw:frame>
        <draw:frame draw:style-name="gr3" draw:text-style-name="P4" draw:layer="layout" svg:width="0.532cm" svg:height="0.615cm" svg:x="2.504cm" svg:y="6.83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7.004cm" svg:height="0.615cm" svg:x="2.504cm" svg:y="7.428cm">
          <draw:text-box>
            <text:p text:style-name="P3"><text:span text:style-name="T1">Art. 8 : Je crois au Saint-Esprit ; </text:span></text:p>
          </draw:text-box>
        </draw:frame>
        <draw:frame draw:style-name="gr3" draw:text-style-name="P4" draw:layer="layout" svg:width="0.532cm" svg:height="0.615cm" svg:x="2.504cm" svg:y="8.03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749cm">
          <draw:text-box>
            <text:p text:style-name="P3"><text:span text:style-name="T3">3</text:span></text:p>
          </draw:text-box>
        </draw:frame>
        <draw:frame draw:style-name="gr3" draw:text-style-name="P4" draw:layer="layout" svg:width="0.935cm" svg:height="0.615cm" svg:x="2.719cm" svg:y="8.647cm">
          <draw:text-box>
            <text:p text:style-name="P3"><text:span text:style-name="T1"><text:s/></text:span><text:span text:style-name="T1">101</text:span></text:p>
          </draw:text-box>
        </draw:frame>
        <draw:frame draw:style-name="gr12" draw:text-style-name="P10" draw:layer="layout" svg:width="0.367cm" svg:height="0.429cm" svg:x="3.66cm" svg:y="8.794cm">
          <draw:text-box>
            <text:p text:style-name="P3"><text:span text:style-name="T12">.</text:span><text:span text:style-name="T8"> </text:span></text:p>
          </draw:text-box>
        </draw:frame>
        <draw:frame draw:style-name="gr3" draw:text-style-name="P4" draw:layer="layout" svg:width="6.673cm" svg:height="0.615cm" svg:x="3.838cm" svg:y="8.647cm">
          <draw:text-box>
            <text:p text:style-name="P3"><text:span text:style-name="T19">Qu'est-ce que le Saint-Esprit ? </text:span></text:p>
          </draw:text-box>
        </draw:frame>
        <draw:frame draw:style-name="gr12" draw:text-style-name="P10" draw:layer="layout" svg:width="0.367cm" svg:height="0.429cm" svg:x="2.504cm" svg:y="9.265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13.112cm" svg:height="0.615cm" svg:x="2.504cm" svg:y="9.689cm">
          <draw:text-box>
            <text:p text:style-name="P3"><text:span text:style-name="T1">Le Saint-Esprit est la troisième personne de la Sainte Trinité. </text:span></text:p>
          </draw:text-box>
        </draw:frame>
        <draw:frame draw:style-name="gr3" draw:text-style-name="P4" draw:layer="layout" svg:width="0.532cm" svg:height="0.615cm" svg:x="2.504cm" svg:y="10.29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011cm">
          <draw:text-box>
            <text:p text:style-name="P3"><text:span text:style-name="T3">6</text:span></text:p>
          </draw:text-box>
        </draw:frame>
        <draw:frame draw:style-name="gr18" draw:text-style-name="P13" draw:layer="layout" svg:width="0.329cm" svg:height="0.378cm" svg:x="2.719cm" svg:y="11.0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802cm" svg:height="0.615cm" svg:x="2.808cm" svg:y="10.909cm">
          <draw:text-box>
            <text:p text:style-name="P3"><text:span text:style-name="T1">102</text:span></text:p>
          </draw:text-box>
        </draw:frame>
        <draw:frame draw:style-name="gr12" draw:text-style-name="P10" draw:layer="layout" svg:width="0.367cm" svg:height="0.429cm" svg:x="3.597cm" svg:y="11.056cm">
          <draw:text-box>
            <text:p text:style-name="P3"><text:span text:style-name="T8">. </text:span></text:p>
          </draw:text-box>
        </draw:frame>
        <draw:frame draw:style-name="gr3" draw:text-style-name="P4" draw:layer="layout" svg:width="10.316cm" svg:height="0.615cm" svg:x="3.774cm" svg:y="10.909cm">
          <draw:text-box>
            <text:p text:style-name="P3"><text:span text:style-name="T19">Qu'attribue-t-on spécialement au Saint-Esprit ? </text:span></text:p>
          </draw:text-box>
        </draw:frame>
        <draw:frame draw:style-name="gr18" draw:text-style-name="P13" draw:layer="layout" svg:width="0.329cm" svg:height="0.378cm" svg:x="2.504cm" svg:y="11.50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15cm" svg:height="0.615cm" svg:x="2.504cm" svg:y="11.899cm">
          <draw:text-box>
            <text:p text:style-name="P3"><text:span text:style-name="T1">On attribue spécialement au Saint-Esprit la sainteté et l'œuvre de notre </text:span></text:p>
          </draw:text-box>
        </draw:frame>
        <draw:frame draw:style-name="gr3" draw:text-style-name="P4" draw:layer="layout" svg:width="3.14cm" svg:height="0.615cm" svg:x="2.504cm" svg:y="12.509cm">
          <draw:text-box>
            <text:p text:style-name="P3"><text:span text:style-name="T1">sanctification. </text:span></text:p>
          </draw:text-box>
        </draw:frame>
        <draw:frame draw:style-name="gr3" draw:text-style-name="P4" draw:layer="layout" svg:width="0.532cm" svg:height="0.615cm" svg:x="2.504cm" svg:y="13.1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831cm">
          <draw:text-box>
            <text:p text:style-name="P3"><text:span text:style-name="T3">3</text:span></text:p>
          </draw:text-box>
        </draw:frame>
        <draw:frame draw:style-name="gr3" draw:text-style-name="P4" draw:layer="layout" svg:width="13.365cm" svg:height="0.615cm" svg:x="2.719cm" svg:y="13.729cm">
          <draw:text-box>
            <text:p text:style-name="P3"><text:span text:style-name="T19"><text:s/></text:span><text:span text:style-name="T1">103</text:span><text:span text:style-name="T19">. Le Saint-Esprit est-il descendu visiblement sur la terre ? </text:span></text:p>
          </draw:text-box>
        </draw:frame>
        <draw:frame draw:style-name="gr3" draw:text-style-name="P4" draw:layer="layout" svg:width="0.532cm" svg:height="0.615cm" svg:x="2.504cm" svg:y="14.33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31cm" svg:height="0.615cm" svg:x="2.504cm" svg:y="14.937cm">
          <draw:text-box>
            <text:p text:style-name="P3"><text:span text:style-name="T1">Oui, le Saint-Esprit est descendu visiblement sur Jésus-Christ, le jour de </text:span></text:p>
          </draw:text-box>
        </draw:frame>
        <draw:frame draw:style-name="gr3" draw:text-style-name="P4" draw:layer="layout" svg:width="15.965cm" svg:height="0.615cm" svg:x="2.504cm" svg:y="15.546cm">
          <draw:text-box>
            <text:p text:style-name="P3"><text:span text:style-name="T1">son baptême, sous la forme d'une colombe, et sur les Apôtres, le jour de la </text:span></text:p>
          </draw:text-box>
        </draw:frame>
        <draw:frame draw:style-name="gr3" draw:text-style-name="P4" draw:layer="layout" svg:width="9.326cm" svg:height="0.615cm" svg:x="2.504cm" svg:y="16.156cm">
          <draw:text-box>
            <text:p text:style-name="P3"><text:span text:style-name="T1">Pentecôte, sous la forme de langues de feu. </text:span></text:p>
          </draw:text-box>
        </draw:frame>
        <draw:frame draw:style-name="gr3" draw:text-style-name="P4" draw:layer="layout" svg:width="0.532cm" svg:height="0.615cm" svg:x="2.504cm" svg:y="16.76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7.478cm">
          <draw:text-box>
            <text:p text:style-name="P3"><text:span text:style-name="T3">6</text:span><text:span text:style-name="T35"> </text:span></text:p>
          </draw:text-box>
        </draw:frame>
        <draw:frame draw:style-name="gr3" draw:text-style-name="P4" draw:layer="layout" svg:width="4.858cm" svg:height="0.615cm" svg:x="2.821cm" svg:y="17.376cm">
          <draw:text-box>
            <text:p text:style-name="P3"><text:span text:style-name="T1">104.</text:span><text:span text:style-name="T19"> Comment le Saint</text:span></text:p>
          </draw:text-box>
        </draw:frame>
        <draw:frame draw:style-name="gr22" draw:text-style-name="P15" draw:layer="layout" svg:width="0.317cm" svg:height="0.365cm" svg:x="7.65cm" svg:y="17.568cm">
          <draw:text-box>
            <text:p text:style-name="P3"><text:span text:style-name="T42">-</text:span></text:p>
          </draw:text-box>
        </draw:frame>
        <draw:frame draw:style-name="gr3" draw:text-style-name="P4" draw:layer="layout" svg:width="2.268cm" svg:height="0.615cm" svg:x="7.79cm" svg:y="17.376cm">
          <draw:text-box>
            <text:p text:style-name="P3"><text:span text:style-name="T19">Esprit agit</text:span></text:p>
          </draw:text-box>
        </draw:frame>
        <draw:frame draw:style-name="gr22" draw:text-style-name="P15" draw:layer="layout" svg:width="0.317cm" svg:height="0.365cm" svg:x="10.052cm" svg:y="17.568cm">
          <draw:text-box>
            <text:p text:style-name="P3"><text:span text:style-name="T42">-</text:span></text:p>
          </draw:text-box>
        </draw:frame>
        <draw:frame draw:style-name="gr3" draw:text-style-name="P4" draw:layer="layout" svg:width="3.699cm" svg:height="0.615cm" svg:x="10.179cm" svg:y="17.376cm">
          <draw:text-box>
            <text:p text:style-name="P3"><text:span text:style-name="T19">il dans l'Église ? </text:span></text:p>
          </draw:text-box>
        </draw:frame>
        <draw:frame draw:style-name="gr3" draw:text-style-name="P4" draw:layer="layout" svg:width="0.532cm" svg:height="0.615cm" svg:x="2.504cm" svg:y="17.98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69cm" svg:height="0.615cm" svg:x="2.504cm" svg:y="18.595cm">
          <draw:text-box>
            <text:p text:style-name="P3"><text:span text:style-name="T1">Le Saint-Esprit anime et vivifie l'Église ; il la dirige infailliblement dans la </text:span></text:p>
          </draw:text-box>
        </draw:frame>
        <draw:frame draw:style-name="gr3" draw:text-style-name="P4" draw:layer="layout" svg:width="13.869cm" svg:height="0.615cm" svg:x="2.504cm" svg:y="19.206cm">
          <draw:text-box>
            <text:p text:style-name="P3"><text:span text:style-name="T1">voie de la vérité et de la sainteté ; il est comme l'âme de l'Église. </text:span></text:p>
          </draw:text-box>
        </draw:frame>
        <draw:frame draw:style-name="gr3" draw:text-style-name="P4" draw:layer="layout" svg:width="0.532cm" svg:height="0.615cm" svg:x="2.504cm" svg:y="19.81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0.527cm">
          <draw:text-box>
            <text:p text:style-name="P3"><text:span text:style-name="T3">6</text:span></text:p>
          </draw:text-box>
        </draw:frame>
        <draw:frame draw:style-name="gr3" draw:text-style-name="P4" draw:layer="layout" svg:width="11.831cm" svg:height="0.615cm" svg:x="2.719cm" svg:y="20.425cm">
          <draw:text-box>
            <text:p text:style-name="P3"><text:span text:style-name="T19"><text:s/></text:span><text:span text:style-name="T1">105.</text:span><text:span text:style-name="T19"> Comment le Saint-Esprit agit-il dans les fidèles ? </text:span></text:p>
          </draw:text-box>
        </draw:frame>
        <draw:frame draw:style-name="gr3" draw:text-style-name="P4" draw:layer="layout" svg:width="0.532cm" svg:height="0.615cm" svg:x="2.504cm" svg:y="21.03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224cm" svg:height="0.615cm" svg:x="2.504cm" svg:y="21.632cm">
          <draw:text-box>
            <text:p text:style-name="P3"><text:span text:style-name="T1">Le Saint-Esprit habite dans les âmes des fidèles : par ses grâces et ses dons, </text:span></text:p>
          </draw:text-box>
        </draw:frame>
        <draw:frame draw:style-name="gr3" draw:text-style-name="P4" draw:layer="layout" svg:width="10.732cm" svg:height="0.615cm" svg:x="2.504cm" svg:y="22.242cm">
          <draw:text-box>
            <text:p text:style-name="P3"><text:span text:style-name="T1">il les éclaire, les fortifie, les dirige et les sanctifie. </text:span></text:p>
          </draw:text-box>
        </draw:frame>
        <draw:frame draw:style-name="gr3" draw:text-style-name="P4" draw:layer="layout" svg:width="0.532cm" svg:height="0.615cm" svg:x="2.504cm" svg:y="22.85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46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07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68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29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9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511cm">
          <draw:text-box>
            <text:p text:style-name="P3"><text:span text:style-name="T1"><text:s/></text:span></text:p>
          </draw:text-box>
        </draw:frame>
      </draw:page>
      <draw:page draw:name="page34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846cm" svg:height="0.645cm" svg:x="8.146cm" svg:y="2.525cm">
          <draw:text-box>
            <text:p text:style-name="P3"><text:span text:style-name="T10">HUITIÈME LEÇON </text:span></text:p>
          </draw:text-box>
        </draw:frame>
        <draw:frame draw:style-name="gr11" draw:text-style-name="P9" draw:layer="layout" svg:width="4.63cm" svg:height="0.645cm" svg:x="8.247cm" svg:y="3.593cm">
          <draw:text-box>
            <text:p text:style-name="P3"><text:span text:style-name="T11">I. La Sainte Église. </text:span></text:p>
          </draw:text-box>
        </draw:frame>
        <draw:frame draw:style-name="gr3" draw:text-style-name="P4" draw:layer="layout" svg:width="0.532cm" svg:height="0.615cm" svg:x="2.504cm" svg:y="4.23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.245cm" svg:height="0.615cm" svg:x="2.504cm" svg:y="4.988cm">
          <draw:text-box>
            <text:p text:style-name="P3"><text:span text:style-name="T1">Art. 9</text:span></text:p>
          </draw:text-box>
        </draw:frame>
        <draw:frame draw:style-name="gr36" draw:text-style-name="P21" draw:layer="layout" svg:width="0.384cm" svg:height="0.89cm" svg:x="3.749cm" svg:y="4.864cm">
          <draw:text-box>
            <text:p text:style-name="P3"><text:span text:style-name="T56"><text:s/></text:span><text:span text:style-name="T56">: </text:span></text:p>
          </draw:text-box>
        </draw:frame>
        <draw:frame draw:style-name="gr3" draw:text-style-name="P4" draw:layer="layout" svg:width="8.306cm" svg:height="0.615cm" svg:x="4.041cm" svg:y="4.988cm">
          <draw:text-box>
            <text:p text:style-name="P3"><text:span text:style-name="T1">(Je crois) la Sainte Église Catholique ; </text:span></text:p>
          </draw:text-box>
        </draw:frame>
        <draw:frame draw:style-name="gr3" draw:text-style-name="P4" draw:layer="layout" svg:width="0.532cm" svg:height="0.615cm" svg:x="2.504cm" svg:y="5.62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335cm">
          <draw:text-box>
            <text:p text:style-name="P3"><text:span text:style-name="T3">5</text:span></text:p>
          </draw:text-box>
        </draw:frame>
        <draw:frame draw:style-name="gr3" draw:text-style-name="P4" draw:layer="layout" svg:width="8.124cm" svg:height="0.615cm" svg:x="2.719cm" svg:y="6.233cm">
          <draw:text-box>
            <text:p text:style-name="P3"><text:span text:style-name="T1"><text:s/></text:span><text:span text:style-name="T1">106</text:span><text:span text:style-name="T19">. Qu'est-ce que la Sainte Église ? </text:span></text:p>
          </draw:text-box>
        </draw:frame>
        <draw:frame draw:style-name="gr3" draw:text-style-name="P4" draw:layer="layout" svg:width="0.532cm" svg:height="0.615cm" svg:x="2.504cm" svg:y="6.84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02cm" svg:height="0.615cm" svg:x="2.504cm" svg:y="7.453cm">
          <draw:text-box>
            <text:p text:style-name="P3"><text:span text:style-name="T1">La Sainte Église est la société visible et surnaturelle les fidèles, fondée </text:span></text:p>
          </draw:text-box>
        </draw:frame>
        <draw:frame draw:style-name="gr3" draw:text-style-name="P4" draw:layer="layout" svg:width="13.961cm" svg:height="0.615cm" svg:x="2.504cm" svg:y="8.063cm">
          <draw:text-box>
            <text:p text:style-name="P3"><text:span text:style-name="T1">par Jésus-Christ, pour continuer parmi les hommes son œuvre de </text:span></text:p>
          </draw:text-box>
        </draw:frame>
        <draw:frame draw:style-name="gr3" draw:text-style-name="P4" draw:layer="layout" svg:width="6.855cm" svg:height="0.615cm" svg:x="2.504cm" svg:y="8.66cm">
          <draw:text-box>
            <text:p text:style-name="P3"><text:span text:style-name="T1">rédemption et de sanctification. </text:span></text:p>
          </draw:text-box>
        </draw:frame>
        <draw:frame draw:style-name="gr3" draw:text-style-name="P4" draw:layer="layout" svg:width="0.532cm" svg:height="0.615cm" svg:x="2.631cm" svg:y="9.39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0.096cm">
          <draw:text-box>
            <text:p text:style-name="P3"><text:span text:style-name="T3">4</text:span></text:p>
          </draw:text-box>
        </draw:frame>
        <draw:frame draw:style-name="gr3" draw:text-style-name="P4" draw:layer="layout" svg:width="12.033cm" svg:height="0.615cm" svg:x="2.719cm" svg:y="9.994cm">
          <draw:text-box>
            <text:p text:style-name="P3"><text:span text:style-name="T1"><text:s/></text:span><text:span text:style-name="T1">107.</text:span><text:span text:style-name="T19"> Quels hommes sont membres de la Sainte Église ? </text:span></text:p>
          </draw:text-box>
        </draw:frame>
        <draw:frame draw:style-name="gr3" draw:text-style-name="P4" draw:layer="layout" svg:width="0.532cm" svg:height="0.615cm" svg:x="2.631cm" svg:y="10.731cm">
          <draw:text-box>
            <text:p text:style-name="P3"><text:span text:style-name="T39"><text:s/></text:span></text:p>
          </draw:text-box>
        </draw:frame>
        <draw:frame draw:style-name="gr3" draw:text-style-name="P4" draw:layer="layout" svg:width="14.672cm" svg:height="0.615cm" svg:x="2.504cm" svg:y="11.341cm">
          <draw:text-box>
            <text:p text:style-name="P3"><text:span text:style-name="T1">Sont membres de la Sainte Église, tous les baptisés qui professent la </text:span></text:p>
          </draw:text-box>
        </draw:frame>
        <draw:frame draw:style-name="gr3" draw:text-style-name="P4" draw:layer="layout" svg:width="14.352cm" svg:height="0.615cm" svg:x="2.504cm" svg:y="11.938cm">
          <draw:text-box>
            <text:p text:style-name="P3"><text:span text:style-name="T1">doctrine de Jésus-Christ et qui reconnaissent l'autorité des pasteurs </text:span></text:p>
          </draw:text-box>
        </draw:frame>
        <draw:frame draw:style-name="gr3" draw:text-style-name="P4" draw:layer="layout" svg:width="4.687cm" svg:height="0.615cm" svg:x="2.504cm" svg:y="12.547cm">
          <draw:text-box>
            <text:p text:style-name="P3"><text:span text:style-name="T1">légitimes de 1'Église. </text:span></text:p>
          </draw:text-box>
        </draw:frame>
        <draw:frame draw:style-name="gr3" draw:text-style-name="P4" draw:layer="layout" svg:width="0.532cm" svg:height="0.615cm" svg:x="2.504cm" svg:y="13.15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869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13.409cm" svg:height="0.615cm" svg:x="2.846cm" svg:y="13.767cm">
          <draw:text-box>
            <text:p text:style-name="P3"><text:span text:style-name="T1">108.</text:span><text:span text:style-name="T19"> Quels hommes ne sont pas membres de la Sainte Église ? </text:span></text:p>
          </draw:text-box>
        </draw:frame>
        <draw:frame draw:style-name="gr3" draw:text-style-name="P4" draw:layer="layout" svg:width="0.532cm" svg:height="0.615cm" svg:x="2.504cm" svg:y="14.37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25cm" svg:height="0.615cm" svg:x="2.504cm" svg:y="14.987cm">
          <draw:text-box>
            <text:p text:style-name="P3"><text:span text:style-name="T1">Ne sont pas membres de la Sainte Église, les infidèles et les non-baptisés, </text:span></text:p>
          </draw:text-box>
        </draw:frame>
        <draw:frame draw:style-name="gr3" draw:text-style-name="P4" draw:layer="layout" svg:width="14.079cm" svg:height="0.615cm" svg:x="2.504cm" svg:y="15.597cm">
          <draw:text-box>
            <text:p text:style-name="P3"><text:span text:style-name="T1">les hérétiques, les schismatiques, les apostats et les excommuniés </text:span></text:p>
          </draw:text-box>
        </draw:frame>
        <draw:frame draw:style-name="gr5" draw:text-style-name="P6" draw:layer="layout" svg:width="0.418cm" svg:height="0.484cm" svg:x="2.504cm" svg:y="16.308cm">
          <draw:text-box>
            <text:p text:style-name="P3"><text:span text:style-name="T3">2</text:span></text:p>
          </draw:text-box>
        </draw:frame>
        <draw:frame draw:style-name="gr3" draw:text-style-name="P4" draw:layer="layout" svg:width="8.913cm" svg:height="0.615cm" svg:x="2.732cm" svg:y="16.207cm">
          <draw:text-box>
            <text:p text:style-name="P3"><text:span text:style-name="T1"><text:s/></text:span><text:span text:style-name="T1">109.</text:span><text:span text:style-name="T19"> Qui est le chef de la Sainte Église ? </text:span></text:p>
          </draw:text-box>
        </draw:frame>
        <draw:frame draw:style-name="gr3" draw:text-style-name="P4" draw:layer="layout" svg:width="0.532cm" svg:height="0.615cm" svg:x="2.504cm" svg:y="16.81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99cm" svg:height="0.615cm" svg:x="2.504cm" svg:y="17.427cm">
          <draw:text-box>
            <text:p text:style-name="P3"><text:span text:style-name="T1">Notre-Seigneur Jésus-Christ est le chef suprême et invisible de la Sainte </text:span></text:p>
          </draw:text-box>
        </draw:frame>
        <draw:frame draw:style-name="gr3" draw:text-style-name="P4" draw:layer="layout" svg:width="11.636cm" svg:height="0.615cm" svg:x="2.504cm" svg:y="18.036cm">
          <draw:text-box>
            <text:p text:style-name="P3"><text:span text:style-name="T1">Église ; notre Saint-Père le Pape en est le chef visible. </text:span></text:p>
          </draw:text-box>
        </draw:frame>
        <draw:frame draw:style-name="gr3" draw:text-style-name="P4" draw:layer="layout" svg:width="0.532cm" svg:height="0.615cm" svg:x="2.504cm" svg:y="18.63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345cm">
          <draw:text-box>
            <text:p text:style-name="P3"><text:span text:style-name="T3">4</text:span></text:p>
          </draw:text-box>
        </draw:frame>
        <draw:frame draw:style-name="gr3" draw:text-style-name="P4" draw:layer="layout" svg:width="6.371cm" svg:height="0.615cm" svg:x="2.719cm" svg:y="19.244cm">
          <draw:text-box>
            <text:p text:style-name="P3"><text:span text:style-name="T1"><text:s/></text:span><text:span text:style-name="T1">110.</text:span><text:span text:style-name="T19"> Qu'est-ce que le Pape ? </text:span></text:p>
          </draw:text-box>
        </draw:frame>
        <draw:frame draw:style-name="gr3" draw:text-style-name="P4" draw:layer="layout" svg:width="0.532cm" svg:height="0.615cm" svg:x="2.504cm" svg:y="19.85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844cm" svg:height="0.615cm" svg:x="2.504cm" svg:y="20.463cm">
          <draw:text-box>
            <text:p text:style-name="P3"><text:span text:style-name="T1">Le Pape est le successeur légitime de saint Pierre, le Vicaire de Jésus-</text:span></text:p>
          </draw:text-box>
        </draw:frame>
        <draw:frame draw:style-name="gr3" draw:text-style-name="P4" draw:layer="layout" svg:width="13.383cm" svg:height="0.615cm" svg:x="2.504cm" svg:y="21.073cm">
          <draw:text-box>
            <text:p text:style-name="P3"><text:span text:style-name="T1">Christ sur la terre, le Père commun des Pasteurs et des fidèles. </text:span></text:p>
          </draw:text-box>
        </draw:frame>
        <draw:frame draw:style-name="gr3" draw:text-style-name="P4" draw:layer="layout" svg:width="0.532cm" svg:height="0.615cm" svg:x="2.504cm" svg:y="21.6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394cm">
          <draw:text-box>
            <text:p text:style-name="P3"><text:span text:style-name="T3">5 </text:span></text:p>
          </draw:text-box>
        </draw:frame>
        <draw:frame draw:style-name="gr3" draw:text-style-name="P4" draw:layer="layout" svg:width="6.728cm" svg:height="0.615cm" svg:x="2.821cm" svg:y="22.292cm">
          <draw:text-box>
            <text:p text:style-name="P3"><text:span text:style-name="T1">111.</text:span><text:span text:style-name="T19"> Le Pape est-il infaillible ? </text:span></text:p>
          </draw:text-box>
        </draw:frame>
        <draw:frame draw:style-name="gr3" draw:text-style-name="P4" draw:layer="layout" svg:width="0.532cm" svg:height="0.615cm" svg:x="2.504cm" svg:y="22.90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24cm" svg:height="0.615cm" svg:x="2.504cm" svg:y="23.513cm">
          <draw:text-box>
            <text:p text:style-name="P3"><text:span text:style-name="T1">Le Pape est infaillible, lorsque, comme chef de la Sainte Église, il définit, </text:span></text:p>
          </draw:text-box>
        </draw:frame>
        <draw:frame draw:style-name="gr3" draw:text-style-name="P4" draw:layer="layout" svg:width="16.082cm" svg:height="0.615cm" svg:x="2.504cm" svg:y="24.122cm">
          <draw:text-box>
            <text:p text:style-name="P3"><text:span text:style-name="T1">en matière de foi et de morale, ce que tous les fidèles sont tenus d'admettre </text:span></text:p>
          </draw:text-box>
        </draw:frame>
        <draw:frame draw:style-name="gr3" draw:text-style-name="P4" draw:layer="layout" svg:width="2.799cm" svg:height="0.615cm" svg:x="2.504cm" svg:y="24.732cm">
          <draw:text-box>
            <text:p text:style-name="P3"><text:span text:style-name="T1">comme vrai. </text:span></text:p>
          </draw:text-box>
        </draw:frame>
        <draw:frame draw:style-name="gr3" draw:text-style-name="P4" draw:layer="layout" svg:width="0.532cm" svg:height="0.615cm" svg:x="2.504cm" svg:y="25.32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93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549cm">
          <draw:text-box>
            <text:p text:style-name="P3"><text:span text:style-name="T1"><text:s/></text:span></text:p>
          </draw:text-box>
        </draw:frame>
      </draw:page>
      <draw:page draw:name="page35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3 </text:span></text:p>
          </draw:text-box>
        </draw:frame>
        <draw:frame draw:style-name="gr3" draw:text-style-name="P4" draw:layer="layout" svg:width="6.125cm" svg:height="0.615cm" svg:x="2.821cm" svg:y="2.523cm">
          <draw:text-box>
            <text:p text:style-name="P3"><text:span text:style-name="T1">112.</text:span><text:span text:style-name="T19"> Que sont les Évêques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483cm" svg:height="0.615cm" svg:x="2.504cm" svg:y="3.743cm">
          <draw:text-box>
            <text:p text:style-name="P3"><text:span text:style-name="T1">Les Évêques sont les successeurs légitimes des Apôtres, chargés de </text:span></text:p>
          </draw:text-box>
        </draw:frame>
        <draw:frame draw:style-name="gr3" draw:text-style-name="P4" draw:layer="layout" svg:width="15.878cm" svg:height="0.615cm" svg:x="2.504cm" svg:y="4.34cm">
          <draw:text-box>
            <text:p text:style-name="P3"><text:span text:style-name="T1">gouverner les diocèses au nom de Jésus-Christ, sous l'autorité suprême du </text:span></text:p>
          </draw:text-box>
        </draw:frame>
        <draw:frame draw:style-name="gr3" draw:text-style-name="P4" draw:layer="layout" svg:width="1.305cm" svg:height="0.615cm" svg:x="2.504cm" svg:y="4.95cm">
          <draw:text-box>
            <text:p text:style-name="P3"><text:span text:style-name="T1">Pape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3</text:span></text:p>
          </draw:text-box>
        </draw:frame>
        <draw:frame draw:style-name="gr18" draw:text-style-name="P13" draw:layer="layout" svg:width="0.329cm" svg:height="0.378cm" svg:x="2.719cm" svg:y="6.35cm">
          <draw:text-box>
            <text:p text:style-name="P3"><text:span text:style-name="T45"><text:s/></text:span></text:p>
          </draw:text-box>
        </draw:frame>
        <draw:frame draw:style-name="gr5" draw:text-style-name="P6" draw:layer="layout" svg:width="0.721cm" svg:height="0.484cm" svg:x="2.808cm" svg:y="6.271cm">
          <draw:text-box>
            <text:p text:style-name="P3"><text:span text:style-name="T3">113.</text:span></text:p>
          </draw:text-box>
        </draw:frame>
        <draw:frame draw:style-name="gr18" draw:text-style-name="P13" draw:layer="layout" svg:width="0.329cm" svg:height="0.378cm" svg:x="3.546cm" svg:y="6.3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7.744cm" svg:height="0.615cm" svg:x="3.635cm" svg:y="6.169cm">
          <draw:text-box>
            <text:p text:style-name="P3"><text:span text:style-name="T19">Par qui les Evêques sont-ils aidés ?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94cm" svg:height="0.615cm" svg:x="2.504cm" svg:y="7.39cm">
          <draw:text-box>
            <text:p text:style-name="P3"><text:span text:style-name="T1">Les Évêques sont aidés par les prêtres, et principalement par les curés </text:span></text:p>
          </draw:text-box>
        </draw:frame>
        <draw:frame draw:style-name="gr3" draw:text-style-name="P4" draw:layer="layout" svg:width="6.188cm" svg:height="0.615cm" svg:x="2.504cm" svg:y="7.999cm">
          <draw:text-box>
            <text:p text:style-name="P3"><text:span text:style-name="T1">placés à la tête des paroisses </text:span></text:p>
          </draw:text-box>
        </draw:frame>
        <draw:frame draw:style-name="gr3" draw:text-style-name="P4" draw:layer="layout" svg:width="0.532cm" svg:height="0.615cm" svg:x="2.504cm" svg:y="8.60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321cm">
          <draw:text-box>
            <text:p text:style-name="P3"><text:span text:style-name="T3">3 </text:span></text:p>
          </draw:text-box>
        </draw:frame>
        <draw:frame draw:style-name="gr3" draw:text-style-name="P4" draw:layer="layout" svg:width="0.915cm" svg:height="0.615cm" svg:x="2.821cm" svg:y="9.219cm">
          <draw:text-box>
            <text:p text:style-name="P3"><text:span text:style-name="T1">114.</text:span></text:p>
          </draw:text-box>
        </draw:frame>
        <draw:frame draw:style-name="gr18" draw:text-style-name="P13" draw:layer="layout" svg:width="0.329cm" svg:height="0.378cm" svg:x="3.749cm" svg:y="9.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619cm" svg:height="0.615cm" svg:x="3.838cm" svg:y="9.219cm">
          <draw:text-box>
            <text:p text:style-name="P3"><text:span text:style-name="T19">Quels sont nos devoirs à l'égard de nos supérieurs ecclésiastiques ? </text:span></text:p>
          </draw:text-box>
        </draw:frame>
        <draw:frame draw:style-name="gr3" draw:text-style-name="P4" draw:layer="layout" svg:width="0.532cm" svg:height="0.615cm" svg:x="2.504cm" svg:y="9.82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077cm" svg:height="0.615cm" svg:x="2.504cm" svg:y="10.438cm">
          <draw:text-box>
            <text:p text:style-name="P3"><text:span text:style-name="T1">Nous devons respecter nos supérieurs ecclésiastiques, les aimer, leur obéir, </text:span></text:p>
          </draw:text-box>
        </draw:frame>
        <draw:frame draw:style-name="gr3" draw:text-style-name="P4" draw:layer="layout" svg:width="11.798cm" svg:height="0.615cm" svg:x="2.504cm" svg:y="11.036cm">
          <draw:text-box>
            <text:p text:style-name="P3"><text:span text:style-name="T1">prier pour eux et les aider dans leur ministère spirituel. </text:span></text:p>
          </draw:text-box>
        </draw:frame>
        <draw:frame draw:style-name="gr3" draw:text-style-name="P4" draw:layer="layout" svg:width="0.532cm" svg:height="0.615cm" svg:x="2.504cm" svg:y="11.645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8.237cm" svg:height="0.645cm" svg:x="6.43cm" svg:y="12.677cm">
          <draw:text-box>
            <text:p text:style-name="P3"><text:span text:style-name="T11">II. Les marques de la vraie Église. </text:span></text:p>
          </draw:text-box>
        </draw:frame>
        <draw:frame draw:style-name="gr11" draw:text-style-name="P9" draw:layer="layout" svg:width="0.558cm" svg:height="0.645cm" svg:x="10.522cm" svg:y="13.529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4.276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14.35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782cm" svg:height="0.615cm" svg:x="2.808cm" svg:y="14.174cm">
          <draw:text-box>
            <text:p text:style-name="P3"><text:span text:style-name="T1">115</text:span></text:p>
          </draw:text-box>
        </draw:frame>
        <draw:frame draw:style-name="gr18" draw:text-style-name="P13" draw:layer="layout" svg:width="0.329cm" svg:height="0.378cm" svg:x="3.597cm" svg:y="14.355cm">
          <draw:text-box>
            <text:p text:style-name="P3"><text:span text:style-name="T45">. </text:span></text:p>
          </draw:text-box>
        </draw:frame>
        <draw:frame draw:style-name="gr3" draw:text-style-name="P4" draw:layer="layout" svg:width="7.029cm" svg:height="0.615cm" svg:x="3.774cm" svg:y="14.174cm">
          <draw:text-box>
            <text:p text:style-name="P3"><text:span text:style-name="T19">Y a-t-il plus d'une vraie Église ? </text:span></text:p>
          </draw:text-box>
        </draw:frame>
        <draw:frame draw:style-name="gr18" draw:text-style-name="P13" draw:layer="layout" svg:width="0.329cm" svg:height="0.378cm" svg:x="2.504cm" svg:y="14.77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854cm" svg:height="0.615cm" svg:x="2.504cm" svg:y="15.165cm">
          <draw:text-box>
            <text:p text:style-name="P3"><text:span text:style-name="T1">Il n'y a qu'une vraie Église, car Jésus-Christ n'a établi qu'une seule Église. </text:span></text:p>
          </draw:text-box>
        </draw:frame>
        <draw:frame draw:style-name="gr3" draw:text-style-name="P4" draw:layer="layout" svg:width="0.532cm" svg:height="0.615cm" svg:x="2.504cm" svg:y="15.77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486cm">
          <draw:text-box>
            <text:p text:style-name="P3"><text:span text:style-name="T35">• </text:span></text:p>
          </draw:text-box>
        </draw:frame>
        <draw:frame draw:style-name="gr3" draw:text-style-name="P4" draw:layer="layout" svg:width="0.915cm" svg:height="0.615cm" svg:x="2.758cm" svg:y="16.384cm">
          <draw:text-box>
            <text:p text:style-name="P3"><text:span text:style-name="T1">116.</text:span></text:p>
          </draw:text-box>
        </draw:frame>
        <draw:frame draw:style-name="gr18" draw:text-style-name="P13" draw:layer="layout" svg:width="0.329cm" svg:height="0.378cm" svg:x="3.698cm" svg:y="16.56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1.865cm" svg:height="0.615cm" svg:x="3.787cm" svg:y="16.384cm">
          <draw:text-box>
            <text:p text:style-name="P3"><text:span text:style-name="T19">Qu'appelle-t-on marques ou signes de la vraie Église ? </text:span></text:p>
          </draw:text-box>
        </draw:frame>
        <draw:frame draw:style-name="gr3" draw:text-style-name="P4" draw:layer="layout" svg:width="0.532cm" svg:height="0.615cm" svg:x="2.504cm" svg:y="16.99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13cm" svg:height="0.615cm" svg:x="2.504cm" svg:y="17.605cm">
          <draw:text-box>
            <text:p text:style-name="P3"><text:span text:style-name="T1">On appelle marques ou signes de la vraie Église les caractères visibles qui </text:span></text:p>
          </draw:text-box>
        </draw:frame>
        <draw:frame draw:style-name="gr3" draw:text-style-name="P4" draw:layer="layout" svg:width="15.602cm" svg:height="0.615cm" svg:x="2.504cm" svg:y="18.214cm">
          <draw:text-box>
            <text:p text:style-name="P3"><text:span text:style-name="T1">permettent de reconnaître la véritable Église du Christ et de la distinguer </text:span></text:p>
          </draw:text-box>
        </draw:frame>
        <draw:frame draw:style-name="gr3" draw:text-style-name="P4" draw:layer="layout" svg:width="14.952cm" svg:height="0.615cm" svg:x="2.504cm" svg:y="18.825cm">
          <draw:text-box>
            <text:p text:style-name="P3"><text:span text:style-name="T1">des églises protestantes et des autres églises qui se disent chrétiennes. </text:span></text:p>
          </draw:text-box>
        </draw:frame>
        <draw:frame draw:style-name="gr3" draw:text-style-name="P4" draw:layer="layout" svg:width="0.532cm" svg:height="0.615cm" svg:x="2.504cm" svg:y="19.43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0.133cm">
          <draw:text-box>
            <text:p text:style-name="P3"><text:span text:style-name="T3">5 </text:span></text:p>
          </draw:text-box>
        </draw:frame>
        <draw:frame draw:style-name="gr3" draw:text-style-name="P4" draw:layer="layout" svg:width="11.608cm" svg:height="0.615cm" svg:x="2.821cm" svg:y="20.031cm">
          <draw:text-box>
            <text:p text:style-name="P3"><text:span text:style-name="T1">117.</text:span><text:span text:style-name="T19"> À quelles marques reconnaît-on la vraie Église ? </text:span></text:p>
          </draw:text-box>
        </draw:frame>
        <draw:frame draw:style-name="gr18" draw:text-style-name="P13" draw:layer="layout" svg:width="0.329cm" svg:height="0.378cm" svg:x="2.504cm" svg:y="20.63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313cm" svg:height="0.615cm" svg:x="2.504cm" svg:y="21.035cm">
          <draw:text-box>
            <text:p text:style-name="P3"><text:span text:style-name="T1">On reconnaît la vraie Église à quatre marques : elle est une, sainte, </text:span></text:p>
          </draw:text-box>
        </draw:frame>
        <draw:frame draw:style-name="gr3" draw:text-style-name="P4" draw:layer="layout" svg:width="5.597cm" svg:height="0.615cm" svg:x="2.504cm" svg:y="21.645cm">
          <draw:text-box>
            <text:p text:style-name="P3"><text:span text:style-name="T1">catholique et apostolique. </text:span></text:p>
          </draw:text-box>
        </draw:frame>
        <draw:frame draw:style-name="gr3" draw:text-style-name="P4" draw:layer="layout" svg:width="0.532cm" svg:height="0.615cm" svg:x="2.504cm" svg:y="22.25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953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15.511cm" svg:height="0.615cm" svg:x="2.846cm" svg:y="22.851cm">
          <draw:text-box>
            <text:p text:style-name="P3"><text:span text:style-name="T1">118.</text:span><text:span text:style-name="T19"> Quelle est l'Église qui seule possède les quatre marques de la vraie </text:span></text:p>
          </draw:text-box>
        </draw:frame>
        <draw:frame draw:style-name="gr3" draw:text-style-name="P4" draw:layer="layout" svg:width="1.867cm" svg:height="0.615cm" svg:x="2.504cm" svg:y="23.462cm">
          <draw:text-box>
            <text:p text:style-name="P3"><text:span text:style-name="T19">Église ? </text:span></text:p>
          </draw:text-box>
        </draw:frame>
        <draw:frame draw:style-name="gr3" draw:text-style-name="P4" draw:layer="layout" svg:width="0.532cm" svg:height="0.615cm" svg:x="2.504cm" svg:y="24.07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609cm" svg:height="0.615cm" svg:x="2.504cm" svg:y="24.681cm">
          <draw:text-box>
            <text:p text:style-name="P3"><text:span text:style-name="T1">Seule l'Église catholique-romaine possède les quatre marques de la vraie </text:span></text:p>
          </draw:text-box>
        </draw:frame>
        <draw:frame draw:style-name="gr3" draw:text-style-name="P4" draw:layer="layout" svg:width="1.601cm" svg:height="0.615cm" svg:x="2.504cm" svg:y="25.291cm">
          <draw:text-box>
            <text:p text:style-name="P3"><text:span text:style-name="T1">Église. </text:span></text:p>
          </draw:text-box>
        </draw:frame>
        <draw:frame draw:style-name="gr3" draw:text-style-name="P4" draw:layer="layout" svg:width="0.532cm" svg:height="0.615cm" svg:x="2.504cm" svg:y="25.9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511cm">
          <draw:text-box>
            <text:p text:style-name="P3"><text:span text:style-name="T1"><text:s/></text:span></text:p>
          </draw:text-box>
        </draw:frame>
      </draw:page>
      <draw:page draw:name="page36" draw:style-name="dp1" draw:master-page-name="master-page201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</text:span></text:p>
          </draw:text-box>
        </draw:frame>
        <draw:frame draw:style-name="gr3" draw:text-style-name="P4" draw:layer="layout" svg:width="10.349cm" svg:height="0.615cm" svg:x="2.719cm" svg:y="2.523cm">
          <draw:text-box>
            <text:p text:style-name="P3"><text:span text:style-name="T1"><text:s/></text:span><text:span text:style-name="T1">119.</text:span><text:span text:style-name="T19"> L'Église catholique-romaine est-elle une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581cm" svg:height="0.615cm" svg:x="2.504cm" svg:y="3.743cm">
          <draw:text-box>
            <text:p text:style-name="P3"><text:span text:style-name="T1">Oui, l’Église catholique-romaine est une, parce que tous ceux qui la </text:span></text:p>
          </draw:text-box>
        </draw:frame>
        <draw:frame draw:style-name="gr3" draw:text-style-name="P4" draw:layer="layout" svg:width="15.986cm" svg:height="0.615cm" svg:x="2.504cm" svg:y="4.34cm">
          <draw:text-box>
            <text:p text:style-name="P3"><text:span text:style-name="T1">composent ont le même chef, la même foi, le même sacrifice et les mêmes </text:span></text:p>
          </draw:text-box>
        </draw:frame>
        <draw:frame draw:style-name="gr3" draw:text-style-name="P4" draw:layer="layout" svg:width="2.636cm" svg:height="0.615cm" svg:x="2.504cm" svg:y="4.95cm">
          <draw:text-box>
            <text:p text:style-name="P3"><text:span text:style-name="T1">sacrements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5 </text:span></text:p>
          </draw:text-box>
        </draw:frame>
        <draw:frame draw:style-name="gr3" draw:text-style-name="P4" draw:layer="layout" svg:width="10.784cm" svg:height="0.615cm" svg:x="2.821cm" svg:y="6.169cm">
          <draw:text-box>
            <text:p text:style-name="P3"><text:span text:style-name="T1">120.</text:span><text:span text:style-name="T19"> L’Église catholique-romaine est-elle sainte ?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9.504cm" svg:height="0.615cm" svg:x="2.504cm" svg:y="7.39cm">
          <draw:text-box>
            <text:p text:style-name="P3"><text:span text:style-name="T1">Oui, l’Église catholique-romaine est sainte, <text:s/></text:span></text:p>
          </draw:text-box>
        </draw:frame>
        <draw:frame draw:style-name="gr3" draw:text-style-name="P4" draw:layer="layout" svg:width="11.879cm" svg:height="0.615cm" svg:x="2.504cm" svg:y="7.999cm">
          <draw:text-box>
            <text:p text:style-name="P3"><text:span text:style-name="T1">1° parce que Jésus-Christ, son chef Invisible, est saint ; </text:span></text:p>
          </draw:text-box>
        </draw:frame>
        <draw:frame draw:style-name="gr3" draw:text-style-name="P4" draw:layer="layout" svg:width="15.029cm" svg:height="0.615cm" svg:x="2.504cm" svg:y="8.609cm">
          <draw:text-box>
            <text:p text:style-name="P3"><text:span text:style-name="T1">2° parce que, par sa doctrine et ses sacrements, elle appelle sans cesse </text:span></text:p>
          </draw:text-box>
        </draw:frame>
        <draw:frame draw:style-name="gr3" draw:text-style-name="P4" draw:layer="layout" svg:width="5.937cm" svg:height="0.615cm" svg:x="2.504cm" svg:y="9.219cm">
          <draw:text-box>
            <text:p text:style-name="P3"><text:span text:style-name="T1">ses membres à la sainteté ; <text:s/></text:span></text:p>
          </draw:text-box>
        </draw:frame>
        <draw:frame draw:style-name="gr3" draw:text-style-name="P4" draw:layer="layout" svg:width="13.979cm" svg:height="0.615cm" svg:x="2.504cm" svg:y="9.829cm">
          <draw:text-box>
            <text:p text:style-name="P3"><text:span text:style-name="T1">3° parce qu'elle amène un grand nombre d'hommes à pratiquer la </text:span></text:p>
          </draw:text-box>
        </draw:frame>
        <draw:frame draw:style-name="gr3" draw:text-style-name="P4" draw:layer="layout" svg:width="7.816cm" svg:height="0.615cm" svg:x="2.504cm" svg:y="10.438cm">
          <draw:text-box>
            <text:p text:style-name="P3"><text:span text:style-name="T1">sainteté, même à un degré héroïque. </text:span></text:p>
          </draw:text-box>
        </draw:frame>
        <draw:frame draw:style-name="gr3" draw:text-style-name="P4" draw:layer="layout" svg:width="0.532cm" svg:height="0.615cm" svg:x="2.504cm" svg:y="11.03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747cm">
          <draw:text-box>
            <text:p text:style-name="P3"><text:span text:style-name="T3">6</text:span></text:p>
          </draw:text-box>
        </draw:frame>
        <draw:frame draw:style-name="gr3" draw:text-style-name="P4" draw:layer="layout" svg:width="15.031cm" svg:height="0.615cm" svg:x="2.719cm" svg:y="11.645cm">
          <draw:text-box>
            <text:p text:style-name="P3"><text:span text:style-name="T1"><text:s/></text:span><text:span text:style-name="T1">121.</text:span><text:span text:style-name="T19"> L’Église catholique-romaine est-elle catholique ou universelle ? </text:span></text:p>
          </draw:text-box>
        </draw:frame>
        <draw:frame draw:style-name="gr3" draw:text-style-name="P4" draw:layer="layout" svg:width="0.532cm" svg:height="0.615cm" svg:x="2.504cm" svg:y="12.25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73cm" svg:height="0.615cm" svg:x="2.504cm" svg:y="12.866cm">
          <draw:text-box>
            <text:p text:style-name="P3"><text:span text:style-name="T1">Oui, l’Église catholique-romaine est catholique ou universelle, parce </text:span></text:p>
          </draw:text-box>
        </draw:frame>
        <draw:frame draw:style-name="gr3" draw:text-style-name="P4" draw:layer="layout" svg:width="15.936cm" svg:height="0.615cm" svg:x="2.504cm" svg:y="13.475cm">
          <draw:text-box>
            <text:p text:style-name="P3"><text:span text:style-name="T1">qu'elle est établie pour tous les hommes et tous les peuples, et que, en fait, </text:span></text:p>
          </draw:text-box>
        </draw:frame>
        <draw:frame draw:style-name="gr3" draw:text-style-name="P4" draw:layer="layout" svg:width="8.379cm" svg:height="0.615cm" svg:x="2.504cm" svg:y="14.085cm">
          <draw:text-box>
            <text:p text:style-name="P3"><text:span text:style-name="T1">elle est répandue dans le monde entier. </text:span></text:p>
          </draw:text-box>
        </draw:frame>
        <draw:frame draw:style-name="gr3" draw:text-style-name="P4" draw:layer="layout" svg:width="0.532cm" svg:height="0.615cm" svg:x="2.504cm" svg:y="14.69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407cm">
          <draw:text-box>
            <text:p text:style-name="P3"><text:span text:style-name="T3">6 </text:span></text:p>
          </draw:text-box>
        </draw:frame>
        <draw:frame draw:style-name="gr3" draw:text-style-name="P4" draw:layer="layout" svg:width="11.998cm" svg:height="0.615cm" svg:x="2.821cm" svg:y="15.305cm">
          <draw:text-box>
            <text:p text:style-name="P3"><text:span text:style-name="T1">122.</text:span><text:span text:style-name="T19"> L’Église catholique-romaine est-elle apostolique ? </text:span></text:p>
          </draw:text-box>
        </draw:frame>
        <draw:frame draw:style-name="gr3" draw:text-style-name="P4" draw:layer="layout" svg:width="0.532cm" svg:height="0.615cm" svg:x="2.504cm" svg:y="15.91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0.637cm" svg:height="0.615cm" svg:x="2.504cm" svg:y="16.524cm">
          <draw:text-box>
            <text:p text:style-name="P3"><text:span text:style-name="T1">Oui, l'Église catholique-romaine est apostolique, <text:s/></text:span></text:p>
          </draw:text-box>
        </draw:frame>
        <draw:frame draw:style-name="gr3" draw:text-style-name="P4" draw:layer="layout" svg:width="9.354cm" svg:height="0.615cm" svg:x="2.504cm" svg:y="17.135cm">
          <draw:text-box>
            <text:p text:style-name="P3"><text:span text:style-name="T1">1° parce qu'elle est fondée sur les Apôtres ; </text:span></text:p>
          </draw:text-box>
        </draw:frame>
        <draw:frame draw:style-name="gr3" draw:text-style-name="P4" draw:layer="layout" svg:width="15.704cm" svg:height="0.615cm" svg:x="2.504cm" svg:y="17.744cm">
          <draw:text-box>
            <text:p text:style-name="P3"><text:span text:style-name="T1">2° parce qu'elle est gouvernée par les successeurs légitimes des Apôtres ; </text:span></text:p>
          </draw:text-box>
        </draw:frame>
        <draw:frame draw:style-name="gr3" draw:text-style-name="P4" draw:layer="layout" svg:width="12.255cm" svg:height="0.615cm" svg:x="2.504cm" svg:y="18.341cm">
          <draw:text-box>
            <text:p text:style-name="P3"><text:span text:style-name="T1">3° parce qu'elle croit et enseigne la doctrine des Apôtres. </text:span></text:p>
          </draw:text-box>
        </draw:frame>
        <draw:frame draw:style-name="gr3" draw:text-style-name="P4" draw:layer="layout" svg:width="0.532cm" svg:height="0.615cm" svg:x="2.504cm" svg:y="18.95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663cm">
          <draw:text-box>
            <text:p text:style-name="P3"><text:span text:style-name="T3">• </text:span></text:p>
          </draw:text-box>
        </draw:frame>
        <draw:frame draw:style-name="gr3" draw:text-style-name="P4" draw:layer="layout" svg:width="15.51cm" svg:height="0.615cm" svg:x="2.745cm" svg:y="19.561cm">
          <draw:text-box>
            <text:p text:style-name="P3"><text:span text:style-name="T1">123.</text:span><text:span text:style-name="T19"> La vérité de l’Église catholique-romaine est-elle confirmée par des </text:span></text:p>
          </draw:text-box>
        </draw:frame>
        <draw:frame draw:style-name="gr3" draw:text-style-name="P4" draw:layer="layout" svg:width="2.371cm" svg:height="0.615cm" svg:x="2.504cm" svg:y="20.171cm">
          <draw:text-box>
            <text:p text:style-name="P3"><text:span text:style-name="T19">miracles ? </text:span></text:p>
          </draw:text-box>
        </draw:frame>
        <draw:frame draw:style-name="gr3" draw:text-style-name="P4" draw:layer="layout" svg:width="0.532cm" svg:height="0.615cm" svg:x="2.504cm" svg:y="20.7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307cm" svg:height="0.615cm" svg:x="2.504cm" svg:y="21.391cm">
          <draw:text-box>
            <text:p text:style-name="P3"><text:span text:style-name="T1">Oui, depuis son origine et à travers tous les siècles, la vérité de l’Église </text:span></text:p>
          </draw:text-box>
        </draw:frame>
        <draw:frame draw:style-name="gr3" draw:text-style-name="P4" draw:layer="layout" svg:width="9.104cm" svg:height="0.615cm" svg:x="2.504cm" svg:y="22cm">
          <draw:text-box>
            <text:p text:style-name="P3"><text:span text:style-name="T1">catholique est confirmée par des miracles. </text:span></text:p>
          </draw:text-box>
        </draw:frame>
        <draw:frame draw:style-name="gr3" draw:text-style-name="P4" draw:layer="layout" svg:width="0.532cm" svg:height="0.615cm" svg:x="2.504cm" svg:y="22.6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3.322cm">
          <draw:text-box>
            <text:p text:style-name="P3"><text:span text:style-name="T3">• </text:span></text:p>
          </draw:text-box>
        </draw:frame>
        <draw:frame draw:style-name="gr3" draw:text-style-name="P4" draw:layer="layout" svg:width="15.033cm" svg:height="0.615cm" svg:x="2.745cm" svg:y="23.22cm">
          <draw:text-box>
            <text:p text:style-name="P3"><text:span text:style-name="T1">124.</text:span><text:span text:style-name="T19"> Y a-t-il dans l'Église catholique-romaine use miracle perpétuel ? </text:span></text:p>
          </draw:text-box>
        </draw:frame>
        <draw:frame draw:style-name="gr3" draw:text-style-name="P4" draw:layer="layout" svg:width="0.532cm" svg:height="0.615cm" svg:x="2.504cm" svg:y="23.8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2cm" svg:height="0.615cm" svg:x="2.504cm" svg:y="24.44cm">
          <draw:text-box>
            <text:p text:style-name="P3"><text:span text:style-name="T1">Oui, il y a dans l'Église catholique-romaine un miracle perpétuel : le fait </text:span></text:p>
          </draw:text-box>
        </draw:frame>
        <draw:frame draw:style-name="gr3" draw:text-style-name="P4" draw:layer="layout" svg:width="15.314cm" svg:height="0.615cm" svg:x="2.504cm" svg:y="25.037cm">
          <draw:text-box>
            <text:p text:style-name="P3"><text:span text:style-name="T1">qu'elle subsiste et poursuit son œuvre féconde, malgré les persécutions, </text:span></text:p>
          </draw:text-box>
        </draw:frame>
        <draw:frame draw:style-name="gr3" draw:text-style-name="P4" draw:layer="layout" svg:width="15.81cm" svg:height="0.615cm" svg:x="2.504cm" svg:y="25.647cm">
          <draw:text-box>
            <text:p text:style-name="P3"><text:span text:style-name="T1">les schismes et les hérésies, malgré les faiblesses de ses membres, parfois </text:span></text:p>
          </draw:text-box>
        </draw:frame>
        <draw:frame draw:style-name="gr3" draw:text-style-name="P4" draw:layer="layout" svg:width="5.316cm" svg:height="0.615cm" svg:x="2.504cm" svg:y="26.257cm">
          <draw:text-box>
            <text:p text:style-name="P3"><text:span text:style-name="T1">même de ses supérieurs. </text:span></text:p>
          </draw:text-box>
        </draw:frame>
      </draw:page>
      <draw:page draw:name="page37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063cm" svg:height="0.645cm" svg:x="8.031cm" svg:y="2.525cm">
          <draw:text-box>
            <text:p text:style-name="P3"><text:span text:style-name="T10">NEUVIÈME LEÇON </text:span></text:p>
          </draw:text-box>
        </draw:frame>
        <draw:frame draw:style-name="gr11" draw:text-style-name="P9" draw:layer="layout" svg:width="6.96cm" svg:height="0.645cm" svg:x="7.078cm" svg:y="3.923cm">
          <draw:text-box>
            <text:p text:style-name="P3"><text:span text:style-name="T11"><text:s/></text:span><text:span text:style-name="T11">I. La communion des saints. </text:span></text:p>
          </draw:text-box>
        </draw:frame>
        <draw:frame draw:style-name="gr3" draw:text-style-name="P4" draw:layer="layout" svg:width="0.532cm" svg:height="0.615cm" svg:x="2.504cm" svg:y="4.56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9.432cm" svg:height="0.615cm" svg:x="2.504cm" svg:y="5.179cm">
          <draw:text-box>
            <text:p text:style-name="P3"><text:span text:style-name="T1">Art. 9 : (Je crois) la communion des saints ; </text:span></text:p>
          </draw:text-box>
        </draw:frame>
        <draw:frame draw:style-name="gr3" draw:text-style-name="P4" draw:layer="layout" svg:width="0.532cm" svg:height="0.615cm" svg:x="2.504cm" svg:y="5.78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5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6.57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761cm" svg:height="0.615cm" svg:x="2.808cm" svg:y="6.398cm">
          <draw:text-box>
            <text:p text:style-name="P3"><text:span text:style-name="T1">125.</text:span><text:span text:style-name="T19"> Qu'entend-on par la communion des saints ? </text:span></text:p>
          </draw:text-box>
        </draw:frame>
        <draw:frame draw:style-name="gr18" draw:text-style-name="P13" draw:layer="layout" svg:width="0.329cm" svg:height="0.378cm" svg:x="2.504cm" svg:y="6.99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671cm" svg:height="0.615cm" svg:x="2.504cm" svg:y="7.39cm">
          <draw:text-box>
            <text:p text:style-name="P3"><text:span text:style-name="T1">Par la communion des saints, on entend que tous les membres de l'Église </text:span></text:p>
          </draw:text-box>
        </draw:frame>
        <draw:frame draw:style-name="gr3" draw:text-style-name="P4" draw:layer="layout" svg:width="8.439cm" svg:height="0.615cm" svg:x="2.504cm" svg:y="7.999cm">
          <draw:text-box>
            <text:p text:style-name="P3"><text:span text:style-name="T1">participent aux mêmes biens spirituels. </text:span></text:p>
          </draw:text-box>
        </draw:frame>
        <draw:frame draw:style-name="gr3" draw:text-style-name="P4" draw:layer="layout" svg:width="0.532cm" svg:height="0.615cm" svg:x="2.504cm" svg:y="8.60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321cm">
          <draw:text-box>
            <text:p text:style-name="P3"><text:span text:style-name="T3">6</text:span><text:span text:style-name="T35"> </text:span></text:p>
          </draw:text-box>
        </draw:frame>
        <draw:frame draw:style-name="gr3" draw:text-style-name="P4" draw:layer="layout" svg:width="15.467cm" svg:height="0.615cm" svg:x="2.821cm" svg:y="9.219cm">
          <draw:text-box>
            <text:p text:style-name="P3"><text:span text:style-name="T1">126.</text:span><text:span text:style-name="T19"> Quels sont les biens spirituels auxquels participent les membres de </text:span></text:p>
          </draw:text-box>
        </draw:frame>
        <draw:frame draw:style-name="gr3" draw:text-style-name="P4" draw:layer="layout" svg:width="2.129cm" svg:height="0.615cm" svg:x="2.504cm" svg:y="9.816cm">
          <draw:text-box>
            <text:p text:style-name="P3"><text:span text:style-name="T19">l'Église ? </text:span></text:p>
          </draw:text-box>
        </draw:frame>
        <draw:frame draw:style-name="gr3" draw:text-style-name="P4" draw:layer="layout" svg:width="0.532cm" svg:height="0.615cm" svg:x="2.504cm" svg:y="10.42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96cm" svg:height="0.615cm" svg:x="2.504cm" svg:y="11.036cm">
          <draw:text-box>
            <text:p text:style-name="P3"><text:span text:style-name="T1">Les biens spirituels auxquels participent les membres de l'Église sont les </text:span></text:p>
          </draw:text-box>
        </draw:frame>
        <draw:frame draw:style-name="gr3" draw:text-style-name="P4" draw:layer="layout" svg:width="14.803cm" svg:height="0.615cm" svg:x="2.504cm" svg:y="11.645cm">
          <draw:text-box>
            <text:p text:style-name="P3"><text:span text:style-name="T1">mérites et les satisfactions de Jésus-Christ, de la Mère de Dieu et des </text:span></text:p>
          </draw:text-box>
        </draw:frame>
        <draw:frame draw:style-name="gr3" draw:text-style-name="P4" draw:layer="layout" svg:width="16.268cm" svg:height="0.615cm" svg:x="2.504cm" svg:y="12.255cm">
          <draw:text-box>
            <text:p text:style-name="P3"><text:span text:style-name="T1">saints, les fruits du sacrifice de la Messe et des sacrements, les prières et les </text:span></text:p>
          </draw:text-box>
        </draw:frame>
        <draw:frame draw:style-name="gr3" draw:text-style-name="P4" draw:layer="layout" svg:width="5.849cm" svg:height="0.615cm" svg:x="2.504cm" svg:y="12.866cm">
          <draw:text-box>
            <text:p text:style-name="P3"><text:span text:style-name="T1">bonnes œuvres des fidèles. </text:span></text:p>
          </draw:text-box>
        </draw:frame>
        <draw:frame draw:style-name="gr3" draw:text-style-name="P4" draw:layer="layout" svg:width="0.532cm" svg:height="0.615cm" svg:x="2.504cm" svg:y="13.47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4.08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796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935cm" svg:height="0.615cm" svg:x="2.745cm" svg:y="14.695cm">
          <draw:text-box>
            <text:p text:style-name="P3"><text:span text:style-name="T1">127.</text:span></text:p>
          </draw:text-box>
        </draw:frame>
        <draw:frame draw:style-name="gr18" draw:text-style-name="P13" draw:layer="layout" svg:width="0.329cm" svg:height="0.378cm" svg:x="3.685cm" svg:y="14.87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025cm" svg:height="0.615cm" svg:x="3.774cm" svg:y="14.695cm">
          <draw:text-box>
            <text:p text:style-name="P3"><text:span text:style-name="T19">Sur quoi est fondée la communion des saints ? </text:span></text:p>
          </draw:text-box>
        </draw:frame>
        <draw:frame draw:style-name="gr18" draw:text-style-name="P13" draw:layer="layout" svg:width="0.329cm" svg:height="0.378cm" svg:x="2.504cm" svg:y="15.29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197cm" svg:height="0.615cm" svg:x="2.504cm" svg:y="15.686cm">
          <draw:text-box>
            <text:p text:style-name="P3"><text:span text:style-name="T1">La communion des saints est fondée sur l'union intime qui, en vertu de </text:span></text:p>
          </draw:text-box>
        </draw:frame>
        <draw:frame draw:style-name="gr3" draw:text-style-name="P4" draw:layer="layout" svg:width="15.41cm" svg:height="0.615cm" svg:x="2.504cm" svg:y="16.295cm">
          <draw:text-box>
            <text:p text:style-name="P3"><text:span text:style-name="T1">l'action du Saint-Esprit, relie tous les membres de l'Église entre eux et à </text:span></text:p>
          </draw:text-box>
        </draw:frame>
        <draw:frame draw:style-name="gr3" draw:text-style-name="P4" draw:layer="layout" svg:width="4.872cm" svg:height="0.615cm" svg:x="2.504cm" svg:y="16.906cm">
          <draw:text-box>
            <text:p text:style-name="P3"><text:span text:style-name="T1">leur tête, Jésus-Christ. </text:span></text:p>
          </draw:text-box>
        </draw:frame>
        <draw:frame draw:style-name="gr3" draw:text-style-name="P4" draw:layer="layout" svg:width="0.532cm" svg:height="0.615cm" svg:x="2.504cm" svg:y="17.51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227cm">
          <draw:text-box>
            <text:p text:style-name="P3"><text:span text:style-name="T3">6</text:span></text:p>
          </draw:text-box>
        </draw:frame>
        <draw:frame draw:style-name="gr3" draw:text-style-name="P4" draw:layer="layout" svg:width="10.583cm" svg:height="0.615cm" svg:x="2.719cm" svg:y="18.125cm">
          <draw:text-box>
            <text:p text:style-name="P3"><text:span text:style-name="T1"><text:s/></text:span><text:span text:style-name="T1">128.</text:span><text:span text:style-name="T19"> Qu'appelle-t-on corps mystique du Christ ? </text:span></text:p>
          </draw:text-box>
        </draw:frame>
        <draw:frame draw:style-name="gr3" draw:text-style-name="P4" draw:layer="layout" svg:width="0.532cm" svg:height="0.615cm" svg:x="2.504cm" svg:y="18.73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129cm" svg:height="0.615cm" svg:x="2.504cm" svg:y="19.333cm">
          <draw:text-box>
            <text:p text:style-name="P3"><text:span text:style-name="T1">On appelle corps mystique du Christ l'Église elle-même en tant qu'une </text:span></text:p>
          </draw:text-box>
        </draw:frame>
        <draw:frame draw:style-name="gr3" draw:text-style-name="P4" draw:layer="layout" svg:width="15.84cm" svg:height="0.615cm" svg:x="2.504cm" svg:y="19.942cm">
          <draw:text-box>
            <text:p text:style-name="P3"><text:span text:style-name="T1">union intime et mystérieuse relie tous ses membres entre eux et au Christ. </text:span></text:p>
          </draw:text-box>
        </draw:frame>
        <draw:frame draw:style-name="gr3" draw:text-style-name="P4" draw:layer="layout" svg:width="0.532cm" svg:height="0.615cm" svg:x="2.504cm" svg:y="20.55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264cm">
          <draw:text-box>
            <text:p text:style-name="P3"><text:span text:style-name="T3">6</text:span></text:p>
          </draw:text-box>
        </draw:frame>
        <draw:frame draw:style-name="gr3" draw:text-style-name="P4" draw:layer="layout" svg:width="10.81cm" svg:height="0.615cm" svg:x="2.719cm" svg:y="21.162cm">
          <draw:text-box>
            <text:p text:style-name="P3"><text:span text:style-name="T1"><text:s/></text:span><text:span text:style-name="T1">129.</text:span><text:span text:style-name="T19"> Qui fait partie de la communion des saints ? </text:span></text:p>
          </draw:text-box>
        </draw:frame>
        <draw:frame draw:style-name="gr3" draw:text-style-name="P4" draw:layer="layout" svg:width="0.532cm" svg:height="0.615cm" svg:x="2.504cm" svg:y="21.77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77cm" svg:height="0.615cm" svg:x="2.504cm" svg:y="22.381cm">
          <draw:text-box>
            <text:p text:style-name="P3"><text:span text:style-name="T1">Tous les membres de l'Église militante, de l'Église souffrante et de l'Église </text:span></text:p>
          </draw:text-box>
        </draw:frame>
        <draw:frame draw:style-name="gr3" draw:text-style-name="P4" draw:layer="layout" svg:width="15.965cm" svg:height="0.615cm" svg:x="2.504cm" svg:y="22.992cm">
          <draw:text-box>
            <text:p text:style-name="P3"><text:span text:style-name="T1">triomphante font partie de la communion des saints, c'est-à-dire les fidèles </text:span></text:p>
          </draw:text-box>
        </draw:frame>
        <draw:frame draw:style-name="gr3" draw:text-style-name="P4" draw:layer="layout" svg:width="13.61cm" svg:height="0.615cm" svg:x="2.504cm" svg:y="23.601cm">
          <draw:text-box>
            <text:p text:style-name="P3"><text:span text:style-name="T1">qui sont sur la terre, les âmes du purgatoire et les saints du ciel. </text:span></text:p>
          </draw:text-box>
        </draw:frame>
        <draw:frame draw:style-name="gr3" draw:text-style-name="P4" draw:layer="layout" svg:width="0.532cm" svg:height="0.615cm" svg:x="2.504cm" svg:y="24.21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8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43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04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638cm">
          <draw:text-box>
            <text:p text:style-name="P3"><text:span text:style-name="T1"><text:s/></text:span></text:p>
          </draw:text-box>
        </draw:frame>
      </draw:page>
      <draw:page draw:name="page38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</text:span></text:p>
          </draw:text-box>
        </draw:frame>
        <draw:frame draw:style-name="gr3" draw:text-style-name="P4" draw:layer="layout" svg:width="13.882cm" svg:height="0.615cm" svg:x="2.719cm" svg:y="2.523cm">
          <draw:text-box>
            <text:p text:style-name="P3"><text:span text:style-name="T1"><text:s/></text:span><text:span text:style-name="T1">130.</text:span><text:span text:style-name="T19"> Quelle communion y a-t-il entre nous et les saints du ciel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65cm" svg:height="0.615cm" svg:x="2.504cm" svg:y="3.743cm">
          <draw:text-box>
            <text:p text:style-name="P3"><text:span text:style-name="T1">Les saints du ciel connaissent les prières que nous leur adressons et le culte </text:span></text:p>
          </draw:text-box>
        </draw:frame>
        <draw:frame draw:style-name="gr3" draw:text-style-name="P4" draw:layer="layout" svg:width="15.914cm" svg:height="0.615cm" svg:x="2.504cm" svg:y="4.34cm">
          <draw:text-box>
            <text:p text:style-name="P3"><text:span text:style-name="T1">que nous leur rendons ; nous profitons de leur intercession auprès de Dieu </text:span></text:p>
          </draw:text-box>
        </draw:frame>
        <draw:frame draw:style-name="gr3" draw:text-style-name="P4" draw:layer="layout" svg:width="8.409cm" svg:height="0.615cm" svg:x="2.504cm" svg:y="4.95cm">
          <draw:text-box>
            <text:p text:style-name="P3"><text:span text:style-name="T1">et de leurs surabondantes satisfactions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5 </text:span></text:p>
          </draw:text-box>
        </draw:frame>
        <draw:frame draw:style-name="gr3" draw:text-style-name="P4" draw:layer="layout" svg:width="15.072cm" svg:height="0.615cm" svg:x="2.821cm" svg:y="6.169cm">
          <draw:text-box>
            <text:p text:style-name="P3"><text:span text:style-name="T1">131.</text:span><text:span text:style-name="T19"> Quelle communion y a-t-il entre nous et les âmes du purgatoire ?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962cm" svg:height="0.615cm" svg:x="2.504cm" svg:y="7.39cm">
          <draw:text-box>
            <text:p text:style-name="P3"><text:span text:style-name="T1">Les âmes du purgatoire sont secourues par le sacrifice de la Messe, par les </text:span></text:p>
          </draw:text-box>
        </draw:frame>
        <draw:frame draw:style-name="gr3" draw:text-style-name="P4" draw:layer="layout" svg:width="15.741cm" svg:height="0.615cm" svg:x="2.504cm" svg:y="7.999cm">
          <draw:text-box>
            <text:p text:style-name="P3"><text:span text:style-name="T1">bonnes œuvres, par les prières et les indulgences que nous offrons à Dieu </text:span></text:p>
          </draw:text-box>
        </draw:frame>
        <draw:frame draw:style-name="gr3" draw:text-style-name="P4" draw:layer="layout" svg:width="15.174cm" svg:height="0.615cm" svg:x="2.504cm" svg:y="8.609cm">
          <draw:text-box>
            <text:p text:style-name="P3"><text:span text:style-name="T1">pour elles ; et nous pouvons croire que ces âmes intercèdent pour nous </text:span></text:p>
          </draw:text-box>
        </draw:frame>
        <draw:frame draw:style-name="gr3" draw:text-style-name="P4" draw:layer="layout" svg:width="3.465cm" svg:height="0.615cm" svg:x="2.504cm" svg:y="9.219cm">
          <draw:text-box>
            <text:p text:style-name="P3"><text:span text:style-name="T1">auprès de Dieu. </text:span></text:p>
          </draw:text-box>
        </draw:frame>
        <draw:frame draw:style-name="gr3" draw:text-style-name="P4" draw:layer="layout" svg:width="0.532cm" svg:height="0.615cm" svg:x="2.504cm" svg:y="9.829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6.726cm" svg:height="0.645cm" svg:x="7.192cm" svg:y="10.861cm">
          <draw:text-box>
            <text:p text:style-name="P3"><text:span text:style-name="T11">II. La rémission des péchés. </text:span></text:p>
          </draw:text-box>
        </draw:frame>
        <draw:frame draw:style-name="gr11" draw:text-style-name="P9" draw:layer="layout" svg:width="0.558cm" svg:height="0.645cm" svg:x="11.157cm" svg:y="11.826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9.46cm" svg:height="0.615cm" svg:x="2.504cm" svg:y="12.471cm">
          <draw:text-box>
            <text:p text:style-name="P3"><text:span text:style-name="T1">Art. 10 : (Je crois) la rémission des péchés ; </text:span></text:p>
          </draw:text-box>
        </draw:frame>
        <draw:frame draw:style-name="gr3" draw:text-style-name="P4" draw:layer="layout" svg:width="0.532cm" svg:height="0.615cm" svg:x="2.504cm" svg:y="13.08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793cm">
          <draw:text-box>
            <text:p text:style-name="P3"><text:span text:style-name="T3">3</text:span></text:p>
          </draw:text-box>
        </draw:frame>
        <draw:frame draw:style-name="gr3" draw:text-style-name="P4" draw:layer="layout" svg:width="12.303cm" svg:height="0.615cm" svg:x="2.719cm" svg:y="13.691cm">
          <draw:text-box>
            <text:p text:style-name="P3"><text:span text:style-name="T1"><text:s/></text:span><text:span text:style-name="T1">132.</text:span><text:span text:style-name="T19"> L'Église a-t-elle le pouvoir de remettre les péchés ? </text:span></text:p>
          </draw:text-box>
        </draw:frame>
        <draw:frame draw:style-name="gr3" draw:text-style-name="P4" draw:layer="layout" svg:width="0.532cm" svg:height="0.615cm" svg:x="2.504cm" svg:y="14.30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92cm" svg:height="0.615cm" svg:x="2.504cm" svg:y="14.911cm">
          <draw:text-box>
            <text:p text:style-name="P3"><text:span text:style-name="T1">L'Église a reçu de Jésus-Christ le pouvoir de remettre tous les péchés, si </text:span></text:p>
          </draw:text-box>
        </draw:frame>
        <draw:frame draw:style-name="gr3" draw:text-style-name="P4" draw:layer="layout" svg:width="7.633cm" svg:height="0.615cm" svg:x="2.504cm" svg:y="15.521cm">
          <draw:text-box>
            <text:p text:style-name="P3"><text:span text:style-name="T1">graves et si nombreux qu'ils soient. </text:span></text:p>
          </draw:text-box>
        </draw:frame>
        <draw:frame draw:style-name="gr3" draw:text-style-name="P4" draw:layer="layout" svg:width="0.532cm" svg:height="0.615cm" svg:x="2.504cm" svg:y="16.1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842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16.921cm">
          <draw:text-box>
            <text:p text:style-name="P3"><text:span text:style-name="T45"><text:s/></text:span></text:p>
          </draw:text-box>
        </draw:frame>
        <draw:frame draw:style-name="gr37" draw:text-style-name="P4" draw:layer="layout" svg:width="0.876cm" svg:height="0.708cm" svg:x="2.808cm" svg:y="16.74cm">
          <draw:text-box>
            <text:p text:style-name="P3"><text:span text:style-name="T57">133.</text:span></text:p>
          </draw:text-box>
        </draw:frame>
        <draw:frame draw:style-name="gr38" draw:text-style-name="P15" draw:layer="layout" svg:width="0.285cm" svg:height="0.42cm" svg:x="3.685cm" svg:y="16.932cm">
          <draw:text-box>
            <text:p text:style-name="P3"><text:span text:style-name="T58"><text:s/></text:span></text:p>
          </draw:text-box>
        </draw:frame>
        <draw:frame draw:style-name="gr3" draw:text-style-name="P4" draw:layer="layout" svg:width="14.717cm" svg:height="0.615cm" svg:x="3.749cm" svg:y="16.74cm">
          <draw:text-box>
            <text:p text:style-name="P3"><text:span text:style-name="T19">Quand Jésus-Christ a-t-il donné à l'Église le pouvoir de remettre les </text:span></text:p>
          </draw:text-box>
        </draw:frame>
        <draw:frame draw:style-name="gr3" draw:text-style-name="P4" draw:layer="layout" svg:width="1.985cm" svg:height="0.615cm" svg:x="2.504cm" svg:y="17.338cm">
          <draw:text-box>
            <text:p text:style-name="P3"><text:span text:style-name="T19">péchés ? </text:span></text:p>
          </draw:text-box>
        </draw:frame>
        <draw:frame draw:style-name="gr18" draw:text-style-name="P13" draw:layer="layout" svg:width="0.329cm" svg:height="0.378cm" svg:x="2.504cm" svg:y="17.93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026cm" svg:height="0.615cm" svg:x="2.504cm" svg:y="18.341cm">
          <draw:text-box>
            <text:p text:style-name="P3"><text:span text:style-name="T1">Jésus-Christ a donné à l’Église le pouvoir de remettre tous les péchés, </text:span></text:p>
          </draw:text-box>
        </draw:frame>
        <draw:frame draw:style-name="gr3" draw:text-style-name="P4" draw:layer="layout" svg:width="16.12cm" svg:height="0.615cm" svg:x="2.504cm" svg:y="18.952cm">
          <draw:text-box>
            <text:p text:style-name="P3"><text:span text:style-name="T1">quand il a dit à ses Apôtres après sa résurrection : Recevez le Saint-Esprit : </text:span></text:p>
          </draw:text-box>
        </draw:frame>
        <draw:frame draw:style-name="gr3" draw:text-style-name="P4" draw:layer="layout" svg:width="16.164cm" svg:height="0.615cm" svg:x="2.504cm" svg:y="19.561cm">
          <draw:text-box>
            <text:p text:style-name="P3"><text:span text:style-name="T1">les péchés seront remis à ceux à qui vous les remettrez, et ils seront retenus </text:span></text:p>
          </draw:text-box>
        </draw:frame>
        <draw:frame draw:style-name="gr3" draw:text-style-name="P4" draw:layer="layout" svg:width="7.358cm" svg:height="0.615cm" svg:x="2.504cm" svg:y="20.158cm">
          <draw:text-box>
            <text:p text:style-name="P3"><text:span text:style-name="T1">à ceux à qui vous les retiendrez ». </text:span></text:p>
          </draw:text-box>
        </draw:frame>
        <draw:frame draw:style-name="gr3" draw:text-style-name="P4" draw:layer="layout" svg:width="0.532cm" svg:height="0.615cm" svg:x="2.504cm" svg:y="20.76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48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21.378cm">
          <draw:text-box>
            <text:p text:style-name="P3"><text:span text:style-name="T19"><text:s/></text:span><text:span text:style-name="T1">134.</text:span></text:p>
          </draw:text-box>
        </draw:frame>
        <draw:frame draw:style-name="gr18" draw:text-style-name="P13" draw:layer="layout" svg:width="0.329cm" svg:height="0.378cm" svg:x="3.787cm" svg:y="21.55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8.888cm" svg:height="0.615cm" svg:x="3.863cm" svg:y="21.378cm">
          <draw:text-box>
            <text:p text:style-name="P3"><text:span text:style-name="T19">Comment l'Église remet-elle les péchés ? </text:span></text:p>
          </draw:text-box>
        </draw:frame>
        <draw:frame draw:style-name="gr3" draw:text-style-name="P4" draw:layer="layout" svg:width="0.532cm" svg:height="0.615cm" svg:x="2.504cm" svg:y="21.98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96cm" svg:height="0.615cm" svg:x="2.504cm" svg:y="22.597cm">
          <draw:text-box>
            <text:p text:style-name="P3"><text:span text:style-name="T1">L'Église remet les péchés principalement par les sacrements de Baptême et </text:span></text:p>
          </draw:text-box>
        </draw:frame>
        <draw:frame draw:style-name="gr3" draw:text-style-name="P4" draw:layer="layout" svg:width="2.977cm" svg:height="0.615cm" svg:x="2.504cm" svg:y="23.208cm">
          <draw:text-box>
            <text:p text:style-name="P3"><text:span text:style-name="T1">de Pénitence. </text:span></text:p>
          </draw:text-box>
        </draw:frame>
        <draw:frame draw:style-name="gr3" draw:text-style-name="P4" draw:layer="layout" svg:width="0.532cm" svg:height="0.615cm" svg:x="2.504cm" svg:y="23.81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42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03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4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257cm">
          <draw:text-box>
            <text:p text:style-name="P3"><text:span text:style-name="T1"><text:s/></text:span></text:p>
          </draw:text-box>
        </draw:frame>
      </draw:page>
      <draw:page draw:name="page39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</text:span></text:p>
          </draw:text-box>
        </draw:frame>
        <draw:frame draw:style-name="gr3" draw:text-style-name="P4" draw:layer="layout" svg:width="7.764cm" svg:height="0.615cm" svg:x="2.719cm" svg:y="2.523cm">
          <draw:text-box>
            <text:p text:style-name="P3"><text:span text:style-name="T1"><text:s/></text:span><text:span text:style-name="T1">135.</text:span><text:span text:style-name="T19"> Qu'est-ce qu'une indulgence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88cm" svg:height="0.615cm" svg:x="2.504cm" svg:y="3.743cm">
          <draw:text-box>
            <text:p text:style-name="P3"><text:span text:style-name="T1">Une indulgence est la rémission, par l'Église, de peines temporelles que </text:span></text:p>
          </draw:text-box>
        </draw:frame>
        <draw:frame draw:style-name="gr3" draw:text-style-name="P4" draw:layer="layout" svg:width="15.475cm" svg:height="0.615cm" svg:x="2.504cm" svg:y="4.34cm">
          <draw:text-box>
            <text:p text:style-name="P3"><text:span text:style-name="T1">nous devons subir ici-bas ou au purgatoire, après que nos péchés ont été </text:span></text:p>
          </draw:text-box>
        </draw:frame>
        <draw:frame draw:style-name="gr3" draw:text-style-name="P4" draw:layer="layout" svg:width="2.459cm" svg:height="0.615cm" svg:x="2.504cm" svg:y="4.95cm">
          <draw:text-box>
            <text:p text:style-name="P3"><text:span text:style-name="T1">pardonnés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39" draw:text-style-name="P6" draw:layer="layout" svg:width="0.386cm" svg:height="0.56cm" svg:x="2.504cm" svg:y="6.271cm">
          <draw:text-box>
            <text:p text:style-name="P3"><text:span text:style-name="T59">3 </text:span></text:p>
          </draw:text-box>
        </draw:frame>
        <draw:frame draw:style-name="gr3" draw:text-style-name="P4" draw:layer="layout" svg:width="11.234cm" svg:height="0.615cm" svg:x="2.796cm" svg:y="6.169cm">
          <draw:text-box>
            <text:p text:style-name="P3"><text:span text:style-name="T1">136</text:span><text:span text:style-name="T19">. Que faut-il faire pour gagner les indulgences ? </text:span></text:p>
          </draw:text-box>
        </draw:frame>
        <draw:frame draw:style-name="gr38" draw:text-style-name="P15" draw:layer="layout" svg:width="0.285cm" svg:height="0.42cm" svg:x="2.504cm" svg:y="6.781cm">
          <draw:text-box>
            <text:p text:style-name="P3"><text:span text:style-name="T58"><text:s/></text:span></text:p>
          </draw:text-box>
        </draw:frame>
        <draw:frame draw:style-name="gr3" draw:text-style-name="P4" draw:layer="layout" svg:width="14.994cm" svg:height="0.615cm" svg:x="2.504cm" svg:y="7.148cm">
          <draw:text-box>
            <text:p text:style-name="P3"><text:span text:style-name="T1">Pour gagner les indulgences, il faut être en état de grâce et remplir les </text:span></text:p>
          </draw:text-box>
        </draw:frame>
        <draw:frame draw:style-name="gr3" draw:text-style-name="P4" draw:layer="layout" svg:width="7.188cm" svg:height="0.615cm" svg:x="2.504cm" svg:y="7.758cm">
          <draw:text-box>
            <text:p text:style-name="P3"><text:span text:style-name="T1">conditions prescrites par l'Église. </text:span></text:p>
          </draw:text-box>
        </draw:frame>
        <draw:frame draw:style-name="gr3" draw:text-style-name="P4" draw:layer="layout" svg:width="0.532cm" svg:height="0.615cm" svg:x="2.504cm" svg:y="8.3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8.978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365cm" svg:height="0.645cm" svg:x="8.323cm" svg:y="9.971cm">
          <draw:text-box>
            <text:p text:style-name="P3"><text:span text:style-name="T10">DIXIÈME LEÇON</text:span></text:p>
          </draw:text-box>
        </draw:frame>
        <draw:frame draw:style-name="gr3" draw:text-style-name="P4" draw:layer="layout" svg:width="0.532cm" svg:height="0.615cm" svg:x="12.72cm" svg:y="9.994cm">
          <draw:text-box>
            <text:p text:style-name="P3"><text:span text:style-name="T6"><text:s text:c="2"/></text:span></text:p>
          </draw:text-box>
        </draw:frame>
        <draw:frame draw:style-name="gr11" draw:text-style-name="P9" draw:layer="layout" svg:width="7.113cm" svg:height="0.645cm" svg:x="6.964cm" svg:y="11.369cm">
          <draw:text-box>
            <text:p text:style-name="P3"><text:span text:style-name="T11">I. La résurrection de la chair. </text:span></text:p>
          </draw:text-box>
        </draw:frame>
        <draw:frame draw:style-name="gr3" draw:text-style-name="P4" draw:layer="layout" svg:width="0.532cm" svg:height="0.615cm" svg:x="2.504cm" svg:y="12.01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2.62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9.839cm" svg:height="0.615cm" svg:x="2.504cm" svg:y="13.221cm">
          <draw:text-box>
            <text:p text:style-name="P3"><text:span text:style-name="T1">Art. 11 : (Je crois) la résurrection de la chair ; </text:span></text:p>
          </draw:text-box>
        </draw:frame>
        <draw:frame draw:style-name="gr3" draw:text-style-name="P4" draw:layer="layout" svg:width="0.532cm" svg:height="0.615cm" svg:x="2.504cm" svg:y="13.83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542cm">
          <draw:text-box>
            <text:p text:style-name="P3"><text:span text:style-name="T3">3 </text:span></text:p>
          </draw:text-box>
        </draw:frame>
        <draw:frame draw:style-name="gr3" draw:text-style-name="P4" draw:layer="layout" svg:width="7.602cm" svg:height="0.615cm" svg:x="2.821cm" svg:y="14.441cm">
          <draw:text-box>
            <text:p text:style-name="P3"><text:span text:style-name="T1">137.</text:span><text:span text:style-name="T19"> Notre corps ressuscitera-t-il ? </text:span></text:p>
          </draw:text-box>
        </draw:frame>
        <draw:frame draw:style-name="gr18" draw:text-style-name="P13" draw:layer="layout" svg:width="0.329cm" svg:height="0.378cm" svg:x="2.504cm" svg:y="15.04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72cm" svg:height="0.615cm" svg:x="2.504cm" svg:y="15.445cm">
          <draw:text-box>
            <text:p text:style-name="P3"><text:span text:style-name="T1">Notre corps ressuscitera au jour du jugement dernier ; il sera, par la toute-</text:span></text:p>
          </draw:text-box>
        </draw:frame>
        <draw:frame draw:style-name="gr3" draw:text-style-name="P4" draw:layer="layout" svg:width="14.433cm" svg:height="0.615cm" svg:x="2.504cm" svg:y="16.041cm">
          <draw:text-box>
            <text:p text:style-name="P3"><text:span text:style-name="T1">puissance de Dieu, uni de nouveau à notre âme, et sortira vivant du </text:span></text:p>
          </draw:text-box>
        </draw:frame>
        <draw:frame draw:style-name="gr3" draw:text-style-name="P4" draw:layer="layout" svg:width="2.104cm" svg:height="0.615cm" svg:x="2.504cm" svg:y="16.651cm">
          <draw:text-box>
            <text:p text:style-name="P3"><text:span text:style-name="T1">tombeau. </text:span></text:p>
          </draw:text-box>
        </draw:frame>
        <draw:frame draw:style-name="gr3" draw:text-style-name="P4" draw:layer="layout" svg:width="0.532cm" svg:height="0.615cm" svg:x="2.504cm" svg:y="17.26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7.973cm">
          <draw:text-box>
            <text:p text:style-name="P3"><text:span text:style-name="T3">• </text:span></text:p>
          </draw:text-box>
        </draw:frame>
        <draw:frame draw:style-name="gr3" draw:text-style-name="P4" draw:layer="layout" svg:width="13.149cm" svg:height="0.615cm" svg:x="2.745cm" svg:y="17.871cm">
          <draw:text-box>
            <text:p text:style-name="P3"><text:span text:style-name="T1">138.</text:span><text:span text:style-name="T19"> Pourquoi notre corps ressuscitera-t-i1 au dernier jour ? </text:span></text:p>
          </draw:text-box>
        </draw:frame>
        <draw:frame draw:style-name="gr3" draw:text-style-name="P4" draw:layer="layout" svg:width="0.532cm" svg:height="0.615cm" svg:x="2.504cm" svg:y="18.48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711cm" svg:height="0.615cm" svg:x="2.504cm" svg:y="19.091cm">
          <draw:text-box>
            <text:p text:style-name="P3"><text:span text:style-name="T1">Notre corps ressuscitera au dernier jour pour Litre associé à la récompense ou </text:span></text:p>
          </draw:text-box>
        </draw:frame>
        <draw:frame draw:style-name="gr3" draw:text-style-name="P4" draw:layer="layout" svg:width="15.306cm" svg:height="0.615cm" svg:x="2.504cm" svg:y="19.701cm">
          <draw:text-box>
            <text:p text:style-name="P3"><text:span text:style-name="T1">à la punition de notre âme, comme il a été associé à ses bonnes ou à set </text:span></text:p>
          </draw:text-box>
        </draw:frame>
        <draw:frame draw:style-name="gr3" draw:text-style-name="P4" draw:layer="layout" svg:width="4.132cm" svg:height="0.615cm" svg:x="2.504cm" svg:y="20.31cm">
          <draw:text-box>
            <text:p text:style-name="P3"><text:span text:style-name="T1">mauvaises actions. </text:span></text:p>
          </draw:text-box>
        </draw:frame>
        <draw:frame draw:style-name="gr3" draw:text-style-name="P4" draw:layer="layout" svg:width="0.532cm" svg:height="0.615cm" svg:x="2.504cm" svg:y="20.92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632cm">
          <draw:text-box>
            <text:p text:style-name="P3"><text:span text:style-name="T3">3</text:span></text:p>
          </draw:text-box>
        </draw:frame>
        <draw:frame draw:style-name="gr3" draw:text-style-name="P4" draw:layer="layout" svg:width="10.222cm" svg:height="0.615cm" svg:x="2.719cm" svg:y="21.53cm">
          <draw:text-box>
            <text:p text:style-name="P3"><text:span text:style-name="T1"><text:s/></text:span><text:span text:style-name="T1">139.</text:span><text:span text:style-name="T19"> En quel état seront les corps ressuscités ? </text:span></text:p>
          </draw:text-box>
        </draw:frame>
        <draw:frame draw:style-name="gr3" draw:text-style-name="P4" draw:layer="layout" svg:width="0.532cm" svg:height="0.615cm" svg:x="2.504cm" svg:y="22.1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29cm" svg:height="0.615cm" svg:x="2.504cm" svg:y="22.737cm">
          <draw:text-box>
            <text:p text:style-name="P3"><text:span text:style-name="T1">Les corps des bienheureux seront glorieux comme le corps ressuscité du </text:span></text:p>
          </draw:text-box>
        </draw:frame>
        <draw:frame draw:style-name="gr3" draw:text-style-name="P4" draw:layer="layout" svg:width="16.24cm" svg:height="0.615cm" svg:x="2.504cm" svg:y="23.347cm">
          <draw:text-box>
            <text:p text:style-name="P3"><text:span text:style-name="T1">Christ ; ceux des damnés seront misérables et livrés aux tourments éternels. </text:span></text:p>
          </draw:text-box>
        </draw:frame>
        <draw:frame draw:style-name="gr3" draw:text-style-name="P4" draw:layer="layout" svg:width="0.532cm" svg:height="0.615cm" svg:x="2.504cm" svg:y="23.95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5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17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78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396cm">
          <draw:text-box>
            <text:p text:style-name="P3"><text:span text:style-name="T1"><text:s/></text:span></text:p>
          </draw:text-box>
        </draw:frame>
      </draw:page>
      <draw:page draw:name="page40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659cm" svg:height="0.645cm" svg:x="8.235cm" svg:y="2.513cm">
          <draw:text-box>
            <text:p text:style-name="P3"><text:span text:style-name="T11">II. La vie éternelle. </text:span></text:p>
          </draw:text-box>
        </draw:frame>
        <draw:frame draw:style-name="gr3" draw:text-style-name="P4" draw:layer="layout" svg:width="0.532cm" svg:height="0.615cm" svg:x="2.504cm" svg:y="3.17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0.097cm" svg:height="0.615cm" svg:x="2.504cm" svg:y="3.781cm">
          <draw:text-box>
            <text:p text:style-name="P3"><text:span text:style-name="T1">Art. 12 : (Je crois) la vie éternelle. Ainsi soit-il </text:span></text:p>
          </draw:text-box>
        </draw:frame>
        <draw:frame draw:style-name="gr3" draw:text-style-name="P4" draw:layer="layout" svg:width="0.532cm" svg:height="0.615cm" svg:x="2.504cm" svg:y="4.39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103cm">
          <draw:text-box>
            <text:p text:style-name="P3"><text:span text:style-name="T3">5</text:span></text:p>
          </draw:text-box>
        </draw:frame>
        <draw:frame draw:style-name="gr3" draw:text-style-name="P4" draw:layer="layout" svg:width="14.957cm" svg:height="0.615cm" svg:x="2.719cm" svg:y="5.001cm">
          <draw:text-box>
            <text:p text:style-name="P3"><text:span text:style-name="T1"><text:s/></text:span><text:span text:style-name="T1">140.</text:span><text:span text:style-name="T19"> Que voulez-vous dire par ces mots « Je crois la vie éternelle » ? </text:span></text:p>
          </draw:text-box>
        </draw:frame>
        <draw:frame draw:style-name="gr3" draw:text-style-name="P4" draw:layer="layout" svg:width="0.532cm" svg:height="0.615cm" svg:x="2.504cm" svg:y="5.59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026cm" svg:height="0.615cm" svg:x="2.504cm" svg:y="6.207cm">
          <draw:text-box>
            <text:p text:style-name="P3"><text:span text:style-name="T1">Par ces mots : « Je crois la vie éternelle », nous voulons dire que nous </text:span></text:p>
          </draw:text-box>
        </draw:frame>
        <draw:frame draw:style-name="gr3" draw:text-style-name="P4" draw:layer="layout" svg:width="13.307cm" svg:height="0.615cm" svg:x="2.504cm" svg:y="6.818cm">
          <draw:text-box>
            <text:p text:style-name="P3"><text:span text:style-name="T1">sommes destinés à vivre éternellement avec Dieu dans le ciel. </text:span></text:p>
          </draw:text-box>
        </draw:frame>
        <draw:frame draw:style-name="gr3" draw:text-style-name="P4" draw:layer="layout" svg:width="0.532cm" svg:height="0.615cm" svg:x="2.504cm" svg:y="7.42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139cm">
          <draw:text-box>
            <text:p text:style-name="P3"><text:span text:style-name="T3">2</text:span></text:p>
          </draw:text-box>
        </draw:frame>
        <draw:frame draw:style-name="gr3" draw:text-style-name="P4" draw:layer="layout" svg:width="8.287cm" svg:height="0.615cm" svg:x="2.719cm" svg:y="8.037cm">
          <draw:text-box>
            <text:p text:style-name="P3"><text:span text:style-name="T1"><text:s/></text:span><text:span text:style-name="T1">141.</text:span><text:span text:style-name="T19"> Où va notre âme après la mort ? </text:span></text:p>
          </draw:text-box>
        </draw:frame>
        <draw:frame draw:style-name="gr3" draw:text-style-name="P4" draw:layer="layout" svg:width="0.532cm" svg:height="0.615cm" svg:x="2.504cm" svg:y="8.64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149cm" svg:height="0.615cm" svg:x="2.504cm" svg:y="9.257cm">
          <draw:text-box>
            <text:p text:style-name="P3"><text:span text:style-name="T1">Après la mort, notre âme va au ciel, ou en enfer, ou au purgatoire. </text:span></text:p>
          </draw:text-box>
        </draw:frame>
        <draw:frame draw:style-name="gr3" draw:text-style-name="P4" draw:layer="layout" svg:width="0.532cm" svg:height="0.615cm" svg:x="2.504cm" svg:y="9.86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0.578cm">
          <draw:text-box>
            <text:p text:style-name="P3"><text:span text:style-name="T3">3</text:span></text:p>
          </draw:text-box>
        </draw:frame>
        <draw:frame draw:style-name="gr3" draw:text-style-name="P4" draw:layer="layout" svg:width="7.211cm" svg:height="0.615cm" svg:x="2.719cm" svg:y="10.476cm">
          <draw:text-box>
            <text:p text:style-name="P3"><text:span text:style-name="T1"><text:s/></text:span><text:span text:style-name="T1">142.</text:span><text:span text:style-name="T19"> Quelles âmes vont au ciel ? </text:span></text:p>
          </draw:text-box>
        </draw:frame>
        <draw:frame draw:style-name="gr3" draw:text-style-name="P4" draw:layer="layout" svg:width="0.532cm" svg:height="0.615cm" svg:x="2.504cm" svg:y="11.08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47cm" svg:height="0.615cm" svg:x="2.504cm" svg:y="11.696cm">
          <draw:text-box>
            <text:p text:style-name="P3"><text:span text:style-name="T1">Vont au ciel, les âmes de ceux qui meurent en état de grâce et n'ont rien </text:span></text:p>
          </draw:text-box>
        </draw:frame>
        <draw:frame draw:style-name="gr3" draw:text-style-name="P4" draw:layer="layout" svg:width="1.941cm" svg:height="0.615cm" svg:x="2.504cm" svg:y="12.306cm">
          <draw:text-box>
            <text:p text:style-name="P3"><text:span text:style-name="T1">à expier. </text:span></text:p>
          </draw:text-box>
        </draw:frame>
        <draw:frame draw:style-name="gr12" draw:text-style-name="P10" draw:layer="layout" svg:width="0.367cm" svg:height="0.429cm" svg:x="2.758cm" svg:y="12.873cm">
          <draw:text-box>
            <text:p text:style-name="P3"><text:span text:style-name="T43"><text:s/></text:span></text:p>
          </draw:text-box>
        </draw:frame>
        <draw:frame draw:style-name="gr5" draw:text-style-name="P6" draw:layer="layout" svg:width="0.418cm" svg:height="0.484cm" svg:x="2.504cm" svg:y="13.399cm">
          <draw:text-box>
            <text:p text:style-name="P3"><text:span text:style-name="T3">3 </text:span></text:p>
          </draw:text-box>
        </draw:frame>
        <draw:frame draw:style-name="gr3" draw:text-style-name="P4" draw:layer="layout" svg:width="7.374cm" svg:height="0.615cm" svg:x="2.821cm" svg:y="13.298cm">
          <draw:text-box>
            <text:p text:style-name="P3"><text:span text:style-name="T1">143.</text:span><text:span text:style-name="T19"> Quelles âmes vont en enfer ? </text:span></text:p>
          </draw:text-box>
        </draw:frame>
        <draw:frame draw:style-name="gr3" draw:text-style-name="P4" draw:layer="layout" svg:width="0.532cm" svg:height="0.615cm" svg:x="2.504cm" svg:y="13.90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41cm" svg:height="0.615cm" svg:x="2.504cm" svg:y="14.504cm">
          <draw:text-box>
            <text:p text:style-name="P3"><text:span text:style-name="T1">Vont en enfer, les âmes de ceux qui meurent en état de péché mortel. </text:span></text:p>
          </draw:text-box>
        </draw:frame>
        <draw:frame draw:style-name="gr3" draw:text-style-name="P4" draw:layer="layout" svg:width="0.532cm" svg:height="0.615cm" svg:x="2.504cm" svg:y="15.11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826cm">
          <draw:text-box>
            <text:p text:style-name="P3"><text:span text:style-name="T3">3</text:span></text:p>
          </draw:text-box>
        </draw:frame>
        <draw:frame draw:style-name="gr3" draw:text-style-name="P4" draw:layer="layout" svg:width="8.682cm" svg:height="0.615cm" svg:x="2.719cm" svg:y="15.724cm">
          <draw:text-box>
            <text:p text:style-name="P3"><text:span text:style-name="T1"><text:s/></text:span><text:span text:style-name="T1">144.</text:span><text:span text:style-name="T19"> Quelles âmes vont au purgatoire ? </text:span></text:p>
          </draw:text-box>
        </draw:frame>
        <draw:frame draw:style-name="gr3" draw:text-style-name="P4" draw:layer="layout" svg:width="0.532cm" svg:height="0.615cm" svg:x="2.504cm" svg:y="16.33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89cm" svg:height="0.615cm" svg:x="2.504cm" svg:y="16.944cm">
          <draw:text-box>
            <text:p text:style-name="P3"><text:span text:style-name="T1">Vont au purgatoire, les âmes de ceux qui meurent en état de grâce, mais qui </text:span></text:p>
          </draw:text-box>
        </draw:frame>
        <draw:frame draw:style-name="gr3" draw:text-style-name="P4" draw:layer="layout" svg:width="13.441cm" svg:height="0.615cm" svg:x="2.504cm" svg:y="17.554cm">
          <draw:text-box>
            <text:p text:style-name="P3"><text:span text:style-name="T1">doivent encore subir des peines temporelles pour leurs péchés. </text:span></text:p>
          </draw:text-box>
        </draw:frame>
        <draw:frame draw:style-name="gr3" draw:text-style-name="P4" draw:layer="layout" svg:width="0.532cm" svg:height="0.615cm" svg:x="2.504cm" svg:y="18.16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77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383cm">
          <draw:text-box>
            <text:p text:style-name="P3"><text:span text:style-name="T1"><text:s/></text:span></text:p>
          </draw:text-box>
        </draw:frame>
      </draw:page>
      <draw:page draw:name="page41" draw:style-name="dp1" draw:master-page-name="master-page210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24" draw:text-style-name="P17" draw:layer="layout" svg:width="0.355cm" svg:height="0.412cm" svg:x="18.515cm" svg:y="9.517cm">
          <draw:text-box>
            <text:p text:style-name="P3"><text:span text:style-name="T44"><text:s/></text:span></text:p>
          </draw:text-box>
        </draw:frame>
        <draw:frame draw:style-name="gr24" draw:text-style-name="P17" draw:layer="layout" svg:width="0.355cm" svg:height="0.412cm" svg:x="2.504cm" svg:y="9.847cm">
          <draw:text-box>
            <text:p text:style-name="P3"><text:span text:style-name="T44"><text:s/></text:span></text:p>
          </draw:text-box>
        </draw:frame>
        <draw:frame draw:style-name="gr24" draw:text-style-name="P17" draw:layer="layout" svg:width="0.355cm" svg:height="0.412cm" svg:x="2.504cm" svg:y="10.254cm">
          <draw:text-box>
            <text:p text:style-name="P3"><text:span text:style-name="T44"><text:s/></text:span></text:p>
          </draw:text-box>
        </draw:frame>
        <draw:frame draw:style-name="gr11" draw:text-style-name="P9" draw:layer="layout" svg:width="4.66cm" svg:height="0.645cm" svg:x="7.917cm" svg:y="10.67cm">
          <draw:text-box>
            <text:p text:style-name="P3"><text:span text:style-name="T10">ONZIÈME LEÇON </text:span></text:p>
          </draw:text-box>
        </draw:frame>
        <draw:frame draw:style-name="gr11" draw:text-style-name="P9" draw:layer="layout" svg:width="3.977cm" svg:height="0.645cm" svg:x="8.577cm" svg:y="12.055cm">
          <draw:text-box>
            <text:p text:style-name="P3"><text:span text:style-name="T11">La grâce divine. </text:span></text:p>
          </draw:text-box>
        </draw:frame>
        <draw:frame draw:style-name="gr11" draw:text-style-name="P9" draw:layer="layout" svg:width="0.558cm" svg:height="0.645cm" svg:x="10.522cm" svg:y="12.907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3.653cm">
          <draw:text-box>
            <text:p text:style-name="P3"><text:span text:style-name="T3">•</text:span><text:span text:style-name="T35"> <text:s/></text:span></text:p>
          </draw:text-box>
        </draw:frame>
        <draw:frame draw:style-name="gr3" draw:text-style-name="P4" draw:layer="layout" svg:width="0.802cm" svg:height="0.615cm" svg:x="2.846cm" svg:y="13.552cm">
          <draw:text-box>
            <text:p text:style-name="P3"><text:span text:style-name="T1">145</text:span></text:p>
          </draw:text-box>
        </draw:frame>
        <draw:frame draw:style-name="gr12" draw:text-style-name="P10" draw:layer="layout" svg:width="0.367cm" svg:height="0.429cm" svg:x="3.647cm" svg:y="13.699cm">
          <draw:text-box>
            <text:p text:style-name="P3"><text:span text:style-name="T8">. </text:span></text:p>
          </draw:text-box>
        </draw:frame>
        <draw:frame draw:style-name="gr3" draw:text-style-name="P4" draw:layer="layout" svg:width="7.131cm" svg:height="0.615cm" svg:x="3.825cm" svg:y="13.552cm">
          <draw:text-box>
            <text:p text:style-name="P3"><text:span text:style-name="T19">Qu'est-ce que la vie chrétienne ? </text:span></text:p>
          </draw:text-box>
        </draw:frame>
        <draw:frame draw:style-name="gr3" draw:text-style-name="P4" draw:layer="layout" svg:width="0.532cm" svg:height="0.615cm" svg:x="2.504cm" svg:y="14.16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459cm" svg:height="0.615cm" svg:x="2.504cm" svg:y="14.771cm">
          <draw:text-box>
            <text:p text:style-name="P3"><text:span text:style-name="T1">La vie chrétienne n'est autre chose que la vie surnaturelle, animée par la </text:span></text:p>
          </draw:text-box>
        </draw:frame>
        <draw:frame draw:style-name="gr3" draw:text-style-name="P4" draw:layer="layout" svg:width="9.784cm" svg:height="0.615cm" svg:x="2.504cm" svg:y="15.381cm">
          <draw:text-box>
            <text:p text:style-name="P3"><text:span text:style-name="T1">grâce divine et exercée par les vertus infuses. </text:span></text:p>
          </draw:text-box>
        </draw:frame>
        <draw:frame draw:style-name="gr24" draw:text-style-name="P17" draw:layer="layout" svg:width="0.355cm" svg:height="0.412cm" svg:x="2.504cm" svg:y="15.984cm">
          <draw:text-box>
            <text:p text:style-name="P3"><text:span text:style-name="T41"><text:s/></text:span></text:p>
          </draw:text-box>
        </draw:frame>
        <draw:frame draw:style-name="gr5" draw:text-style-name="P6" draw:layer="layout" svg:width="0.418cm" svg:height="0.484cm" svg:x="2.504cm" svg:y="16.486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935cm" svg:height="0.615cm" svg:x="2.745cm" svg:y="16.384cm">
          <draw:text-box>
            <text:p text:style-name="P3"><text:span text:style-name="T1">146.</text:span></text:p>
          </draw:text-box>
        </draw:frame>
        <draw:frame draw:style-name="gr40" draw:text-style-name="P22" draw:layer="layout" svg:width="0.304cm" svg:height="0.352cm" svg:x="3.685cm" svg:y="16.588cm">
          <draw:text-box>
            <text:p text:style-name="P3"><text:span text:style-name="T60"><text:s/></text:span></text:p>
          </draw:text-box>
        </draw:frame>
        <draw:frame draw:style-name="gr3" draw:text-style-name="P4" draw:layer="layout" svg:width="1.359cm" svg:height="0.615cm" svg:x="3.762cm" svg:y="16.384cm">
          <draw:text-box>
            <text:p text:style-name="P3"><text:span text:style-name="T19">Qu'est</text:span></text:p>
          </draw:text-box>
        </draw:frame>
        <draw:frame draw:style-name="gr41" draw:text-style-name="P23" draw:layer="layout" svg:width="0.101cm" svg:height="0.115cm" svg:x="5.122cm" svg:y="16.769cm">
          <draw:text-box>
            <text:p text:style-name="P3"><text:span text:style-name="T61">-</text:span></text:p>
          </draw:text-box>
        </draw:frame>
        <draw:frame draw:style-name="gr3" draw:text-style-name="P4" draw:layer="layout" svg:width="5.241cm" svg:height="0.615cm" svg:x="5.147cm" svg:y="16.384cm">
          <draw:text-box>
            <text:p text:style-name="P3"><text:span text:style-name="T19">ce que la grâce divine ? </text:span></text:p>
          </draw:text-box>
        </draw:frame>
        <draw:frame draw:style-name="gr40" draw:text-style-name="P22" draw:layer="layout" svg:width="0.304cm" svg:height="0.352cm" svg:x="2.504cm" svg:y="16.982cm">
          <draw:text-box>
            <text:p text:style-name="P3"><text:span text:style-name="T60"><text:s/></text:span></text:p>
          </draw:text-box>
        </draw:frame>
        <draw:frame draw:style-name="gr3" draw:text-style-name="P4" draw:layer="layout" svg:width="15.587cm" svg:height="0.615cm" svg:x="2.504cm" svg:y="17.351cm">
          <draw:text-box>
            <text:p text:style-name="P3"><text:span text:style-name="T1">La grâce divine est un don surnaturel, que Dieu, par pure bonté, en vertu </text:span></text:p>
          </draw:text-box>
        </draw:frame>
        <draw:frame draw:style-name="gr3" draw:text-style-name="P4" draw:layer="layout" svg:width="13.708cm" svg:height="0.615cm" svg:x="2.504cm" svg:y="17.948cm">
          <draw:text-box>
            <text:p text:style-name="P3"><text:span text:style-name="T1">des mérites de Jésus-Christ, nous accorde pour faire notre salut. </text:span></text:p>
          </draw:text-box>
        </draw:frame>
        <draw:frame draw:style-name="gr3" draw:text-style-name="P4" draw:layer="layout" svg:width="0.532cm" svg:height="0.615cm" svg:x="2.504cm" svg:y="18.55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269cm">
          <draw:text-box>
            <text:p text:style-name="P3"><text:span text:style-name="T3">4 </text:span></text:p>
          </draw:text-box>
        </draw:frame>
        <draw:frame draw:style-name="gr3" draw:text-style-name="P4" draw:layer="layout" svg:width="0.935cm" svg:height="0.615cm" svg:x="2.821cm" svg:y="19.167cm">
          <draw:text-box>
            <text:p text:style-name="P3"><text:span text:style-name="T1">147.</text:span></text:p>
          </draw:text-box>
        </draw:frame>
        <draw:frame draw:style-name="gr40" draw:text-style-name="P22" draw:layer="layout" svg:width="0.304cm" svg:height="0.352cm" svg:x="3.762cm" svg:y="19.371cm">
          <draw:text-box>
            <text:p text:style-name="P3"><text:span text:style-name="T60"><text:s text:c="2"/></text:span></text:p>
          </draw:text-box>
        </draw:frame>
        <draw:frame draw:style-name="gr3" draw:text-style-name="P4" draw:layer="layout" svg:width="8.262cm" svg:height="0.615cm" svg:x="3.901cm" svg:y="19.167cm">
          <draw:text-box>
            <text:p text:style-name="P3"><text:span text:style-name="T19">Combien y a-t-il de sortes de grâces ? </text:span></text:p>
          </draw:text-box>
        </draw:frame>
        <draw:frame draw:style-name="gr40" draw:text-style-name="P22" draw:layer="layout" svg:width="0.304cm" svg:height="0.352cm" svg:x="2.504cm" svg:y="19.765cm">
          <draw:text-box>
            <text:p text:style-name="P3"><text:span text:style-name="T60"><text:s/></text:span></text:p>
          </draw:text-box>
        </draw:frame>
        <draw:frame draw:style-name="gr3" draw:text-style-name="P4" draw:layer="layout" svg:width="14.577cm" svg:height="0.615cm" svg:x="2.504cm" svg:y="20.12cm">
          <draw:text-box>
            <text:p text:style-name="P3"><text:span text:style-name="T1">Il y a deux aortes de grâces la grâce sanctifiante et la grâce actuelle. </text:span></text:p>
          </draw:text-box>
        </draw:frame>
        <draw:frame draw:style-name="gr3" draw:text-style-name="P4" draw:layer="layout" svg:width="0.532cm" svg:height="0.615cm" svg:x="2.504cm" svg:y="20.7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442cm">
          <draw:text-box>
            <text:p text:style-name="P3"><text:span text:style-name="T3">5</text:span></text:p>
          </draw:text-box>
        </draw:frame>
        <draw:frame draw:style-name="gr12" draw:text-style-name="P10" draw:layer="layout" svg:width="0.367cm" svg:height="0.429cm" svg:x="2.719cm" svg:y="21.487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0.935cm" svg:height="0.615cm" svg:x="2.808cm" svg:y="21.34cm">
          <draw:text-box>
            <text:p text:style-name="P3"><text:span text:style-name="T1">148.</text:span></text:p>
          </draw:text-box>
        </draw:frame>
        <draw:frame draw:style-name="gr12" draw:text-style-name="P10" draw:layer="layout" svg:width="0.367cm" svg:height="0.429cm" svg:x="3.749cm" svg:y="21.487cm">
          <draw:text-box>
            <text:p text:style-name="P3"><text:span text:style-name="T8"><text:s text:c="2"/></text:span></text:p>
          </draw:text-box>
        </draw:frame>
        <draw:frame draw:style-name="gr3" draw:text-style-name="P4" draw:layer="layout" svg:width="7.961cm" svg:height="0.615cm" svg:x="3.927cm" svg:y="21.34cm">
          <draw:text-box>
            <text:p text:style-name="P3"><text:span text:style-name="T19">Qu'est-ce que la grâce sanctifiante ? </text:span></text:p>
          </draw:text-box>
        </draw:frame>
        <draw:frame draw:style-name="gr3" draw:text-style-name="P4" draw:layer="layout" svg:width="0.532cm" svg:height="0.615cm" svg:x="2.504cm" svg:y="21.94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043cm" svg:height="0.615cm" svg:x="2.504cm" svg:y="22.559cm">
          <draw:text-box>
            <text:p text:style-name="P3"><text:span text:style-name="T1">La grâce sanctifiante est une qualité surnaturelle et permanente, conférée à </text:span></text:p>
          </draw:text-box>
        </draw:frame>
        <draw:frame draw:style-name="gr3" draw:text-style-name="P4" draw:layer="layout" svg:width="15.817cm" svg:height="0.615cm" svg:x="2.504cm" svg:y="23.17cm">
          <draw:text-box>
            <text:p text:style-name="P3"><text:span text:style-name="T1">l'âme mème, qui nous fait participer à la vie divine, nous sanctifie et nous </text:span></text:p>
          </draw:text-box>
        </draw:frame>
        <draw:frame draw:style-name="gr3" draw:text-style-name="P4" draw:layer="layout" svg:width="8.66cm" svg:height="0.615cm" svg:x="2.504cm" svg:y="23.779cm">
          <draw:text-box>
            <text:p text:style-name="P3"><text:span text:style-name="T1">rend enfants de Dieu et héritiers du ciel. </text:span></text:p>
          </draw:text-box>
        </draw:frame>
        <draw:frame draw:style-name="gr3" draw:text-style-name="P4" draw:layer="layout" svg:width="0.532cm" svg:height="0.615cm" svg:x="2.504cm" svg:y="24.38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99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09cm">
          <draw:text-box>
            <text:p text:style-name="P3"><text:span text:style-name="T1"><text:s/></text:span></text:p>
          </draw:text-box>
        </draw:frame>
        <draw:frame draw:style-name="gr1" draw:text-style-name="P1" draw:layer="layout" svg:width="16.006cm" svg:height="7.33cm" svg:x="2.499cm" svg:y="2.498cm">
          <draw:image xlink:href="Pictures/10000000000002BD0000017C3D707FB6.jpg" xlink:type="simple" xlink:show="embed" xlink:actuate="onLoad">
            <text:p/>
          </draw:image>
        </draw:frame>
        <draw:frame draw:style-name="gr3" draw:text-style-name="P4" draw:layer="layout" svg:width="0.532cm" svg:height="0.615cm" svg:x="2.504cm" svg:y="26.206cm">
          <draw:text-box>
            <text:p text:style-name="P3"><text:span text:style-name="T1"><text:s/></text:span></text:p>
          </draw:text-box>
        </draw:frame>
      </draw:page>
      <draw:page draw:name="page42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.52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3.235cm">
          <draw:text-box>
            <text:p text:style-name="P3"><text:span text:style-name="T3">4</text:span></text:p>
          </draw:text-box>
        </draw:frame>
        <draw:frame draw:style-name="gr12" draw:text-style-name="P10" draw:layer="layout" svg:width="0.367cm" svg:height="0.429cm" svg:x="2.719cm" svg:y="3.28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0.935cm" svg:height="0.615cm" svg:x="2.808cm" svg:y="3.133cm">
          <draw:text-box>
            <text:p text:style-name="P3"><text:span text:style-name="T1">149.</text:span></text:p>
          </draw:text-box>
        </draw:frame>
        <draw:frame draw:style-name="gr12" draw:text-style-name="P10" draw:layer="layout" svg:width="0.367cm" svg:height="0.429cm" svg:x="3.749cm" svg:y="3.28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10.778cm" svg:height="0.615cm" svg:x="3.838cm" svg:y="3.133cm">
          <draw:text-box>
            <text:p text:style-name="P3"><text:span text:style-name="T19">La grâce sanctifiante est-elle un trésor précieux ? </text:span></text:p>
          </draw:text-box>
        </draw:frame>
        <draw:frame draw:style-name="gr3" draw:text-style-name="P4" draw:layer="layout" svg:width="0.532cm" svg:height="0.615cm" svg:x="2.504cm" svg:y="3.74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98cm" svg:height="0.615cm" svg:x="2.504cm" svg:y="4.34cm">
          <draw:text-box>
            <text:p text:style-name="P3"><text:span text:style-name="T1">La <text:s/>grâce <text:s/>sanctifiante <text:s/>est <text:s/>le <text:s/>plus <text:s/>précieux <text:s/>des <text:s/>trésors, car <text:s/>elle <text:s/>nous </text:span></text:p>
          </draw:text-box>
        </draw:frame>
        <draw:frame draw:style-name="gr3" draw:text-style-name="P4" draw:layer="layout" svg:width="15.292cm" svg:height="0.615cm" svg:x="2.504cm" svg:y="4.861cm">
          <draw:text-box>
            <text:p text:style-name="P3"><text:span text:style-name="T1">fait <text:s/>vivre <text:s/>en <text:s/>enfants <text:s/>de <text:s/>Dieu <text:s/>; <text:s/>sans <text:s/>elle <text:s/>nous <text:s/>sommes <text:s/>incapables </text:span></text:p>
          </draw:text-box>
        </draw:frame>
        <draw:frame draw:style-name="gr3" draw:text-style-name="P4" draw:layer="layout" svg:width="10.716cm" svg:height="0.615cm" svg:x="2.504cm" svg:y="5.382cm">
          <draw:text-box>
            <text:p text:style-name="P3"><text:span text:style-name="T1">d'acquérir des mérites et d'arriver au salut éternel. </text:span></text:p>
          </draw:text-box>
        </draw:frame>
        <draw:frame draw:style-name="gr5" draw:text-style-name="P6" draw:layer="layout" svg:width="0.418cm" svg:height="0.484cm" svg:x="2.504cm" svg:y="5.992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6.563cm">
          <draw:text-box>
            <text:p text:style-name="P3"><text:span text:style-name="T3">1</text:span></text:p>
          </draw:text-box>
        </draw:frame>
        <draw:frame draw:style-name="gr3" draw:text-style-name="P4" draw:layer="layout" svg:width="9.96cm" svg:height="0.615cm" svg:x="2.719cm" svg:y="6.461cm">
          <draw:text-box>
            <text:p text:style-name="P3"><text:span text:style-name="T1"><text:s/></text:span><text:span text:style-name="T1">150.</text:span><text:span text:style-name="T19">Comment perd-on la grâce sanctifiante ? </text:span></text:p>
          </draw:text-box>
        </draw:frame>
        <draw:frame draw:style-name="gr3" draw:text-style-name="P4" draw:layer="layout" svg:width="0.532cm" svg:height="0.615cm" svg:x="2.504cm" svg:y="7.072cm">
          <draw:text-box>
            <text:p text:style-name="P3"><text:span text:style-name="T19"><text:s text:c="2"/></text:span></text:p>
          </draw:text-box>
        </draw:frame>
        <draw:frame draw:style-name="gr3" draw:text-style-name="P4" draw:layer="layout" svg:width="10.627cm" svg:height="0.615cm" svg:x="2.504cm" svg:y="7.682cm">
          <draw:text-box>
            <text:p text:style-name="P3"><text:span text:style-name="T1">On perd la grâce sanctifiante par le péché mortel. </text:span></text:p>
          </draw:text-box>
        </draw:frame>
        <draw:frame draw:style-name="gr3" draw:text-style-name="P4" draw:layer="layout" svg:width="0.532cm" svg:height="0.615cm" svg:x="2.504cm" svg:y="8.279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8.991cm">
          <draw:text-box>
            <text:p text:style-name="P3"><text:span text:style-name="T3">4</text:span></text:p>
          </draw:text-box>
        </draw:frame>
        <draw:frame draw:style-name="gr3" draw:text-style-name="P4" draw:layer="layout" svg:width="15.328cm" svg:height="0.615cm" svg:x="2.719cm" svg:y="8.889cm">
          <draw:text-box>
            <text:p text:style-name="P3"><text:span text:style-name="T1"><text:s/></text:span><text:span text:style-name="T1">151.</text:span><text:span text:style-name="T19"> Peut-on recouvrer la grâce sanctifiante quand on a eu le malheur </text:span></text:p>
          </draw:text-box>
        </draw:frame>
        <draw:frame draw:style-name="gr3" draw:text-style-name="P4" draw:layer="layout" svg:width="3.101cm" svg:height="0.615cm" svg:x="2.504cm" svg:y="9.498cm">
          <draw:text-box>
            <text:p text:style-name="P3"><text:span text:style-name="T19">de la perdre ? </text:span></text:p>
          </draw:text-box>
        </draw:frame>
        <draw:frame draw:style-name="gr3" draw:text-style-name="P4" draw:layer="layout" svg:width="0.532cm" svg:height="0.615cm" svg:x="2.504cm" svg:y="10.10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52cm" svg:height="0.615cm" svg:x="2.504cm" svg:y="10.718cm">
          <draw:text-box>
            <text:p text:style-name="P3"><text:span text:style-name="T1">Quand on a eu le malheur de perdre la grâce sanctifiante, on peut la </text:span></text:p>
          </draw:text-box>
        </draw:frame>
        <draw:frame draw:style-name="gr3" draw:text-style-name="P4" draw:layer="layout" svg:width="14.741cm" svg:height="0.615cm" svg:x="2.504cm" svg:y="11.328cm">
          <draw:text-box>
            <text:p text:style-name="P3"><text:span text:style-name="T1">recouvrer par le sacrement de Pénitence ou par la contrition parfaite. </text:span></text:p>
          </draw:text-box>
        </draw:frame>
        <draw:frame draw:style-name="gr3" draw:text-style-name="P4" draw:layer="layout" svg:width="0.532cm" svg:height="0.615cm" svg:x="2.504cm" svg:y="11.938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12.649cm">
          <draw:text-box>
            <text:p text:style-name="P3"><text:span text:style-name="T3">5 </text:span></text:p>
          </draw:text-box>
        </draw:frame>
        <draw:frame draw:style-name="gr3" draw:text-style-name="P4" draw:layer="layout" svg:width="15.096cm" svg:height="0.615cm" svg:x="2.821cm" svg:y="12.547cm">
          <draw:text-box>
            <text:p text:style-name="P3"><text:span text:style-name="T1">152.</text:span><text:span text:style-name="T19"> Quels sont les principaux moyens de conserver et d'augmenter la </text:span></text:p>
          </draw:text-box>
        </draw:frame>
        <draw:frame draw:style-name="gr3" draw:text-style-name="P4" draw:layer="layout" svg:width="4.369cm" svg:height="0.615cm" svg:x="2.504cm" svg:y="13.158cm">
          <draw:text-box>
            <text:p text:style-name="P3"><text:span text:style-name="T19">grâce sanctifiante ? </text:span></text:p>
          </draw:text-box>
        </draw:frame>
        <draw:frame draw:style-name="gr3" draw:text-style-name="P4" draw:layer="layout" svg:width="0.532cm" svg:height="0.615cm" svg:x="2.504cm" svg:y="13.76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018cm" svg:height="0.615cm" svg:x="2.504cm" svg:y="14.377cm">
          <draw:text-box>
            <text:p text:style-name="P3"><text:span text:style-name="T1">Les principaux moyens de conserver et d'augmenter la grâce </text:span></text:p>
          </draw:text-box>
        </draw:frame>
        <draw:frame draw:style-name="gr3" draw:text-style-name="P4" draw:layer="layout" svg:width="14.195cm" svg:height="0.615cm" svg:x="2.504cm" svg:y="14.987cm">
          <draw:text-box>
            <text:p text:style-name="P3"><text:span text:style-name="T1">sanctifiante sont la prière, les sacrements et la pratique des vertus. </text:span></text:p>
          </draw:text-box>
        </draw:frame>
        <draw:frame draw:style-name="gr3" draw:text-style-name="P4" draw:layer="layout" svg:width="0.532cm" svg:height="0.615cm" svg:x="2.504cm" svg:y="15.58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296cm">
          <draw:text-box>
            <text:p text:style-name="P3"><text:span text:style-name="T3">5</text:span></text:p>
          </draw:text-box>
        </draw:frame>
        <draw:frame draw:style-name="gr3" draw:text-style-name="P4" draw:layer="layout" svg:width="8.36cm" svg:height="0.615cm" svg:x="2.719cm" svg:y="16.194cm">
          <draw:text-box>
            <text:p text:style-name="P3"><text:span text:style-name="T1"><text:s/></text:span><text:span text:style-name="T1">153.</text:span><text:span text:style-name="T19"> Qu'est-ce que la grâce actuelle ? </text:span></text:p>
          </draw:text-box>
        </draw:frame>
        <draw:frame draw:style-name="gr3" draw:text-style-name="P4" draw:layer="layout" svg:width="0.532cm" svg:height="0.615cm" svg:x="2.504cm" svg:y="16.80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677cm" svg:height="0.615cm" svg:x="2.504cm" svg:y="17.351cm">
          <draw:text-box>
            <text:p text:style-name="P3"><text:span text:style-name="T1">La <text:s/>grâce <text:s/>actuelle <text:s/>est <text:s/>un <text:s/>secours <text:s/>surnaturel <text:s/>et <text:s/>passager, <text:s/>qui, <text:s/>en </text:span></text:p>
          </draw:text-box>
        </draw:frame>
        <draw:frame draw:style-name="gr3" draw:text-style-name="P4" draw:layer="layout" svg:width="15.276cm" svg:height="0.615cm" svg:x="2.504cm" svg:y="17.871cm">
          <draw:text-box>
            <text:p text:style-name="P3"><text:span text:style-name="T1">éclairant <text:s/>notre <text:s/>intelligence <text:s/>et <text:s/>en <text:s/>fortifiant <text:s/>notre <text:s/>volonté, <text:s/>nous <text:s/>fait </text:span></text:p>
          </draw:text-box>
        </draw:frame>
        <draw:frame draw:style-name="gr3" draw:text-style-name="P4" draw:layer="layout" svg:width="8.112cm" svg:height="0.615cm" svg:x="2.504cm" svg:y="18.405cm">
          <draw:text-box>
            <text:p text:style-name="P3"><text:span text:style-name="T1">nous fait faire le bien et éviter le mal. </text:span></text:p>
          </draw:text-box>
        </draw:frame>
        <draw:frame draw:style-name="gr3" draw:text-style-name="P4" draw:layer="layout" svg:width="0.532cm" svg:height="0.615cm" svg:x="2.504cm" svg:y="18.92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625cm">
          <draw:text-box>
            <text:p text:style-name="P3"><text:span text:style-name="T3">4</text:span></text:p>
          </draw:text-box>
        </draw:frame>
        <draw:frame draw:style-name="gr3" draw:text-style-name="P4" draw:layer="layout" svg:width="12.699cm" svg:height="0.615cm" svg:x="2.732cm" svg:y="19.523cm">
          <draw:text-box>
            <text:p text:style-name="P3"><text:span text:style-name="T19"><text:s/></text:span><text:span text:style-name="T1">154.</text:span><text:span text:style-name="T19"> Tous les hommes ont-ils besoin de la grâce actuelle ? </text:span></text:p>
          </draw:text-box>
        </draw:frame>
        <draw:frame draw:style-name="gr3" draw:text-style-name="P4" draw:layer="layout" svg:width="0.532cm" svg:height="0.615cm" svg:x="2.504cm" svg:y="20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89cm" svg:height="0.615cm" svg:x="2.504cm" svg:y="20.742cm">
          <draw:text-box>
            <text:p text:style-name="P3"><text:span text:style-name="T1">Tous les hommes, qu'ils soient pécheurs ou justes, ont besoin de la grâce </text:span></text:p>
          </draw:text-box>
        </draw:frame>
        <draw:frame draw:style-name="gr3" draw:text-style-name="P4" draw:layer="layout" svg:width="1.926cm" svg:height="0.615cm" svg:x="2.504cm" svg:y="21.353cm">
          <draw:text-box>
            <text:p text:style-name="P3"><text:span text:style-name="T1">actuelle. </text:span></text:p>
          </draw:text-box>
        </draw:frame>
        <draw:frame draw:style-name="gr3" draw:text-style-name="P4" draw:layer="layout" svg:width="0.532cm" svg:height="0.615cm" svg:x="2.504cm" svg:y="21.96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674cm">
          <draw:text-box>
            <text:p text:style-name="P3"><text:span text:style-name="T3">5 </text:span></text:p>
          </draw:text-box>
        </draw:frame>
        <draw:frame draw:style-name="gr3" draw:text-style-name="P4" draw:layer="layout" svg:width="14.909cm" svg:height="0.615cm" svg:x="2.821cm" svg:y="22.572cm">
          <draw:text-box>
            <text:p text:style-name="P3"><text:span text:style-name="T1">155.</text:span><text:span text:style-name="T19"> Dieu donne-t-Il à chacun les grâces suffisantes pour se sauver ? </text:span></text:p>
          </draw:text-box>
        </draw:frame>
        <draw:frame draw:style-name="gr3" draw:text-style-name="P4" draw:layer="layout" svg:width="0.532cm" svg:height="0.615cm" svg:x="2.504cm" svg:y="23.18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266cm" svg:height="0.615cm" svg:x="2.504cm" svg:y="23.792cm">
          <draw:text-box>
            <text:p text:style-name="P3"><text:span text:style-name="T1">Dieu donna à chacun les grâces suffisantes pour se sauver ; ceux qui se </text:span></text:p>
          </draw:text-box>
        </draw:frame>
        <draw:frame draw:style-name="gr3" draw:text-style-name="P4" draw:layer="layout" svg:width="8.807cm" svg:height="0.615cm" svg:x="2.504cm" svg:y="24.402cm">
          <draw:text-box>
            <text:p text:style-name="P3"><text:span text:style-name="T1">perdent, se perdent par leur propre faute. </text:span></text:p>
          </draw:text-box>
        </draw:frame>
        <draw:frame draw:style-name="gr3" draw:text-style-name="P4" draw:layer="layout" svg:width="0.532cm" svg:height="0.615cm" svg:x="2.504cm" svg:y="24.99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09cm">
          <draw:text-box>
            <text:p text:style-name="P3"><text:span text:style-name="T1"><text:s/></text:span></text:p>
          </draw:text-box>
        </draw:frame>
        <draw:line draw:style-name="gr42" draw:text-style-name="P1" draw:layer="layout" svg:x1="12.124cm" svg:y1="3.155cm" svg:x2="12.124cm" svg:y2="3.824cm">
          <text:p/>
        </draw:line>
        <draw:frame draw:style-name="gr3" draw:text-style-name="P4" draw:layer="layout" svg:width="0.532cm" svg:height="0.615cm" svg:x="2.504cm" svg:y="26.218cm">
          <draw:text-box>
            <text:p text:style-name="P3"><text:span text:style-name="T1"><text:s/></text:span></text:p>
          </draw:text-box>
        </draw:frame>
      </draw:page>
      <draw:page draw:name="page4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063cm" svg:height="0.645cm" svg:x="8.031cm" svg:y="2.525cm">
          <draw:text-box>
            <text:p text:style-name="P3"><text:span text:style-name="T10">DOUZIÈME LEÇON </text:span></text:p>
          </draw:text-box>
        </draw:frame>
        <draw:frame draw:style-name="gr11" draw:text-style-name="P9" draw:layer="layout" svg:width="0.558cm" svg:height="0.645cm" svg:x="10.522cm" svg:y="3.174cm">
          <draw:text-box>
            <text:p text:style-name="P3"><text:span text:style-name="T10"><text:s/></text:span></text:p>
          </draw:text-box>
        </draw:frame>
        <draw:frame draw:style-name="gr11" draw:text-style-name="P9" draw:layer="layout" svg:width="5.529cm" svg:height="0.645cm" svg:x="7.752cm" svg:y="3.822cm">
          <draw:text-box>
            <text:p text:style-name="P3"><text:span text:style-name="T11">Les vertus théologales. </text:span></text:p>
          </draw:text-box>
        </draw:frame>
        <draw:frame draw:style-name="gr3" draw:text-style-name="P4" draw:layer="layout" svg:width="0.532cm" svg:height="0.615cm" svg:x="10.522cm" svg:y="4.467cm">
          <draw:text-box>
            <text:p text:style-name="P3"><text:span text:style-name="T6"><text:s/></text:span></text:p>
          </draw:text-box>
        </draw:frame>
        <draw:frame draw:style-name="gr11" draw:text-style-name="P9" draw:layer="layout" svg:width="5.855cm" svg:height="0.645cm" svg:x="7.637cm" svg:y="5.499cm">
          <draw:text-box>
            <text:p text:style-name="P3"><text:span text:style-name="T11">I. Les vertus en général. </text:span></text:p>
          </draw:text-box>
        </draw:frame>
        <draw:frame draw:style-name="gr11" draw:text-style-name="P9" draw:layer="layout" svg:width="0.558cm" svg:height="0.645cm" svg:x="10.522cm" svg:y="6.147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6.895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802cm" svg:height="0.615cm" svg:x="2.745cm" svg:y="6.793cm">
          <draw:text-box>
            <text:p text:style-name="P3"><text:span text:style-name="T1">156</text:span></text:p>
          </draw:text-box>
        </draw:frame>
        <draw:frame draw:style-name="gr18" draw:text-style-name="P13" draw:layer="layout" svg:width="0.329cm" svg:height="0.378cm" svg:x="3.546cm" svg:y="6.974cm">
          <draw:text-box>
            <text:p text:style-name="P3"><text:span text:style-name="T48">. </text:span></text:p>
          </draw:text-box>
        </draw:frame>
        <draw:frame draw:style-name="gr3" draw:text-style-name="P4" draw:layer="layout" svg:width="5.321cm" svg:height="0.615cm" svg:x="3.724cm" svg:y="6.793cm">
          <draw:text-box>
            <text:p text:style-name="P3"><text:span text:style-name="T19">Qu'est-ce qu'une vertu ? </text:span></text:p>
          </draw:text-box>
        </draw:frame>
        <draw:frame draw:style-name="gr18" draw:text-style-name="P13" draw:layer="layout" svg:width="0.329cm" svg:height="0.378cm" svg:x="2.504cm" svg:y="7.39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669cm" svg:height="0.615cm" svg:x="2.504cm" svg:y="7.796cm">
          <draw:text-box>
            <text:p text:style-name="P3"><text:span text:style-name="T1">Une vertu est une disposition habituelle de l'âme qui nous porte à faire le </text:span></text:p>
          </draw:text-box>
        </draw:frame>
        <draw:frame draw:style-name="gr3" draw:text-style-name="P4" draw:layer="layout" svg:width="1.186cm" svg:height="0.615cm" svg:x="2.504cm" svg:y="8.406cm">
          <draw:text-box>
            <text:p text:style-name="P3"><text:span text:style-name="T1">bien. </text:span></text:p>
          </draw:text-box>
        </draw:frame>
        <draw:frame draw:style-name="gr18" draw:text-style-name="P13" draw:layer="layout" svg:width="0.329cm" svg:height="0.378cm" svg:x="2.504cm" svg:y="9.006cm">
          <draw:text-box>
            <text:p text:style-name="P3"><text:span text:style-name="T32"><text:s/></text:span></text:p>
          </draw:text-box>
        </draw:frame>
        <draw:frame draw:style-name="gr5" draw:text-style-name="P6" draw:layer="layout" svg:width="0.418cm" svg:height="0.484cm" svg:x="2.504cm" svg:y="9.499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802cm" svg:height="0.615cm" svg:x="2.745cm" svg:y="9.397cm">
          <draw:text-box>
            <text:p text:style-name="P3"><text:span text:style-name="T1">157</text:span></text:p>
          </draw:text-box>
        </draw:frame>
        <draw:frame draw:style-name="gr18" draw:text-style-name="P13" draw:layer="layout" svg:width="0.329cm" svg:height="0.378cm" svg:x="3.546cm" svg:y="9.578cm">
          <draw:text-box>
            <text:p text:style-name="P3"><text:span text:style-name="T45">. </text:span></text:p>
          </draw:text-box>
        </draw:frame>
        <draw:frame draw:style-name="gr3" draw:text-style-name="P4" draw:layer="layout" svg:width="7.586cm" svg:height="0.615cm" svg:x="3.724cm" svg:y="9.397cm">
          <draw:text-box>
            <text:p text:style-name="P3"><text:span text:style-name="T19">Qu'appelle-t-on vertus naturelles ? </text:span></text:p>
          </draw:text-box>
        </draw:frame>
        <draw:frame draw:style-name="gr18" draw:text-style-name="P13" draw:layer="layout" svg:width="0.329cm" svg:height="0.378cm" svg:x="2.504cm" svg:y="9.99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678cm" svg:height="0.615cm" svg:x="2.504cm" svg:y="10.387cm">
          <draw:text-box>
            <text:p text:style-name="P3"><text:span text:style-name="T1">On appelle vertus naturelles nos bonnes dispositions natives ou acquises, </text:span></text:p>
          </draw:text-box>
        </draw:frame>
        <draw:frame draw:style-name="gr3" draw:text-style-name="P4" draw:layer="layout" svg:width="16.047cm" svg:height="0.615cm" svg:x="2.504cm" svg:y="10.998cm">
          <draw:text-box>
            <text:p text:style-name="P3"><text:span text:style-name="T1">que nous pouvons développer par nos propres forces ; elles nous procurent </text:span></text:p>
          </draw:text-box>
        </draw:frame>
        <draw:frame draw:style-name="gr3" draw:text-style-name="P4" draw:layer="layout" svg:width="5.581cm" svg:height="0.615cm" svg:x="2.504cm" svg:y="11.607cm">
          <draw:text-box>
            <text:p text:style-name="P3"><text:span text:style-name="T1">la facilité de faire le bien. </text:span></text:p>
          </draw:text-box>
        </draw:frame>
        <draw:frame draw:style-name="gr3" draw:text-style-name="P4" draw:layer="layout" svg:width="0.532cm" svg:height="0.615cm" svg:x="2.504cm" svg:y="12.21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929cm">
          <draw:text-box>
            <text:p text:style-name="P3"><text:span text:style-name="T3">• </text:span></text:p>
          </draw:text-box>
        </draw:frame>
        <draw:frame draw:style-name="gr3" draw:text-style-name="P4" draw:layer="layout" svg:width="11.614cm" svg:height="0.615cm" svg:x="2.745cm" svg:y="12.828cm">
          <draw:text-box>
            <text:p text:style-name="P3"><text:span text:style-name="T1">158.</text:span><text:span text:style-name="T19"> Qu'appelle-t-on vertus surnaturelles ou infuses ? </text:span></text:p>
          </draw:text-box>
        </draw:frame>
        <draw:frame draw:style-name="gr3" draw:text-style-name="P4" draw:layer="layout" svg:width="0.532cm" svg:height="0.615cm" svg:x="2.504cm" svg:y="13.43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29cm" svg:height="0.615cm" svg:x="2.504cm" svg:y="14.047cm">
          <draw:text-box>
            <text:p text:style-name="P3"><text:span text:style-name="T1">On appelle vertus surnaturelles ou infuses les dispositions permanentes de </text:span></text:p>
          </draw:text-box>
        </draw:frame>
        <draw:frame draw:style-name="gr3" draw:text-style-name="P4" draw:layer="layout" svg:width="15.178cm" svg:height="0.615cm" svg:x="2.504cm" svg:y="14.656cm">
          <draw:text-box>
            <text:p text:style-name="P3"><text:span text:style-name="T1">l'âme, que Dieu nous accorde en même temps que la grâce sanctifiante </text:span></text:p>
          </draw:text-box>
        </draw:frame>
        <draw:frame draw:style-name="gr3" draw:text-style-name="P4" draw:layer="layout" svg:width="15.801cm" svg:height="0.615cm" svg:x="2.504cm" svg:y="15.254cm">
          <draw:text-box>
            <text:p text:style-name="P3"><text:span text:style-name="T1">pour nous rendre capables d'accomplir des actes surnaturels et méritoires. </text:span></text:p>
          </draw:text-box>
        </draw:frame>
        <draw:frame draw:style-name="gr3" draw:text-style-name="P4" draw:layer="layout" svg:width="0.532cm" svg:height="0.615cm" svg:x="2.504cm" svg:y="15.86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575cm">
          <draw:text-box>
            <text:p text:style-name="P3"><text:span text:style-name="T3">5</text:span></text:p>
          </draw:text-box>
        </draw:frame>
        <draw:frame draw:style-name="gr3" draw:text-style-name="P4" draw:layer="layout" svg:width="1.068cm" svg:height="0.615cm" svg:x="2.719cm" svg:y="16.473cm">
          <draw:text-box>
            <text:p text:style-name="P3"><text:span text:style-name="T19"><text:s/></text:span><text:span text:style-name="T1">159.</text:span></text:p>
          </draw:text-box>
        </draw:frame>
        <draw:frame draw:style-name="gr18" draw:text-style-name="P13" draw:layer="layout" svg:width="0.329cm" svg:height="0.378cm" svg:x="3.8cm" svg:y="16.65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7.932cm" svg:height="0.615cm" svg:x="3.889cm" svg:y="16.473cm">
          <draw:text-box>
            <text:p text:style-name="P3"><text:span text:style-name="T19">Qu'appelle-t-on vertus théologales ? </text:span></text:p>
          </draw:text-box>
        </draw:frame>
        <draw:frame draw:style-name="gr3" draw:text-style-name="P4" draw:layer="layout" svg:width="0.532cm" svg:height="0.615cm" svg:x="2.504cm" svg:y="17.08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189cm" svg:height="0.615cm" svg:x="2.504cm" svg:y="17.694cm">
          <draw:text-box>
            <text:p text:style-name="P3"><text:span text:style-name="T1">On appelle vertus théologales les vertus surnaturelles qui ont Dieu Lui-</text:span></text:p>
          </draw:text-box>
        </draw:frame>
        <draw:frame draw:style-name="gr3" draw:text-style-name="P4" draw:layer="layout" svg:width="10.17cm" svg:height="0.615cm" svg:x="2.504cm" svg:y="18.303cm">
          <draw:text-box>
            <text:p text:style-name="P3"><text:span text:style-name="T1">même pour motif direct et pour objet principal. </text:span></text:p>
          </draw:text-box>
        </draw:frame>
        <draw:frame draw:style-name="gr3" draw:text-style-name="P4" draw:layer="layout" svg:width="0.532cm" svg:height="0.615cm" svg:x="2.504cm" svg:y="18.91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625cm">
          <draw:text-box>
            <text:p text:style-name="P3"><text:span text:style-name="T3">2 </text:span></text:p>
          </draw:text-box>
        </draw:frame>
        <draw:frame draw:style-name="gr3" draw:text-style-name="P4" draw:layer="layout" svg:width="0.935cm" svg:height="0.615cm" svg:x="2.821cm" svg:y="19.523cm">
          <draw:text-box>
            <text:p text:style-name="P3"><text:span text:style-name="T1">160.</text:span></text:p>
          </draw:text-box>
        </draw:frame>
        <draw:frame draw:style-name="gr12" draw:text-style-name="P10" draw:layer="layout" svg:width="0.367cm" svg:height="0.429cm" svg:x="3.762cm" svg:y="19.67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8.691cm" svg:height="0.615cm" svg:x="3.851cm" svg:y="19.523cm">
          <draw:text-box>
            <text:p text:style-name="P3"><text:span text:style-name="T19">Combien de vertus théologales y a-t-il ? </text:span></text:p>
          </draw:text-box>
        </draw:frame>
        <draw:frame draw:style-name="gr3" draw:text-style-name="P4" draw:layer="layout" svg:width="0.532cm" svg:height="0.615cm" svg:x="2.504cm" svg:y="20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2.915cm" svg:height="0.615cm" svg:x="2.504cm" svg:y="20.742cm">
          <draw:text-box>
            <text:p text:style-name="P3"><text:span text:style-name="T1">Il y a trois vertus théologales la foi, l'espérance et la charité. </text:span></text:p>
          </draw:text-box>
        </draw:frame>
        <draw:frame draw:style-name="gr3" draw:text-style-name="P4" draw:layer="layout" svg:width="0.532cm" svg:height="0.615cm" svg:x="2.504cm" svg:y="21.35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96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55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1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77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38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99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09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0.532cm" svg:height="0.615cm" svg:x="2.504cm" svg:y="26.218cm">
          <draw:text-box>
            <text:p text:style-name="P3"><text:span text:style-name="T6"><text:s/></text:span></text:p>
          </draw:text-box>
        </draw:frame>
      </draw:page>
      <draw:page draw:name="page44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2.409cm" svg:height="0.645cm" svg:x="9.379cm" svg:y="2.513cm">
          <draw:text-box>
            <text:p text:style-name="P3"><text:span text:style-name="T11">II. La foi. </text:span></text:p>
          </draw:text-box>
        </draw:frame>
        <draw:frame draw:style-name="gr11" draw:text-style-name="P9" draw:layer="layout" svg:width="0.558cm" svg:height="0.645cm" svg:x="10.522cm" svg:y="3.174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3.921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4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5.756cm" svg:height="0.615cm" svg:x="2.808cm" svg:y="3.819cm">
          <draw:text-box>
            <text:p text:style-name="P3"><text:span text:style-name="T1">161.</text:span><text:span text:style-name="T39"> </text:span><text:span text:style-name="T19">Qu'est-ce que la foi ? </text:span></text:p>
          </draw:text-box>
        </draw:frame>
        <draw:frame draw:style-name="gr11" draw:text-style-name="P9" draw:layer="layout" svg:width="0.558cm" svg:height="0.645cm" svg:x="2.504cm" svg:y="4.431cm">
          <draw:text-box>
            <text:p text:style-name="P3"><text:span text:style-name="T20"><text:s/></text:span></text:p>
          </draw:text-box>
        </draw:frame>
        <draw:frame draw:style-name="gr3" draw:text-style-name="P4" draw:layer="layout" svg:width="15.853cm" svg:height="0.615cm" svg:x="2.504cm" svg:y="5.077cm">
          <draw:text-box>
            <text:p text:style-name="P3"><text:span text:style-name="T1">La foi est la vertu théologale par laquelle nous croyons fermement tout ce </text:span></text:p>
          </draw:text-box>
        </draw:frame>
        <draw:frame draw:style-name="gr3" draw:text-style-name="P4" draw:layer="layout" svg:width="13.589cm" svg:height="0.615cm" svg:x="2.504cm" svg:y="5.687cm">
          <draw:text-box>
            <text:p text:style-name="P3"><text:span text:style-name="T1">que Dieu a révélé et que la Sainte Église nous propose à croire. </text:span></text:p>
          </draw:text-box>
        </draw:frame>
        <draw:frame draw:style-name="gr3" draw:text-style-name="P4" draw:layer="layout" svg:width="0.532cm" svg:height="0.615cm" svg:x="2.504cm" svg:y="6.29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7.009cm">
          <draw:text-box>
            <text:p text:style-name="P3"><text:span text:style-name="T3">3 </text:span></text:p>
          </draw:text-box>
        </draw:frame>
        <draw:frame draw:style-name="gr3" draw:text-style-name="P4" draw:layer="layout" svg:width="15.245cm" svg:height="0.615cm" svg:x="2.821cm" svg:y="6.907cm">
          <draw:text-box>
            <text:p text:style-name="P3"><text:span text:style-name="T1">162.</text:span><text:span text:style-name="T19"> Pouvons-nous mettre en doute l'une ou de l'autre vérité de la foi ? </text:span></text:p>
          </draw:text-box>
        </draw:frame>
        <draw:frame draw:style-name="gr3" draw:text-style-name="P4" draw:layer="layout" svg:width="0.532cm" svg:height="0.615cm" svg:x="2.504cm" svg:y="7.51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567cm" svg:height="0.615cm" svg:x="2.504cm" svg:y="8.126cm">
          <draw:text-box>
            <text:p text:style-name="P3"><text:span text:style-name="T1">Nous ne pouvons mettre en doute aucune vérité de la foi, mais nous </text:span></text:p>
          </draw:text-box>
        </draw:frame>
        <draw:frame draw:style-name="gr3" draw:text-style-name="P4" draw:layer="layout" svg:width="14.061cm" svg:height="0.615cm" svg:x="2.504cm" svg:y="8.724cm">
          <draw:text-box>
            <text:p text:style-name="P3"><text:span text:style-name="T1">devons croire fermement toutes les vérités révélées et chacune en </text:span></text:p>
          </draw:text-box>
        </draw:frame>
        <draw:frame draw:style-name="gr3" draw:text-style-name="P4" draw:layer="layout" svg:width="2.429cm" svg:height="0.615cm" svg:x="2.504cm" svg:y="9.333cm">
          <draw:text-box>
            <text:p text:style-name="P3"><text:span text:style-name="T1">particulier. </text:span></text:p>
          </draw:text-box>
        </draw:frame>
        <draw:frame draw:style-name="gr3" draw:text-style-name="P4" draw:layer="layout" svg:width="0.532cm" svg:height="0.615cm" svg:x="2.504cm" svg:y="9.94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0.654cm">
          <draw:text-box>
            <text:p text:style-name="P3"><text:span text:style-name="T3">4</text:span></text:p>
          </draw:text-box>
        </draw:frame>
        <draw:frame draw:style-name="gr3" draw:text-style-name="P4" draw:layer="layout" svg:width="10.305cm" svg:height="0.615cm" svg:x="2.719cm" svg:y="10.553cm">
          <draw:text-box>
            <text:p text:style-name="P3"><text:span text:style-name="T1"><text:s/></text:span><text:span text:style-name="T1">163.</text:span><text:span text:style-name="T19"> Pourquoi devons-nous croire fermement ? </text:span></text:p>
          </draw:text-box>
        </draw:frame>
        <draw:frame draw:style-name="gr3" draw:text-style-name="P4" draw:layer="layout" svg:width="0.532cm" svg:height="0.615cm" svg:x="2.504cm" svg:y="11.16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42cm" svg:height="0.615cm" svg:x="2.504cm" svg:y="11.772cm">
          <draw:text-box>
            <text:p text:style-name="P3"><text:span text:style-name="T1">Nous devons croire fermement, parce que Dieu est la Vérité même, qui ne </text:span></text:p>
          </draw:text-box>
        </draw:frame>
        <draw:frame draw:style-name="gr3" draw:text-style-name="P4" draw:layer="layout" svg:width="7.611cm" svg:height="0.615cm" svg:x="2.504cm" svg:y="12.382cm">
          <draw:text-box>
            <text:p text:style-name="P3"><text:span text:style-name="T1">peut ni se tromper ni nous tromper. </text:span></text:p>
          </draw:text-box>
        </draw:frame>
        <draw:frame draw:style-name="gr3" draw:text-style-name="P4" draw:layer="layout" svg:width="0.532cm" svg:height="0.615cm" svg:x="2.504cm" svg:y="12.99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704cm">
          <draw:text-box>
            <text:p text:style-name="P3"><text:span text:style-name="T3">3 </text:span></text:p>
          </draw:text-box>
        </draw:frame>
        <draw:frame draw:style-name="gr3" draw:text-style-name="P4" draw:layer="layout" svg:width="13.883cm" svg:height="0.615cm" svg:x="2.821cm" svg:y="13.602cm">
          <draw:text-box>
            <text:p text:style-name="P3"><text:span text:style-name="T1">164.</text:span><text:span text:style-name="T39"> </text:span><text:span text:style-name="T19">Quelles sont les quatre vérités que nous devons absolument </text:span></text:p>
          </draw:text-box>
        </draw:frame>
        <draw:frame draw:style-name="gr3" draw:text-style-name="P4" draw:layer="layout" svg:width="4.472cm" svg:height="0.615cm" svg:x="2.504cm" svg:y="14.212cm">
          <draw:text-box>
            <text:p text:style-name="P3"><text:span text:style-name="T19">connaître et croire ? </text:span></text:p>
          </draw:text-box>
        </draw:frame>
        <draw:frame draw:style-name="gr3" draw:text-style-name="P4" draw:layer="layout" svg:width="0.532cm" svg:height="0.615cm" svg:x="2.504cm" svg:y="14.82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32cm" svg:height="0.615cm" svg:x="2.504cm" svg:y="15.419cm">
          <draw:text-box>
            <text:p text:style-name="P3"><text:span text:style-name="T1">Les quatre vérités que nous devons absolument connaître et croire sont </text:span></text:p>
          </draw:text-box>
        </draw:frame>
        <draw:frame draw:style-name="gr3" draw:text-style-name="P4" draw:layer="layout" svg:width="5.552cm" svg:height="0.615cm" svg:x="2.504cm" svg:y="16.029cm">
          <draw:text-box>
            <text:p text:style-name="P3"><text:span text:style-name="T1">1° qu'il y a un seul Dieu ; </text:span></text:p>
          </draw:text-box>
        </draw:frame>
        <draw:frame draw:style-name="gr3" draw:text-style-name="P4" draw:layer="layout" svg:width="15.321cm" svg:height="0.615cm" svg:x="2.504cm" svg:y="16.638cm">
          <draw:text-box>
            <text:p text:style-name="P3"><text:span text:style-name="T1">2° qu'il y a trois personnes divines Dieu le Père, Dieu le Fils, et Dieu le </text:span></text:p>
          </draw:text-box>
        </draw:frame>
        <draw:frame draw:style-name="gr3" draw:text-style-name="P4" draw:layer="layout" svg:width="3.096cm" svg:height="0.615cm" svg:x="2.504cm" svg:y="17.249cm">
          <draw:text-box>
            <text:p text:style-name="P3"><text:span text:style-name="T1">Saint-Esprit ; <text:s/></text:span></text:p>
          </draw:text-box>
        </draw:frame>
        <draw:frame draw:style-name="gr3" draw:text-style-name="P4" draw:layer="layout" svg:width="14.462cm" svg:height="0.615cm" svg:x="2.504cm" svg:y="17.859cm">
          <draw:text-box>
            <text:p text:style-name="P3"><text:span text:style-name="T1">3° que Dieu le Fils s'est fait homme et nous a rachetés par sa mort ; </text:span></text:p>
          </draw:text-box>
        </draw:frame>
        <draw:frame draw:style-name="gr3" draw:text-style-name="P4" draw:layer="layout" svg:width="0.532cm" svg:height="0.615cm" svg:x="2.504cm" svg:y="18.468cm">
          <draw:text-box>
            <text:p text:style-name="P3"><text:span text:style-name="T1">4°</text:span></text:p>
          </draw:text-box>
        </draw:frame>
        <draw:frame draw:style-name="gr43" draw:text-style-name="P16" draw:layer="layout" svg:width="0.456cm" svg:height="0.526cm" svg:x="3.012cm" svg:y="18.536cm">
          <draw:text-box>
            <text:p text:style-name="P3"><text:span text:style-name="T62"><text:s/></text:span></text:p>
          </draw:text-box>
        </draw:frame>
        <draw:frame draw:style-name="gr3" draw:text-style-name="P4" draw:layer="layout" svg:width="9.652cm" svg:height="0.615cm" svg:x="3.139cm" svg:y="18.468cm">
          <draw:text-box>
            <text:p text:style-name="P3"><text:span text:style-name="T1">que Dieu récompense le bien et punit le mal. </text:span></text:p>
          </draw:text-box>
        </draw:frame>
        <draw:frame draw:style-name="gr43" draw:text-style-name="P16" draw:layer="layout" svg:width="0.456cm" svg:height="0.526cm" svg:x="2.504cm" svg:y="19.083cm">
          <draw:text-box>
            <text:p text:style-name="P3"><text:span text:style-name="T62"><text:s/></text:span></text:p>
          </draw:text-box>
        </draw:frame>
        <draw:frame draw:style-name="gr5" draw:text-style-name="P6" draw:layer="layout" svg:width="0.418cm" svg:height="0.484cm" svg:x="2.504cm" svg:y="19.701cm">
          <draw:text-box>
            <text:p text:style-name="P3"><text:span text:style-name="T3">3</text:span></text:p>
          </draw:text-box>
        </draw:frame>
        <draw:frame draw:style-name="gr3" draw:text-style-name="P4" draw:layer="layout" svg:width="12.442cm" svg:height="0.615cm" svg:x="2.719cm" svg:y="19.599cm">
          <draw:text-box>
            <text:p text:style-name="P3"><text:span text:style-name="T1"><text:s/></text:span><text:span text:style-name="T1">165.</text:span><text:span text:style-name="T19"> Suffit-il de connaître les quatre vérités principales ? </text:span></text:p>
          </draw:text-box>
        </draw:frame>
        <draw:frame draw:style-name="gr3" draw:text-style-name="P4" draw:layer="layout" svg:width="0.532cm" svg:height="0.615cm" svg:x="2.504cm" svg:y="20.20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34cm" svg:height="0.615cm" svg:x="2.504cm" svg:y="20.818cm">
          <draw:text-box>
            <text:p text:style-name="P3"><text:span text:style-name="T1">Non, il ne suffit pas de connaître les quatre vérités principales ; nous </text:span></text:p>
          </draw:text-box>
        </draw:frame>
        <draw:frame draw:style-name="gr3" draw:text-style-name="P4" draw:layer="layout" svg:width="14.545cm" svg:height="0.615cm" svg:x="2.504cm" svg:y="21.429cm">
          <draw:text-box>
            <text:p text:style-name="P3"><text:span text:style-name="T1">devons aussi connaître au moins l'Oraison dominicale, la Salutation </text:span></text:p>
          </draw:text-box>
        </draw:frame>
        <draw:frame draw:style-name="gr3" draw:text-style-name="P4" draw:layer="layout" svg:width="15.114cm" svg:height="0.615cm" svg:x="2.504cm" svg:y="22.038cm">
          <draw:text-box>
            <text:p text:style-name="P3"><text:span text:style-name="T1">angélique, le Symbole des Apôtres, les commandements de Dieu et de </text:span></text:p>
          </draw:text-box>
        </draw:frame>
        <draw:frame draw:style-name="gr3" draw:text-style-name="P4" draw:layer="layout" svg:width="14.832cm" svg:height="0.615cm" svg:x="2.504cm" svg:y="22.648cm">
          <draw:text-box>
            <text:p text:style-name="P3"><text:span text:style-name="T1">l’Église, ainsi que l’usage des sacrements et les devoirs de notre état.</text:span><text:span text:style-name="T19"> </text:span></text:p>
          </draw:text-box>
        </draw:frame>
        <draw:frame draw:style-name="gr11" draw:text-style-name="P9" draw:layer="layout" svg:width="0.558cm" svg:height="0.645cm" svg:x="2.504cm" svg:y="23.261cm">
          <draw:text-box>
            <text:p text:style-name="P3"><text:span text:style-name="T10"><text:s/></text:span></text:p>
          </draw:text-box>
        </draw:frame>
        <draw:frame draw:style-name="gr5" draw:text-style-name="P6" draw:layer="layout" svg:width="0.418cm" svg:height="0.484cm" svg:x="2.504cm" svg:y="24.008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935cm" svg:height="0.615cm" svg:x="2.745cm" svg:y="23.906cm">
          <draw:text-box>
            <text:p text:style-name="P3"><text:span text:style-name="T1">166.</text:span></text:p>
          </draw:text-box>
        </draw:frame>
        <draw:frame draw:style-name="gr18" draw:text-style-name="P13" draw:layer="layout" svg:width="0.329cm" svg:height="0.378cm" svg:x="3.685cm" svg:y="24.08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1.45cm" svg:height="0.615cm" svg:x="3.774cm" svg:y="23.906cm">
          <draw:text-box>
            <text:p text:style-name="P3"><text:span text:style-name="T19">Quand devons-nous professer ouvertement noire foi ?</text:span></text:p>
          </draw:text-box>
        </draw:frame>
        <draw:frame draw:style-name="gr18" draw:text-style-name="P13" draw:layer="layout" svg:width="0.329cm" svg:height="0.378cm" svg:x="15.135cm" svg:y="24.087cm">
          <draw:text-box>
            <text:p text:style-name="P3"><text:span text:style-name="T45"><text:s/></text:span></text:p>
          </draw:text-box>
        </draw:frame>
        <draw:frame draw:style-name="gr18" draw:text-style-name="P13" draw:layer="layout" svg:width="0.329cm" svg:height="0.378cm" svg:x="3.012cm" svg:y="24.468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6.128cm" svg:height="0.615cm" svg:x="2.504cm" svg:y="24.846cm">
          <draw:text-box>
            <text:p text:style-name="P3"><text:span text:style-name="T1">Nous devons professer ouvertement notre foi lorsque l'intérêt de la religion </text:span></text:p>
          </draw:text-box>
        </draw:frame>
        <draw:frame draw:style-name="gr3" draw:text-style-name="P4" draw:layer="layout" svg:width="6.655cm" svg:height="0.615cm" svg:x="2.504cm" svg:y="25.456cm">
          <draw:text-box>
            <text:p text:style-name="P3"><text:span text:style-name="T1">ou le salut du prochain l'exige. </text:span></text:p>
          </draw:text-box>
        </draw:frame>
        <draw:frame draw:style-name="gr3" draw:text-style-name="P4" draw:layer="layout" svg:width="0.532cm" svg:height="0.615cm" svg:x="2.504cm" svg:y="26.066cm">
          <draw:text-box>
            <text:p text:style-name="P3"><text:span text:style-name="T1"><text:s/></text:span></text:p>
          </draw:text-box>
        </draw:frame>
      </draw:page>
      <draw:page draw:name="page45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935cm" svg:height="0.615cm" svg:x="2.745cm" svg:y="2.523cm">
          <draw:text-box>
            <text:p text:style-name="P3"><text:span text:style-name="T1">167.</text:span></text:p>
          </draw:text-box>
        </draw:frame>
        <draw:frame draw:style-name="gr18" draw:text-style-name="P13" draw:layer="layout" svg:width="0.329cm" svg:height="0.378cm" svg:x="3.685cm" svg:y="2.70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281cm" svg:height="0.615cm" svg:x="3.774cm" svg:y="2.523cm">
          <draw:text-box>
            <text:p text:style-name="P3"><text:span text:style-name="T19">Est-il jamais permis de renier la foi, de faire ou </text:span></text:p>
          </draw:text-box>
        </draw:frame>
        <draw:frame draw:style-name="gr44" draw:text-style-name="P4" draw:layer="layout" svg:width="0.523cm" svg:height="0.708cm" svg:x="14.055cm" svg:y="2.523cm">
          <draw:text-box>
            <text:p text:style-name="P3"><text:span text:style-name="T63">de </text:span></text:p>
          </draw:text-box>
        </draw:frame>
        <draw:frame draw:style-name="gr3" draw:text-style-name="P4" draw:layer="layout" svg:width="3.12cm" svg:height="0.615cm" svg:x="14.601cm" svg:y="2.523cm">
          <draw:text-box>
            <text:p text:style-name="P3"><text:span text:style-name="T19">dire ce qui est </text:span></text:p>
          </draw:text-box>
        </draw:frame>
        <draw:frame draw:style-name="gr3" draw:text-style-name="P4" draw:layer="layout" svg:width="4.809cm" svg:height="0.615cm" svg:x="2.504cm" svg:y="3.133cm">
          <draw:text-box>
            <text:p text:style-name="P3"><text:span text:style-name="T19">contraire à 1a la foi ? </text:span></text:p>
          </draw:text-box>
        </draw:frame>
        <draw:frame draw:style-name="gr3" draw:text-style-name="P4" draw:layer="layout" svg:width="0.532cm" svg:height="0.615cm" svg:x="2.504cm" svg:y="3.74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229cm" svg:height="0.615cm" svg:x="2.504cm" svg:y="4.34cm">
          <draw:text-box>
            <text:p text:style-name="P3"><text:span text:style-name="T1">Il n'est jamais permis de renier la foi, de faire ou de dire ce qui est contraire </text:span></text:p>
          </draw:text-box>
        </draw:frame>
        <draw:frame draw:style-name="gr3" draw:text-style-name="P4" draw:layer="layout" svg:width="9.222cm" svg:height="0.615cm" svg:x="2.504cm" svg:y="4.95cm">
          <draw:text-box>
            <text:p text:style-name="P3"><text:span text:style-name="T1">à la foi, pas même pour échapper à la mort.</text:span></text:p>
          </draw:text-box>
        </draw:frame>
        <draw:frame draw:style-name="gr43" draw:text-style-name="P16" draw:layer="layout" svg:width="0.456cm" svg:height="0.526cm" svg:x="11.665cm" svg:y="5.018cm">
          <draw:text-box>
            <text:p text:style-name="P3"><text:span text:style-name="T64"><text:s/></text:span></text:p>
          </draw:text-box>
        </draw:frame>
        <draw:frame draw:style-name="gr43" draw:text-style-name="P16" draw:layer="layout" svg:width="0.456cm" svg:height="0.526cm" svg:x="3.012cm" svg:y="5.475cm">
          <draw:text-box>
            <text:p text:style-name="P3"><text:span text:style-name="T64"><text:s/></text:span></text:p>
          </draw:text-box>
        </draw:frame>
        <draw:frame draw:style-name="gr5" draw:text-style-name="P6" draw:layer="layout" svg:width="0.418cm" svg:height="0.484cm" svg:x="2.504cm" svg:y="6.081cm">
          <draw:text-box>
            <text:p text:style-name="P3"><text:span text:style-name="T3">6 </text:span></text:p>
          </draw:text-box>
        </draw:frame>
        <draw:frame draw:style-name="gr3" draw:text-style-name="P4" draw:layer="layout" svg:width="0.935cm" svg:height="0.615cm" svg:x="2.821cm" svg:y="5.979cm">
          <draw:text-box>
            <text:p text:style-name="P3"><text:span text:style-name="T1">168.</text:span></text:p>
          </draw:text-box>
        </draw:frame>
        <draw:frame draw:style-name="gr18" draw:text-style-name="P13" draw:layer="layout" svg:width="0.329cm" svg:height="0.378cm" svg:x="3.749cm" svg:y="6.1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8.544cm" svg:height="0.615cm" svg:x="3.838cm" svg:y="5.979cm">
          <draw:text-box>
            <text:p text:style-name="P3"><text:span text:style-name="T19">Comment s'expose-t-on à perdre la foi ?</text:span></text:p>
          </draw:text-box>
        </draw:frame>
        <draw:frame draw:style-name="gr24" draw:text-style-name="P17" draw:layer="layout" svg:width="0.355cm" svg:height="0.412cm" svg:x="12.479cm" svg:y="6.137cm">
          <draw:text-box>
            <text:p text:style-name="P3"><text:span text:style-name="T44"><text:s text:c="2"/></text:span></text:p>
          </draw:text-box>
        </draw:frame>
        <draw:frame draw:style-name="gr24" draw:text-style-name="P17" draw:layer="layout" svg:width="0.355cm" svg:height="0.412cm" svg:x="2.504cm" svg:y="6.506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5.811cm" svg:height="0.615cm" svg:x="2.504cm" svg:y="6.894cm">
          <draw:text-box>
            <text:p text:style-name="P3"><text:span text:style-name="T1">On s'expose à perdre la foi </text:span></text:p>
          </draw:text-box>
        </draw:frame>
        <draw:frame draw:style-name="gr3" draw:text-style-name="P4" draw:layer="layout" svg:width="9.873cm" svg:height="0.615cm" svg:x="2.504cm" svg:y="7.504cm">
          <draw:text-box>
            <text:p text:style-name="P3"><text:span text:style-name="T1">1° en négligeant de s'instruire de sa religion ; <text:s/></text:span></text:p>
          </draw:text-box>
        </draw:frame>
        <draw:frame draw:style-name="gr3" draw:text-style-name="P4" draw:layer="layout" svg:width="10.021cm" svg:height="0.615cm" svg:x="2.504cm" svg:y="8.113cm">
          <draw:text-box>
            <text:p text:style-name="P3"><text:span text:style-name="T1">2° en écoutant volontiers ceux qui l'attaquent ; </text:span></text:p>
          </draw:text-box>
        </draw:frame>
        <draw:frame draw:style-name="gr3" draw:text-style-name="P4" draw:layer="layout" svg:width="11.968cm" svg:height="0.615cm" svg:x="2.504cm" svg:y="8.724cm">
          <draw:text-box>
            <text:p text:style-name="P3"><text:span text:style-name="T1">3° en lisant les livres ou les journaux qui la combattent. </text:span></text:p>
          </draw:text-box>
        </draw:frame>
        <draw:frame draw:style-name="gr3" draw:text-style-name="P4" draw:layer="layout" svg:width="0.532cm" svg:height="0.615cm" svg:x="2.504cm" svg:y="9.33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0.045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935cm" svg:height="0.615cm" svg:x="2.745cm" svg:y="9.943cm">
          <draw:text-box>
            <text:p text:style-name="P3"><text:span text:style-name="T1">169.</text:span></text:p>
          </draw:text-box>
        </draw:frame>
        <draw:frame draw:style-name="gr18" draw:text-style-name="P13" draw:layer="layout" svg:width="0.329cm" svg:height="0.378cm" svg:x="3.685cm" svg:y="10.12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6.452cm" svg:height="0.615cm" svg:x="3.774cm" svg:y="9.943cm">
          <draw:text-box>
            <text:p text:style-name="P3"><text:span text:style-name="T19">Qu'appelle-t-on esprit de foi ?</text:span></text:p>
          </draw:text-box>
        </draw:frame>
        <draw:frame draw:style-name="gr18" draw:text-style-name="P13" draw:layer="layout" svg:width="0.329cm" svg:height="0.378cm" svg:x="10.179cm" svg:y="10.124cm">
          <draw:text-box>
            <text:p text:style-name="P3"><text:span text:style-name="T45"><text:s/></text:span></text:p>
          </draw:text-box>
        </draw:frame>
        <draw:frame draw:style-name="gr18" draw:text-style-name="P13" draw:layer="layout" svg:width="0.329cm" svg:height="0.378cm" svg:x="2.504cm" svg:y="10.67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4.522cm" svg:height="0.615cm" svg:x="2.504cm" svg:y="11.061cm">
          <draw:text-box>
            <text:p text:style-name="P3"><text:span text:style-name="T1">On appelle esprit de foi l'habitude de juger toutes choses d'après les </text:span></text:p>
          </draw:text-box>
        </draw:frame>
        <draw:frame draw:style-name="gr3" draw:text-style-name="P4" draw:layer="layout" svg:width="15.491cm" svg:height="0.615cm" svg:x="2.504cm" svg:y="11.671cm">
          <draw:text-box>
            <text:p text:style-name="P3"><text:span text:style-name="T1">enseignements de l'Évangile et de l'Église, et d'y conformer sa conduite. </text:span></text:p>
          </draw:text-box>
        </draw:frame>
        <draw:frame draw:style-name="gr3" draw:text-style-name="P4" draw:layer="layout" svg:width="0.532cm" svg:height="0.615cm" svg:x="2.504cm" svg:y="12.2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993cm">
          <draw:text-box>
            <text:p text:style-name="P3"><text:span text:style-name="T3">4</text:span></text:p>
          </draw:text-box>
        </draw:frame>
        <draw:frame draw:style-name="gr3" draw:text-style-name="P4" draw:layer="layout" svg:width="9.645cm" svg:height="0.615cm" svg:x="2.719cm" svg:y="12.891cm">
          <draw:text-box>
            <text:p text:style-name="P3"><text:span text:style-name="T19"><text:s/></text:span><text:span text:style-name="T1">170.</text:span><text:span text:style-name="T19"> Suffit-il d'avoir la foi pour être sauvé ? </text:span></text:p>
          </draw:text-box>
        </draw:frame>
        <draw:frame draw:style-name="gr3" draw:text-style-name="P4" draw:layer="layout" svg:width="0.532cm" svg:height="0.615cm" svg:x="2.504cm" svg:y="13.50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57cm" svg:height="0.615cm" svg:x="2.504cm" svg:y="14.11cm">
          <draw:text-box>
            <text:p text:style-name="P3"><text:span text:style-name="T1">Il ne suffit pas d'avoir la foi pour être sauvé, nous devons aussi vivre </text:span></text:p>
          </draw:text-box>
        </draw:frame>
        <draw:frame draw:style-name="gr3" draw:text-style-name="P4" draw:layer="layout" svg:width="15.935cm" svg:height="0.615cm" svg:x="2.504cm" svg:y="14.707cm">
          <draw:text-box>
            <text:p text:style-name="P3"><text:span text:style-name="T1">d'après nos croyances, car la Sainte Écriture dit que la foi sans les œuvres <text:s/></text:span></text:p>
          </draw:text-box>
        </draw:frame>
        <draw:frame draw:style-name="gr3" draw:text-style-name="P4" draw:layer="layout" svg:width="3.865cm" svg:height="0.615cm" svg:x="2.504cm" svg:y="15.318cm">
          <draw:text-box>
            <text:p text:style-name="P3"><text:span text:style-name="T1">est une foi morte. </text:span></text:p>
          </draw:text-box>
        </draw:frame>
        <draw:frame draw:style-name="gr3" draw:text-style-name="P4" draw:layer="layout" svg:width="0.532cm" svg:height="0.615cm" svg:x="2.504cm" svg:y="15.927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101cm" svg:height="0.645cm" svg:x="8.514cm" svg:y="16.96cm">
          <draw:text-box>
            <text:p text:style-name="P3"><text:span text:style-name="T11">III. L'espérance. </text:span></text:p>
          </draw:text-box>
        </draw:frame>
        <draw:frame draw:style-name="gr11" draw:text-style-name="P9" draw:layer="layout" svg:width="0.558cm" svg:height="0.645cm" svg:x="11.984cm" svg:y="17.811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8.557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18.63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7.068cm" svg:height="0.615cm" svg:x="2.808cm" svg:y="18.456cm">
          <draw:text-box>
            <text:p text:style-name="P3"><text:span text:style-name="T1">171</text:span><text:span text:style-name="T19">. Qu'est-ce que l'espérance ? </text:span></text:p>
          </draw:text-box>
        </draw:frame>
        <draw:frame draw:style-name="gr18" draw:text-style-name="P13" draw:layer="layout" svg:width="0.329cm" svg:height="0.378cm" svg:x="2.504cm" svg:y="19.05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86cm" svg:height="0.615cm" svg:x="2.504cm" svg:y="19.447cm">
          <draw:text-box>
            <text:p text:style-name="P3"><text:span text:style-name="T1">L'espérance est la vertu théologale par laquelle nous désirons et attendons </text:span></text:p>
          </draw:text-box>
        </draw:frame>
        <draw:frame draw:style-name="gr3" draw:text-style-name="P4" draw:layer="layout" svg:width="15.274cm" svg:height="0.615cm" svg:x="2.504cm" svg:y="20.056cm">
          <draw:text-box>
            <text:p text:style-name="P3"><text:span text:style-name="T1">de Dieu, avec une ferme confiance, le salut éternel et les grâces pour le </text:span></text:p>
          </draw:text-box>
        </draw:frame>
        <draw:frame draw:style-name="gr3" draw:text-style-name="P4" draw:layer="layout" svg:width="1.778cm" svg:height="0.615cm" svg:x="2.504cm" svg:y="20.666cm">
          <draw:text-box>
            <text:p text:style-name="P3"><text:span text:style-name="T1">mériter. </text:span></text:p>
          </draw:text-box>
        </draw:frame>
        <draw:frame draw:style-name="gr3" draw:text-style-name="P4" draw:layer="layout" svg:width="0.532cm" svg:height="0.615cm" svg:x="2.504cm" svg:y="21.27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988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21.886cm">
          <draw:text-box>
            <text:p text:style-name="P3"><text:span text:style-name="T1"><text:s/></text:span><text:span text:style-name="T1">172.</text:span></text:p>
          </draw:text-box>
        </draw:frame>
        <draw:frame draw:style-name="gr18" draw:text-style-name="P13" draw:layer="layout" svg:width="0.329cm" svg:height="0.378cm" svg:x="3.787cm" svg:y="22.06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2.603cm" svg:height="0.615cm" svg:x="3.863cm" svg:y="21.886cm">
          <draw:text-box>
            <text:p text:style-name="P3"><text:span text:style-name="T19">Pourquoi devons-nous espérer avec une ferme confiance ? </text:span></text:p>
          </draw:text-box>
        </draw:frame>
        <draw:frame draw:style-name="gr3" draw:text-style-name="P4" draw:layer="layout" svg:width="14.386cm" svg:height="0.615cm" svg:x="2.504cm" svg:y="22.775cm">
          <draw:text-box>
            <text:p text:style-name="P3"><text:span text:style-name="T1">Nous devons espérer avec une ferme confiance, parce que Dieu est </text:span></text:p>
          </draw:text-box>
        </draw:frame>
        <draw:frame draw:style-name="gr3" draw:text-style-name="P4" draw:layer="layout" svg:width="14.806cm" svg:height="0.615cm" svg:x="2.504cm" svg:y="23.271cm">
          <draw:text-box>
            <text:p text:style-name="P3"><text:span text:style-name="T1">infiniment bon pour nous, tout-puissant et fidèle dans ses promesses. </text:span></text:p>
          </draw:text-box>
        </draw:frame>
        <draw:frame draw:style-name="gr18" draw:text-style-name="P13" draw:layer="layout" svg:width="0.329cm" svg:height="0.378cm" svg:x="2.504cm" svg:y="24.176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4.656cm">
          <draw:text-box>
            <text:p text:style-name="P3"><text:span text:style-name="T3">4</text:span></text:p>
          </draw:text-box>
        </draw:frame>
        <draw:frame draw:style-name="gr3" draw:text-style-name="P4" draw:layer="layout" svg:width="13.393cm" svg:height="0.615cm" svg:x="2.719cm" svg:y="24.554cm">
          <draw:text-box>
            <text:p text:style-name="P3"><text:span text:style-name="T1"><text:s/></text:span><text:span text:style-name="T1">173.</text:span><text:span text:style-name="T19"> De qui devons-nous espérer la grâce et le salut éternel ? </text:span></text:p>
          </draw:text-box>
        </draw:frame>
        <draw:frame draw:style-name="gr3" draw:text-style-name="P4" draw:layer="layout" svg:width="0.532cm" svg:height="0.615cm" svg:x="2.504cm" svg:y="25.15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74cm" svg:height="0.615cm" svg:x="2.504cm" svg:y="25.761cm">
          <draw:text-box>
            <text:p text:style-name="P3"><text:span text:style-name="T1">Nous devons espérer de Dieu seul, par les mérites de Jésus-Christ, la </text:span></text:p>
          </draw:text-box>
        </draw:frame>
        <draw:frame draw:style-name="gr3" draw:text-style-name="P4" draw:layer="layout" svg:width="5.181cm" svg:height="0.615cm" svg:x="2.504cm" svg:y="26.371cm">
          <draw:text-box>
            <text:p text:style-name="P3"><text:span text:style-name="T1">grâce et le salut éternel. </text:span></text:p>
          </draw:text-box>
        </draw:frame>
      </draw:page>
      <draw:page draw:name="page46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3.578cm" svg:height="0.645cm" svg:x="8.743cm" svg:y="2.513cm">
          <draw:text-box>
            <text:p text:style-name="P3"><text:span text:style-name="T11">IV. La charité. </text:span></text:p>
          </draw:text-box>
        </draw:frame>
        <draw:frame draw:style-name="gr3" draw:text-style-name="P4" draw:layer="layout" svg:width="0.532cm" svg:height="0.615cm" svg:x="10.522cm" svg:y="3.171cm">
          <draw:text-box>
            <text:p text:style-name="P3"><text:span text:style-name="T39"><text:s/></text:span></text:p>
          </draw:text-box>
        </draw:frame>
        <draw:frame draw:style-name="gr5" draw:text-style-name="P6" draw:layer="layout" svg:width="0.418cm" svg:height="0.484cm" svg:x="2.504cm" svg:y="3.883cm">
          <draw:text-box>
            <text:p text:style-name="P3"><text:span text:style-name="T3">4</text:span></text:p>
          </draw:text-box>
        </draw:frame>
        <draw:frame draw:style-name="gr3" draw:text-style-name="P4" draw:layer="layout" svg:width="11.711cm" svg:height="0.615cm" svg:x="2.719cm" svg:y="3.781cm">
          <draw:text-box>
            <text:p text:style-name="P3"><text:span text:style-name="T1"><text:s/></text:span><text:span text:style-name="T1">174.</text:span><text:span text:style-name="T19"> Quelle est la plus éminente de toutes les vertus ? </text:span></text:p>
          </draw:text-box>
        </draw:frame>
        <draw:frame draw:style-name="gr3" draw:text-style-name="P4" draw:layer="layout" svg:width="0.532cm" svg:height="0.615cm" svg:x="2.504cm" svg:y="4.39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0.969cm" svg:height="0.615cm" svg:x="2.504cm" svg:y="5.001cm">
          <draw:text-box>
            <text:p text:style-name="P3"><text:span text:style-name="T1">La plus éminente de toutes les vertus est la charité. </text:span></text:p>
          </draw:text-box>
        </draw:frame>
        <draw:frame draw:style-name="gr18" draw:text-style-name="P13" draw:layer="layout" svg:width="0.329cm" svg:height="0.378cm" svg:x="2.504cm" svg:y="5.665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6.157cm">
          <draw:text-box>
            <text:p text:style-name="P3"><text:span text:style-name="T3">5 </text:span></text:p>
          </draw:text-box>
        </draw:frame>
        <draw:frame draw:style-name="gr3" draw:text-style-name="P4" draw:layer="layout" svg:width="6.836cm" svg:height="0.615cm" svg:x="2.821cm" svg:y="6.055cm">
          <draw:text-box>
            <text:p text:style-name="P3"><text:span text:style-name="T1">175.</text:span><text:span text:style-name="T19"> Qu'est-ce que la charité ? <text:s/></text:span></text:p>
          </draw:text-box>
        </draw:frame>
        <draw:frame draw:style-name="gr3" draw:text-style-name="P4" draw:layer="layout" svg:width="0.532cm" svg:height="0.615cm" svg:x="2.504cm" svg:y="6.66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569cm" svg:height="0.615cm" svg:x="2.504cm" svg:y="7.275cm">
          <draw:text-box>
            <text:p text:style-name="P3"><text:span text:style-name="T1">La charité est la vertu théologale par laquelle nous aimons Dieu par-</text:span></text:p>
          </draw:text-box>
        </draw:frame>
        <draw:frame draw:style-name="gr3" draw:text-style-name="P4" draw:layer="layout" svg:width="14.715cm" svg:height="0.615cm" svg:x="2.504cm" svg:y="7.885cm">
          <draw:text-box>
            <text:p text:style-name="P3"><text:span text:style-name="T1">dessus toutes choses pour Lui-même, et notre prochain comme nous-</text:span></text:p>
          </draw:text-box>
        </draw:frame>
        <draw:frame draw:style-name="gr3" draw:text-style-name="P4" draw:layer="layout" svg:width="6.433cm" svg:height="0.615cm" svg:x="2.504cm" svg:y="8.482cm">
          <draw:text-box>
            <text:p text:style-name="P3"><text:span text:style-name="T1">mêmes pour l'amour de Dieu. </text:span></text:p>
          </draw:text-box>
        </draw:frame>
        <draw:frame draw:style-name="gr3" draw:text-style-name="P4" draw:layer="layout" svg:width="0.532cm" svg:height="0.615cm" svg:x="2.504cm" svg:y="9.092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9.804cm">
          <draw:text-box>
            <text:p text:style-name="P3"><text:span text:style-name="T3">5</text:span></text:p>
          </draw:text-box>
        </draw:frame>
        <draw:frame draw:style-name="gr3" draw:text-style-name="P4" draw:layer="layout" svg:width="10.34cm" svg:height="0.615cm" svg:x="2.719cm" svg:y="9.702cm">
          <draw:text-box>
            <text:p text:style-name="P3"><text:span text:style-name="T1"><text:s/></text:span><text:span text:style-name="T1">176.</text:span><text:span text:style-name="T19"> Qu'est-ce qu'aimer Dieu pour Lui-même ? </text:span></text:p>
          </draw:text-box>
        </draw:frame>
        <draw:frame draw:style-name="gr3" draw:text-style-name="P4" draw:layer="layout" svg:width="0.532cm" svg:height="0.615cm" svg:x="2.504cm" svg:y="10.31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543cm" svg:height="0.615cm" svg:x="2.504cm" svg:y="10.922cm">
          <draw:text-box>
            <text:p text:style-name="P3"><text:span text:style-name="T1">Aimer Dieu pour Lui-même, c'est L'aimer parce qu'Il est infiniment </text:span></text:p>
          </draw:text-box>
        </draw:frame>
        <draw:frame draw:style-name="gr3" draw:text-style-name="P4" draw:layer="layout" svg:width="7.505cm" svg:height="0.615cm" svg:x="2.504cm" svg:y="11.531cm">
          <draw:text-box>
            <text:p text:style-name="P3"><text:span text:style-name="T1">parfait et souverainement aimable. </text:span></text:p>
          </draw:text-box>
        </draw:frame>
        <draw:frame draw:style-name="gr3" draw:text-style-name="P4" draw:layer="layout" svg:width="0.532cm" svg:height="0.615cm" svg:x="2.504cm" svg:y="12.14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853cm">
          <draw:text-box>
            <text:p text:style-name="P3"><text:span text:style-name="T3">5</text:span></text:p>
          </draw:text-box>
        </draw:frame>
        <draw:frame draw:style-name="gr3" draw:text-style-name="P4" draw:layer="layout" svg:width="12.328cm" svg:height="0.615cm" svg:x="2.719cm" svg:y="12.751cm">
          <draw:text-box>
            <text:p text:style-name="P3"><text:span text:style-name="T1"><text:s/></text:span><text:span text:style-name="T1">177.</text:span><text:span text:style-name="T19"> Qu'est-ce qu'aimer Dieu par-dessus toutes choses ? </text:span></text:p>
          </draw:text-box>
        </draw:frame>
        <draw:frame draw:style-name="gr24" draw:text-style-name="P17" draw:layer="layout" svg:width="0.355cm" svg:height="0.412cm" svg:x="2.631cm" svg:y="13.532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015cm" svg:height="0.615cm" svg:x="2.504cm" svg:y="13.933cm">
          <draw:text-box>
            <text:p text:style-name="P3"><text:span text:style-name="T1">Aimer Dieu par-dessus toutes choses, c'est L'aimer plus que toutes les </text:span></text:p>
          </draw:text-box>
        </draw:frame>
        <draw:frame draw:style-name="gr3" draw:text-style-name="P4" draw:layer="layout" svg:width="15.779cm" svg:height="0.615cm" svg:x="2.504cm" svg:y="14.542cm">
          <draw:text-box>
            <text:p text:style-name="P3"><text:span text:style-name="T1">créatures, et dès lors être disposé à sacrifier tout, même. la vie, plutôt que </text:span></text:p>
          </draw:text-box>
        </draw:frame>
        <draw:frame draw:style-name="gr3" draw:text-style-name="P4" draw:layer="layout" svg:width="7.443cm" svg:height="0.615cm" svg:x="2.504cm" svg:y="15.152cm">
          <draw:text-box>
            <text:p text:style-name="P3"><text:span text:style-name="T1">de L'offenser par un péché mortel. </text:span></text:p>
          </draw:text-box>
        </draw:frame>
        <draw:frame draw:style-name="gr3" draw:text-style-name="P4" draw:layer="layout" svg:width="0.532cm" svg:height="0.615cm" svg:x="2.504cm" svg:y="15.76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473cm">
          <draw:text-box>
            <text:p text:style-name="P3"><text:span text:style-name="T3">3</text:span></text:p>
          </draw:text-box>
        </draw:frame>
        <draw:frame draw:style-name="gr3" draw:text-style-name="P4" draw:layer="layout" svg:width="12.239cm" svg:height="0.615cm" svg:x="2.719cm" svg:y="16.372cm">
          <draw:text-box>
            <text:p text:style-name="P3"><text:span text:style-name="T1"><text:s/></text:span><text:span text:style-name="T1">178.</text:span><text:span text:style-name="T19"> Qui devons-nous regarder comme notre prochain ? </text:span></text:p>
          </draw:text-box>
        </draw:frame>
        <draw:frame draw:style-name="gr3" draw:text-style-name="P4" draw:layer="layout" svg:width="0.532cm" svg:height="0.615cm" svg:x="2.504cm" svg:y="16.9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677cm" svg:height="0.615cm" svg:x="2.504cm" svg:y="17.579cm">
          <draw:text-box>
            <text:p text:style-name="P3"><text:span text:style-name="T1">Nous devons regarder comme notre prochain tous ceux qui peuvent jouir </text:span></text:p>
          </draw:text-box>
        </draw:frame>
        <draw:frame draw:style-name="gr3" draw:text-style-name="P4" draw:layer="layout" svg:width="6.883cm" svg:height="0.615cm" svg:x="2.504cm" svg:y="18.189cm">
          <draw:text-box>
            <text:p text:style-name="P3"><text:span text:style-name="T1">avec nous de la gloire éternelle. </text:span></text:p>
          </draw:text-box>
        </draw:frame>
        <draw:frame draw:style-name="gr3" draw:text-style-name="P4" draw:layer="layout" svg:width="0.532cm" svg:height="0.615cm" svg:x="2.504cm" svg:y="18.79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511cm">
          <draw:text-box>
            <text:p text:style-name="P3"><text:span text:style-name="T3">5</text:span></text:p>
          </draw:text-box>
        </draw:frame>
        <draw:frame draw:style-name="gr3" draw:text-style-name="P4" draw:layer="layout" svg:width="13.776cm" svg:height="0.615cm" svg:x="2.719cm" svg:y="19.409cm">
          <draw:text-box>
            <text:p text:style-name="P3"><text:span text:style-name="T1"><text:s/></text:span><text:span text:style-name="T1">179.</text:span><text:span text:style-name="T19"> Qu'est-ce qu'aimer notre prochain pour l'amour de Dieu ? </text:span></text:p>
          </draw:text-box>
        </draw:frame>
        <draw:frame draw:style-name="gr24" draw:text-style-name="P17" draw:layer="layout" svg:width="0.355cm" svg:height="0.412cm" svg:x="2.504cm" svg:y="20.202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4.987cm" svg:height="0.615cm" svg:x="2.504cm" svg:y="20.603cm">
          <draw:text-box>
            <text:p text:style-name="P3"><text:span text:style-name="T1">Aimer notre prochain pour l'amour de Dieu, c'est l'aimer pour plaire à </text:span></text:p>
          </draw:text-box>
        </draw:frame>
        <draw:frame draw:style-name="gr3" draw:text-style-name="P4" draw:layer="layout" svg:width="14.084cm" svg:height="0.615cm" svg:x="2.504cm" svg:y="21.213cm">
          <draw:text-box>
            <text:p text:style-name="P3"><text:span text:style-name="T1">Dieu, qui l'aime comme une créature faite à son image, bien plus, </text:span></text:p>
          </draw:text-box>
        </draw:frame>
        <draw:frame draw:style-name="gr3" draw:text-style-name="P4" draw:layer="layout" svg:width="11.902cm" svg:height="0.615cm" svg:x="2.504cm" svg:y="21.81cm">
          <draw:text-box>
            <text:p text:style-name="P3"><text:span text:style-name="T1">comme son enfant, et qui le destine au bonheur éternel. </text:span></text:p>
          </draw:text-box>
        </draw:frame>
        <draw:frame draw:style-name="gr3" draw:text-style-name="P4" draw:layer="layout" svg:width="0.532cm" svg:height="0.615cm" svg:x="2.504cm" svg:y="22.41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3.132cm">
          <draw:text-box>
            <text:p text:style-name="P3"><text:span text:style-name="T3">5 </text:span></text:p>
          </draw:text-box>
        </draw:frame>
        <draw:frame draw:style-name="gr3" draw:text-style-name="P4" draw:layer="layout" svg:width="0.935cm" svg:height="0.615cm" svg:x="2.821cm" svg:y="23.03cm">
          <draw:text-box>
            <text:p text:style-name="P3"><text:span text:style-name="T1">180.</text:span></text:p>
          </draw:text-box>
        </draw:frame>
        <draw:frame draw:style-name="gr18" draw:text-style-name="P13" draw:layer="layout" svg:width="0.329cm" svg:height="0.378cm" svg:x="3.749cm" svg:y="23.21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2.254cm" svg:height="0.615cm" svg:x="3.838cm" svg:y="23.03cm">
          <draw:text-box>
            <text:p text:style-name="P3"><text:span text:style-name="T19">Qu'est-ce qu'aimer notre prochain comme nous-mêmes ? </text:span></text:p>
          </draw:text-box>
        </draw:frame>
        <draw:frame draw:style-name="gr18" draw:text-style-name="P13" draw:layer="layout" svg:width="0.329cm" svg:height="0.378cm" svg:x="2.504cm" svg:y="23.6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921cm" svg:height="0.615cm" svg:x="2.504cm" svg:y="24.033cm">
          <draw:text-box>
            <text:p text:style-name="P3"><text:span text:style-name="T1">Aimer notre prochain comme nous-mêmes, c'est ne lui vouloir aucun mal, </text:span></text:p>
          </draw:text-box>
        </draw:frame>
        <draw:frame draw:style-name="gr3" draw:text-style-name="P4" draw:layer="layout" svg:width="15.425cm" svg:height="0.615cm" svg:x="2.504cm" svg:y="24.63cm">
          <draw:text-box>
            <text:p text:style-name="P3"><text:span text:style-name="T1">mais lui souhaiter et lui faire le bien que nous désirons raisonnablement </text:span></text:p>
          </draw:text-box>
        </draw:frame>
        <draw:frame draw:style-name="gr3" draw:text-style-name="P4" draw:layer="layout" svg:width="4.073cm" svg:height="0.615cm" svg:x="2.504cm" svg:y="25.24cm">
          <draw:text-box>
            <text:p text:style-name="P3"><text:span text:style-name="T1">pour nous-mêmes. </text:span></text:p>
          </draw:text-box>
        </draw:frame>
        <draw:frame draw:style-name="gr3" draw:text-style-name="P4" draw:layer="layout" svg:width="0.532cm" svg:height="0.615cm" svg:x="2.504cm" svg:y="25.8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46cm">
          <draw:text-box>
            <text:p text:style-name="P3"><text:span text:style-name="T1"><text:s/></text:span></text:p>
          </draw:text-box>
        </draw:frame>
      </draw:page>
      <draw:page draw:name="page47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6 </text:span></text:p>
          </draw:text-box>
        </draw:frame>
        <draw:frame draw:style-name="gr3" draw:text-style-name="P4" draw:layer="layout" svg:width="0.802cm" svg:height="0.615cm" svg:x="2.821cm" svg:y="2.523cm">
          <draw:text-box>
            <text:p text:style-name="P3"><text:span text:style-name="T1">181</text:span></text:p>
          </draw:text-box>
        </draw:frame>
        <draw:frame draw:style-name="gr18" draw:text-style-name="P13" draw:layer="layout" svg:width="0.329cm" svg:height="0.378cm" svg:x="3.622cm" svg:y="2.704cm">
          <draw:text-box>
            <text:p text:style-name="P3"><text:span text:style-name="T45">, </text:span></text:p>
          </draw:text-box>
        </draw:frame>
        <draw:frame draw:style-name="gr3" draw:text-style-name="P4" draw:layer="layout" svg:width="8.824cm" svg:height="0.615cm" svg:x="3.8cm" svg:y="2.523cm">
          <draw:text-box>
            <text:p text:style-name="P3"><text:span text:style-name="T19">Devons-nous aimer même nos ennemis ? </text:span></text:p>
          </draw:text-box>
        </draw:frame>
        <draw:frame draw:style-name="gr40" draw:text-style-name="P22" draw:layer="layout" svg:width="0.304cm" svg:height="0.352cm" svg:x="2.504cm" svg:y="3.121cm">
          <draw:text-box>
            <text:p text:style-name="P3"><text:span text:style-name="T60"><text:s/></text:span></text:p>
          </draw:text-box>
        </draw:frame>
        <draw:frame draw:style-name="gr3" draw:text-style-name="P4" draw:layer="layout" svg:width="15.323cm" svg:height="0.615cm" svg:x="2.504cm" svg:y="3.476cm">
          <draw:text-box>
            <text:p text:style-name="P3"><text:span text:style-name="T1">Oui, nous devons aimer même nos ennemis, car ils sont eux aussi notre </text:span></text:p>
          </draw:text-box>
        </draw:frame>
        <draw:frame draw:style-name="gr3" draw:text-style-name="P4" draw:layer="layout" svg:width="15.868cm" svg:height="0.615cm" svg:x="2.504cm" svg:y="4.086cm">
          <draw:text-box>
            <text:p text:style-name="P3"><text:span text:style-name="T1">prochain, et Jésus-Christ nous a donné le précepte et l'exemple de l'amour </text:span></text:p>
          </draw:text-box>
        </draw:frame>
        <draw:frame draw:style-name="gr3" draw:text-style-name="P4" draw:layer="layout" svg:width="2.622cm" svg:height="0.615cm" svg:x="2.504cm" svg:y="4.696cm">
          <draw:text-box>
            <text:p text:style-name="P3"><text:span text:style-name="T1">des ennemis</text:span></text:p>
          </draw:text-box>
        </draw:frame>
        <draw:frame draw:style-name="gr12" draw:text-style-name="P10" draw:layer="layout" svg:width="0.367cm" svg:height="0.429cm" svg:x="5.122cm" svg:y="4.843cm">
          <draw:text-box>
            <text:p text:style-name="P3"><text:span text:style-name="T12">. </text:span></text:p>
          </draw:text-box>
        </draw:frame>
        <draw:frame draw:style-name="gr12" draw:text-style-name="P10" draw:layer="layout" svg:width="0.367cm" svg:height="0.429cm" svg:x="2.504cm" svg:y="5.3cm">
          <draw:text-box>
            <text:p text:style-name="P3"><text:span text:style-name="T12"><text:s/></text:span></text:p>
          </draw:text-box>
        </draw:frame>
        <draw:frame draw:style-name="gr11" draw:text-style-name="P9" draw:layer="layout" svg:width="6.811cm" svg:height="0.645cm" svg:x="7.116cm" svg:y="6.147cm">
          <draw:text-box>
            <text:p text:style-name="P3"><text:span text:style-name="T11">V. Les dons du Saint-Esprit. </text:span></text:p>
          </draw:text-box>
        </draw:frame>
        <draw:frame draw:style-name="gr24" draw:text-style-name="P17" draw:layer="layout" svg:width="0.355cm" svg:height="0.412cm" svg:x="10.522cm" svg:y="7.37cm">
          <draw:text-box>
            <text:p text:style-name="P3"><text:span text:style-name="T25"><text:s/></text:span></text:p>
          </draw:text-box>
        </draw:frame>
        <draw:frame draw:style-name="gr5" draw:text-style-name="P6" draw:layer="layout" svg:width="0.418cm" svg:height="0.484cm" svg:x="2.504cm" svg:y="7.872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935cm" svg:height="0.615cm" svg:x="2.745cm" svg:y="7.771cm">
          <draw:text-box>
            <text:p text:style-name="P3"><text:span text:style-name="T1">182.</text:span></text:p>
          </draw:text-box>
        </draw:frame>
        <draw:frame draw:style-name="gr18" draw:text-style-name="P13" draw:layer="layout" svg:width="0.329cm" svg:height="0.378cm" svg:x="3.736cm" svg:y="7.95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128cm" svg:height="0.615cm" svg:x="3.838cm" svg:y="7.771cm">
          <draw:text-box>
            <text:p text:style-name="P3"><text:span text:style-name="T19">La vie surnaturelle comprend-elle d'autres dons que la grâce </text:span></text:p>
          </draw:text-box>
        </draw:frame>
        <draw:frame draw:style-name="gr3" draw:text-style-name="P4" draw:layer="layout" svg:width="8.494cm" svg:height="0.615cm" svg:x="2.504cm" svg:y="8.38cm">
          <draw:text-box>
            <text:p text:style-name="P3"><text:span text:style-name="T19">sanctifiante et les vertus surnaturelles ?</text:span></text:p>
          </draw:text-box>
        </draw:frame>
        <draw:frame draw:style-name="gr18" draw:text-style-name="P13" draw:layer="layout" svg:width="0.329cm" svg:height="0.378cm" svg:x="10.954cm" svg:y="8.561cm">
          <draw:text-box>
            <text:p text:style-name="P3"><text:span text:style-name="T45"><text:s/></text:span></text:p>
          </draw:text-box>
        </draw:frame>
        <draw:frame draw:style-name="gr18" draw:text-style-name="P13" draw:layer="layout" svg:width="0.329cm" svg:height="0.378cm" svg:x="3.139cm" svg:y="9.197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6.152cm" svg:height="0.615cm" svg:x="2.504cm" svg:y="9.575cm">
          <draw:text-box>
            <text:p text:style-name="P3"><text:span text:style-name="T1">La vie surnaturelle comprend aussi les dons du Saint-Esprit, que Dieu nous </text:span></text:p>
          </draw:text-box>
        </draw:frame>
        <draw:frame draw:style-name="gr3" draw:text-style-name="P4" draw:layer="layout" svg:width="12.965cm" svg:height="0.615cm" svg:x="2.504cm" svg:y="10.184cm">
          <draw:text-box>
            <text:p text:style-name="P3"><text:span text:style-name="T1">accorde avec la grâce sanctifiante et les vertus surnaturelles. </text:span></text:p>
          </draw:text-box>
        </draw:frame>
        <draw:frame draw:style-name="gr3" draw:text-style-name="P4" draw:layer="layout" svg:width="0.532cm" svg:height="0.615cm" svg:x="2.504cm" svg:y="10.795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11.506cm">
          <draw:text-box>
            <text:p text:style-name="P3"><text:span text:style-name="T3">6 </text:span></text:p>
          </draw:text-box>
        </draw:frame>
        <draw:frame draw:style-name="gr3" draw:text-style-name="P4" draw:layer="layout" svg:width="10.041cm" svg:height="0.615cm" svg:x="2.821cm" svg:y="11.404cm">
          <draw:text-box>
            <text:p text:style-name="P3"><text:span text:style-name="T1">183.</text:span><text:span text:style-name="T19"> Quels sont les sept dors du Saint-Esprit ? </text:span></text:p>
          </draw:text-box>
        </draw:frame>
        <draw:frame draw:style-name="gr3" draw:text-style-name="P4" draw:layer="layout" svg:width="0.532cm" svg:height="0.615cm" svg:x="2.504cm" svg:y="12.01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78cm" svg:height="0.615cm" svg:x="2.504cm" svg:y="12.623cm">
          <draw:text-box>
            <text:p text:style-name="P3"><text:span text:style-name="T1">Les sept dons du Saint-Esprit sont : la sagesse, l'intelligence, le conseil, la </text:span></text:p>
          </draw:text-box>
        </draw:frame>
        <draw:frame draw:style-name="gr3" draw:text-style-name="P4" draw:layer="layout" svg:width="9.827cm" svg:height="0.615cm" svg:x="2.504cm" svg:y="13.234cm">
          <draw:text-box>
            <text:p text:style-name="P3"><text:span text:style-name="T1">force, la science, la piété et la crainte de Dieu.</text:span></text:p>
          </draw:text-box>
        </draw:frame>
        <draw:frame draw:style-name="gr18" draw:text-style-name="P13" draw:layer="layout" svg:width="0.329cm" svg:height="0.378cm" svg:x="12.263cm" svg:y="13.415cm">
          <draw:text-box>
            <text:p text:style-name="P3"><text:span text:style-name="T48"><text:s/></text:span></text:p>
          </draw:text-box>
        </draw:frame>
        <draw:frame draw:style-name="gr18" draw:text-style-name="P13" draw:layer="layout" svg:width="0.329cm" svg:height="0.378cm" svg:x="2.504cm" svg:y="13.834cm">
          <draw:text-box>
            <text:p text:style-name="P3"><text:span text:style-name="T48"><text:s/></text:span></text:p>
          </draw:text-box>
        </draw:frame>
        <draw:frame draw:style-name="gr5" draw:text-style-name="P6" draw:layer="layout" svg:width="0.418cm" svg:height="0.484cm" svg:x="2.504cm" svg:y="14.326cm">
          <draw:text-box>
            <text:p text:style-name="P3"><text:span text:style-name="T3">• </text:span></text:p>
          </draw:text-box>
        </draw:frame>
        <draw:frame draw:style-name="gr3" draw:text-style-name="P4" draw:layer="layout" svg:width="0.935cm" svg:height="0.615cm" svg:x="2.745cm" svg:y="14.225cm">
          <draw:text-box>
            <text:p text:style-name="P3"><text:span text:style-name="T1">184.</text:span></text:p>
          </draw:text-box>
        </draw:frame>
        <draw:frame draw:style-name="gr18" draw:text-style-name="P13" draw:layer="layout" svg:width="0.329cm" svg:height="0.378cm" svg:x="3.685cm" svg:y="14.40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8.855cm" svg:height="0.615cm" svg:x="3.774cm" svg:y="14.225cm">
          <draw:text-box>
            <text:p text:style-name="P3"><text:span text:style-name="T19">À quoi servent les dons du Saint-Esprit ? </text:span></text:p>
          </draw:text-box>
        </draw:frame>
        <draw:frame draw:style-name="gr3" draw:text-style-name="P4" draw:layer="layout" svg:width="0.532cm" svg:height="0.615cm" svg:x="2.504cm" svg:y="14.83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412cm" svg:height="0.615cm" svg:x="2.504cm" svg:y="15.445cm">
          <draw:text-box>
            <text:p text:style-name="P3"><text:span text:style-name="T1">Les dons du Saint-Esprit nous rendent dociles à suivre promptement les </text:span></text:p>
          </draw:text-box>
        </draw:frame>
        <draw:frame draw:style-name="gr3" draw:text-style-name="P4" draw:layer="layout" svg:width="15.545cm" svg:height="0.615cm" svg:x="2.504cm" svg:y="16.054cm">
          <draw:text-box>
            <text:p text:style-name="P3"><text:span text:style-name="T1">inspirations du Saint-Esprit et sont de ce fait un moyen inestimable pour </text:span></text:p>
          </draw:text-box>
        </draw:frame>
        <draw:frame draw:style-name="gr3" draw:text-style-name="P4" draw:layer="layout" svg:width="7.223cm" svg:height="0.615cm" svg:x="2.504cm" svg:y="16.651cm">
          <draw:text-box>
            <text:p text:style-name="P3"><text:span text:style-name="T1">arriver à la perfection chrétienne. </text:span></text:p>
          </draw:text-box>
        </draw:frame>
        <draw:frame draw:style-name="gr3" draw:text-style-name="P4" draw:layer="layout" svg:width="0.532cm" svg:height="0.615cm" svg:x="2.504cm" svg:y="17.26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7.871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234cm" svg:height="0.645cm" svg:x="7.993cm" svg:y="18.484cm">
          <draw:text-box>
            <text:p text:style-name="P3"><text:span text:style-name="T10">TREIZIÈME LEÇON </text:span><text:span text:style-name="T11"><text:s/></text:span></text:p>
          </draw:text-box>
        </draw:frame>
        <draw:frame draw:style-name="gr11" draw:text-style-name="P9" draw:layer="layout" svg:width="4.784cm" svg:height="0.645cm" svg:x="8.171cm" svg:y="19.551cm">
          <draw:text-box>
            <text:p text:style-name="P3"><text:span text:style-name="T11">Les vertus morales. </text:span></text:p>
          </draw:text-box>
        </draw:frame>
        <draw:frame draw:style-name="gr11" draw:text-style-name="P9" draw:layer="layout" svg:width="0.558cm" svg:height="0.645cm" svg:x="10.522cm" svg:y="20.212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10.957cm" svg:height="0.615cm" svg:x="2.504cm" svg:y="20.857cm">
          <draw:text-box>
            <text:p text:style-name="P3"><text:span text:style-name="T1">6 185.</text:span><text:span text:style-name="T19"> Quelles vertus appelle-t-on vertus morales ?</text:span></text:p>
          </draw:text-box>
        </draw:frame>
        <draw:frame draw:style-name="gr18" draw:text-style-name="P13" draw:layer="layout" svg:width="0.329cm" svg:height="0.378cm" svg:x="13.382cm" svg:y="21.03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532cm" svg:height="0.615cm" svg:x="2.504cm" svg:y="21.4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3.308cm" svg:height="0.615cm" svg:x="2.504cm" svg:y="22.076cm">
          <draw:text-box>
            <text:p text:style-name="P3"><text:span text:style-name="T1">On appelle vertus morales celles qui règlent nos actes et notre </text:span></text:p>
          </draw:text-box>
        </draw:frame>
        <draw:frame draw:style-name="gr3" draw:text-style-name="P4" draw:layer="layout" svg:width="7.077cm" svg:height="0.615cm" svg:x="2.504cm" svg:y="22.686cm">
          <draw:text-box>
            <text:p text:style-name="P3"><text:span text:style-name="T1">conduite selon la raison et la foi. </text:span></text:p>
          </draw:text-box>
        </draw:frame>
        <draw:frame draw:style-name="gr3" draw:text-style-name="P4" draw:layer="layout" svg:width="0.532cm" svg:height="0.615cm" svg:x="2.504cm" svg:y="23.28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1.194cm" svg:height="0.615cm" svg:x="2.504cm" svg:y="23.894cm">
          <draw:text-box>
            <text:p text:style-name="P3"><text:span text:style-name="T1">6 186.</text:span><text:span text:style-name="T19"> Quelles sont les principales vertus morales ? </text:span></text:p>
          </draw:text-box>
        </draw:frame>
        <draw:frame draw:style-name="gr3" draw:text-style-name="P4" draw:layer="layout" svg:width="0.532cm" svg:height="0.615cm" svg:x="2.504cm" svg:y="24.50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09cm" svg:height="0.615cm" svg:x="2.504cm" svg:y="25.113cm">
          <draw:text-box>
            <text:p text:style-name="P3"><text:span text:style-name="T1">Les principales vertus morales sont au nombre de quatre la prudence, la </text:span></text:p>
          </draw:text-box>
        </draw:frame>
        <draw:frame draw:style-name="gr3" draw:text-style-name="P4" draw:layer="layout" svg:width="7.164cm" svg:height="0.615cm" svg:x="2.504cm" svg:y="25.723cm">
          <draw:text-box>
            <text:p text:style-name="P3"><text:span text:style-name="T1">justice, la force et la tempérance. </text:span></text:p>
          </draw:text-box>
        </draw:frame>
        <draw:frame draw:style-name="gr3" draw:text-style-name="P4" draw:layer="layout" svg:width="0.532cm" svg:height="0.615cm" svg:x="2.504cm" svg:y="26.333cm">
          <draw:text-box>
            <text:p text:style-name="P3"><text:span text:style-name="T1"><text:s/></text:span></text:p>
          </draw:text-box>
        </draw:frame>
      </draw:page>
      <draw:page draw:name="page48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• </text:span></text:p>
          </draw:text-box>
        </draw:frame>
        <draw:frame draw:style-name="gr3" draw:text-style-name="P4" draw:layer="layout" svg:width="15.348cm" svg:height="0.615cm" svg:x="2.745cm" svg:y="2.523cm">
          <draw:text-box>
            <text:p text:style-name="P3"><text:span text:style-name="T1">187.</text:span><text:span text:style-name="T19"> Pourquoi les principales vertus morales sont-elles appelées vertus </text:span></text:p>
          </draw:text-box>
        </draw:frame>
        <draw:frame draw:style-name="gr3" draw:text-style-name="P4" draw:layer="layout" svg:width="2.765cm" svg:height="0.615cm" svg:x="2.504cm" svg:y="3.133cm">
          <draw:text-box>
            <text:p text:style-name="P3"><text:span text:style-name="T19">cardinales ? </text:span></text:p>
          </draw:text-box>
        </draw:frame>
        <draw:frame draw:style-name="gr18" draw:text-style-name="P13" draw:layer="layout" svg:width="0.329cm" svg:height="0.378cm" svg:x="2.504cm" svg:y="3.73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675cm" svg:height="0.615cm" svg:x="2.504cm" svg:y="4.124cm">
          <draw:text-box>
            <text:p text:style-name="P3"><text:span text:style-name="T1">Les principales vertus morales sont appelées vertus cardinales, parce que </text:span></text:p>
          </draw:text-box>
        </draw:frame>
        <draw:frame draw:style-name="gr3" draw:text-style-name="P4" draw:layer="layout" svg:width="12.057cm" svg:height="0.615cm" svg:x="2.504cm" svg:y="4.734cm">
          <draw:text-box>
            <text:p text:style-name="P3"><text:span text:style-name="T1">toutes les autres s'y rattachent comme à leur fondement. </text:span></text:p>
          </draw:text-box>
        </draw:frame>
        <draw:frame draw:style-name="gr3" draw:text-style-name="P4" draw:layer="layout" svg:width="0.532cm" svg:height="0.615cm" svg:x="2.504cm" svg:y="5.34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055cm">
          <draw:text-box>
            <text:p text:style-name="P3"><text:span text:style-name="T3">• </text:span></text:p>
          </draw:text-box>
        </draw:frame>
        <draw:frame draw:style-name="gr3" draw:text-style-name="P4" draw:layer="layout" svg:width="7.176cm" svg:height="0.615cm" svg:x="2.745cm" svg:y="5.953cm">
          <draw:text-box>
            <text:p text:style-name="P3"><text:span text:style-name="T1">188.</text:span><text:span text:style-name="T19"> Qu'est-ce que la prudence ? </text:span></text:p>
          </draw:text-box>
        </draw:frame>
        <draw:frame draw:style-name="gr3" draw:text-style-name="P4" draw:layer="layout" svg:width="0.532cm" svg:height="0.615cm" svg:x="2.504cm" svg:y="6.56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558cm" svg:height="0.615cm" svg:x="2.504cm" svg:y="7.161cm">
          <draw:text-box>
            <text:p text:style-name="P3"><text:span text:style-name="T1">La prudence est la vertu qui nous fait prendre les meilleurs moyens pour </text:span></text:p>
          </draw:text-box>
        </draw:frame>
        <draw:frame draw:style-name="gr3" draw:text-style-name="P4" draw:layer="layout" svg:width="8.392cm" svg:height="0.615cm" svg:x="2.504cm" svg:y="7.771cm">
          <draw:text-box>
            <text:p text:style-name="P3"><text:span text:style-name="T1">vivre chrétiennement et arriver au ciel. </text:span></text:p>
          </draw:text-box>
        </draw:frame>
        <draw:frame draw:style-name="gr18" draw:text-style-name="P13" draw:layer="layout" svg:width="0.329cm" svg:height="0.378cm" svg:x="2.504cm" svg:y="8.371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8.876cm">
          <draw:text-box>
            <text:p text:style-name="P3"><text:span text:style-name="T3">• </text:span></text:p>
          </draw:text-box>
        </draw:frame>
        <draw:frame draw:style-name="gr3" draw:text-style-name="P4" draw:layer="layout" svg:width="6.585cm" svg:height="0.615cm" svg:x="2.745cm" svg:y="8.775cm">
          <draw:text-box>
            <text:p text:style-name="P3"><text:span text:style-name="T1">189.</text:span><text:span text:style-name="T19"> Qu'est-ce que la justice ? </text:span></text:p>
          </draw:text-box>
        </draw:frame>
        <draw:frame draw:style-name="gr3" draw:text-style-name="P4" draw:layer="layout" svg:width="0.532cm" svg:height="0.615cm" svg:x="2.504cm" svg:y="9.38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699cm" svg:height="0.615cm" svg:x="2.504cm" svg:y="9.981cm">
          <draw:text-box>
            <text:p text:style-name="P3"><text:span text:style-name="T1">La justice est In vertu qui nous fait rendre à chacun ce qui lui est dû. </text:span></text:p>
          </draw:text-box>
        </draw:frame>
        <draw:frame draw:style-name="gr24" draw:text-style-name="P17" draw:layer="layout" svg:width="0.355cm" svg:height="0.412cm" svg:x="2.504cm" svg:y="10.584cm">
          <draw:text-box>
            <text:p text:style-name="P3"><text:span text:style-name="T44"><text:s/></text:span></text:p>
          </draw:text-box>
        </draw:frame>
        <draw:frame draw:style-name="gr5" draw:text-style-name="P6" draw:layer="layout" svg:width="0.418cm" svg:height="0.484cm" svg:x="2.504cm" svg:y="11.1cm">
          <draw:text-box>
            <text:p text:style-name="P3"><text:span text:style-name="T3">• </text:span></text:p>
          </draw:text-box>
        </draw:frame>
        <draw:frame draw:style-name="gr3" draw:text-style-name="P4" draw:layer="layout" svg:width="6.269cm" svg:height="0.615cm" svg:x="2.745cm" svg:y="10.998cm">
          <draw:text-box>
            <text:p text:style-name="P3"><text:span text:style-name="T1">190.</text:span><text:span text:style-name="T19"> Qu'est-ce que la force ? </text:span></text:p>
          </draw:text-box>
        </draw:frame>
        <draw:frame draw:style-name="gr3" draw:text-style-name="P4" draw:layer="layout" svg:width="0.532cm" svg:height="0.615cm" svg:x="2.504cm" svg:y="11.60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44cm" svg:height="0.615cm" svg:x="2.504cm" svg:y="12.217cm">
          <draw:text-box>
            <text:p text:style-name="P3"><text:span text:style-name="T1">La force est la vertu qui nous fait pratiquer le bien malgré les difficultés </text:span></text:p>
          </draw:text-box>
        </draw:frame>
        <draw:frame draw:style-name="gr3" draw:text-style-name="P4" draw:layer="layout" svg:width="5.612cm" svg:height="0.615cm" svg:x="2.504cm" svg:y="12.828cm">
          <draw:text-box>
            <text:p text:style-name="P3"><text:span text:style-name="T1">et même les persécutions. </text:span></text:p>
          </draw:text-box>
        </draw:frame>
        <draw:frame draw:style-name="gr3" draw:text-style-name="P4" draw:layer="layout" svg:width="0.532cm" svg:height="0.615cm" svg:x="2.504cm" svg:y="13.43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149cm">
          <draw:text-box>
            <text:p text:style-name="P3"><text:span text:style-name="T3">• </text:span></text:p>
          </draw:text-box>
        </draw:frame>
        <draw:frame draw:style-name="gr3" draw:text-style-name="P4" draw:layer="layout" svg:width="7.679cm" svg:height="0.615cm" svg:x="2.745cm" svg:y="14.047cm">
          <draw:text-box>
            <text:p text:style-name="P3"><text:span text:style-name="T1">191.</text:span><text:span text:style-name="T19"> Qu'est-ce que la tempérance ? </text:span></text:p>
          </draw:text-box>
        </draw:frame>
        <draw:frame draw:style-name="gr3" draw:text-style-name="P4" draw:layer="layout" svg:width="0.532cm" svg:height="0.615cm" svg:x="2.504cm" svg:y="14.65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721cm" svg:height="0.615cm" svg:x="2.504cm" svg:y="15.191cm">
          <draw:text-box>
            <text:p text:style-name="P3"><text:span text:style-name="T1">La tempérance est la vertu qui nous fait user des biens sensibles selon les </text:span></text:p>
          </draw:text-box>
        </draw:frame>
        <draw:frame draw:style-name="gr3" draw:text-style-name="P4" draw:layer="layout" svg:width="4.871cm" svg:height="0.615cm" svg:x="2.504cm" svg:y="15.686cm">
          <draw:text-box>
            <text:p text:style-name="P3"><text:span text:style-name="T1">préceptes de la raison. </text:span></text:p>
          </draw:text-box>
        </draw:frame>
        <draw:frame draw:style-name="gr3" draw:text-style-name="P4" draw:layer="layout" svg:width="0.532cm" svg:height="0.615cm" svg:x="2.504cm" svg:y="16.19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88cm">
          <draw:text-box>
            <text:p text:style-name="P3"><text:span text:style-name="T3">• </text:span></text:p>
          </draw:text-box>
        </draw:frame>
        <draw:frame draw:style-name="gr3" draw:text-style-name="P4" draw:layer="layout" svg:width="14.81cm" svg:height="0.615cm" svg:x="2.745cm" svg:y="16.778cm">
          <draw:text-box>
            <text:p text:style-name="P3"><text:span text:style-name="T1">192.</text:span><text:span text:style-name="T19"> Outre tes vertus cardinales, quelles vertus morales devons-nous </text:span></text:p>
          </draw:text-box>
        </draw:frame>
        <draw:frame draw:style-name="gr3" draw:text-style-name="P4" draw:layer="layout" svg:width="2.415cm" svg:height="0.615cm" svg:x="2.504cm" svg:y="17.389cm">
          <draw:text-box>
            <text:p text:style-name="P3"><text:span text:style-name="T19">pratiquer ?</text:span></text:p>
          </draw:text-box>
        </draw:frame>
        <draw:frame draw:style-name="gr24" draw:text-style-name="P17" draw:layer="layout" svg:width="0.355cm" svg:height="0.412cm" svg:x="4.944cm" svg:y="17.547cm">
          <draw:text-box>
            <text:p text:style-name="P3"><text:span text:style-name="T25"><text:s/></text:span></text:p>
          </draw:text-box>
        </draw:frame>
        <draw:frame draw:style-name="gr3" draw:text-style-name="P4" draw:layer="layout" svg:width="0.532cm" svg:height="0.615cm" svg:x="2.504cm" svg:y="17.99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301cm" svg:height="0.615cm" svg:x="2.504cm" svg:y="18.608cm">
          <draw:text-box>
            <text:p text:style-name="P3"><text:span text:style-name="T1">Nous devons pratiquer toutes les vertus morales, notamment l'humilité, </text:span></text:p>
          </draw:text-box>
        </draw:frame>
        <draw:frame draw:style-name="gr3" draw:text-style-name="P4" draw:layer="layout" svg:width="15.297cm" svg:height="0.615cm" svg:x="2.504cm" svg:y="19.218cm">
          <draw:text-box>
            <text:p text:style-name="P3"><text:span text:style-name="T1">l’obéissance, la reconnaissance, la patience, la douceur, la pénitence, la </text:span></text:p>
          </draw:text-box>
        </draw:frame>
        <draw:frame draw:style-name="gr3" draw:text-style-name="P4" draw:layer="layout" svg:width="1.985cm" svg:height="0.615cm" svg:x="2.504cm" svg:y="19.815cm">
          <draw:text-box>
            <text:p text:style-name="P3"><text:span text:style-name="T1">chasteté. </text:span></text:p>
          </draw:text-box>
        </draw:frame>
        <draw:frame draw:style-name="gr3" draw:text-style-name="P4" draw:layer="layout" svg:width="0.532cm" svg:height="0.615cm" svg:x="2.504cm" svg:y="20.42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03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64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25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86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47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08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69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30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91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511cm">
          <draw:text-box>
            <text:p text:style-name="P3"><text:span text:style-name="T1"><text:s/></text:span></text:p>
          </draw:text-box>
        </draw:frame>
      </draw:page>
      <draw:page draw:name="page49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969cm" svg:height="0.645cm" svg:x="7.472cm" svg:y="2.525cm">
          <draw:text-box>
            <text:p text:style-name="P3"><text:span text:style-name="T10">QUATORZIÈME LEÇON</text:span></text:p>
          </draw:text-box>
        </draw:frame>
        <draw:frame draw:style-name="gr3" draw:text-style-name="P4" draw:layer="layout" svg:width="0.532cm" svg:height="0.615cm" svg:x="13.559cm" svg:y="2.548cm">
          <draw:text-box>
            <text:p text:style-name="P3"><text:span text:style-name="T6"><text:s text:c="2"/></text:span></text:p>
          </draw:text-box>
        </draw:frame>
        <draw:frame draw:style-name="gr11" draw:text-style-name="P9" draw:layer="layout" svg:width="5.272cm" svg:height="0.645cm" svg:x="7.917cm" svg:y="3.593cm">
          <draw:text-box>
            <text:p text:style-name="P3"><text:span text:style-name="T11">I. Les bonnes œuvres. </text:span></text:p>
          </draw:text-box>
        </draw:frame>
        <draw:frame draw:style-name="gr3" draw:text-style-name="P4" draw:layer="layout" svg:width="0.532cm" svg:height="0.615cm" svg:x="11.31cm" svg:y="4.137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0.532cm" svg:height="0.615cm" svg:x="11.31cm" svg:y="4.645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5.344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5.42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8.011cm" svg:height="0.615cm" svg:x="2.808cm" svg:y="5.242cm">
          <draw:text-box>
            <text:p text:style-name="P3"><text:span text:style-name="T1">193.</text:span><text:span text:style-name="T19"> Qu'est-ce qu'une bonne œuvre ? </text:span></text:p>
          </draw:text-box>
        </draw:frame>
        <draw:frame draw:style-name="gr3" draw:text-style-name="P4" draw:layer="layout" svg:width="0.532cm" svg:height="0.615cm" svg:x="2.504cm" svg:y="5.85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72cm" svg:height="0.615cm" svg:x="2.504cm" svg:y="6.461cm">
          <draw:text-box>
            <text:p text:style-name="P3"><text:span text:style-name="T1">Une bonne œuvre est un acte de vertu que nous faisons avec la grâce </text:span></text:p>
          </draw:text-box>
        </draw:frame>
        <draw:frame draw:style-name="gr3" draw:text-style-name="P4" draw:layer="layout" svg:width="13.545cm" svg:height="0.615cm" svg:x="2.504cm" svg:y="7.072cm">
          <draw:text-box>
            <text:p text:style-name="P3"><text:span text:style-name="T1">de Dieu, pour sa gloire et pour notre bien ou celui du prochain. </text:span></text:p>
          </draw:text-box>
        </draw:frame>
        <draw:frame draw:style-name="gr3" draw:text-style-name="P4" draw:layer="layout" svg:width="0.532cm" svg:height="0.615cm" svg:x="2.504cm" svg:y="7.68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393cm">
          <draw:text-box>
            <text:p text:style-name="P3"><text:span text:style-name="T3">4 </text:span></text:p>
          </draw:text-box>
        </draw:frame>
        <draw:frame draw:style-name="gr3" draw:text-style-name="P4" draw:layer="layout" svg:width="15.21cm" svg:height="0.615cm" svg:x="2.821cm" svg:y="8.291cm">
          <draw:text-box>
            <text:p text:style-name="P3"><text:span text:style-name="T1">194.</text:span><text:span text:style-name="T19"> Quelles sont les bonnes œuvres spécialement recommandées dans </text:span></text:p>
          </draw:text-box>
        </draw:frame>
        <draw:frame draw:style-name="gr3" draw:text-style-name="P4" draw:layer="layout" svg:width="4.019cm" svg:height="0.615cm" svg:x="2.504cm" svg:y="8.902cm">
          <draw:text-box>
            <text:p text:style-name="P3"><text:span text:style-name="T19">l'Écriture Sainte ? </text:span></text:p>
          </draw:text-box>
        </draw:frame>
        <draw:frame draw:style-name="gr3" draw:text-style-name="P4" draw:layer="layout" svg:width="0.532cm" svg:height="0.615cm" svg:x="2.504cm" svg:y="9.51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57cm" svg:height="0.615cm" svg:x="2.504cm" svg:y="10.108cm">
          <draw:text-box>
            <text:p text:style-name="P3"><text:span text:style-name="T1">Les bonnes œuvres spécialement recommandées dans l'Écriture Sainte sont </text:span></text:p>
          </draw:text-box>
        </draw:frame>
        <draw:frame draw:style-name="gr3" draw:text-style-name="P4" draw:layer="layout" svg:width="14.299cm" svg:height="0.615cm" svg:x="2.504cm" svg:y="10.718cm">
          <draw:text-box>
            <text:p text:style-name="P3"><text:span text:style-name="T1">prière, la mortification, et les œuvres de miséricorde ou de charité. </text:span></text:p>
          </draw:text-box>
        </draw:frame>
        <draw:frame draw:style-name="gr5" draw:text-style-name="P6" draw:layer="layout" svg:width="0.418cm" svg:height="0.484cm" svg:x="2.504cm" svg:y="11.43cm">
          <draw:text-box>
            <text:p text:style-name="P3"><text:span text:style-name="T3">3 </text:span></text:p>
          </draw:text-box>
        </draw:frame>
        <draw:frame draw:style-name="gr3" draw:text-style-name="P4" draw:layer="layout" svg:width="9.891cm" svg:height="0.615cm" svg:x="2.821cm" svg:y="11.328cm">
          <draw:text-box>
            <text:p text:style-name="P3"><text:span text:style-name="T1">195.</text:span><text:span text:style-name="T19"> Qu'appelle-t-on œuvres de miséricorde ? </text:span></text:p>
          </draw:text-box>
        </draw:frame>
        <draw:frame draw:style-name="gr18" draw:text-style-name="P13" draw:layer="layout" svg:width="0.329cm" svg:height="0.378cm" svg:x="2.504cm" svg:y="11.92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276cm" svg:height="0.615cm" svg:x="2.504cm" svg:y="12.331cm">
          <draw:text-box>
            <text:p text:style-name="P3"><text:span text:style-name="T1">On appelle œuvres de miséricorde les actions charitables par lesquelles </text:span></text:p>
          </draw:text-box>
        </draw:frame>
        <draw:frame draw:style-name="gr3" draw:text-style-name="P4" draw:layer="layout" svg:width="15.366cm" svg:height="0.615cm" svg:x="2.504cm" svg:y="12.929cm">
          <draw:text-box>
            <text:p text:style-name="P3"><text:span text:style-name="T1">nous venons en aide à notre prochain dans ses nécessités corporelles ou </text:span></text:p>
          </draw:text-box>
        </draw:frame>
        <draw:frame draw:style-name="gr3" draw:text-style-name="P4" draw:layer="layout" svg:width="2.607cm" svg:height="0.615cm" svg:x="2.504cm" svg:y="13.539cm">
          <draw:text-box>
            <text:p text:style-name="P3"><text:span text:style-name="T1">spirituelles. </text:span></text:p>
          </draw:text-box>
        </draw:frame>
        <draw:frame draw:style-name="gr3" draw:text-style-name="P4" draw:layer="layout" svg:width="0.532cm" svg:height="0.615cm" svg:x="2.504cm" svg:y="14.14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861cm">
          <draw:text-box>
            <text:p text:style-name="P3"><text:span text:style-name="T3">5 </text:span></text:p>
          </draw:text-box>
        </draw:frame>
        <draw:frame draw:style-name="gr3" draw:text-style-name="P4" draw:layer="layout" svg:width="15.127cm" svg:height="0.615cm" svg:x="2.821cm" svg:y="14.759cm">
          <draw:text-box>
            <text:p text:style-name="P3"><text:span text:style-name="T1">196.</text:span><text:span text:style-name="T19"> Que méritons-nous par nos bonnes œuvres faites en état de grâce </text:span></text:p>
          </draw:text-box>
        </draw:frame>
        <draw:frame draw:style-name="gr3" draw:text-style-name="P4" draw:layer="layout" svg:width="0.532cm" svg:height="0.615cm" svg:x="2.504cm" svg:y="15.368cm">
          <draw:text-box>
            <text:p text:style-name="P3"><text:span text:style-name="T19">? </text:span></text:p>
          </draw:text-box>
        </draw:frame>
        <draw:frame draw:style-name="gr3" draw:text-style-name="P4" draw:layer="layout" svg:width="0.532cm" svg:height="0.615cm" svg:x="2.504cm" svg:y="15.9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1.177cm" svg:height="0.615cm" svg:x="2.504cm" svg:y="16.588cm">
          <draw:text-box>
            <text:p text:style-name="P3"><text:span text:style-name="T1">Par nos bonnes œuvres faites, en état de grâce. Nous</text:span></text:p>
          </draw:text-box>
        </draw:frame>
        <draw:frame draw:style-name="gr18" draw:text-style-name="P13" draw:layer="layout" svg:width="0.329cm" svg:height="0.378cm" svg:x="13.61cm" svg:y="16.769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.867cm" svg:height="0.615cm" svg:x="13.724cm" svg:y="16.588cm">
          <draw:text-box>
            <text:p text:style-name="P3"><text:span text:style-name="T1">méritons</text:span></text:p>
          </draw:text-box>
        </draw:frame>
        <draw:frame draw:style-name="gr18" draw:text-style-name="P13" draw:layer="layout" svg:width="0.329cm" svg:height="0.378cm" svg:x="15.567cm" svg:y="16.769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4.881cm" svg:height="0.615cm" svg:x="2.504cm" svg:y="17.198cm">
          <draw:text-box>
            <text:p text:style-name="P3"><text:span text:style-name="T1">1° une augmentation de la grâce sanctifiante et de la gloire éternelle ; </text:span></text:p>
          </draw:text-box>
        </draw:frame>
        <draw:frame draw:style-name="gr3" draw:text-style-name="P4" draw:layer="layout" svg:width="10.989cm" svg:height="0.615cm" svg:x="2.504cm" svg:y="17.808cm">
          <draw:text-box>
            <text:p text:style-name="P3"><text:span text:style-name="T1">2° des grâces actuelles pour vivre chrétiennement ;</text:span><text:span text:style-name="T6"> </text:span></text:p>
          </draw:text-box>
        </draw:frame>
        <draw:frame draw:style-name="gr3" draw:text-style-name="P4" draw:layer="layout" svg:width="8.104cm" svg:height="0.615cm" svg:x="2.504cm" svg:y="18.417cm">
          <draw:text-box>
            <text:p text:style-name="P3"><text:span text:style-name="T1">3° le pardon de nos fautes vénielles ; <text:s/></text:span></text:p>
          </draw:text-box>
        </draw:frame>
        <draw:frame draw:style-name="gr3" draw:text-style-name="P4" draw:layer="layout" svg:width="11.553cm" svg:height="0.615cm" svg:x="2.504cm" svg:y="19.028cm">
          <draw:text-box>
            <text:p text:style-name="P3"><text:span text:style-name="T1">4° la rémission des peines temporelles dues au péché. </text:span></text:p>
          </draw:text-box>
        </draw:frame>
        <draw:frame draw:style-name="gr3" draw:text-style-name="P4" draw:layer="layout" svg:width="0.532cm" svg:height="0.615cm" svg:x="2.504cm" svg:y="19.62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0.336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20.234cm">
          <draw:text-box>
            <text:p text:style-name="P3"><text:span text:style-name="T1"><text:s/></text:span><text:span text:style-name="T1">197.</text:span></text:p>
          </draw:text-box>
        </draw:frame>
        <draw:frame draw:style-name="gr18" draw:text-style-name="P13" draw:layer="layout" svg:width="0.329cm" svg:height="0.378cm" svg:x="3.787cm" svg:y="20.41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2.559cm" svg:height="0.615cm" svg:x="3.863cm" svg:y="20.234cm">
          <draw:text-box>
            <text:p text:style-name="P3"><text:span text:style-name="T19">Peut-on faire des bonnes œuvres en état de péché mortel ? </text:span></text:p>
          </draw:text-box>
        </draw:frame>
        <draw:frame draw:style-name="gr18" draw:text-style-name="P13" draw:layer="layout" svg:width="0.329cm" svg:height="0.378cm" svg:x="2.504cm" svg:y="20.83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6.224cm" svg:height="0.615cm" svg:x="2.504cm" svg:y="21.238cm">
          <draw:text-box>
            <text:p text:style-name="P3"><text:span text:style-name="T1">On peut faire des bonnes œuvres en état de péché mortel, mais elles ne sont </text:span></text:p>
          </draw:text-box>
        </draw:frame>
        <draw:frame draw:style-name="gr3" draw:text-style-name="P4" draw:layer="layout" svg:width="15.958cm" svg:height="0.615cm" svg:x="2.504cm" svg:y="21.848cm">
          <draw:text-box>
            <text:p text:style-name="P3"><text:span text:style-name="T1">pas méritoires pour le ciel ; elles sont cependant très utiles pour obtenir de </text:span></text:p>
          </draw:text-box>
        </draw:frame>
        <draw:frame draw:style-name="gr3" draw:text-style-name="P4" draw:layer="layout" svg:width="10.199cm" svg:height="0.615cm" svg:x="2.504cm" svg:y="22.445cm">
          <draw:text-box>
            <text:p text:style-name="P3"><text:span text:style-name="T1">la miséricorde divine la grâce de la conversion. </text:span></text:p>
          </draw:text-box>
        </draw:frame>
        <draw:frame draw:style-name="gr3" draw:text-style-name="P4" draw:layer="layout" svg:width="0.532cm" svg:height="0.615cm" svg:x="2.504cm" svg:y="23.05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66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27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88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49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104cm">
          <draw:text-box>
            <text:p text:style-name="P3"><text:span text:style-name="T1"><text:s/></text:span></text:p>
          </draw:text-box>
        </draw:frame>
      </draw:page>
      <draw:page draw:name="page50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6.864cm" svg:height="0.645cm" svg:x="7.129cm" svg:y="2.513cm">
          <draw:text-box>
            <text:p text:style-name="P3"><text:span text:style-name="T11">II. La perfection chrétienne. </text:span></text:p>
          </draw:text-box>
        </draw:frame>
        <draw:frame draw:style-name="gr18" draw:text-style-name="P13" draw:layer="layout" svg:width="0.329cm" svg:height="0.378cm" svg:x="10.522cm" svg:y="3.162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0.532cm" svg:height="0.615cm" svg:x="3.901cm" svg:y="3.743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4.454cm">
          <draw:text-box>
            <text:p text:style-name="P3"><text:span text:style-name="T3">• </text:span></text:p>
          </draw:text-box>
        </draw:frame>
        <draw:frame draw:style-name="gr3" draw:text-style-name="P4" draw:layer="layout" svg:width="9.737cm" svg:height="0.615cm" svg:x="2.745cm" svg:y="4.353cm">
          <draw:text-box>
            <text:p text:style-name="P3"><text:span text:style-name="T1">198</text:span><text:span text:style-name="T19">. Qu'est-ce que la perfection chrétienne ? </text:span></text:p>
          </draw:text-box>
        </draw:frame>
        <draw:frame draw:style-name="gr24" draw:text-style-name="P17" draw:layer="layout" svg:width="0.355cm" svg:height="0.412cm" svg:x="2.631cm" svg:y="5.083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4.201cm" svg:height="0.615cm" svg:x="2.504cm" svg:y="5.496cm">
          <draw:text-box>
            <text:p text:style-name="P3"><text:span text:style-name="T1">La perfection chrétienne n'est autre chose que la vie chrétienne ou </text:span></text:p>
          </draw:text-box>
        </draw:frame>
        <draw:frame draw:style-name="gr3" draw:text-style-name="P4" draw:layer="layout" svg:width="4.545cm" svg:height="0.615cm" svg:x="2.504cm" svg:y="6.106cm">
          <draw:text-box>
            <text:p text:style-name="P3"><text:span text:style-name="T1">surnaturelle parfaite. </text:span></text:p>
          </draw:text-box>
        </draw:frame>
        <draw:frame draw:style-name="gr18" draw:text-style-name="P13" draw:layer="layout" svg:width="0.329cm" svg:height="0.378cm" svg:x="2.504cm" svg:y="6.731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7.212cm">
          <draw:text-box>
            <text:p text:style-name="P3"><text:span text:style-name="T3">• </text:span></text:p>
          </draw:text-box>
        </draw:frame>
        <draw:frame draw:style-name="gr3" draw:text-style-name="P4" draw:layer="layout" svg:width="10.63cm" svg:height="0.615cm" svg:x="2.745cm" svg:y="7.11cm">
          <draw:text-box>
            <text:p text:style-name="P3"><text:span text:style-name="T1">199. </text:span><text:span text:style-name="T19">En quoi consiste la vie chrétienne parfaite ? </text:span></text:p>
          </draw:text-box>
        </draw:frame>
        <draw:frame draw:style-name="gr3" draw:text-style-name="P4" draw:layer="layout" svg:width="0.532cm" svg:height="0.615cm" svg:x="2.504cm" svg:y="7.7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513cm" svg:height="0.615cm" svg:x="2.504cm" svg:y="8.329cm">
          <draw:text-box>
            <text:p text:style-name="P3"><text:span text:style-name="T1">La vie chrétienne parfaite consiste dans l'union intime à Dieu par la </text:span></text:p>
          </draw:text-box>
        </draw:frame>
        <draw:frame draw:style-name="gr3" draw:text-style-name="P4" draw:layer="layout" svg:width="14.996cm" svg:height="0.615cm" svg:x="2.504cm" svg:y="8.94cm">
          <draw:text-box>
            <text:p text:style-name="P3"><text:span text:style-name="T1">charité, en sorte que toutes nos actions soient inspirées et animées par </text:span></text:p>
          </draw:text-box>
        </draw:frame>
        <draw:frame draw:style-name="gr3" draw:text-style-name="P4" draw:layer="layout" svg:width="3.547cm" svg:height="0.615cm" svg:x="2.504cm" svg:y="9.537cm">
          <draw:text-box>
            <text:p text:style-name="P3"><text:span text:style-name="T1">l'amour de Dieu.</text:span></text:p>
          </draw:text-box>
        </draw:frame>
        <draw:frame draw:style-name="gr18" draw:text-style-name="P13" draw:layer="layout" svg:width="0.329cm" svg:height="0.378cm" svg:x="6.023cm" svg:y="9.718cm">
          <draw:text-box>
            <text:p text:style-name="P3"><text:span text:style-name="T48"><text:s/></text:span></text:p>
          </draw:text-box>
        </draw:frame>
        <draw:frame draw:style-name="gr24" draw:text-style-name="P17" draw:layer="layout" svg:width="0.355cm" svg:height="0.412cm" svg:x="2.504cm" svg:y="10.152cm">
          <draw:text-box>
            <text:p text:style-name="P3"><text:span text:style-name="T41"><text:s/></text:span></text:p>
          </draw:text-box>
        </draw:frame>
        <draw:frame draw:style-name="gr5" draw:text-style-name="P6" draw:layer="layout" svg:width="0.418cm" svg:height="0.484cm" svg:x="2.504cm" svg:y="10.654cm">
          <draw:text-box>
            <text:p text:style-name="P3"><text:span text:style-name="T3">• </text:span></text:p>
          </draw:text-box>
        </draw:frame>
        <draw:frame draw:style-name="gr3" draw:text-style-name="P4" draw:layer="layout" svg:width="9.565cm" svg:height="0.615cm" svg:x="2.745cm" svg:y="10.553cm">
          <draw:text-box>
            <text:p text:style-name="P3"><text:span text:style-name="T1">200.</text:span><text:span text:style-name="T19"> Que suppose la perfection chrétienne ? </text:span></text:p>
          </draw:text-box>
        </draw:frame>
        <draw:frame draw:style-name="gr3" draw:text-style-name="P4" draw:layer="layout" svg:width="0.532cm" svg:height="0.615cm" svg:x="2.504cm" svg:y="11.16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418cm" svg:height="0.615cm" svg:x="2.504cm" svg:y="11.772cm">
          <draw:text-box>
            <text:p text:style-name="P3"><text:span text:style-name="T1">La perfection chrétienne suppose qu'on observe fidèlement les </text:span></text:p>
          </draw:text-box>
        </draw:frame>
        <draw:frame draw:style-name="gr3" draw:text-style-name="P4" draw:layer="layout" svg:width="15.661cm" svg:height="0.615cm" svg:x="2.504cm" svg:y="12.382cm">
          <draw:text-box>
            <text:p text:style-name="P3"><text:span text:style-name="T1">commandements de Dieu et de l'Église, et qu'on accomplit les devoirs de </text:span></text:p>
          </draw:text-box>
        </draw:frame>
        <draw:frame draw:style-name="gr3" draw:text-style-name="P4" draw:layer="layout" svg:width="8.72cm" svg:height="0.615cm" svg:x="2.504cm" svg:y="12.993cm">
          <draw:text-box>
            <text:p text:style-name="P3"><text:span text:style-name="T1">son état aussi parfaitement que possible. </text:span></text:p>
          </draw:text-box>
        </draw:frame>
        <draw:frame draw:style-name="gr3" draw:text-style-name="P4" draw:layer="layout" svg:width="0.532cm" svg:height="0.615cm" svg:x="2.504cm" svg:y="13.60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314cm">
          <draw:text-box>
            <text:p text:style-name="P3"><text:span text:style-name="T3">6</text:span></text:p>
          </draw:text-box>
        </draw:frame>
        <draw:frame draw:style-name="gr3" draw:text-style-name="P4" draw:layer="layout" svg:width="14.242cm" svg:height="0.615cm" svg:x="2.758cm" svg:y="14.212cm">
          <draw:text-box>
            <text:p text:style-name="P3"><text:span text:style-name="T1"><text:s/></text:span><text:span text:style-name="T1">201. </text:span><text:span text:style-name="T19">Citez quelques moyens que tout chrétien peul employer pour </text:span></text:p>
          </draw:text-box>
        </draw:frame>
        <draw:frame draw:style-name="gr3" draw:text-style-name="P4" draw:layer="layout" svg:width="7.403cm" svg:height="0.615cm" svg:x="2.504cm" svg:y="14.822cm">
          <draw:text-box>
            <text:p text:style-name="P3"><text:span text:style-name="T19">arriver à la perfection chrétienne. </text:span></text:p>
          </draw:text-box>
        </draw:frame>
        <draw:frame draw:style-name="gr24" draw:text-style-name="P17" draw:layer="layout" svg:width="0.355cm" svg:height="0.412cm" svg:x="2.631cm" svg:y="15.539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3.78cm" svg:height="0.615cm" svg:x="2.504cm" svg:y="15.94cm">
          <draw:text-box>
            <text:p text:style-name="P3"><text:span text:style-name="T1">Pour arriver â la perfection chrétienne, il faut prier beaucoup, se </text:span></text:p>
          </draw:text-box>
        </draw:frame>
        <draw:frame draw:style-name="gr3" draw:text-style-name="P4" draw:layer="layout" svg:width="15.039cm" svg:height="0.615cm" svg:x="2.504cm" svg:y="16.549cm">
          <draw:text-box>
            <text:p text:style-name="P3"><text:span text:style-name="T1">confesser et communier souvent, écouter volontiers la parole de Dieu, </text:span></text:p>
          </draw:text-box>
        </draw:frame>
        <draw:frame draw:style-name="gr3" draw:text-style-name="P4" draw:layer="layout" svg:width="12.057cm" svg:height="0.615cm" svg:x="2.504cm" svg:y="17.16cm">
          <draw:text-box>
            <text:p text:style-name="P3"><text:span text:style-name="T1">se renoncer, et être fidèle jusque dans les petites choses. </text:span></text:p>
          </draw:text-box>
        </draw:frame>
        <draw:frame draw:style-name="gr18" draw:text-style-name="P13" draw:layer="layout" svg:width="0.329cm" svg:height="0.378cm" svg:x="2.504cm" svg:y="17.786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8.265cm">
          <draw:text-box>
            <text:p text:style-name="P3"><text:span text:style-name="T3">6 </text:span></text:p>
          </draw:text-box>
        </draw:frame>
        <draw:frame draw:style-name="gr3" draw:text-style-name="P4" draw:layer="layout" svg:width="9.738cm" svg:height="0.615cm" svg:x="2.821cm" svg:y="18.163cm">
          <draw:text-box>
            <text:p text:style-name="P3"><text:span text:style-name="T1">202.</text:span><text:span text:style-name="T19"> Qu'appelle-t-on conseils évangéliques ? </text:span></text:p>
          </draw:text-box>
        </draw:frame>
        <draw:frame draw:style-name="gr24" draw:text-style-name="P17" draw:layer="layout" svg:width="0.355cm" svg:height="0.412cm" svg:x="2.631cm" svg:y="18.817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3.502cm" svg:height="0.615cm" svg:x="2.504cm" svg:y="19.231cm">
          <draw:text-box>
            <text:p text:style-name="P3"><text:span text:style-name="T1">On appelle conseils évangéliques des moyens que Jésus-Christ </text:span></text:p>
          </draw:text-box>
        </draw:frame>
        <draw:frame draw:style-name="gr3" draw:text-style-name="P4" draw:layer="layout" svg:width="13.419cm" svg:height="0.615cm" svg:x="2.504cm" svg:y="19.841cm">
          <draw:text-box>
            <text:p text:style-name="P3"><text:span text:style-name="T1">conseille tout spécialement dans l'Évangile pour atteindre plus </text:span></text:p>
          </draw:text-box>
        </draw:frame>
        <draw:frame draw:style-name="gr3" draw:text-style-name="P4" draw:layer="layout" svg:width="12.374cm" svg:height="0.615cm" svg:x="2.504cm" svg:y="20.45cm">
          <draw:text-box>
            <text:p text:style-name="P3"><text:span text:style-name="T1">facilement et plus complètement la perfection chrétienne. </text:span></text:p>
          </draw:text-box>
        </draw:frame>
        <draw:frame draw:style-name="gr18" draw:text-style-name="P13" draw:layer="layout" svg:width="0.329cm" svg:height="0.378cm" svg:x="2.504cm" svg:y="21.076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1.556cm">
          <draw:text-box>
            <text:p text:style-name="P3"><text:span text:style-name="T3">5</text:span></text:p>
          </draw:text-box>
        </draw:frame>
        <draw:frame draw:style-name="gr3" draw:text-style-name="P4" draw:layer="layout" svg:width="13.024cm" svg:height="0.615cm" svg:x="2.719cm" svg:y="21.454cm">
          <draw:text-box>
            <text:p text:style-name="P3"><text:span text:style-name="T1"><text:s/></text:span><text:span text:style-name="T1">203.</text:span><text:span text:style-name="T19"> Quels sont les trois principaux conseils évangéliques ? </text:span></text:p>
          </draw:text-box>
        </draw:frame>
        <draw:frame draw:style-name="gr3" draw:text-style-name="P4" draw:layer="layout" svg:width="0.532cm" svg:height="0.615cm" svg:x="2.504cm" svg:y="22.06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81cm" svg:height="0.615cm" svg:x="2.504cm" svg:y="22.673cm">
          <draw:text-box>
            <text:p text:style-name="P3"><text:span text:style-name="T1">Les trois principaux conseils évangéliques sont : la pauvreté volontaire, </text:span></text:p>
          </draw:text-box>
        </draw:frame>
        <draw:frame draw:style-name="gr3" draw:text-style-name="P4" draw:layer="layout" svg:width="9.051cm" svg:height="0.615cm" svg:x="2.504cm" svg:y="23.284cm">
          <draw:text-box>
            <text:p text:style-name="P3"><text:span text:style-name="T1">la chasteté parfaite et l'obéissance entière. </text:span></text:p>
          </draw:text-box>
        </draw:frame>
        <draw:frame draw:style-name="gr3" draw:text-style-name="P4" draw:layer="layout" svg:width="0.532cm" svg:height="0.615cm" svg:x="2.504cm" svg:y="23.89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50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11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72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32cm">
          <draw:text-box>
            <text:p text:style-name="P3"><text:span text:style-name="T1"><text:s/></text:span></text:p>
          </draw:text-box>
        </draw:frame>
      </draw:page>
      <draw:page draw:name="page51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5">• <text:s/></text:span></text:p>
          </draw:text-box>
        </draw:frame>
        <draw:frame draw:style-name="gr3" draw:text-style-name="P4" draw:layer="layout" svg:width="0.935cm" svg:height="0.615cm" svg:x="2.859cm" svg:y="2.523cm">
          <draw:text-box>
            <text:p text:style-name="P3"><text:span text:style-name="T1">204.</text:span></text:p>
          </draw:text-box>
        </draw:frame>
        <draw:frame draw:style-name="gr18" draw:text-style-name="P13" draw:layer="layout" svg:width="0.329cm" svg:height="0.378cm" svg:x="3.8cm" svg:y="2.704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2.609cm" svg:height="0.615cm" svg:x="3.876cm" svg:y="2.523cm">
          <draw:text-box>
            <text:p text:style-name="P3"><text:span text:style-name="T19">Pourquoi l'état religieux est-il appelé l'état de perfection</text:span><text:span text:style-name="T1"> </text:span><text:span text:style-name="T19">?</text:span><text:span text:style-name="T1">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756cm" svg:height="0.615cm" svg:x="2.504cm" svg:y="3.743cm">
          <draw:text-box>
            <text:p text:style-name="P3"><text:span text:style-name="T1">L'état religieux est appelé l'état de perfection, parce que les religieux </text:span></text:p>
          </draw:text-box>
        </draw:frame>
        <draw:frame draw:style-name="gr3" draw:text-style-name="P4" draw:layer="layout" svg:width="12.901cm" svg:height="0.615cm" svg:x="2.504cm" svg:y="4.34cm">
          <draw:text-box>
            <text:p text:style-name="P3"><text:span text:style-name="T1">s'engagent par vœux à observer les trois principaux conseils </text:span></text:p>
          </draw:text-box>
        </draw:frame>
        <draw:frame draw:style-name="gr3" draw:text-style-name="P4" draw:layer="layout" svg:width="3.051cm" svg:height="0.615cm" svg:x="2.504cm" svg:y="4.95cm">
          <draw:text-box>
            <text:p text:style-name="P3"><text:span text:style-name="T1">évangéliques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5">• <text:s/></text:span></text:p>
          </draw:text-box>
        </draw:frame>
        <draw:frame draw:style-name="gr3" draw:text-style-name="P4" draw:layer="layout" svg:width="0.935cm" svg:height="0.615cm" svg:x="2.859cm" svg:y="6.169cm">
          <draw:text-box>
            <text:p text:style-name="P3"><text:span text:style-name="T1">205.</text:span></text:p>
          </draw:text-box>
        </draw:frame>
        <draw:frame draw:style-name="gr18" draw:text-style-name="P13" draw:layer="layout" svg:width="0.329cm" svg:height="0.378cm" svg:x="3.8cm" svg:y="6.3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2.13cm" svg:height="0.615cm" svg:x="3.889cm" svg:y="6.169cm">
          <draw:text-box>
            <text:p text:style-name="P3"><text:span text:style-name="T19">Tout chrétien peut-il atteindre la perfection chrétienne ?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3.801cm" svg:height="0.615cm" svg:x="2.504cm" svg:y="7.39cm">
          <draw:text-box>
            <text:p text:style-name="P3"><text:span text:style-name="T1">Tout chrétien peut, avec la grâce de Dieu, atteindre la perfection </text:span></text:p>
          </draw:text-box>
        </draw:frame>
        <draw:frame draw:style-name="gr3" draw:text-style-name="P4" draw:layer="layout" svg:width="15.987cm" svg:height="0.615cm" svg:x="2.504cm" svg:y="7.999cm">
          <draw:text-box>
            <text:p text:style-name="P3"><text:span text:style-name="T1">chrétienne, chacun selon son état, comme les vies des saints le démontrent </text:span></text:p>
          </draw:text-box>
        </draw:frame>
        <draw:frame draw:style-name="gr3" draw:text-style-name="P4" draw:layer="layout" svg:width="2.518cm" svg:height="0.615cm" svg:x="2.504cm" svg:y="8.609cm">
          <draw:text-box>
            <text:p text:style-name="P3"><text:span text:style-name="T1">clairement. </text:span></text:p>
          </draw:text-box>
        </draw:frame>
        <draw:frame draw:style-name="gr3" draw:text-style-name="P4" draw:layer="layout" svg:width="0.532cm" svg:height="0.615cm" svg:x="2.504cm" svg:y="9.21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931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0.935cm" svg:height="0.615cm" svg:x="2.846cm" svg:y="9.829cm">
          <draw:text-box>
            <text:p text:style-name="P3"><text:span text:style-name="T1">206.</text:span></text:p>
          </draw:text-box>
        </draw:frame>
        <draw:frame draw:style-name="gr18" draw:text-style-name="P13" draw:layer="layout" svg:width="0.329cm" svg:height="0.378cm" svg:x="3.787cm" svg:y="10.0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306cm" svg:height="0.615cm" svg:x="3.876cm" svg:y="9.829cm">
          <draw:text-box>
            <text:p text:style-name="P3"><text:span text:style-name="T19">Comment notre divin Sauveur a-t-il résumé le programme complet </text:span></text:p>
          </draw:text-box>
        </draw:frame>
        <draw:frame draw:style-name="gr3" draw:text-style-name="P4" draw:layer="layout" svg:width="6.544cm" svg:height="0.615cm" svg:x="2.504cm" svg:y="10.438cm">
          <draw:text-box>
            <text:p text:style-name="P3"><text:span text:style-name="T19">de la vie chrétienne parfaite ? </text:span></text:p>
          </draw:text-box>
        </draw:frame>
        <draw:frame draw:style-name="gr18" draw:text-style-name="P13" draw:layer="layout" svg:width="0.329cm" svg:height="0.378cm" svg:x="2.504cm" svg:y="11.03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942cm" svg:height="0.615cm" svg:x="2.504cm" svg:y="11.43cm">
          <draw:text-box>
            <text:p text:style-name="P3"><text:span text:style-name="T1">Notre divin Sauveur a résumé admirablement le programme complet de la </text:span></text:p>
          </draw:text-box>
        </draw:frame>
        <draw:frame draw:style-name="gr3" draw:text-style-name="P4" draw:layer="layout" svg:width="10.791cm" svg:height="0.615cm" svg:x="2.504cm" svg:y="12.039cm">
          <draw:text-box>
            <text:p text:style-name="P3"><text:span text:style-name="T1">vie chrétienne parfaite dans les « huit béatitudes »,</text:span></text:p>
          </draw:text-box>
        </draw:frame>
        <draw:frame draw:style-name="gr24" draw:text-style-name="P17" draw:layer="layout" svg:width="0.355cm" svg:height="0.412cm" svg:x="13.724cm" svg:y="12.198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3.872cm" svg:height="0.615cm" svg:x="13.826cm" svg:y="12.039cm">
          <draw:text-box>
            <text:p text:style-name="P3"><text:span text:style-name="T1">qu'il a enseignées </text:span></text:p>
          </draw:text-box>
        </draw:frame>
        <draw:frame draw:style-name="gr3" draw:text-style-name="P4" draw:layer="layout" svg:width="7.092cm" svg:height="0.615cm" svg:x="2.504cm" svg:y="12.649cm">
          <draw:text-box>
            <text:p text:style-name="P3"><text:span text:style-name="T1">dans le Sermon sur la montagne. </text:span></text:p>
          </draw:text-box>
        </draw:frame>
        <draw:frame draw:style-name="gr3" draw:text-style-name="P4" draw:layer="layout" svg:width="0.532cm" svg:height="0.615cm" svg:x="2.504cm" svg:y="13.259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13.958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15.218cm" svg:height="0.615cm" svg:x="2.846cm" svg:y="13.856cm">
          <draw:text-box>
            <text:p text:style-name="P3"><text:span text:style-name="T1">207</text:span><text:span text:style-name="T19">. Quels sont par excellence les effets de la vie chrétienne parfaite ? </text:span></text:p>
          </draw:text-box>
        </draw:frame>
        <draw:frame draw:style-name="gr3" draw:text-style-name="P4" draw:layer="layout" svg:width="0.532cm" svg:height="0.615cm" svg:x="2.504cm" svg:y="14.46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042cm" svg:height="0.615cm" svg:x="2.504cm" svg:y="15.076cm">
          <draw:text-box>
            <text:p text:style-name="P3"><text:span text:style-name="T1">Les effets par excellence de la vie chrétienne parfaite sont les actes de </text:span></text:p>
          </draw:text-box>
        </draw:frame>
        <draw:frame draw:style-name="gr3" draw:text-style-name="P4" draw:layer="layout" svg:width="15.78cm" svg:height="0.615cm" svg:x="2.504cm" svg:y="15.686cm">
          <draw:text-box>
            <text:p text:style-name="P3"><text:span text:style-name="T1">vertu accomplis sous l'influence spéciale du Saint-Esprit, que l'on appelle </text:span></text:p>
          </draw:text-box>
        </draw:frame>
        <draw:frame draw:style-name="gr3" draw:text-style-name="P4" draw:layer="layout" svg:width="9.269cm" svg:height="0.615cm" svg:x="2.504cm" svg:y="16.295cm">
          <draw:text-box>
            <text:p text:style-name="P3"><text:span text:style-name="T1">pour ce motif les « fruits du Saint-Esprit ». </text:span></text:p>
          </draw:text-box>
        </draw:frame>
        <draw:frame draw:style-name="gr3" draw:text-style-name="P4" draw:layer="layout" svg:width="0.532cm" svg:height="0.615cm" svg:x="2.504cm" svg:y="16.90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7.516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249cm" svg:height="0.645cm" svg:x="7.942cm" svg:y="18.128cm">
          <draw:text-box>
            <text:p text:style-name="P3"><text:span text:style-name="T10">QUINZIÈME LEÇON </text:span></text:p>
          </draw:text-box>
        </draw:frame>
        <draw:frame draw:style-name="gr11" draw:text-style-name="P9" draw:layer="layout" svg:width="5.031cm" svg:height="0.645cm" svg:x="8.044cm" svg:y="19.196cm">
          <draw:text-box>
            <text:p text:style-name="P3"><text:span text:style-name="T11">Le péché et les vices. </text:span></text:p>
          </draw:text-box>
        </draw:frame>
        <draw:frame draw:style-name="gr3" draw:text-style-name="P4" draw:layer="layout" svg:width="0.532cm" svg:height="0.615cm" svg:x="2.504cm" svg:y="19.841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0.558cm" svg:height="0.645cm" svg:x="10.522cm" svg:y="20.415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21.137cm">
          <draw:text-box>
            <text:p text:style-name="P3"><text:span text:style-name="T3">3 </text:span></text:p>
          </draw:text-box>
        </draw:frame>
        <draw:frame draw:style-name="gr3" draw:text-style-name="P4" draw:layer="layout" svg:width="0.935cm" svg:height="0.615cm" svg:x="2.821cm" svg:y="21.035cm">
          <draw:text-box>
            <text:p text:style-name="P3"><text:span text:style-name="T1">208.</text:span></text:p>
          </draw:text-box>
        </draw:frame>
        <draw:frame draw:style-name="gr18" draw:text-style-name="P13" draw:layer="layout" svg:width="0.329cm" svg:height="0.378cm" svg:x="3.749cm" svg:y="21.21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346cm" svg:height="0.615cm" svg:x="3.838cm" svg:y="21.035cm">
          <draw:text-box>
            <text:p text:style-name="P3"><text:span text:style-name="T19">Comment la vie surnaturelle s'affaiblit-elle ou se perd-elle en nous </text:span></text:p>
          </draw:text-box>
        </draw:frame>
        <draw:frame draw:style-name="gr3" draw:text-style-name="P4" draw:layer="layout" svg:width="0.532cm" svg:height="0.615cm" svg:x="2.504cm" svg:y="21.645cm">
          <draw:text-box>
            <text:p text:style-name="P3"><text:span text:style-name="T19">? </text:span></text:p>
          </draw:text-box>
        </draw:frame>
        <draw:frame draw:style-name="gr18" draw:text-style-name="P13" draw:layer="layout" svg:width="0.329cm" svg:height="0.378cm" svg:x="2.504cm" svg:y="22.41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3.186cm" svg:height="0.615cm" svg:x="2.504cm" svg:y="22.8cm">
          <draw:text-box>
            <text:p text:style-name="P3"><text:span text:style-name="T1">La vie surnaturelle s'affaiblit ou se perd en nous par le péché. </text:span></text:p>
          </draw:text-box>
        </draw:frame>
        <draw:frame draw:style-name="gr3" draw:text-style-name="P4" draw:layer="layout" svg:width="0.532cm" svg:height="0.615cm" svg:x="2.504cm" svg:y="23.41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4.122cm">
          <draw:text-box>
            <text:p text:style-name="P3"><text:span text:style-name="T3">2</text:span></text:p>
          </draw:text-box>
        </draw:frame>
        <draw:frame draw:style-name="gr18" draw:text-style-name="P13" draw:layer="layout" svg:width="0.329cm" svg:height="0.378cm" svg:x="2.719cm" svg:y="24.20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6.406cm" svg:height="0.615cm" svg:x="2.808cm" svg:y="24.021cm">
          <draw:text-box>
            <text:p text:style-name="P3"><text:span text:style-name="T1">209.</text:span><text:span text:style-name="T19"> Qu'est-ce que le péché ? </text:span></text:p>
          </draw:text-box>
        </draw:frame>
        <draw:frame draw:style-name="gr18" draw:text-style-name="P13" draw:layer="layout" svg:width="0.329cm" svg:height="0.378cm" svg:x="2.504cm" svg:y="24.62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2.671cm" svg:height="0.615cm" svg:x="2.504cm" svg:y="25.012cm">
          <draw:text-box>
            <text:p text:style-name="P3"><text:span text:style-name="T1">Le péché est une désobéissance volontaire à la loi de Dieu. </text:span></text:p>
          </draw:text-box>
        </draw:frame>
        <draw:frame draw:style-name="gr3" draw:text-style-name="P4" draw:layer="layout" svg:width="0.532cm" svg:height="0.615cm" svg:x="2.504cm" svg:y="25.6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231cm">
          <draw:text-box>
            <text:p text:style-name="P3"><text:span text:style-name="T1"><text:s/></text:span></text:p>
          </draw:text-box>
        </draw:frame>
      </draw:page>
      <draw:page draw:name="page52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.52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3.235cm">
          <draw:text-box>
            <text:p text:style-name="P3"><text:span text:style-name="T3">4 </text:span></text:p>
          </draw:text-box>
        </draw:frame>
        <draw:frame draw:style-name="gr3" draw:text-style-name="P4" draw:layer="layout" svg:width="0.935cm" svg:height="0.615cm" svg:x="2.821cm" svg:y="3.133cm">
          <draw:text-box>
            <text:p text:style-name="P3"><text:span text:style-name="T1">210.</text:span></text:p>
          </draw:text-box>
        </draw:frame>
        <draw:frame draw:style-name="gr18" draw:text-style-name="P13" draw:layer="layout" svg:width="0.329cm" svg:height="0.378cm" svg:x="3.749cm" svg:y="3.31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9.144cm" svg:height="0.615cm" svg:x="3.838cm" svg:y="3.133cm">
          <draw:text-box>
            <text:p text:style-name="P3"><text:span text:style-name="T19">De combien de manières peut-on pécher ? </text:span></text:p>
          </draw:text-box>
        </draw:frame>
        <draw:frame draw:style-name="gr18" draw:text-style-name="P13" draw:layer="layout" svg:width="0.329cm" svg:height="0.378cm" svg:x="2.504cm" svg:y="3.73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912cm" svg:height="0.615cm" svg:x="2.504cm" svg:y="4.124cm">
          <draw:text-box>
            <text:p text:style-name="P3"><text:span text:style-name="T1">On peut pécher de cinq manières : par pensées, par désirs, par paroles, par </text:span></text:p>
          </draw:text-box>
        </draw:frame>
        <draw:frame draw:style-name="gr3" draw:text-style-name="P4" draw:layer="layout" svg:width="5.524cm" svg:height="0.615cm" svg:x="2.504cm" svg:y="4.734cm">
          <draw:text-box>
            <text:p text:style-name="P3"><text:span text:style-name="T1">actions ou par omissions. </text:span></text:p>
          </draw:text-box>
        </draw:frame>
        <draw:frame draw:style-name="gr3" draw:text-style-name="P4" draw:layer="layout" svg:width="0.532cm" svg:height="0.615cm" svg:x="2.504cm" svg:y="5.34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055cm">
          <draw:text-box>
            <text:p text:style-name="P3"><text:span text:style-name="T3">3 </text:span></text:p>
          </draw:text-box>
        </draw:frame>
        <draw:frame draw:style-name="gr3" draw:text-style-name="P4" draw:layer="layout" svg:width="10.459cm" svg:height="0.615cm" svg:x="2.821cm" svg:y="5.953cm">
          <draw:text-box>
            <text:p text:style-name="P3"><text:span text:style-name="T1">211.</text:span><text:span text:style-name="T19"> Tous les péchés sont-ils également graves ? </text:span></text:p>
          </draw:text-box>
        </draw:frame>
        <draw:frame draw:style-name="gr24" draw:text-style-name="P17" draw:layer="layout" svg:width="0.355cm" svg:height="0.412cm" svg:x="2.504cm" svg:y="6.556cm">
          <draw:text-box>
            <text:p text:style-name="P3"><text:span text:style-name="T41"><text:s/></text:span></text:p>
          </draw:text-box>
        </draw:frame>
        <draw:frame draw:style-name="gr24" draw:text-style-name="P17" draw:layer="layout" svg:width="0.355cm" svg:height="0.412cm" svg:x="2.504cm" svg:y="7.116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10.104cm" svg:height="0.615cm" svg:x="2.605cm" svg:y="6.958cm">
          <draw:text-box>
            <text:p text:style-name="P3"><text:span text:style-name="T1">Tous les péchés ne sont pas également graves : </text:span></text:p>
          </draw:text-box>
        </draw:frame>
        <draw:frame draw:style-name="gr45" draw:text-style-name="P4" draw:layer="layout" svg:width="0.627cm" svg:height="0.708cm" svg:x="12.682cm" svg:y="6.958cm">
          <draw:text-box>
            <text:p text:style-name="P3"><text:span text:style-name="T65">il </text:span></text:p>
          </draw:text-box>
        </draw:frame>
        <draw:frame draw:style-name="gr3" draw:text-style-name="P4" draw:layer="layout" svg:width="5.449cm" svg:height="0.615cm" svg:x="13.19cm" svg:y="6.958cm">
          <draw:text-box>
            <text:p text:style-name="P3"><text:span text:style-name="T1">y a des péchés mortels et </text:span></text:p>
          </draw:text-box>
        </draw:frame>
        <draw:frame draw:style-name="gr3" draw:text-style-name="P4" draw:layer="layout" svg:width="4.205cm" svg:height="0.615cm" svg:x="2.504cm" svg:y="7.567cm">
          <draw:text-box>
            <text:p text:style-name="P3"><text:span text:style-name="T1">des péchés véniels. </text:span></text:p>
          </draw:text-box>
        </draw:frame>
        <draw:frame draw:style-name="gr5" draw:text-style-name="P6" draw:layer="layout" svg:width="0.418cm" svg:height="0.484cm" svg:x="2.504cm" svg:y="8.177cm">
          <draw:text-box>
            <text:p text:style-name="P3"><text:span text:style-name="T66"><text:s/></text:span></text:p>
          </draw:text-box>
        </draw:frame>
        <draw:frame draw:style-name="gr5" draw:text-style-name="P6" draw:layer="layout" svg:width="0.418cm" svg:height="0.484cm" svg:x="2.504cm" svg:y="8.775cm">
          <draw:text-box>
            <text:p text:style-name="P3"><text:span text:style-name="T3">4</text:span></text:p>
          </draw:text-box>
        </draw:frame>
        <draw:frame draw:style-name="gr3" draw:text-style-name="P4" draw:layer="layout" svg:width="9.254cm" svg:height="0.615cm" svg:x="2.719cm" svg:y="8.673cm">
          <draw:text-box>
            <text:p text:style-name="P3"><text:span text:style-name="T1"><text:s/></text:span><text:span text:style-name="T1">212.</text:span><text:span text:style-name="T19"> Quand commet-on un péché mortel ? </text:span></text:p>
          </draw:text-box>
        </draw:frame>
        <draw:frame draw:style-name="gr3" draw:text-style-name="P4" draw:layer="layout" svg:width="0.532cm" svg:height="0.615cm" svg:x="2.504cm" svg:y="9.283cm">
          <draw:text-box>
            <text:p text:style-name="P3"><text:span text:style-name="T19"><text:s text:c="2"/></text:span></text:p>
          </draw:text-box>
        </draw:frame>
        <draw:frame draw:style-name="gr3" draw:text-style-name="P4" draw:layer="layout" svg:width="16.105cm" svg:height="0.615cm" svg:x="2.504cm" svg:y="9.879cm">
          <draw:text-box>
            <text:p text:style-name="P3"><text:span text:style-name="T1">On commet un péché mortel, quand on désobéit à la loi de Dieu en matière </text:span></text:p>
          </draw:text-box>
        </draw:frame>
        <draw:frame draw:style-name="gr3" draw:text-style-name="P4" draw:layer="layout" svg:width="12.003cm" svg:height="0.615cm" svg:x="2.504cm" svg:y="10.489cm">
          <draw:text-box>
            <text:p text:style-name="P3"><text:span text:style-name="T1">grave, avec pleine connaissance et entier consentement.</text:span><text:span text:style-name="T19"> </text:span></text:p>
          </draw:text-box>
        </draw:frame>
        <draw:frame draw:style-name="gr3" draw:text-style-name="P4" draw:layer="layout" svg:width="0.532cm" svg:height="0.615cm" svg:x="2.504cm" svg:y="11.163cm">
          <draw:text-box>
            <text:p text:style-name="P3"><text:span text:style-name="T39"><text:s/></text:span></text:p>
          </draw:text-box>
        </draw:frame>
        <draw:frame draw:style-name="gr5" draw:text-style-name="P6" draw:layer="layout" svg:width="0.418cm" svg:height="0.484cm" svg:x="2.504cm" svg:y="11.874cm">
          <draw:text-box>
            <text:p text:style-name="P3"><text:span text:style-name="T3">5 </text:span></text:p>
          </draw:text-box>
        </draw:frame>
        <draw:frame draw:style-name="gr3" draw:text-style-name="P4" draw:layer="layout" svg:width="12.49cm" svg:height="0.615cm" svg:x="2.821cm" svg:y="11.772cm">
          <draw:text-box>
            <text:p text:style-name="P3"><text:span text:style-name="T1">213.</text:span><text:span text:style-name="T19"> Pourquoi le péché grave est-il appelé péché mortel ? </text:span></text:p>
          </draw:text-box>
        </draw:frame>
        <draw:frame draw:style-name="gr24" draw:text-style-name="P17" draw:layer="layout" svg:width="0.355cm" svg:height="0.412cm" svg:x="2.631cm" svg:y="12.299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326cm" svg:height="0.615cm" svg:x="2.504cm" svg:y="12.7cm">
          <draw:text-box>
            <text:p text:style-name="P3"><text:span text:style-name="T1">Le péché grave est appelé péché mortel, parce qu'il nous prive de la vie </text:span></text:p>
          </draw:text-box>
        </draw:frame>
        <draw:frame draw:style-name="gr3" draw:text-style-name="P4" draw:layer="layout" svg:width="16.044cm" svg:height="0.615cm" svg:x="2.504cm" svg:y="13.31cm">
          <draw:text-box>
            <text:p text:style-name="P3"><text:span text:style-name="T1">surnaturelle de la grâce, et qu'il nous mérite les peines éternelles de l'enfer. </text:span></text:p>
          </draw:text-box>
        </draw:frame>
        <draw:frame draw:style-name="gr3" draw:text-style-name="P4" draw:layer="layout" svg:width="0.532cm" svg:height="0.615cm" svg:x="2.504cm" svg:y="13.9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631cm">
          <draw:text-box>
            <text:p text:style-name="P3"><text:span text:style-name="T3">4</text:span></text:p>
          </draw:text-box>
        </draw:frame>
        <draw:frame draw:style-name="gr3" draw:text-style-name="P4" draw:layer="layout" svg:width="9.609cm" svg:height="0.615cm" svg:x="2.719cm" svg:y="14.529cm">
          <draw:text-box>
            <text:p text:style-name="P3"><text:span text:style-name="T19"><text:s/></text:span><text:span text:style-name="T1">214. </text:span><text:span text:style-name="T19">Quel mal nous cause le péché mortel</text:span><text:span text:style-name="T1"> </text:span><text:span text:style-name="T19">?</text:span><text:span text:style-name="T1"> </text:span></text:p>
          </draw:text-box>
        </draw:frame>
        <draw:frame draw:style-name="gr3" draw:text-style-name="P4" draw:layer="layout" svg:width="0.532cm" svg:height="0.615cm" svg:x="2.504cm" svg:y="15.1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41cm" svg:height="0.615cm" svg:x="2.504cm" svg:y="15.749cm">
          <draw:text-box>
            <text:p text:style-name="P3"><text:span text:style-name="T1">Le péché mortel nous fait perdre la grâce sanctifiante, les mérites de nos </text:span></text:p>
          </draw:text-box>
        </draw:frame>
        <draw:frame draw:style-name="gr3" draw:text-style-name="P4" draw:layer="layout" svg:width="15.337cm" svg:height="0.615cm" svg:x="2.504cm" svg:y="16.346cm">
          <draw:text-box>
            <text:p text:style-name="P3"><text:span text:style-name="T1">bonnes œuvres et le droit au ciel ; il nous rend ennemis de Dieu et nous </text:span></text:p>
          </draw:text-box>
        </draw:frame>
        <draw:frame draw:style-name="gr3" draw:text-style-name="P4" draw:layer="layout" svg:width="7.66cm" svg:height="0.615cm" svg:x="2.504cm" svg:y="16.957cm">
          <draw:text-box>
            <text:p text:style-name="P3"><text:span text:style-name="T1">vaut les peines éternelles de l'enfer.</text:span><text:span text:style-name="T19"> </text:span></text:p>
          </draw:text-box>
        </draw:frame>
        <draw:frame draw:style-name="gr3" draw:text-style-name="P4" draw:layer="layout" svg:width="0.532cm" svg:height="0.615cm" svg:x="2.504cm" svg:y="17.567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18.278cm">
          <draw:text-box>
            <text:p text:style-name="P3"><text:span text:style-name="T3">5</text:span></text:p>
          </draw:text-box>
        </draw:frame>
        <draw:frame draw:style-name="gr3" draw:text-style-name="P4" draw:layer="layout" svg:width="15.54cm" svg:height="0.615cm" svg:x="2.719cm" svg:y="18.176cm">
          <draw:text-box>
            <text:p text:style-name="P3"><text:span text:style-name="T1"><text:s/></text:span><text:span text:style-name="T1">215.</text:span><text:span text:style-name="T19"> Que faut-il faire quand on a eu le malheur de pécher mortellement </text:span></text:p>
          </draw:text-box>
        </draw:frame>
        <draw:frame draw:style-name="gr3" draw:text-style-name="P4" draw:layer="layout" svg:width="0.532cm" svg:height="0.615cm" svg:x="2.504cm" svg:y="18.786cm">
          <draw:text-box>
            <text:p text:style-name="P3"><text:span text:style-name="T19">? </text:span></text:p>
          </draw:text-box>
        </draw:frame>
        <draw:frame draw:style-name="gr3" draw:text-style-name="P4" draw:layer="layout" svg:width="0.532cm" svg:height="0.615cm" svg:x="2.504cm" svg:y="19.39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077cm" svg:height="0.615cm" svg:x="2.504cm" svg:y="20.006cm">
          <draw:text-box>
            <text:p text:style-name="P3"><text:span text:style-name="T1">Quand on a eu le malheur de pécher mortellement, il faut aussitôt </text:span></text:p>
          </draw:text-box>
        </draw:frame>
        <draw:frame draw:style-name="gr3" draw:text-style-name="P4" draw:layer="layout" svg:width="15.055cm" svg:height="0.615cm" svg:x="2.504cm" svg:y="20.615cm">
          <draw:text-box>
            <text:p text:style-name="P3"><text:span text:style-name="T1">demander pardon à Dieu, en excitant dans son cœur des sentiments de </text:span></text:p>
          </draw:text-box>
        </draw:frame>
        <draw:frame draw:style-name="gr3" draw:text-style-name="P4" draw:layer="layout" svg:width="14.596cm" svg:height="0.615cm" svg:x="2.504cm" svg:y="21.226cm">
          <draw:text-box>
            <text:p text:style-name="P3"><text:span text:style-name="T1">contrition parfaite et faire le plus tôt possible une bonne confession. </text:span></text:p>
          </draw:text-box>
        </draw:frame>
        <draw:frame draw:style-name="gr18" draw:text-style-name="P13" draw:layer="layout" svg:width="0.329cm" svg:height="0.378cm" svg:x="2.504cm" svg:y="21.826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2.318cm">
          <draw:text-box>
            <text:p text:style-name="P3"><text:span text:style-name="T3">4 </text:span></text:p>
          </draw:text-box>
        </draw:frame>
        <draw:frame draw:style-name="gr3" draw:text-style-name="P4" draw:layer="layout" svg:width="9.001cm" svg:height="0.615cm" svg:x="2.821cm" svg:y="22.216cm">
          <draw:text-box>
            <text:p text:style-name="P3"><text:span text:style-name="T1">216.</text:span><text:span text:style-name="T19"> Quand commet-on un péché véniel ? </text:span></text:p>
          </draw:text-box>
        </draw:frame>
        <draw:frame draw:style-name="gr24" draw:text-style-name="P17" draw:layer="layout" svg:width="0.355cm" svg:height="0.412cm" svg:x="2.631cm" svg:y="22.946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883cm" svg:height="0.615cm" svg:x="2.504cm" svg:y="23.36cm">
          <draw:text-box>
            <text:p text:style-name="P3"><text:span text:style-name="T1">On commet un péché véniel quand on désobéit à la loi de Dieu en matière </text:span></text:p>
          </draw:text-box>
        </draw:frame>
        <draw:frame draw:style-name="gr3" draw:text-style-name="P4" draw:layer="layout" svg:width="15.454cm" svg:height="0.615cm" svg:x="2.504cm" svg:y="23.97cm">
          <draw:text-box>
            <text:p text:style-name="P3"><text:span text:style-name="T1">légère ; ou bien quand on lui désobéit en matière grave mais sans pleine </text:span></text:p>
          </draw:text-box>
        </draw:frame>
        <draw:frame draw:style-name="gr3" draw:text-style-name="P4" draw:layer="layout" svg:width="9.208cm" svg:height="0.615cm" svg:x="2.504cm" svg:y="24.579cm">
          <draw:text-box>
            <text:p text:style-name="P3"><text:span text:style-name="T1">connaissance ou sans entier consentement. </text:span></text:p>
          </draw:text-box>
        </draw:frame>
        <draw:frame draw:style-name="gr5" draw:text-style-name="P6" draw:layer="layout" svg:width="0.418cm" svg:height="0.484cm" svg:x="2.504cm" svg:y="25.19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25.673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26.155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26.65cm">
          <draw:text-box>
            <text:p text:style-name="P3"><text:span text:style-name="T3"><text:s/></text:span></text:p>
          </draw:text-box>
        </draw:frame>
      </draw:page>
      <draw:page draw:name="page5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</text:span></text:p>
          </draw:text-box>
        </draw:frame>
        <draw:frame draw:style-name="gr3" draw:text-style-name="P4" draw:layer="layout" svg:width="9.49cm" svg:height="0.615cm" svg:x="2.719cm" svg:y="2.523cm">
          <draw:text-box>
            <text:p text:style-name="P3"><text:span text:style-name="T1"><text:s/></text:span><text:span text:style-name="T1">217.</text:span><text:span text:style-name="T19"> Quel mal nous cause le péché véniel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6"><text:s text:c="2"/></text:span></text:p>
          </draw:text-box>
        </draw:frame>
        <draw:frame draw:style-name="gr3" draw:text-style-name="P4" draw:layer="layout" svg:width="14.905cm" svg:height="0.615cm" svg:x="2.504cm" svg:y="3.743cm">
          <draw:text-box>
            <text:p text:style-name="P3"><text:span text:style-name="T1">Le péché véniel diminue la ferveur de notre amour envers Dieu, nous </text:span></text:p>
          </draw:text-box>
        </draw:frame>
        <draw:frame draw:style-name="gr3" draw:text-style-name="P4" draw:layer="layout" svg:width="14.595cm" svg:height="0.615cm" svg:x="2.504cm" svg:y="4.34cm">
          <draw:text-box>
            <text:p text:style-name="P3"><text:span text:style-name="T1">dispose peu à peu à commettre le péché mortel, et mérite des peines </text:span></text:p>
          </draw:text-box>
        </draw:frame>
        <draw:frame draw:style-name="gr3" draw:text-style-name="P4" draw:layer="layout" svg:width="7.92cm" svg:height="0.615cm" svg:x="2.504cm" svg:y="4.95cm">
          <draw:text-box>
            <text:p text:style-name="P3"><text:span text:style-name="T1">temporelles à subir en cette vie ou en</text:span></text:p>
          </draw:text-box>
        </draw:frame>
        <draw:frame draw:style-name="gr12" draw:text-style-name="P10" draw:layer="layout" svg:width="0.367cm" svg:height="0.429cm" svg:x="10.382cm" svg:y="5.097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2.449cm" svg:height="0.615cm" svg:x="10.483cm" svg:y="4.95cm">
          <draw:text-box>
            <text:p text:style-name="P3"><text:span text:style-name="T1">purgatoire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3</text:span></text:p>
          </draw:text-box>
        </draw:frame>
        <draw:frame draw:style-name="gr12" draw:text-style-name="P10" draw:layer="layout" svg:width="0.367cm" svg:height="0.429cm" svg:x="2.719cm" svg:y="6.316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0.935cm" svg:height="0.615cm" svg:x="2.808cm" svg:y="6.169cm">
          <draw:text-box>
            <text:p text:style-name="P3"><text:span text:style-name="T1">218.</text:span></text:p>
          </draw:text-box>
        </draw:frame>
        <draw:frame draw:style-name="gr12" draw:text-style-name="P10" draw:layer="layout" svg:width="0.367cm" svg:height="0.429cm" svg:x="3.749cm" svg:y="6.316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10.921cm" svg:height="0.615cm" svg:x="3.838cm" svg:y="6.169cm">
          <draw:text-box>
            <text:p text:style-name="P3"><text:span text:style-name="T19">Quelle doit être notre attitude à l'égard du péché ? </text:span></text:p>
          </draw:text-box>
        </draw:frame>
        <draw:frame draw:style-name="gr12" draw:text-style-name="P10" draw:layer="layout" svg:width="0.367cm" svg:height="0.429cm" svg:x="2.504cm" svg:y="6.787cm">
          <draw:text-box>
            <text:p text:style-name="P3"><text:span text:style-name="T43"><text:s/></text:span></text:p>
          </draw:text-box>
        </draw:frame>
        <draw:frame draw:style-name="gr3" draw:text-style-name="P4" draw:layer="layout" svg:width="15.342cm" svg:height="0.615cm" svg:x="2.504cm" svg:y="7.212cm">
          <draw:text-box>
            <text:p text:style-name="P3"><text:span text:style-name="T1">Nous devons détester le péché plus que tout autre mal et l'éviter avec le </text:span></text:p>
          </draw:text-box>
        </draw:frame>
        <draw:frame draw:style-name="gr3" draw:text-style-name="P4" draw:layer="layout" svg:width="3.526cm" svg:height="0.615cm" svg:x="2.504cm" svg:y="7.821cm">
          <draw:text-box>
            <text:p text:style-name="P3"><text:span text:style-name="T1">plus grand soin. </text:span></text:p>
          </draw:text-box>
        </draw:frame>
        <draw:frame draw:style-name="gr3" draw:text-style-name="P4" draw:layer="layout" svg:width="0.532cm" svg:height="0.615cm" svg:x="2.504cm" svg:y="8.41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13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9.2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35cm" svg:height="0.615cm" svg:x="2.808cm" svg:y="9.029cm">
          <draw:text-box>
            <text:p text:style-name="P3"><text:span text:style-name="T1">219.</text:span></text:p>
          </draw:text-box>
        </draw:frame>
        <draw:frame draw:style-name="gr18" draw:text-style-name="P13" draw:layer="layout" svg:width="0.329cm" svg:height="0.378cm" svg:x="3.736cm" svg:y="9.2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099cm" svg:height="0.615cm" svg:x="3.812cm" svg:y="9.029cm">
          <draw:text-box>
            <text:p text:style-name="P3"><text:span text:style-name="T19">Pourquoi devons-nous détester le péché plus que tout autre mal ? </text:span></text:p>
          </draw:text-box>
        </draw:frame>
        <draw:frame draw:style-name="gr18" draw:text-style-name="P13" draw:layer="layout" svg:width="0.329cm" svg:height="0.378cm" svg:x="2.504cm" svg:y="9.62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892cm" svg:height="0.615cm" svg:x="2.504cm" svg:y="10.032cm">
          <draw:text-box>
            <text:p text:style-name="P3"><text:span text:style-name="T1">Nous devons détester le péché plus que tout autre mal, parce que tout </text:span></text:p>
          </draw:text-box>
        </draw:frame>
        <draw:frame draw:style-name="gr3" draw:text-style-name="P4" draw:layer="layout" svg:width="15.457cm" svg:height="0.615cm" svg:x="2.504cm" svg:y="10.641cm">
          <draw:text-box>
            <text:p text:style-name="P3"><text:span text:style-name="T1">péché, même véniel, est un acte de révolte contre Dieu, une offense à sa </text:span></text:p>
          </draw:text-box>
        </draw:frame>
        <draw:frame draw:style-name="gr3" draw:text-style-name="P4" draw:layer="layout" svg:width="13.382cm" svg:height="0.615cm" svg:x="2.504cm" svg:y="11.239cm">
          <draw:text-box>
            <text:p text:style-name="P3"><text:span text:style-name="T1">souveraine majesté et une ingratitude envers son amour infini. </text:span></text:p>
          </draw:text-box>
        </draw:frame>
        <draw:frame draw:style-name="gr18" draw:text-style-name="P13" draw:layer="layout" svg:width="0.329cm" svg:height="0.378cm" svg:x="3.012cm" svg:y="11.852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2.319cm">
          <draw:text-box>
            <text:p text:style-name="P3"><text:span text:style-name="T3">6 </text:span></text:p>
          </draw:text-box>
        </draw:frame>
        <draw:frame draw:style-name="gr3" draw:text-style-name="P4" draw:layer="layout" svg:width="0.802cm" svg:height="0.615cm" svg:x="2.821cm" svg:y="12.217cm">
          <draw:text-box>
            <text:p text:style-name="P3"><text:span text:style-name="T1">220</text:span></text:p>
          </draw:text-box>
        </draw:frame>
        <draw:frame draw:style-name="gr18" draw:text-style-name="P13" draw:layer="layout" svg:width="0.329cm" svg:height="0.378cm" svg:x="3.622cm" svg:y="12.398cm">
          <draw:text-box>
            <text:p text:style-name="P3"><text:span text:style-name="T45">. </text:span></text:p>
          </draw:text-box>
        </draw:frame>
        <draw:frame draw:style-name="gr3" draw:text-style-name="P4" draw:layer="layout" svg:width="13.291cm" svg:height="0.615cm" svg:x="3.8cm" svg:y="12.217cm">
          <draw:text-box>
            <text:p text:style-name="P3"><text:span text:style-name="T19">Quand avons-nous une part de responsabilité dans les péchés </text:span></text:p>
          </draw:text-box>
        </draw:frame>
        <draw:frame draw:style-name="gr3" draw:text-style-name="P4" draw:layer="layout" svg:width="4.864cm" svg:height="0.615cm" svg:x="2.504cm" svg:y="12.828cm">
          <draw:text-box>
            <text:p text:style-name="P3"><text:span text:style-name="T19">commis par d'autres ? </text:span></text:p>
          </draw:text-box>
        </draw:frame>
        <draw:frame draw:style-name="gr3" draw:text-style-name="P4" draw:layer="layout" svg:width="0.532cm" svg:height="0.615cm" svg:x="2.504cm" svg:y="13.43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87cm" svg:height="0.615cm" svg:x="2.504cm" svg:y="14.047cm">
          <draw:text-box>
            <text:p text:style-name="P3"><text:span text:style-name="T1">Nous avons une part de responsabilité dans les péchés commis par d'autres, </text:span></text:p>
          </draw:text-box>
        </draw:frame>
        <draw:frame draw:style-name="gr3" draw:text-style-name="P4" draw:layer="layout" svg:width="9.208cm" svg:height="0.615cm" svg:x="2.504cm" svg:y="14.656cm">
          <draw:text-box>
            <text:p text:style-name="P3"><text:span text:style-name="T1">quand nous y coopérons en quelque façon. </text:span></text:p>
          </draw:text-box>
        </draw:frame>
        <draw:frame draw:style-name="gr3" draw:text-style-name="P4" draw:layer="layout" svg:width="0.532cm" svg:height="0.615cm" svg:x="2.504cm" svg:y="15.26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978cm">
          <draw:text-box>
            <text:p text:style-name="P3"><text:span text:style-name="T35">• </text:span></text:p>
          </draw:text-box>
        </draw:frame>
        <draw:frame draw:style-name="gr3" draw:text-style-name="P4" draw:layer="layout" svg:width="0.935cm" svg:height="0.615cm" svg:x="2.758cm" svg:y="15.876cm">
          <draw:text-box>
            <text:p text:style-name="P3"><text:span text:style-name="T1">221.</text:span></text:p>
          </draw:text-box>
        </draw:frame>
        <draw:frame draw:style-name="gr18" draw:text-style-name="P13" draw:layer="layout" svg:width="0.329cm" svg:height="0.378cm" svg:x="3.698cm" svg:y="16.05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9.747cm" svg:height="0.615cm" svg:x="3.774cm" svg:y="15.876cm">
          <draw:text-box>
            <text:p text:style-name="P3"><text:span text:style-name="T19">Comment coopère-t-on aux péchés d'autrui ? </text:span></text:p>
          </draw:text-box>
        </draw:frame>
        <draw:frame draw:style-name="gr18" draw:text-style-name="P13" draw:layer="layout" svg:width="0.329cm" svg:height="0.378cm" svg:x="2.504cm" svg:y="16.47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7.113cm" svg:height="0.615cm" svg:x="2.504cm" svg:y="16.868cm">
          <draw:text-box>
            <text:p text:style-name="P3"><text:span text:style-name="T1">On coopère aux péchés d'autrui : </text:span></text:p>
          </draw:text-box>
        </draw:frame>
        <draw:frame draw:style-name="gr3" draw:text-style-name="P4" draw:layer="layout" svg:width="6.993cm" svg:height="0.615cm" svg:x="2.504cm" svg:y="17.478cm">
          <draw:text-box>
            <text:p text:style-name="P3"><text:span text:style-name="T1">1° en y participant directement ; </text:span></text:p>
          </draw:text-box>
        </draw:frame>
        <draw:frame draw:style-name="gr3" draw:text-style-name="P4" draw:layer="layout" svg:width="11.302cm" svg:height="0.615cm" svg:x="2.504cm" svg:y="18.087cm">
          <draw:text-box>
            <text:p text:style-name="P3"><text:span text:style-name="T1">2° en les commandant, les conseillant ou les louant ; </text:span></text:p>
          </draw:text-box>
        </draw:frame>
        <draw:frame draw:style-name="gr3" draw:text-style-name="P4" draw:layer="layout" svg:width="9.243cm" svg:height="0.615cm" svg:x="2.504cm" svg:y="18.697cm">
          <draw:text-box>
            <text:p text:style-name="P3"><text:span text:style-name="T1">3° en ne les empêchant pas, ne les révélant </text:span></text:p>
          </draw:text-box>
        </draw:frame>
        <draw:frame draw:style-name="gr12" draw:text-style-name="P10" draw:layer="layout" svg:width="0.678cm" svg:height="0.429cm" svg:x="12.238cm" svg:y="18.844cm">
          <draw:text-box>
            <text:p text:style-name="P3"><text:span text:style-name="T12">pas, </text:span></text:p>
          </draw:text-box>
        </draw:frame>
        <draw:frame draw:style-name="gr3" draw:text-style-name="P4" draw:layer="layout" svg:width="4.487cm" svg:height="0.615cm" svg:x="12.974cm" svg:y="18.697cm">
          <draw:text-box>
            <text:p text:style-name="P3"><text:span text:style-name="T1">ne les punissant pas, </text:span></text:p>
          </draw:text-box>
        </draw:frame>
        <draw:frame draw:style-name="gr3" draw:text-style-name="P4" draw:layer="layout" svg:width="3.866cm" svg:height="0.615cm" svg:x="2.504cm" svg:y="19.307cm">
          <draw:text-box>
            <text:p text:style-name="P3"><text:span text:style-name="T1">quand on le doit ; </text:span></text:p>
          </draw:text-box>
        </draw:frame>
        <draw:frame draw:style-name="gr3" draw:text-style-name="P4" draw:layer="layout" svg:width="8.163cm" svg:height="0.615cm" svg:x="2.504cm" svg:y="19.917cm">
          <draw:text-box>
            <text:p text:style-name="P3"><text:span text:style-name="T1">4° en protégeant ceux qui font le mal. </text:span></text:p>
          </draw:text-box>
        </draw:frame>
        <draw:frame draw:style-name="gr3" draw:text-style-name="P4" draw:layer="layout" svg:width="0.532cm" svg:height="0.615cm" svg:x="2.504cm" svg:y="20.51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226cm">
          <draw:text-box>
            <text:p text:style-name="P3"><text:span text:style-name="T3">2 </text:span></text:p>
          </draw:text-box>
        </draw:frame>
        <draw:frame draw:style-name="gr3" draw:text-style-name="P4" draw:layer="layout" svg:width="0.935cm" svg:height="0.615cm" svg:x="2.821cm" svg:y="21.124cm">
          <draw:text-box>
            <text:p text:style-name="P3"><text:span text:style-name="T1">222.</text:span></text:p>
          </draw:text-box>
        </draw:frame>
        <draw:frame draw:style-name="gr18" draw:text-style-name="P13" draw:layer="layout" svg:width="0.329cm" svg:height="0.378cm" svg:x="3.749cm" svg:y="21.30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8.069cm" svg:height="0.615cm" svg:x="3.838cm" svg:y="21.124cm">
          <draw:text-box>
            <text:p text:style-name="P3"><text:span text:style-name="T19">Doit-on fuir les occasions de péché ? </text:span></text:p>
          </draw:text-box>
        </draw:frame>
        <draw:frame draw:style-name="gr3" draw:text-style-name="P4" draw:layer="layout" svg:width="0.532cm" svg:height="0.615cm" svg:x="2.504cm" svg:y="21.73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195cm" svg:height="0.615cm" svg:x="2.504cm" svg:y="22.343cm">
          <draw:text-box>
            <text:p text:style-name="P3"><text:span text:style-name="T1">On doit fuir autant que possible tout ce qui nous porte au péché, comme les </text:span></text:p>
          </draw:text-box>
        </draw:frame>
        <draw:frame draw:style-name="gr3" draw:text-style-name="P4" draw:layer="layout" svg:width="16.105cm" svg:height="0.615cm" svg:x="2.504cm" svg:y="22.954cm">
          <draw:text-box>
            <text:p text:style-name="P3"><text:span text:style-name="T1">mauvaises compagnies, les mauvaises lectures, les spectacles et les plaisirs </text:span></text:p>
          </draw:text-box>
        </draw:frame>
        <draw:frame draw:style-name="gr3" draw:text-style-name="P4" draw:layer="layout" svg:width="2.488cm" svg:height="0.615cm" svg:x="2.504cm" svg:y="23.563cm">
          <draw:text-box>
            <text:p text:style-name="P3"><text:span text:style-name="T1">dangereux. </text:span></text:p>
          </draw:text-box>
        </draw:frame>
        <draw:frame draw:style-name="gr3" draw:text-style-name="P4" draw:layer="layout" svg:width="0.532cm" svg:height="0.615cm" svg:x="2.504cm" svg:y="24.17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4.884cm">
          <draw:text-box>
            <text:p text:style-name="P3"><text:span text:style-name="T3">6</text:span></text:p>
          </draw:text-box>
        </draw:frame>
        <draw:frame draw:style-name="gr3" draw:text-style-name="P4" draw:layer="layout" svg:width="12.829cm" svg:height="0.615cm" svg:x="2.719cm" svg:y="24.783cm">
          <draw:text-box>
            <text:p text:style-name="P3"><text:span text:style-name="T19"><text:s/></text:span><text:span text:style-name="T1">223. </text:span><text:span text:style-name="T19">Qu'appelle-t-on péchés qui crient vengeance au ciel</text:span><text:span text:style-name="T1"> </text:span><text:span text:style-name="T19">? </text:span></text:p>
          </draw:text-box>
        </draw:frame>
        <draw:frame draw:style-name="gr3" draw:text-style-name="P4" draw:layer="layout" svg:width="0.532cm" svg:height="0.615cm" svg:x="2.504cm" svg:y="25.39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719cm" svg:height="0.615cm" svg:x="2.504cm" svg:y="26.003cm">
          <draw:text-box>
            <text:p text:style-name="P3"><text:span text:style-name="T1">On appelle péchés qui crient vengeance au ciel, les péchés dont la malice </text:span></text:p>
          </draw:text-box>
        </draw:frame>
        <draw:frame draw:style-name="gr3" draw:text-style-name="P4" draw:layer="layout" svg:width="15.216cm" svg:height="0.615cm" svg:x="2.504cm" svg:y="26.612cm">
          <draw:text-box>
            <text:p text:style-name="P3"><text:span text:style-name="T1">particulière provoque, même en ce monde, la juste vengeance de Dieu. </text:span></text:p>
          </draw:text-box>
        </draw:frame>
      </draw:page>
      <draw:page draw:name="page54" draw:style-name="dp1" draw:master-page-name="master-page16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6</text:span></text:p>
          </draw:text-box>
        </draw:frame>
        <draw:frame draw:style-name="gr18" draw:text-style-name="P13" draw:layer="layout" svg:width="0.329cm" svg:height="0.378cm" svg:x="2.719cm" svg:y="2.70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35cm" svg:height="0.615cm" svg:x="2.808cm" svg:y="2.523cm">
          <draw:text-box>
            <text:p text:style-name="P3"><text:span text:style-name="T1">224.</text:span></text:p>
          </draw:text-box>
        </draw:frame>
        <draw:frame draw:style-name="gr18" draw:text-style-name="P13" draw:layer="layout" svg:width="0.329cm" svg:height="0.378cm" svg:x="3.736cm" svg:y="2.70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1.251cm" svg:height="0.615cm" svg:x="3.825cm" svg:y="2.523cm">
          <draw:text-box>
            <text:p text:style-name="P3"><text:span text:style-name="T19">Quels sont les péchés qui crient vengeance au ciel ? </text:span></text:p>
          </draw:text-box>
        </draw:frame>
        <draw:frame draw:style-name="gr18" draw:text-style-name="P13" draw:layer="layout" svg:width="0.329cm" svg:height="0.378cm" svg:x="2.504cm" svg:y="3.238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4.372cm" svg:height="0.615cm" svg:x="2.504cm" svg:y="3.603cm">
          <draw:text-box>
            <text:p text:style-name="P3"><text:span text:style-name="T1">Les péchés qui crient vengeance au ciel sont au nombre de quatre : </text:span></text:p>
          </draw:text-box>
        </draw:frame>
        <draw:frame draw:style-name="gr3" draw:text-style-name="P4" draw:layer="layout" svg:width="15.957cm" svg:height="0.615cm" svg:x="2.504cm" svg:y="4.213cm">
          <draw:text-box>
            <text:p text:style-name="P3"><text:span text:style-name="T1">l'homicide volontaire ; l’impureté contre nature ; l'oppression des pauvres, </text:span></text:p>
          </draw:text-box>
        </draw:frame>
        <draw:frame draw:style-name="gr3" draw:text-style-name="P4" draw:layer="layout" svg:width="15.04cm" svg:height="0.615cm" svg:x="2.504cm" svg:y="4.823cm">
          <draw:text-box>
            <text:p text:style-name="P3"><text:span text:style-name="T1">des veuves et des orphelins ; la retenue injuste du salaire des ouvriers. </text:span></text:p>
          </draw:text-box>
        </draw:frame>
        <draw:frame draw:style-name="gr3" draw:text-style-name="P4" draw:layer="layout" svg:width="0.532cm" svg:height="0.615cm" svg:x="2.504cm" svg:y="5.43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144cm">
          <draw:text-box>
            <text:p text:style-name="P3"><text:span text:style-name="T3">•</text:span><text:span text:style-name="T35"> </text:span></text:p>
          </draw:text-box>
        </draw:frame>
        <draw:frame draw:style-name="gr3" draw:text-style-name="P4" draw:layer="layout" svg:width="10.878cm" svg:height="0.615cm" svg:x="2.745cm" svg:y="6.042cm">
          <draw:text-box>
            <text:p text:style-name="P3"><text:span text:style-name="T1">225.</text:span><text:span text:style-name="T19"> Quels sont les péchés contre le Saint-Esprit ? </text:span></text:p>
          </draw:text-box>
        </draw:frame>
        <draw:frame draw:style-name="gr3" draw:text-style-name="P4" draw:layer="layout" svg:width="0.532cm" svg:height="0.615cm" svg:x="2.504cm" svg:y="6.653cm">
          <draw:text-box>
            <text:p text:style-name="P3"><text:span text:style-name="T19"><text:s text:c="2"/></text:span></text:p>
          </draw:text-box>
        </draw:frame>
        <draw:frame draw:style-name="gr3" draw:text-style-name="P4" draw:layer="layout" svg:width="14.581cm" svg:height="0.615cm" svg:x="2.504cm" svg:y="7.25cm">
          <draw:text-box>
            <text:p text:style-name="P3"><text:span text:style-name="T1">On appelle péchés contre le Saint-Esprit les péchés commis non par </text:span></text:p>
          </draw:text-box>
        </draw:frame>
        <draw:frame draw:style-name="gr3" draw:text-style-name="P4" draw:layer="layout" svg:width="15.069cm" svg:height="0.615cm" svg:x="2.504cm" svg:y="7.859cm">
          <draw:text-box>
            <text:p text:style-name="P3"><text:span text:style-name="T1">faiblesse ou par passion, mais par pure malice, et qui sont directement </text:span></text:p>
          </draw:text-box>
        </draw:frame>
        <draw:frame draw:style-name="gr3" draw:text-style-name="P4" draw:layer="layout" svg:width="13.751cm" svg:height="0.615cm" svg:x="2.504cm" svg:y="8.469cm">
          <draw:text-box>
            <text:p text:style-name="P3"><text:span text:style-name="T1">contraires à la grâce du Saint-Esprit et à la miséricorde de Dieu. </text:span></text:p>
          </draw:text-box>
        </draw:frame>
        <draw:frame draw:style-name="gr3" draw:text-style-name="P4" draw:layer="layout" svg:width="0.532cm" svg:height="0.615cm" svg:x="2.504cm" svg:y="9.079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9.791cm">
          <draw:text-box>
            <text:p text:style-name="P3"><text:span text:style-name="T35">• <text:s/></text:span></text:p>
          </draw:text-box>
        </draw:frame>
        <draw:frame draw:style-name="gr3" draw:text-style-name="P4" draw:layer="layout" svg:width="10.745cm" svg:height="0.615cm" svg:x="2.859cm" svg:y="9.689cm">
          <draw:text-box>
            <text:p text:style-name="P3"><text:span text:style-name="T1">226.</text:span><text:span text:style-name="T19">Quets sont les péchés contre le Saint-Esprit ? </text:span></text:p>
          </draw:text-box>
        </draw:frame>
        <draw:frame draw:style-name="gr3" draw:text-style-name="P4" draw:layer="layout" svg:width="0.532cm" svg:height="0.615cm" svg:x="2.504cm" svg:y="10.29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2.243cm" svg:height="0.615cm" svg:x="2.504cm" svg:y="10.909cm">
          <draw:text-box>
            <text:p text:style-name="P3"><text:span text:style-name="T1">Les péchés contre le Saint-Esprit sont au nombre de six :</text:span><text:span text:style-name="T19"> </text:span></text:p>
          </draw:text-box>
        </draw:frame>
        <draw:frame draw:style-name="gr3" draw:text-style-name="P4" draw:layer="layout" svg:width="12.38cm" svg:height="0.615cm" svg:x="2.504cm" svg:y="11.518cm">
          <draw:text-box>
            <text:p text:style-name="P3"><text:span text:style-name="T1">1° désespérer de la grâce de Dieu et du salut de son âme ; </text:span></text:p>
          </draw:text-box>
        </draw:frame>
        <draw:frame draw:style-name="gr3" draw:text-style-name="P4" draw:layer="layout" svg:width="11.612cm" svg:height="0.615cm" svg:x="2.504cm" svg:y="12.128cm">
          <draw:text-box>
            <text:p text:style-name="P3"><text:span text:style-name="T1">2° prétendre se sauver sans vertus ou bonnes œuvres ; </text:span></text:p>
          </draw:text-box>
        </draw:frame>
        <draw:frame draw:style-name="gr3" draw:text-style-name="P4" draw:layer="layout" svg:width="9.332cm" svg:height="0.615cm" svg:x="2.504cm" svg:y="12.739cm">
          <draw:text-box>
            <text:p text:style-name="P3"><text:span text:style-name="T1">3° combattre les vérités connues de la foi ; <text:s/></text:span></text:p>
          </draw:text-box>
        </draw:frame>
        <draw:frame draw:style-name="gr3" draw:text-style-name="P4" draw:layer="layout" svg:width="6.801cm" svg:height="0.615cm" svg:x="2.504cm" svg:y="13.348cm">
          <draw:text-box>
            <text:p text:style-name="P3"><text:span text:style-name="T1">4° envier au prochain sa vertu ; </text:span></text:p>
          </draw:text-box>
        </draw:frame>
        <draw:frame draw:style-name="gr3" draw:text-style-name="P4" draw:layer="layout" svg:width="6.054cm" svg:height="0.615cm" svg:x="2.504cm" svg:y="13.958cm">
          <draw:text-box>
            <text:p text:style-name="P3"><text:span text:style-name="T1">5° s'obstiner dans le péché ; </text:span></text:p>
          </draw:text-box>
        </draw:frame>
        <draw:frame draw:style-name="gr3" draw:text-style-name="P4" draw:layer="layout" svg:width="9.844cm" svg:height="0.615cm" svg:x="2.504cm" svg:y="14.555cm">
          <draw:text-box>
            <text:p text:style-name="P3"><text:span text:style-name="T1">6° vouloir vivre et mourir dans l'impénitence. </text:span></text:p>
          </draw:text-box>
        </draw:frame>
        <draw:frame draw:style-name="gr5" draw:text-style-name="P6" draw:layer="layout" svg:width="0.418cm" svg:height="0.484cm" svg:x="2.504cm" svg:y="15.267cm">
          <draw:text-box>
            <text:p text:style-name="P3"><text:span text:style-name="T3">6</text:span></text:p>
          </draw:text-box>
        </draw:frame>
        <draw:frame draw:style-name="gr3" draw:text-style-name="P4" draw:layer="layout" svg:width="6.303cm" svg:height="0.615cm" svg:x="2.719cm" svg:y="15.165cm">
          <draw:text-box>
            <text:p text:style-name="P3"><text:span text:style-name="T1"><text:s/></text:span><text:span text:style-name="T1">227.</text:span><text:span text:style-name="T19"> Qu'appelle-t-on vices ? </text:span></text:p>
          </draw:text-box>
        </draw:frame>
        <draw:frame draw:style-name="gr3" draw:text-style-name="P4" draw:layer="layout" svg:width="0.532cm" svg:height="0.615cm" svg:x="2.504cm" svg:y="15.77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826cm" svg:height="0.615cm" svg:x="2.504cm" svg:y="16.384cm">
          <draw:text-box>
            <text:p text:style-name="P3"><text:span text:style-name="T1">On appelle vices les dispositions mauvaises qui nous portent à commettre </text:span></text:p>
          </draw:text-box>
        </draw:frame>
        <draw:frame draw:style-name="gr3" draw:text-style-name="P4" draw:layer="layout" svg:width="2.029cm" svg:height="0.615cm" svg:x="2.504cm" svg:y="16.995cm">
          <draw:text-box>
            <text:p text:style-name="P3"><text:span text:style-name="T1">le péché. </text:span></text:p>
          </draw:text-box>
        </draw:frame>
        <draw:frame draw:style-name="gr3" draw:text-style-name="P4" draw:layer="layout" svg:width="0.532cm" svg:height="0.615cm" svg:x="2.504cm" svg:y="17.60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316cm">
          <draw:text-box>
            <text:p text:style-name="P3"><text:span text:style-name="T3">6</text:span></text:p>
          </draw:text-box>
        </draw:frame>
        <draw:frame draw:style-name="gr3" draw:text-style-name="P4" draw:layer="layout" svg:width="8.657cm" svg:height="0.615cm" svg:x="2.719cm" svg:y="18.214cm">
          <draw:text-box>
            <text:p text:style-name="P3"><text:span text:style-name="T1"><text:s/></text:span><text:span text:style-name="T1">228.</text:span><text:span text:style-name="T19"> Qu'appelle-t-on péchés capitaux ? </text:span></text:p>
          </draw:text-box>
        </draw:frame>
        <draw:frame draw:style-name="gr3" draw:text-style-name="P4" draw:layer="layout" svg:width="0.532cm" svg:height="0.615cm" svg:x="2.504cm" svg:y="18.82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661cm" svg:height="0.615cm" svg:x="2.504cm" svg:y="19.434cm">
          <draw:text-box>
            <text:p text:style-name="P3"><text:span text:style-name="T1">On appelle péchés capitaux des vices ou des péchés qui sont la source de </text:span></text:p>
          </draw:text-box>
        </draw:frame>
        <draw:frame draw:style-name="gr3" draw:text-style-name="P4" draw:layer="layout" svg:width="5.227cm" svg:height="0.615cm" svg:x="2.504cm" svg:y="20.044cm">
          <draw:text-box>
            <text:p text:style-name="P3"><text:span text:style-name="T1">beaucoup de nos fautes. </text:span></text:p>
          </draw:text-box>
        </draw:frame>
        <draw:frame draw:style-name="gr3" draw:text-style-name="P4" draw:layer="layout" svg:width="0.532cm" svg:height="0.615cm" svg:x="2.504cm" svg:y="20.65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353cm">
          <draw:text-box>
            <text:p text:style-name="P3"><text:span text:style-name="T3">6</text:span></text:p>
          </draw:text-box>
        </draw:frame>
        <draw:frame draw:style-name="gr3" draw:text-style-name="P4" draw:layer="layout" svg:width="8.277cm" svg:height="0.615cm" svg:x="2.732cm" svg:y="21.251cm">
          <draw:text-box>
            <text:p text:style-name="P3"><text:span text:style-name="T1"><text:s/></text:span><text:span text:style-name="T1">229.</text:span><text:span text:style-name="T19"> Quels sont les péchés capitaux ? </text:span></text:p>
          </draw:text-box>
        </draw:frame>
        <draw:frame draw:style-name="gr3" draw:text-style-name="P4" draw:layer="layout" svg:width="0.532cm" svg:height="0.615cm" svg:x="2.504cm" svg:y="21.86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98cm" svg:height="0.615cm" svg:x="2.504cm" svg:y="22.47cm">
          <draw:text-box>
            <text:p text:style-name="P3"><text:span text:style-name="T1">Les péchés capitaux sont au nombre de sept : l'orgueil, l'avarice, l'envie, la </text:span></text:p>
          </draw:text-box>
        </draw:frame>
        <draw:frame draw:style-name="gr3" draw:text-style-name="P4" draw:layer="layout" svg:width="9.866cm" svg:height="0.615cm" svg:x="2.504cm" svg:y="23.081cm">
          <draw:text-box>
            <text:p text:style-name="P3"><text:span text:style-name="T1">colère, l'impureté, la gourmandise, la paresse. </text:span></text:p>
          </draw:text-box>
        </draw:frame>
        <draw:frame draw:style-name="gr3" draw:text-style-name="P4" draw:layer="layout" svg:width="0.532cm" svg:height="0.615cm" svg:x="2.504cm" svg:y="23.6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9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5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13cm">
          <draw:text-box>
            <text:p text:style-name="P3"><text:span text:style-name="T1"><text:s/></text:span></text:p>
          </draw:text-box>
        </draw:frame>
      </draw:page>
      <draw:page draw:name="page55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4.551cm" svg:height="0.645cm" svg:x="8.222cm" svg:y="2.525cm">
          <draw:text-box>
            <text:p text:style-name="P3"><text:span text:style-name="T10">SEIZIÈME LEÇON</text:span></text:p>
          </draw:text-box>
        </draw:frame>
        <draw:frame draw:style-name="gr3" draw:text-style-name="P4" draw:layer="layout" svg:width="0.532cm" svg:height="0.615cm" svg:x="12.809cm" svg:y="2.548cm">
          <draw:text-box>
            <text:p text:style-name="P3"><text:span text:style-name="T6"><text:s text:c="2"/></text:span></text:p>
          </draw:text-box>
        </draw:frame>
        <draw:frame draw:style-name="gr11" draw:text-style-name="P9" draw:layer="layout" svg:width="4.494cm" svg:height="0.645cm" svg:x="8.311cm" svg:y="3.809cm">
          <draw:text-box>
            <text:p text:style-name="P3"><text:span text:style-name="T11">Les fins dernières. </text:span></text:p>
          </draw:text-box>
        </draw:frame>
        <draw:frame draw:style-name="gr3" draw:text-style-name="P4" draw:layer="layout" svg:width="0.532cm" svg:height="0.615cm" svg:x="10.522cm" svg:y="4.581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5.496cm">
          <draw:text-box>
            <text:p text:style-name="P3"><text:span text:style-name="T3">5 </text:span></text:p>
          </draw:text-box>
        </draw:frame>
        <draw:frame draw:style-name="gr3" draw:text-style-name="P4" draw:layer="layout" svg:width="15.22cm" svg:height="0.615cm" svg:x="2.834cm" svg:y="5.395cm">
          <draw:text-box>
            <text:p text:style-name="P3"><text:span text:style-name="T1">230.</text:span><text:span text:style-name="T19"> Quel est un des moyens les plus efficaces pour nous encourager à </text:span></text:p>
          </draw:text-box>
        </draw:frame>
        <draw:frame draw:style-name="gr3" draw:text-style-name="P4" draw:layer="layout" svg:width="8.04cm" svg:height="0.615cm" svg:x="2.504cm" svg:y="6.004cm">
          <draw:text-box>
            <text:p text:style-name="P3"><text:span text:style-name="T19">fuir le péché et à pratiquer la vertu ? </text:span></text:p>
          </draw:text-box>
        </draw:frame>
        <draw:frame draw:style-name="gr3" draw:text-style-name="P4" draw:layer="layout" svg:width="0.532cm" svg:height="0.615cm" svg:x="2.504cm" svg:y="6.61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621cm" svg:height="0.615cm" svg:x="2.504cm" svg:y="7.224cm">
          <draw:text-box>
            <text:p text:style-name="P3"><text:span text:style-name="T1">Un des moyens les plus efficaces pour nous encourager à fuir le péché et </text:span></text:p>
          </draw:text-box>
        </draw:frame>
        <draw:frame draw:style-name="gr3" draw:text-style-name="P4" draw:layer="layout" svg:width="15.06cm" svg:height="0.615cm" svg:x="2.504cm" svg:y="7.821cm">
          <draw:text-box>
            <text:p text:style-name="P3"><text:span text:style-name="T1">à pratiquer la vertu, c'est de réfléchir souvent à nos fins dernières ; car </text:span></text:p>
          </draw:text-box>
        </draw:frame>
        <draw:frame draw:style-name="gr3" draw:text-style-name="P4" draw:layer="layout" svg:width="15.108cm" svg:height="0.615cm" svg:x="2.504cm" svg:y="8.431cm">
          <draw:text-box>
            <text:p text:style-name="P3"><text:span text:style-name="T1">l'Écriture Sainte dit : « Dans toutes tes actions, souviens-toi de tes fins </text:span></text:p>
          </draw:text-box>
        </draw:frame>
        <draw:frame draw:style-name="gr3" draw:text-style-name="P4" draw:layer="layout" svg:width="7.979cm" svg:height="0.615cm" svg:x="2.504cm" svg:y="9.041cm">
          <draw:text-box>
            <text:p text:style-name="P3"><text:span text:style-name="T1">dernières, et tu ne pêcheras jamais ». </text:span></text:p>
          </draw:text-box>
        </draw:frame>
        <draw:frame draw:style-name="gr3" draw:text-style-name="P4" draw:layer="layout" svg:width="0.532cm" svg:height="0.615cm" svg:x="2.504cm" svg:y="9.65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0.362cm">
          <draw:text-box>
            <text:p text:style-name="P3"><text:span text:style-name="T3">5</text:span></text:p>
          </draw:text-box>
        </draw:frame>
        <draw:frame draw:style-name="gr3" draw:text-style-name="P4" draw:layer="layout" svg:width="11.894cm" svg:height="0.615cm" svg:x="2.719cm" svg:y="10.26cm">
          <draw:text-box>
            <text:p text:style-name="P3"><text:span text:style-name="T19"><text:s/></text:span><text:span text:style-name="T1">231. </text:span><text:span text:style-name="T19">Qu'entend-on par les fins dernières de l’homme ? </text:span></text:p>
          </draw:text-box>
        </draw:frame>
        <draw:frame draw:style-name="gr3" draw:text-style-name="P4" draw:layer="layout" svg:width="0.532cm" svg:height="0.615cm" svg:x="2.504cm" svg:y="10.87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587cm" svg:height="0.615cm" svg:x="2.504cm" svg:y="11.48cm">
          <draw:text-box>
            <text:p text:style-name="P3"><text:span text:style-name="T1">Par les fins dernières de l'homme, on entend ce qui arrive à l'homme à la </text:span></text:p>
          </draw:text-box>
        </draw:frame>
        <draw:frame draw:style-name="gr3" draw:text-style-name="P4" draw:layer="layout" svg:width="13.869cm" svg:height="0.615cm" svg:x="2.504cm" svg:y="12.09cm">
          <draw:text-box>
            <text:p text:style-name="P3"><text:span text:style-name="T1">fin de sa vie, c'est-à-dire : la mort, le jugement, l'enfer ou le ciel. </text:span></text:p>
          </draw:text-box>
        </draw:frame>
        <draw:frame draw:style-name="gr22" draw:text-style-name="P15" draw:layer="layout" svg:width="0.317cm" svg:height="0.365cm" svg:x="2.504cm" svg:y="12.701cm">
          <draw:text-box>
            <text:p text:style-name="P3"><text:span text:style-name="T67"><text:s/></text:span></text:p>
          </draw:text-box>
        </draw:frame>
        <draw:frame draw:style-name="gr5" draw:text-style-name="P6" draw:layer="layout" svg:width="0.418cm" svg:height="0.484cm" svg:x="2.504cm" svg:y="13.196cm">
          <draw:text-box>
            <text:p text:style-name="P3"><text:span text:style-name="T3">4 </text:span></text:p>
          </draw:text-box>
        </draw:frame>
        <draw:frame draw:style-name="gr11" draw:text-style-name="P9" draw:layer="layout" svg:width="0.98cm" svg:height="0.645cm" svg:x="2.821cm" svg:y="13.072cm">
          <draw:text-box>
            <text:p text:style-name="P3"><text:span text:style-name="T10">232.</text:span></text:p>
          </draw:text-box>
        </draw:frame>
        <draw:frame draw:style-name="gr3" draw:text-style-name="P4" draw:layer="layout" svg:width="11.762cm" svg:height="0.615cm" svg:x="3.8cm" svg:y="13.094cm">
          <draw:text-box>
            <text:p text:style-name="P3"><text:span text:style-name="T19"><text:s/></text:span><text:span text:style-name="T19">Pourquoi devons-nous toujours être prêts de mourir ? </text:span></text:p>
          </draw:text-box>
        </draw:frame>
        <draw:frame draw:style-name="gr3" draw:text-style-name="P4" draw:layer="layout" svg:width="0.532cm" svg:height="0.615cm" svg:x="2.504cm" svg:y="13.71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74cm" svg:height="0.615cm" svg:x="2.504cm" svg:y="14.314cm">
          <draw:text-box>
            <text:p text:style-name="P3"><text:span text:style-name="T1">Nous devons toujours être prêts à mourir, parce que nous pouvons mourir à </text:span></text:p>
          </draw:text-box>
        </draw:frame>
        <draw:frame draw:style-name="gr3" draw:text-style-name="P4" draw:layer="layout" svg:width="12.627cm" svg:height="0.615cm" svg:x="2.504cm" svg:y="14.924cm">
          <draw:text-box>
            <text:p text:style-name="P3"><text:span text:style-name="T1">tout instant, et que de notre mort dépend notre sort éternel</text:span><text:span text:style-name="T6">. </text:span></text:p>
          </draw:text-box>
        </draw:frame>
        <draw:frame draw:style-name="gr3" draw:text-style-name="P4" draw:layer="layout" svg:width="0.532cm" svg:height="0.615cm" svg:x="2.504cm" svg:y="15.533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0.532cm" svg:height="0.615cm" svg:x="2.504cm" svg:y="16.14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854cm">
          <draw:text-box>
            <text:p text:style-name="P3"><text:span text:style-name="T3">2</text:span></text:p>
          </draw:text-box>
        </draw:frame>
        <draw:frame draw:style-name="gr18" draw:text-style-name="P13" draw:layer="layout" svg:width="0.329cm" svg:height="0.378cm" svg:x="2.719cm" svg:y="16.93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464cm" svg:height="0.615cm" svg:x="2.808cm" svg:y="16.753cm">
          <draw:text-box>
            <text:p text:style-name="P3"><text:span text:style-name="T1">233.</text:span><text:span text:style-name="T19"> Quel est le meilleur moyen de s'assurer une bonne mort ? </text:span></text:p>
          </draw:text-box>
        </draw:frame>
        <draw:frame draw:style-name="gr18" draw:text-style-name="P13" draw:layer="layout" svg:width="0.329cm" svg:height="0.378cm" svg:x="2.504cm" svg:y="17.35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188cm" svg:height="0.615cm" svg:x="2.504cm" svg:y="17.744cm">
          <draw:text-box>
            <text:p text:style-name="P3"><text:span text:style-name="T1">Le meilleur moyen de s'assurer une bonne mort. c'est de vivre toujours </text:span></text:p>
          </draw:text-box>
        </draw:frame>
        <draw:frame draw:style-name="gr3" draw:text-style-name="P4" draw:layer="layout" svg:width="3.554cm" svg:height="0.615cm" svg:x="2.504cm" svg:y="18.354cm">
          <draw:text-box>
            <text:p text:style-name="P3"><text:span text:style-name="T1">en bon chrétien. </text:span></text:p>
          </draw:text-box>
        </draw:frame>
        <draw:frame draw:style-name="gr3" draw:text-style-name="P4" draw:layer="layout" svg:width="0.532cm" svg:height="0.615cm" svg:x="2.504cm" svg:y="18.96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676cm">
          <draw:text-box>
            <text:p text:style-name="P3"><text:span text:style-name="T3">6 </text:span></text:p>
          </draw:text-box>
        </draw:frame>
        <draw:frame draw:style-name="gr3" draw:text-style-name="P4" draw:layer="layout" svg:width="12.93cm" svg:height="0.615cm" svg:x="2.821cm" svg:y="19.574cm">
          <draw:text-box>
            <text:p text:style-name="P3"><text:span text:style-name="T1">234.</text:span><text:span text:style-name="T19"> Que ferez-vous lorsque vous serez gravement malade ? </text:span></text:p>
          </draw:text-box>
        </draw:frame>
        <draw:frame draw:style-name="gr3" draw:text-style-name="P4" draw:layer="layout" svg:width="0.532cm" svg:height="0.615cm" svg:x="2.504cm" svg:y="20.18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6cm" svg:height="0.615cm" svg:x="2.504cm" svg:y="20.793cm">
          <draw:text-box>
            <text:p text:style-name="P3"><text:span text:style-name="T1">Lorsque je serai gravement malade, je me confesserai sans retard, et, si </text:span></text:p>
          </draw:text-box>
        </draw:frame>
        <draw:frame draw:style-name="gr3" draw:text-style-name="P4" draw:layer="layout" svg:width="15.542cm" svg:height="0.615cm" svg:x="2.504cm" svg:y="21.403cm">
          <draw:text-box>
            <text:p text:style-name="P3"><text:span text:style-name="T1">mon confesseur le juge utile, je ferai une confession générale de tous les </text:span></text:p>
          </draw:text-box>
        </draw:frame>
        <draw:frame draw:style-name="gr3" draw:text-style-name="P4" draw:layer="layout" svg:width="13.972cm" svg:height="0.615cm" svg:x="2.504cm" svg:y="22.013cm">
          <draw:text-box>
            <text:p text:style-name="P3"><text:span text:style-name="T1">péchés de ma vie ; dès que je serai en danger de mort, je recevrai </text:span></text:p>
          </draw:text-box>
        </draw:frame>
        <draw:frame draw:style-name="gr3" draw:text-style-name="P4" draw:layer="layout" svg:width="15.181cm" svg:height="0.615cm" svg:x="2.504cm" svg:y="22.623cm">
          <draw:text-box>
            <text:p text:style-name="P3"><text:span text:style-name="T1">dévotement la sainte Communion. l'Extrême-Onction et la bénédiction </text:span></text:p>
          </draw:text-box>
        </draw:frame>
        <draw:frame draw:style-name="gr3" draw:text-style-name="P4" draw:layer="layout" svg:width="2.726cm" svg:height="0.615cm" svg:x="2.504cm" svg:y="23.233cm">
          <draw:text-box>
            <text:p text:style-name="P3"><text:span text:style-name="T1">apostolique. </text:span></text:p>
          </draw:text-box>
        </draw:frame>
        <draw:frame draw:style-name="gr3" draw:text-style-name="P4" draw:layer="layout" svg:width="0.532cm" svg:height="0.615cm" svg:x="2.504cm" svg:y="23.84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4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0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6cm">
          <draw:text-box>
            <text:p text:style-name="P3"><text:span text:style-name="T1"><text:s/></text:span></text:p>
          </draw:text-box>
        </draw:frame>
      </draw:page>
      <draw:page draw:name="page56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14.623cm" svg:height="0.615cm" svg:x="2.846cm" svg:y="2.523cm">
          <draw:text-box>
            <text:p text:style-name="P3"><text:span text:style-name="T1">235.</text:span><text:span text:style-name="T19"> Que ferez-vous, si, en danger de mort, vous ne pouvez avoir un </text:span></text:p>
          </draw:text-box>
        </draw:frame>
        <draw:frame draw:style-name="gr3" draw:text-style-name="P4" draw:layer="layout" svg:width="1.818cm" svg:height="0.615cm" svg:x="2.504cm" svg:y="3.133cm">
          <draw:text-box>
            <text:p text:style-name="P3"><text:span text:style-name="T19">prêtre ? </text:span></text:p>
          </draw:text-box>
        </draw:frame>
        <draw:frame draw:style-name="gr3" draw:text-style-name="P4" draw:layer="layout" svg:width="0.532cm" svg:height="0.615cm" svg:x="2.504cm" svg:y="3.74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5cm" svg:height="0.615cm" svg:x="2.504cm" svg:y="4.34cm">
          <draw:text-box>
            <text:p text:style-name="P3"><text:span text:style-name="T1">Si, en danger de mort, je ne puis avoir un prêtre, j'exciterai en mon cœur </text:span></text:p>
          </draw:text-box>
        </draw:frame>
        <draw:frame draw:style-name="gr3" draw:text-style-name="P4" draw:layer="layout" svg:width="15.445cm" svg:height="0.615cm" svg:x="2.504cm" svg:y="4.95cm">
          <draw:text-box>
            <text:p text:style-name="P3"><text:span text:style-name="T1">des sentiments de contrition parfaite ; je réciterai les actes de foi, d'espé-</text:span></text:p>
          </draw:text-box>
        </draw:frame>
        <draw:frame draw:style-name="gr3" draw:text-style-name="P4" draw:layer="layout" svg:width="16.192cm" svg:height="0.615cm" svg:x="2.504cm" svg:y="5.56cm">
          <draw:text-box>
            <text:p text:style-name="P3"><text:span text:style-name="T1">rance, et de charité ; je mettrai toute ma confiance en la miséricorde divine, </text:span></text:p>
          </draw:text-box>
        </draw:frame>
        <draw:frame draw:style-name="gr3" draw:text-style-name="P4" draw:layer="layout" svg:width="12.613cm" svg:height="0.615cm" svg:x="2.504cm" svg:y="6.169cm">
          <draw:text-box>
            <text:p text:style-name="P3"><text:span text:style-name="T1">et je recommanderai mon âme à Dieu et à la Vierge Marie.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7.491cm">
          <draw:text-box>
            <text:p text:style-name="P3"><text:span text:style-name="T3">6</text:span></text:p>
          </draw:text-box>
        </draw:frame>
        <draw:frame draw:style-name="gr3" draw:text-style-name="P4" draw:layer="layout" svg:width="9.102cm" svg:height="0.615cm" svg:x="2.719cm" svg:y="7.39cm">
          <draw:text-box>
            <text:p text:style-name="P3"><text:span text:style-name="T1"><text:s/></text:span><text:span text:style-name="T1">236</text:span><text:span text:style-name="T19">. Comment tâcherez-vous de mourir ? </text:span></text:p>
          </draw:text-box>
        </draw:frame>
        <draw:frame draw:style-name="gr3" draw:text-style-name="P4" draw:layer="layout" svg:width="0.532cm" svg:height="0.615cm" svg:x="2.504cm" svg:y="7.99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516cm" svg:height="0.615cm" svg:x="2.504cm" svg:y="8.609cm">
          <draw:text-box>
            <text:p text:style-name="P3"><text:span text:style-name="T1">Je tacherai de mourir comme mon divin Sauveur, en me soumettant </text:span></text:p>
          </draw:text-box>
        </draw:frame>
        <draw:frame draw:style-name="gr3" draw:text-style-name="P4" draw:layer="layout" svg:width="16.016cm" svg:height="0.615cm" svg:x="2.504cm" svg:y="9.219cm">
          <draw:text-box>
            <text:p text:style-name="P3"><text:span text:style-name="T1">humblement à la volonté de Dieu et en remettant mon âme entre ses mains </text:span></text:p>
          </draw:text-box>
        </draw:frame>
        <draw:frame draw:style-name="gr3" draw:text-style-name="P4" draw:layer="layout" svg:width="5.433cm" svg:height="0.615cm" svg:x="2.504cm" svg:y="9.829cm">
          <draw:text-box>
            <text:p text:style-name="P3"><text:span text:style-name="T1">avec confiance et amour. </text:span></text:p>
          </draw:text-box>
        </draw:frame>
        <draw:frame draw:style-name="gr3" draw:text-style-name="P4" draw:layer="layout" svg:width="0.532cm" svg:height="0.615cm" svg:x="2.504cm" svg:y="10.43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138cm">
          <draw:text-box>
            <text:p text:style-name="P3"><text:span text:style-name="T3">3</text:span></text:p>
          </draw:text-box>
        </draw:frame>
        <draw:frame draw:style-name="gr3" draw:text-style-name="P4" draw:layer="layout" svg:width="1.068cm" svg:height="0.615cm" svg:x="2.719cm" svg:y="11.036cm">
          <draw:text-box>
            <text:p text:style-name="P3"><text:span text:style-name="T1"><text:s/></text:span><text:span text:style-name="T1">237.</text:span></text:p>
          </draw:text-box>
        </draw:frame>
        <draw:frame draw:style-name="gr46" draw:text-style-name="P24" draw:layer="layout" svg:width="0.761cm" svg:height="0.674cm" svg:x="3.787cm" svg:y="11.051cm">
          <draw:text-box>
            <text:p text:style-name="P3"><text:span text:style-name="T68"><text:s/></text:span></text:p>
          </draw:text-box>
        </draw:frame>
        <draw:frame draw:style-name="gr3" draw:text-style-name="P4" draw:layer="layout" svg:width="5.934cm" svg:height="0.615cm" svg:x="4.003cm" svg:y="11.036cm">
          <draw:text-box>
            <text:p text:style-name="P3"><text:span text:style-name="T19">Quand serons-nous jugés ? </text:span></text:p>
          </draw:text-box>
        </draw:frame>
        <draw:frame draw:style-name="gr46" draw:text-style-name="P24" draw:layer="layout" svg:width="0.761cm" svg:height="0.674cm" svg:x="2.504cm" svg:y="11.648cm">
          <draw:text-box>
            <text:p text:style-name="P3"><text:span text:style-name="T68"><text:s/></text:span></text:p>
          </draw:text-box>
        </draw:frame>
        <draw:frame draw:style-name="gr3" draw:text-style-name="P4" draw:layer="layout" svg:width="16.203cm" svg:height="0.615cm" svg:x="2.504cm" svg:y="12.293cm">
          <draw:text-box>
            <text:p text:style-name="P3"><text:span text:style-name="T1">Nous <text:s/>serons <text:s/>jugés <text:s/>au <text:s/>jugement <text:s/>particulier, <text:s/>immédiatement <text:s/>après <text:s/>notre </text:span></text:p>
          </draw:text-box>
        </draw:frame>
        <draw:frame draw:style-name="gr3" draw:text-style-name="P4" draw:layer="layout" svg:width="10.377cm" svg:height="0.615cm" svg:x="2.504cm" svg:y="12.828cm">
          <draw:text-box>
            <text:p text:style-name="P3"><text:span text:style-name="T1">mort, et au jugement général, à la fin du monde.</text:span><text:span text:style-name="T6"> </text:span></text:p>
          </draw:text-box>
        </draw:frame>
        <draw:frame draw:style-name="gr3" draw:text-style-name="P4" draw:layer="layout" svg:width="0.532cm" svg:height="0.615cm" svg:x="2.504cm" svg:y="13.475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4.174cm">
          <draw:text-box>
            <text:p text:style-name="P3"><text:span text:style-name="T3">2</text:span></text:p>
          </draw:text-box>
        </draw:frame>
        <draw:frame draw:style-name="gr3" draw:text-style-name="P4" draw:layer="layout" svg:width="6.857cm" svg:height="0.615cm" svg:x="2.719cm" svg:y="14.072cm">
          <draw:text-box>
            <text:p text:style-name="P3"><text:span text:style-name="T1"><text:s/></text:span><text:span text:style-name="T1">238.</text:span><text:span text:style-name="T19"> Sur quoi Dieu nous jugera</text:span></text:p>
          </draw:text-box>
        </draw:frame>
        <draw:frame draw:style-name="gr18" draw:text-style-name="P13" draw:layer="layout" svg:width="0.329cm" svg:height="0.378cm" svg:x="9.531cm" svg:y="14.253cm">
          <draw:text-box>
            <text:p text:style-name="P3"><text:span text:style-name="T45">-</text:span></text:p>
          </draw:text-box>
        </draw:frame>
        <draw:frame draw:style-name="gr3" draw:text-style-name="P4" draw:layer="layout" svg:width="0.532cm" svg:height="0.615cm" svg:x="9.645cm" svg:y="14.072cm">
          <draw:text-box>
            <text:p text:style-name="P3"><text:span text:style-name="T19">t</text:span></text:p>
          </draw:text-box>
        </draw:frame>
        <draw:frame draw:style-name="gr18" draw:text-style-name="P13" draw:layer="layout" svg:width="0.329cm" svg:height="0.378cm" svg:x="9.798cm" svg:y="14.253cm">
          <draw:text-box>
            <text:p text:style-name="P3"><text:span text:style-name="T45">-</text:span></text:p>
          </draw:text-box>
        </draw:frame>
        <draw:frame draw:style-name="gr3" draw:text-style-name="P4" draw:layer="layout" svg:width="0.861cm" svg:height="0.615cm" svg:x="9.899cm" svg:y="14.072cm">
          <draw:text-box>
            <text:p text:style-name="P3"><text:span text:style-name="T19">Il ? </text:span></text:p>
          </draw:text-box>
        </draw:frame>
        <draw:frame draw:style-name="gr3" draw:text-style-name="P4" draw:layer="layout" svg:width="0.532cm" svg:height="0.615cm" svg:x="2.504cm" svg:y="14.68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664cm" svg:height="0.615cm" svg:x="2.504cm" svg:y="15.229cm">
          <draw:text-box>
            <text:p text:style-name="P3"><text:span text:style-name="T1">Dieu nous jugera sur toutes nos actions, bonnes ou mauvaises, pour nous </text:span></text:p>
          </draw:text-box>
        </draw:frame>
        <draw:frame draw:style-name="gr3" draw:text-style-name="P4" draw:layer="layout" svg:width="6.145cm" svg:height="0.615cm" svg:x="2.504cm" svg:y="15.749cm">
          <draw:text-box>
            <text:p text:style-name="P3"><text:span text:style-name="T1">récompenser Du nous punir. </text:span></text:p>
          </draw:text-box>
        </draw:frame>
        <draw:frame draw:style-name="gr3" draw:text-style-name="P4" draw:layer="layout" svg:width="0.532cm" svg:height="0.615cm" svg:x="2.504cm" svg:y="16.283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6.983cm">
          <draw:text-box>
            <text:p text:style-name="P3"><text:span text:style-name="T3">4</text:span></text:p>
          </draw:text-box>
        </draw:frame>
        <draw:frame draw:style-name="gr3" draw:text-style-name="P4" draw:layer="layout" svg:width="11.01cm" svg:height="0.615cm" svg:x="2.719cm" svg:y="16.881cm">
          <draw:text-box>
            <text:p text:style-name="P3"><text:span text:style-name="T1"><text:s/></text:span><text:span text:style-name="T1">239.</text:span><text:span text:style-name="T19"> Devons-nous craindre le jugement de Dieu ? <text:s/></text:span></text:p>
          </draw:text-box>
        </draw:frame>
        <draw:frame draw:style-name="gr3" draw:text-style-name="P4" draw:layer="layout" svg:width="0.532cm" svg:height="0.615cm" svg:x="2.504cm" svg:y="17.4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24cm" svg:height="0.615cm" svg:x="2.504cm" svg:y="18.1cm">
          <draw:text-box>
            <text:p text:style-name="P3"><text:span text:style-name="T1">Nous devons craindre le jugement de Dieu, parce que Dieu sera un juge </text:span></text:p>
          </draw:text-box>
        </draw:frame>
        <draw:frame draw:style-name="gr3" draw:text-style-name="P4" draw:layer="layout" svg:width="11.944cm" svg:height="0.615cm" svg:x="2.504cm" svg:y="18.697cm">
          <draw:text-box>
            <text:p text:style-name="P3"><text:span text:style-name="T1">sévère et inflexible, et que sa sentence sera irrévocable. </text:span></text:p>
          </draw:text-box>
        </draw:frame>
        <draw:frame draw:style-name="gr5" draw:text-style-name="P6" draw:layer="layout" svg:width="0.418cm" svg:height="0.484cm" svg:x="2.504cm" svg:y="19.409cm">
          <draw:text-box>
            <text:p text:style-name="P3"><text:span text:style-name="T3">5</text:span></text:p>
          </draw:text-box>
        </draw:frame>
        <draw:frame draw:style-name="gr3" draw:text-style-name="P4" draw:layer="layout" svg:width="12.032cm" svg:height="0.615cm" svg:x="2.719cm" svg:y="19.307cm">
          <draw:text-box>
            <text:p text:style-name="P3"><text:span text:style-name="T1"><text:s/></text:span><text:span text:style-name="T1">240. </text:span><text:span text:style-name="T19">Quelles peines les damnés souffrent-ils en enfer ? <text:s/></text:span></text:p>
          </draw:text-box>
        </draw:frame>
        <draw:frame draw:style-name="gr3" draw:text-style-name="P4" draw:layer="layout" svg:width="0.532cm" svg:height="0.615cm" svg:x="2.504cm" svg:y="19.91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677cm" svg:height="0.615cm" svg:x="2.504cm" svg:y="20.526cm">
          <draw:text-box>
            <text:p text:style-name="P3"><text:span text:style-name="T1">Les damnés en enfer sont privés de l'indicible bonheur de voir Dieu, </text:span></text:p>
          </draw:text-box>
        </draw:frame>
        <draw:frame draw:style-name="gr3" draw:text-style-name="P4" draw:layer="layout" svg:width="15.608cm" svg:height="0.615cm" svg:x="2.504cm" svg:y="21.137cm">
          <draw:text-box>
            <text:p text:style-name="P3"><text:span text:style-name="T1">torturés par le remords de la conscience, par le feu qui ne s'éteint jamais, </text:span></text:p>
          </draw:text-box>
        </draw:frame>
        <draw:frame draw:style-name="gr3" draw:text-style-name="P4" draw:layer="layout" svg:width="8.298cm" svg:height="0.615cm" svg:x="2.504cm" svg:y="21.746cm">
          <draw:text-box>
            <text:p text:style-name="P3"><text:span text:style-name="T1">par le désespoir d'un malheur sans fin. </text:span></text:p>
          </draw:text-box>
        </draw:frame>
        <draw:frame draw:style-name="gr3" draw:text-style-name="P4" draw:layer="layout" svg:width="0.532cm" svg:height="0.615cm" svg:x="2.504cm" svg:y="22.3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3.068cm">
          <draw:text-box>
            <text:p text:style-name="P3"><text:span text:style-name="T3">4</text:span></text:p>
          </draw:text-box>
        </draw:frame>
        <draw:frame draw:style-name="gr3" draw:text-style-name="P4" draw:layer="layout" svg:width="13.259cm" svg:height="0.615cm" svg:x="2.719cm" svg:y="22.966cm">
          <draw:text-box>
            <text:p text:style-name="P3"><text:span text:style-name="T1"><text:s/></text:span><text:span text:style-name="T1">241.</text:span><text:span text:style-name="T19"> Quelle est la récompense des bienheureux dans le ciel ? </text:span></text:p>
          </draw:text-box>
        </draw:frame>
        <draw:frame draw:style-name="gr3" draw:text-style-name="P4" draw:layer="layout" svg:width="0.532cm" svg:height="0.615cm" svg:x="2.504cm" svg:y="23.57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35cm" svg:height="0.615cm" svg:x="2.504cm" svg:y="24.186cm">
          <draw:text-box>
            <text:p text:style-name="P3"><text:span text:style-name="T1">Les bienheureux dans le ciel ont la joie inexprimable de voir Dieu tel qu'il </text:span></text:p>
          </draw:text-box>
        </draw:frame>
        <draw:frame draw:style-name="gr3" draw:text-style-name="P4" draw:layer="layout" svg:width="15.639cm" svg:height="0.615cm" svg:x="2.504cm" svg:y="24.795cm">
          <draw:text-box>
            <text:p text:style-name="P3"><text:span text:style-name="T1">est et de Le posséder en L'aimant ; ils jouissent de la société des anges et </text:span></text:p>
          </draw:text-box>
        </draw:frame>
        <draw:frame draw:style-name="gr3" draw:text-style-name="P4" draw:layer="layout" svg:width="12.577cm" svg:height="0.615cm" svg:x="2.504cm" svg:y="25.393cm">
          <draw:text-box>
            <text:p text:style-name="P3"><text:span text:style-name="T1">des saints et sont assurés d'un bonheur qui ne finira jamais.</text:span></text:p>
          </draw:text-box>
        </draw:frame>
        <draw:frame draw:style-name="gr24" draw:text-style-name="P17" draw:layer="layout" svg:width="0.355cm" svg:height="0.412cm" svg:x="15.16cm" svg:y="25.551cm">
          <draw:text-box>
            <text:p text:style-name="P3"><text:span text:style-name="T25"><text:s/></text:span></text:p>
          </draw:text-box>
        </draw:frame>
        <draw:frame draw:style-name="gr24" draw:text-style-name="P17" draw:layer="layout" svg:width="0.355cm" svg:height="0.412cm" svg:x="2.504cm" svg:y="26.034cm">
          <draw:text-box>
            <text:p text:style-name="P3"><text:span text:style-name="T25"><text:s/></text:span></text:p>
          </draw:text-box>
        </draw:frame>
      </draw:page>
      <draw:page draw:name="page57" draw:style-name="dp1" draw:master-page-name="master-page239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6</text:span></text:p>
          </draw:text-box>
        </draw:frame>
        <draw:frame draw:style-name="gr3" draw:text-style-name="P4" draw:layer="layout" svg:width="15.363cm" svg:height="0.615cm" svg:x="2.719cm" svg:y="2.523cm">
          <draw:text-box>
            <text:p text:style-name="P3"><text:span text:style-name="T19"><text:s/></text:span><text:span text:style-name="T1">242.</text:span><text:span text:style-name="T19"> En quoi consiste la principale jouissance des bienheureux dans le </text:span></text:p>
          </draw:text-box>
        </draw:frame>
        <draw:frame draw:style-name="gr3" draw:text-style-name="P4" draw:layer="layout" svg:width="1.304cm" svg:height="0.615cm" svg:x="2.504cm" svg:y="3.133cm">
          <draw:text-box>
            <text:p text:style-name="P3"><text:span text:style-name="T19">ciel ? </text:span></text:p>
          </draw:text-box>
        </draw:frame>
        <draw:frame draw:style-name="gr3" draw:text-style-name="P4" draw:layer="layout" svg:width="0.532cm" svg:height="0.615cm" svg:x="2.504cm" svg:y="3.74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38cm" svg:height="0.615cm" svg:x="2.504cm" svg:y="4.34cm">
          <draw:text-box>
            <text:p text:style-name="P3"><text:span text:style-name="T1">La principale jouissance des bienheureux dans le ciel consiste à voir Dieu </text:span></text:p>
          </draw:text-box>
        </draw:frame>
        <draw:frame draw:style-name="gr3" draw:text-style-name="P4" draw:layer="layout" svg:width="15.519cm" svg:height="0.615cm" svg:x="2.504cm" svg:y="4.95cm">
          <draw:text-box>
            <text:p text:style-name="P3"><text:span text:style-name="T1">face à face et à posséder en Lui tout bien : ce bonheur s'appelle la vision </text:span></text:p>
          </draw:text-box>
        </draw:frame>
        <draw:frame draw:style-name="gr3" draw:text-style-name="P4" draw:layer="layout" svg:width="2.399cm" svg:height="0.615cm" svg:x="2.504cm" svg:y="5.56cm">
          <draw:text-box>
            <text:p text:style-name="P3"><text:span text:style-name="T1">béatifique. </text:span></text:p>
          </draw:text-box>
        </draw:frame>
        <draw:frame draw:style-name="gr3" draw:text-style-name="P4" draw:layer="layout" svg:width="0.532cm" svg:height="0.615cm" svg:x="2.504cm" svg:y="6.16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"><text:s/></text:span></text:p>
          </draw:text-box>
        </draw:frame>
        <draw:frame draw:style-name="gr24" draw:text-style-name="P17" draw:layer="layout" svg:width="0.355cm" svg:height="0.412cm" svg:x="2.504cm" svg:y="7.383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18.489cm" svg:y="15.031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1.693cm" svg:height="0.412cm" svg:x="2.504cm" svg:y="15.362cm">
          <draw:text-box>
            <text:p text:style-name="P3"><text:span text:style-name="T33"><text:s text:c="19"/></text:span></text:p>
          </draw:text-box>
        </draw:frame>
        <draw:frame draw:style-name="gr24" draw:text-style-name="P17" draw:layer="layout" svg:width="0.355cm" svg:height="0.412cm" svg:x="2.504cm" svg:y="15.768cm">
          <draw:text-box>
            <text:p text:style-name="P3"><text:span text:style-name="T33"><text:s/></text:span></text:p>
          </draw:text-box>
        </draw:frame>
        <draw:frame draw:style-name="gr17" draw:text-style-name="P12" draw:layer="layout" svg:width="11.998cm" svg:height="0.733cm" svg:x="4.689cm" svg:y="16.04cm">
          <draw:text-box>
            <text:p text:style-name="P3"><text:span text:style-name="T36">LES DIX COMMANDEMENTS DE DIEU <text:s/></text:span></text:p>
          </draw:text-box>
        </draw:frame>
        <draw:frame draw:style-name="gr3" draw:text-style-name="P4" draw:layer="layout" svg:width="0.532cm" svg:height="0.615cm" svg:x="10.522cm" svg:y="16.689cm">
          <draw:text-box>
            <text:p text:style-name="P3"><text:span text:style-name="T6"><text:s text:c="2"/></text:span></text:p>
          </draw:text-box>
        </draw:frame>
        <draw:frame draw:style-name="gr11" draw:text-style-name="P9" draw:layer="layout" svg:width="5.855cm" svg:height="0.645cm" svg:x="7.548cm" svg:y="17.226cm">
          <draw:text-box>
            <text:p text:style-name="P3"><text:span text:style-name="T10">DIX-SEPTIÈME LEÇON</text:span></text:p>
          </draw:text-box>
        </draw:frame>
        <draw:frame draw:style-name="gr3" draw:text-style-name="P4" draw:layer="layout" svg:width="0.532cm" svg:height="0.615cm" svg:x="13.483cm" svg:y="17.249cm">
          <draw:text-box>
            <text:p text:style-name="P3"><text:span text:style-name="T6"><text:s text:c="2"/></text:span></text:p>
          </draw:text-box>
        </draw:frame>
        <draw:frame draw:style-name="gr11" draw:text-style-name="P9" draw:layer="layout" svg:width="9.861cm" svg:height="0.645cm" svg:x="5.604cm" svg:y="18.28cm">
          <draw:text-box>
            <text:p text:style-name="P3"><text:span text:style-name="T11">Les commandements de Dieu en général. </text:span></text:p>
          </draw:text-box>
        </draw:frame>
        <draw:frame draw:style-name="gr11" draw:text-style-name="P9" draw:layer="layout" svg:width="0.558cm" svg:height="0.645cm" svg:x="10.522cm" svg:y="18.929cm">
          <draw:text-box>
            <text:p text:style-name="P3"><text:span text:style-name="T11"><text:s/></text:span></text:p>
          </draw:text-box>
        </draw:frame>
        <draw:frame draw:style-name="gr11" draw:text-style-name="P9" draw:layer="layout" svg:width="0.558cm" svg:height="0.645cm" svg:x="10.522cm" svg:y="19.577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20.323cm">
          <draw:text-box>
            <text:p text:style-name="P3"><text:span text:style-name="T3">5 </text:span></text:p>
          </draw:text-box>
        </draw:frame>
        <draw:frame draw:style-name="gr3" draw:text-style-name="P4" draw:layer="layout" svg:width="0.935cm" svg:height="0.615cm" svg:x="2.821cm" svg:y="20.222cm">
          <draw:text-box>
            <text:p text:style-name="P3"><text:span text:style-name="T1">243.</text:span></text:p>
          </draw:text-box>
        </draw:frame>
        <draw:frame draw:style-name="gr40" draw:text-style-name="P22" draw:layer="layout" svg:width="0.304cm" svg:height="0.352cm" svg:x="3.762cm" svg:y="20.425cm">
          <draw:text-box>
            <text:p text:style-name="P3"><text:span text:style-name="T60"><text:s/></text:span></text:p>
          </draw:text-box>
        </draw:frame>
        <draw:frame draw:style-name="gr3" draw:text-style-name="P4" draw:layer="layout" svg:width="12.718cm" svg:height="0.615cm" svg:x="3.838cm" svg:y="20.222cm">
          <draw:text-box>
            <text:p text:style-name="P3"><text:span text:style-name="T19">Comment connaissons-nous les commandements de Dieu ? </text:span></text:p>
          </draw:text-box>
        </draw:frame>
        <draw:frame draw:style-name="gr3" draw:text-style-name="P4" draw:layer="layout" svg:width="0.532cm" svg:height="0.615cm" svg:x="2.504cm" svg:y="20.83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523cm" svg:height="0.615cm" svg:x="2.504cm" svg:y="21.441cm">
          <draw:text-box>
            <text:p text:style-name="P3"><text:span text:style-name="T1">Nous connaissons les commandements de Dieu par la voix de notre </text:span></text:p>
          </draw:text-box>
        </draw:frame>
        <draw:frame draw:style-name="gr3" draw:text-style-name="P4" draw:layer="layout" svg:width="15.72cm" svg:height="0.615cm" svg:x="2.504cm" svg:y="22.051cm">
          <draw:text-box>
            <text:p text:style-name="P3"><text:span text:style-name="T1">conscience, et par la révélation divine qui nous est proposée par la Sainte </text:span></text:p>
          </draw:text-box>
        </draw:frame>
        <draw:frame draw:style-name="gr3" draw:text-style-name="P4" draw:layer="layout" svg:width="1.601cm" svg:height="0.615cm" svg:x="2.504cm" svg:y="22.661cm">
          <draw:text-box>
            <text:p text:style-name="P3"><text:span text:style-name="T1">Église. </text:span></text:p>
          </draw:text-box>
        </draw:frame>
        <draw:frame draw:style-name="gr24" draw:text-style-name="P17" draw:layer="layout" svg:width="0.355cm" svg:height="0.412cm" svg:x="2.504cm" svg:y="23.265cm">
          <draw:text-box>
            <text:p text:style-name="P3"><text:span text:style-name="T33"><text:s/></text:span></text:p>
          </draw:text-box>
        </draw:frame>
        <draw:frame draw:style-name="gr5" draw:text-style-name="P6" draw:layer="layout" svg:width="0.418cm" svg:height="0.484cm" svg:x="2.504cm" svg:y="23.78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7.531cm" svg:height="0.615cm" svg:x="2.846cm" svg:y="23.678cm">
          <draw:text-box>
            <text:p text:style-name="P3"><text:span text:style-name="T1">244.</text:span><text:span text:style-name="T19"> Qu'est-ce que ta conscience ? </text:span></text:p>
          </draw:text-box>
        </draw:frame>
        <draw:frame draw:style-name="gr3" draw:text-style-name="P4" draw:layer="layout" svg:width="0.532cm" svg:height="0.615cm" svg:x="2.504cm" svg:y="24.27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246cm" svg:height="0.615cm" svg:x="2.504cm" svg:y="24.884cm">
          <draw:text-box>
            <text:p text:style-name="P3"><text:span text:style-name="T1">La conscience n'est autre chose que notre raison quand elle nous dit : « Fais </text:span></text:p>
          </draw:text-box>
        </draw:frame>
        <draw:frame draw:style-name="gr3" draw:text-style-name="P4" draw:layer="layout" svg:width="12.713cm" svg:height="0.615cm" svg:x="2.504cm" svg:y="25.494cm">
          <draw:text-box>
            <text:p text:style-name="P3"><text:span text:style-name="T1">ceci, parce que c'est bien ; évite cela, parce que c'est mal. » </text:span></text:p>
          </draw:text-box>
        </draw:frame>
        <draw:frame draw:style-name="gr3" draw:text-style-name="P4" draw:layer="layout" svg:width="0.532cm" svg:height="0.615cm" svg:x="2.504cm" svg:y="26.104cm">
          <draw:text-box>
            <text:p text:style-name="P3"><text:span text:style-name="T1"><text:s/></text:span></text:p>
          </draw:text-box>
        </draw:frame>
        <draw:frame draw:style-name="gr1" draw:text-style-name="P1" draw:layer="layout" svg:width="15.98cm" svg:height="7.568cm" svg:x="2.499cm" svg:y="7.772cm">
          <draw:image xlink:href="Pictures/10000000000002110000011EB583E564.jpg" xlink:type="simple" xlink:show="embed" xlink:actuate="onLoad">
            <text:p/>
          </draw:image>
        </draw:frame>
        <draw:frame draw:style-name="gr24" draw:text-style-name="P17" draw:layer="layout" svg:width="0.355cm" svg:height="0.412cm" svg:x="2.504cm" svg:y="26.656cm">
          <draw:text-box>
            <text:p text:style-name="P3"><text:span text:style-name="T25"><text:s/></text:span></text:p>
          </draw:text-box>
        </draw:frame>
      </draw:page>
      <draw:page draw:name="page58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</text:span></text:p>
          </draw:text-box>
        </draw:frame>
        <draw:frame draw:style-name="gr3" draw:text-style-name="P4" draw:layer="layout" svg:width="14.741cm" svg:height="0.615cm" svg:x="2.719cm" svg:y="2.523cm">
          <draw:text-box>
            <text:p text:style-name="P3"><text:span text:style-name="T19"><text:s/></text:span><text:span text:style-name="T1">245.</text:span><text:span text:style-name="T19"> Pourquoi devons-nous observer les commandements de Dieu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254cm" svg:height="0.615cm" svg:x="2.504cm" svg:y="3.743cm">
          <draw:text-box>
            <text:p text:style-name="P3"><text:span text:style-name="T1">Nous devons observer les commandements de Dieu, parce que nous devons </text:span></text:p>
          </draw:text-box>
        </draw:frame>
        <draw:frame draw:style-name="gr3" draw:text-style-name="P4" draw:layer="layout" svg:width="16.031cm" svg:height="0.615cm" svg:x="2.504cm" svg:y="4.34cm">
          <draw:text-box>
            <text:p text:style-name="P3"><text:span text:style-name="T1">obéir à Dieu, notre Créateur et souverain Maître, et montrer ainsi que nous </text:span></text:p>
          </draw:text-box>
        </draw:frame>
        <draw:frame draw:style-name="gr3" draw:text-style-name="P4" draw:layer="layout" svg:width="4.612cm" svg:height="0.615cm" svg:x="2.504cm" svg:y="4.95cm">
          <draw:text-box>
            <text:p text:style-name="P3"><text:span text:style-name="T1">L'aimons réellement. 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5 </text:span></text:p>
          </draw:text-box>
        </draw:frame>
        <draw:frame draw:style-name="gr3" draw:text-style-name="P4" draw:layer="layout" svg:width="15.531cm" svg:height="0.615cm" svg:x="2.821cm" svg:y="6.169cm">
          <draw:text-box>
            <text:p text:style-name="P3"><text:span text:style-name="T1">246.</text:span><text:span text:style-name="T19"> Comment Jésus-Christ a-t-il résumé les commandements de Dieu ? </text:span></text:p>
          </draw:text-box>
        </draw:frame>
        <draw:frame draw:style-name="gr24" draw:text-style-name="P17" draw:layer="layout" svg:width="0.355cm" svg:height="0.412cm" svg:x="2.504cm" svg:y="6.772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16.734cm" svg:height="0.615cm" svg:x="2.504cm" svg:y="7.428cm">
          <draw:text-box>
            <text:p text:style-name="P3"><text:span text:style-name="T1">Jésus-Christ <text:s/>a <text:s/>résumé <text:s/>les <text:s/>commandements <text:s/>de <text:s/>Dieu <text:s/>en <text:s/>ces <text:s/>mots <text:s/>« <text:s/>Vous </text:span></text:p>
          </draw:text-box>
        </draw:frame>
        <draw:frame draw:style-name="gr3" draw:text-style-name="P4" draw:layer="layout" svg:width="16.142cm" svg:height="0.615cm" svg:x="2.504cm" svg:y="7.948cm">
          <draw:text-box>
            <text:p text:style-name="P3"><text:span text:style-name="T1">aimerez le Seigneur votre Dieu de tout votre cœur, de toute votre âme et de </text:span></text:p>
          </draw:text-box>
        </draw:frame>
        <draw:frame draw:style-name="gr3" draw:text-style-name="P4" draw:layer="layout" svg:width="12.657cm" svg:height="0.615cm" svg:x="2.504cm" svg:y="8.469cm">
          <draw:text-box>
            <text:p text:style-name="P3"><text:span text:style-name="T1">toutes vos forces, et votre prochain comme vous-mêmes</text:span><text:span text:style-name="T6"> </text:span><text:span text:style-name="T1">».</text:span><text:span text:style-name="T6"> </text:span></text:p>
          </draw:text-box>
        </draw:frame>
        <draw:frame draw:style-name="gr3" draw:text-style-name="P4" draw:layer="layout" svg:width="0.532cm" svg:height="0.615cm" svg:x="2.504cm" svg:y="9.321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0.019cm">
          <draw:text-box>
            <text:p text:style-name="P3"><text:span text:style-name="T3">5</text:span></text:p>
          </draw:text-box>
        </draw:frame>
        <draw:frame draw:style-name="gr3" draw:text-style-name="P4" draw:layer="layout" svg:width="13.147cm" svg:height="0.615cm" svg:x="2.719cm" svg:y="9.918cm">
          <draw:text-box>
            <text:p text:style-name="P3"><text:span text:style-name="T1"><text:s/></text:span><text:span text:style-name="T1">247.</text:span><text:span text:style-name="T19"> Comment se divisent les dix commandements de Dieu ? </text:span></text:p>
          </draw:text-box>
        </draw:frame>
        <draw:frame draw:style-name="gr3" draw:text-style-name="P4" draw:layer="layout" svg:width="0.532cm" svg:height="0.615cm" svg:x="2.504cm" svg:y="10.51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981cm" svg:height="0.615cm" svg:x="2.504cm" svg:y="11.099cm">
          <draw:text-box>
            <text:p text:style-name="P3"><text:span text:style-name="T1">Les <text:s/>dix <text:s/>commandements <text:s/>de <text:s/>Dieu <text:s/>se <text:s/>divisent <text:s/>en <text:s/>deux <text:s/>groupes <text:s/>: <text:s/>les <text:s/>trois </text:span></text:p>
          </draw:text-box>
        </draw:frame>
        <draw:frame draw:style-name="gr3" draw:text-style-name="P4" draw:layer="layout" svg:width="15.929cm" svg:height="0.615cm" svg:x="2.504cm" svg:y="11.607cm">
          <draw:text-box>
            <text:p text:style-name="P3"><text:span text:style-name="T1">premiers nous font connaître nos devoirs envers Dieu ; les sept autres, nos </text:span></text:p>
          </draw:text-box>
        </draw:frame>
        <draw:frame draw:style-name="gr3" draw:text-style-name="P4" draw:layer="layout" svg:width="10.747cm" svg:height="0.615cm" svg:x="2.504cm" svg:y="12.103cm">
          <draw:text-box>
            <text:p text:style-name="P3"><text:span text:style-name="T1">devoirs envers le prochain et envers nous-mêmes. </text:span></text:p>
          </draw:text-box>
        </draw:frame>
        <draw:frame draw:style-name="gr3" draw:text-style-name="P4" draw:layer="layout" svg:width="0.532cm" svg:height="0.615cm" svg:x="2.504cm" svg:y="12.661cm">
          <draw:text-box>
            <text:p text:style-name="P3"><text:span text:style-name="T1"><text:s/></text:span></text:p>
          </draw:text-box>
        </draw:frame>
        <draw:frame draw:style-name="gr18" draw:text-style-name="P13" draw:layer="layout" svg:width="0.329cm" svg:height="0.378cm" svg:x="2.504cm" svg:y="13.25cm">
          <draw:text-box>
            <text:p text:style-name="P3"><text:span text:style-name="T17"><text:s/></text:span></text:p>
          </draw:text-box>
        </draw:frame>
        <draw:frame draw:style-name="gr11" draw:text-style-name="P9" draw:layer="layout" svg:width="5.886cm" svg:height="0.645cm" svg:x="7.485cm" svg:y="13.948cm">
          <draw:text-box>
            <text:p text:style-name="P3"><text:span text:style-name="T10">DIX-HUITIÈME LEÇON</text:span></text:p>
          </draw:text-box>
        </draw:frame>
        <draw:frame draw:style-name="gr3" draw:text-style-name="P4" draw:layer="layout" svg:width="0.532cm" svg:height="0.615cm" svg:x="13.559cm" svg:y="13.971cm">
          <draw:text-box>
            <text:p text:style-name="P3"><text:span text:style-name="T6"><text:s text:c="2"/></text:span></text:p>
          </draw:text-box>
        </draw:frame>
        <draw:frame draw:style-name="gr11" draw:text-style-name="P9" draw:layer="layout" svg:width="8.862cm" svg:height="0.645cm" svg:x="6.1cm" svg:y="15.333cm">
          <draw:text-box>
            <text:p text:style-name="P3"><text:span text:style-name="T11">Le premier commandement de Dieu. </text:span></text:p>
          </draw:text-box>
        </draw:frame>
        <draw:frame draw:style-name="gr3" draw:text-style-name="P4" draw:layer="layout" svg:width="0.532cm" svg:height="0.615cm" svg:x="2.504cm" svg:y="15.99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1.746cm" svg:height="0.615cm" svg:x="2.504cm" svg:y="16.664cm">
          <draw:text-box>
            <text:p text:style-name="P3"><text:span text:style-name="T6">Un seul Dieu tu adoreras, Et aimeras parfaitement. </text:span></text:p>
          </draw:text-box>
        </draw:frame>
        <draw:frame draw:style-name="gr3" draw:text-style-name="P4" draw:layer="layout" svg:width="0.532cm" svg:height="0.615cm" svg:x="2.504cm" svg:y="17.313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7.999cm">
          <draw:text-box>
            <text:p text:style-name="P3"><text:span text:style-name="T3">3</text:span></text:p>
          </draw:text-box>
        </draw:frame>
        <draw:frame draw:style-name="gr3" draw:text-style-name="P4" draw:layer="layout" svg:width="13.255cm" svg:height="0.615cm" svg:x="2.719cm" svg:y="17.897cm">
          <draw:text-box>
            <text:p text:style-name="P3"><text:span text:style-name="T1"><text:s/></text:span><text:span text:style-name="T1">248.</text:span><text:span text:style-name="T19"> Que nous ordonne le premier commandement de Dieu ? </text:span></text:p>
          </draw:text-box>
        </draw:frame>
        <draw:frame draw:style-name="gr3" draw:text-style-name="P4" draw:layer="layout" svg:width="0.532cm" svg:height="0.615cm" svg:x="2.504cm" svg:y="18.49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23cm" svg:height="0.615cm" svg:x="2.504cm" svg:y="19.104cm">
          <draw:text-box>
            <text:p text:style-name="P3"><text:span text:style-name="T1">Le premier commandement de Dieu nous ordonne d'adorer Dieu seul et de </text:span></text:p>
          </draw:text-box>
        </draw:frame>
        <draw:frame draw:style-name="gr3" draw:text-style-name="P4" draw:layer="layout" svg:width="5.061cm" svg:height="0.615cm" svg:x="2.504cm" svg:y="19.65cm">
          <draw:text-box>
            <text:p text:style-name="P3"><text:span text:style-name="T1">l'aimer par-dessus tout. </text:span></text:p>
          </draw:text-box>
        </draw:frame>
        <draw:frame draw:style-name="gr3" draw:text-style-name="P4" draw:layer="layout" svg:width="0.532cm" svg:height="0.615cm" svg:x="2.504cm" svg:y="20.24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0.946cm">
          <draw:text-box>
            <text:p text:style-name="P3"><text:span text:style-name="T3">6 </text:span></text:p>
          </draw:text-box>
        </draw:frame>
        <draw:frame draw:style-name="gr3" draw:text-style-name="P4" draw:layer="layout" svg:width="8.105cm" svg:height="0.615cm" svg:x="2.821cm" svg:y="20.845cm">
          <draw:text-box>
            <text:p text:style-name="P3"><text:span text:style-name="T1">249.</text:span><text:span text:style-name="T19"> Qu'entend-on par adorer Dieu ? </text:span></text:p>
          </draw:text-box>
        </draw:frame>
        <draw:frame draw:style-name="gr3" draw:text-style-name="P4" draw:layer="layout" svg:width="0.532cm" svg:height="0.615cm" svg:x="2.504cm" svg:y="21.45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71cm" svg:height="0.615cm" svg:x="2.504cm" svg:y="22.051cm">
          <draw:text-box>
            <text:p text:style-name="P3"><text:span text:style-name="T1">Adorer <text:s/>Dieu, <text:s/>c'est <text:s/>Le <text:s/>reconnaître <text:s/>et <text:s/>L'honorer <text:s/>comme <text:s/>notre <text:s/>Créateur <text:s/>et </text:span></text:p>
          </draw:text-box>
        </draw:frame>
        <draw:frame draw:style-name="gr3" draw:text-style-name="P4" draw:layer="layout" svg:width="11.414cm" svg:height="0.615cm" svg:x="2.504cm" svg:y="22.584cm">
          <draw:text-box>
            <text:p text:style-name="P3"><text:span text:style-name="T1">souverain Maitre, de qui nous dépendons totalement</text:span><text:span text:style-name="T6">. </text:span></text:p>
          </draw:text-box>
        </draw:frame>
        <draw:frame draw:style-name="gr3" draw:text-style-name="P4" draw:layer="layout" svg:width="0.532cm" svg:height="0.615cm" svg:x="2.504cm" svg:y="23.1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3.868cm">
          <draw:text-box>
            <text:p text:style-name="P3"><text:span text:style-name="T3">• </text:span></text:p>
          </draw:text-box>
        </draw:frame>
        <draw:frame draw:style-name="gr3" draw:text-style-name="P4" draw:layer="layout" svg:width="12.146cm" svg:height="0.615cm" svg:x="2.745cm" svg:y="23.767cm">
          <draw:text-box>
            <text:p text:style-name="P3"><text:span text:style-name="T1">250.</text:span><text:span text:style-name="T19"> Devons-nous adorer Notre-Seigneur Jésus-Christ ? </text:span></text:p>
          </draw:text-box>
        </draw:frame>
        <draw:frame draw:style-name="gr3" draw:text-style-name="P4" draw:layer="layout" svg:width="0.532cm" svg:height="0.615cm" svg:x="2.504cm" svg:y="24.37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663cm" svg:height="0.615cm" svg:x="2.504cm" svg:y="24.948cm">
          <draw:text-box>
            <text:p text:style-name="P3"><text:span text:style-name="T1">Oui, nous devons adorer Notre-Seigneur Jésus-Christ, car il est le Fils de </text:span></text:p>
          </draw:text-box>
        </draw:frame>
        <draw:frame draw:style-name="gr3" draw:text-style-name="P4" draw:layer="layout" svg:width="3.88cm" svg:height="0.615cm" svg:x="2.504cm" svg:y="25.431cm">
          <draw:text-box>
            <text:p text:style-name="P3"><text:span text:style-name="T1">Dieu fait homme. </text:span></text:p>
          </draw:text-box>
        </draw:frame>
        <draw:frame draw:style-name="gr3" draw:text-style-name="P4" draw:layer="layout" svg:width="0.532cm" svg:height="0.615cm" svg:x="2.504cm" svg:y="25.9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536cm">
          <draw:text-box>
            <text:p text:style-name="P3"><text:span text:style-name="T1"><text:s/></text:span></text:p>
          </draw:text-box>
        </draw:frame>
      </draw:page>
      <draw:page draw:name="page59" draw:style-name="dp1" draw:master-page-name="master-page242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• </text:span></text:p>
          </draw:text-box>
        </draw:frame>
        <draw:frame draw:style-name="gr3" draw:text-style-name="P4" draw:layer="layout" svg:width="12.067cm" svg:height="0.615cm" svg:x="2.745cm" svg:y="2.523cm">
          <draw:text-box>
            <text:p text:style-name="P3"><text:span text:style-name="T1">251.</text:span><text:span text:style-name="T19"> En quoi consiste le culte du Sacré Cœur de Jésus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995cm" svg:height="0.615cm" svg:x="2.504cm" svg:y="3.743cm">
          <draw:text-box>
            <text:p text:style-name="P3"><text:span text:style-name="T1">Le culte du Sacré Cœur de Jésus consiste à honorer l'amour infini de Jésus </text:span></text:p>
          </draw:text-box>
        </draw:frame>
        <draw:frame draw:style-name="gr3" draw:text-style-name="P4" draw:layer="layout" svg:width="10.571cm" svg:height="0.615cm" svg:x="2.504cm" svg:y="4.34cm">
          <draw:text-box>
            <text:p text:style-name="P3"><text:span text:style-name="T1">pour nous, sous le symbole de son cœur de chair. 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662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0.935cm" svg:height="0.615cm" svg:x="2.846cm" svg:y="5.56cm">
          <draw:text-box>
            <text:p text:style-name="P3"><text:span text:style-name="T1">252.</text:span></text:p>
          </draw:text-box>
        </draw:frame>
        <draw:frame draw:style-name="gr18" draw:text-style-name="P13" draw:layer="layout" svg:width="0.329cm" svg:height="0.378cm" svg:x="3.787cm" svg:y="5.74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1.219cm" svg:height="0.615cm" svg:x="3.876cm" svg:y="5.56cm">
          <draw:text-box>
            <text:p text:style-name="P3"><text:span text:style-name="T19">Le culte du Sacré Cœur est-il un culte d'adoration ? </text:span></text:p>
          </draw:text-box>
        </draw:frame>
        <draw:frame draw:style-name="gr3" draw:text-style-name="P4" draw:layer="layout" svg:width="0.532cm" svg:height="0.615cm" svg:x="2.504cm" svg:y="6.16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09cm" svg:height="0.615cm" svg:x="2.504cm" svg:y="6.78cm">
          <draw:text-box>
            <text:p text:style-name="P3"><text:span text:style-name="T1">Oui, le culte du Sacré Cœur est un culte d'adoration, car ce Cœur est le </text:span></text:p>
          </draw:text-box>
        </draw:frame>
        <draw:frame draw:style-name="gr3" draw:text-style-name="P4" draw:layer="layout" svg:width="7.434cm" svg:height="0.615cm" svg:x="2.504cm" svg:y="7.39cm">
          <draw:text-box>
            <text:p text:style-name="P3"><text:span text:style-name="T1">Cœur du Fils de Dieu fait homme. </text:span></text:p>
          </draw:text-box>
        </draw:frame>
        <draw:frame draw:style-name="gr22" draw:text-style-name="P15" draw:layer="layout" svg:width="0.317cm" svg:height="0.365cm" svg:x="3.012cm" svg:y="8.065cm">
          <draw:text-box>
            <text:p text:style-name="P3"><text:span text:style-name="T67"><text:s/></text:span></text:p>
          </draw:text-box>
        </draw:frame>
        <draw:frame draw:style-name="gr5" draw:text-style-name="P6" draw:layer="layout" svg:width="0.418cm" svg:height="0.484cm" svg:x="2.504cm" svg:y="8.52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0.935cm" svg:height="0.615cm" svg:x="2.846cm" svg:y="8.418cm">
          <draw:text-box>
            <text:p text:style-name="P3"><text:span text:style-name="T1">253.</text:span></text:p>
          </draw:text-box>
        </draw:frame>
        <draw:frame draw:style-name="gr18" draw:text-style-name="P13" draw:layer="layout" svg:width="0.329cm" svg:height="0.378cm" svg:x="3.787cm" svg:y="8.59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8.622cm" svg:height="0.615cm" svg:x="3.876cm" svg:y="8.418cm">
          <draw:text-box>
            <text:p text:style-name="P3"><text:span text:style-name="T19">Quel culte devons-nous rendre à Dieu ? </text:span></text:p>
          </draw:text-box>
        </draw:frame>
        <draw:frame draw:style-name="gr3" draw:text-style-name="P4" draw:layer="layout" svg:width="0.532cm" svg:height="0.615cm" svg:x="2.504cm" svg:y="9.02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39cm" svg:height="0.615cm" svg:x="2.504cm" svg:y="9.638cm">
          <draw:text-box>
            <text:p text:style-name="P3"><text:span text:style-name="T1">Nous devons rendre à Dieu un culte intérieur, un culte extérieur et un culte </text:span></text:p>
          </draw:text-box>
        </draw:frame>
        <draw:frame draw:style-name="gr3" draw:text-style-name="P4" draw:layer="layout" svg:width="1.601cm" svg:height="0.615cm" svg:x="2.504cm" svg:y="10.248cm">
          <draw:text-box>
            <text:p text:style-name="P3"><text:span text:style-name="T1">public. </text:span></text:p>
          </draw:text-box>
        </draw:frame>
        <draw:frame draw:style-name="gr3" draw:text-style-name="P4" draw:layer="layout" svg:width="0.532cm" svg:height="0.615cm" svg:x="2.504cm" svg:y="10.85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557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0.935cm" svg:height="0.615cm" svg:x="2.846cm" svg:y="11.455cm">
          <draw:text-box>
            <text:p text:style-name="P3"><text:span text:style-name="T1">254.</text:span></text:p>
          </draw:text-box>
        </draw:frame>
        <draw:frame draw:style-name="gr18" draw:text-style-name="P13" draw:layer="layout" svg:width="0.329cm" svg:height="0.378cm" svg:x="3.787cm" svg:y="11.63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7.073cm" svg:height="0.615cm" svg:x="3.876cm" svg:y="11.455cm">
          <draw:text-box>
            <text:p text:style-name="P3"><text:span text:style-name="T19">Qu'appelle-t-on culte intérieur ? </text:span></text:p>
          </draw:text-box>
        </draw:frame>
        <draw:frame draw:style-name="gr3" draw:text-style-name="P4" draw:layer="layout" svg:width="0.532cm" svg:height="0.615cm" svg:x="2.504cm" svg:y="12.06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72cm" svg:height="0.615cm" svg:x="2.504cm" svg:y="12.674cm">
          <draw:text-box>
            <text:p text:style-name="P3"><text:span text:style-name="T1">On appelle culte extérieur celui que nous rendons à Dieu dans notre âme. </text:span></text:p>
          </draw:text-box>
        </draw:frame>
        <draw:frame draw:style-name="gr3" draw:text-style-name="P4" draw:layer="layout" svg:width="0.532cm" svg:height="0.615cm" svg:x="3.012cm" svg:y="13.19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882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0.935cm" svg:height="0.615cm" svg:x="2.846cm" svg:y="13.78cm">
          <draw:text-box>
            <text:p text:style-name="P3"><text:span text:style-name="T1">255.</text:span></text:p>
          </draw:text-box>
        </draw:frame>
        <draw:frame draw:style-name="gr18" draw:text-style-name="P13" draw:layer="layout" svg:width="0.329cm" svg:height="0.378cm" svg:x="3.787cm" svg:y="13.96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6.998cm" svg:height="0.615cm" svg:x="3.876cm" svg:y="13.78cm">
          <draw:text-box>
            <text:p text:style-name="P3"><text:span text:style-name="T19">Qu'appelle-t-on culte extérieur ?</text:span></text:p>
          </draw:text-box>
        </draw:frame>
        <draw:frame draw:style-name="gr18" draw:text-style-name="P13" draw:layer="layout" svg:width="0.329cm" svg:height="0.378cm" svg:x="10.827cm" svg:y="13.961cm">
          <draw:text-box>
            <text:p text:style-name="P3"><text:span text:style-name="T45"><text:s/></text:span></text:p>
          </draw:text-box>
        </draw:frame>
        <draw:frame draw:style-name="gr18" draw:text-style-name="P13" draw:layer="layout" svg:width="0.329cm" svg:height="0.378cm" svg:x="1.233cm" svg:y="14.545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4.994cm" svg:height="0.615cm" svg:x="2.504cm" svg:y="14.924cm">
          <draw:text-box>
            <text:p text:style-name="P3"><text:span text:style-name="T1">On appelle culte intérieur celui que nous rendons à Dieu par des actes </text:span></text:p>
          </draw:text-box>
        </draw:frame>
        <draw:frame draw:style-name="gr3" draw:text-style-name="P4" draw:layer="layout" svg:width="13.574cm" svg:height="0.615cm" svg:x="2.504cm" svg:y="15.521cm">
          <draw:text-box>
            <text:p text:style-name="P3"><text:span text:style-name="T1">auxquels notre corps prend part, tels que le signe de la croix, la </text:span></text:p>
          </draw:text-box>
        </draw:frame>
        <draw:frame draw:style-name="gr3" draw:text-style-name="P4" draw:layer="layout" svg:width="6.099cm" svg:height="0.615cm" svg:x="2.504cm" svg:y="16.13cm">
          <draw:text-box>
            <text:p text:style-name="P3"><text:span text:style-name="T1">génuflexion, la prière vocale</text:span></text:p>
          </draw:text-box>
        </draw:frame>
        <draw:frame draw:style-name="gr18" draw:text-style-name="P13" draw:layer="layout" svg:width="0.329cm" svg:height="0.378cm" svg:x="8.565cm" svg:y="16.311cm">
          <draw:text-box>
            <text:p text:style-name="P3"><text:span text:style-name="T17">. </text:span></text:p>
          </draw:text-box>
        </draw:frame>
        <draw:frame draw:style-name="gr18" draw:text-style-name="P13" draw:layer="layout" svg:width="0.329cm" svg:height="0.378cm" svg:x="3.012cm" svg:y="16.743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7.224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0.802cm" svg:height="0.615cm" svg:x="2.846cm" svg:y="17.122cm">
          <draw:text-box>
            <text:p text:style-name="P3"><text:span text:style-name="T1">256</text:span></text:p>
          </draw:text-box>
        </draw:frame>
        <draw:frame draw:style-name="gr18" draw:text-style-name="P13" draw:layer="layout" svg:width="0.329cm" svg:height="0.378cm" svg:x="3.647cm" svg:y="17.303cm">
          <draw:text-box>
            <text:p text:style-name="P3"><text:span text:style-name="T45">. </text:span></text:p>
          </draw:text-box>
        </draw:frame>
        <draw:frame draw:style-name="gr3" draw:text-style-name="P4" draw:layer="layout" svg:width="6.54cm" svg:height="0.615cm" svg:x="3.825cm" svg:y="17.122cm">
          <draw:text-box>
            <text:p text:style-name="P3"><text:span text:style-name="T19">Qu'appelle-t-on culte public ? </text:span></text:p>
          </draw:text-box>
        </draw:frame>
        <draw:frame draw:style-name="gr18" draw:text-style-name="P13" draw:layer="layout" svg:width="0.329cm" svg:height="0.378cm" svg:x="2.504cm" svg:y="17.72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6.21cm" svg:height="0.615cm" svg:x="2.504cm" svg:y="18.113cm">
          <draw:text-box>
            <text:p text:style-name="P3"><text:span text:style-name="T1">On appelle culte public les actes religieux qui sont faits au nom de l’Église. </text:span></text:p>
          </draw:text-box>
        </draw:frame>
        <draw:frame draw:style-name="gr18" draw:text-style-name="P13" draw:layer="layout" svg:width="0.329cm" svg:height="0.378cm" svg:x="3.012cm" svg:y="18.776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9.257cm">
          <draw:text-box>
            <text:p text:style-name="P3"><text:span text:style-name="T3">5 </text:span></text:p>
          </draw:text-box>
        </draw:frame>
        <draw:frame draw:style-name="gr3" draw:text-style-name="P4" draw:layer="layout" svg:width="0.935cm" svg:height="0.615cm" svg:x="2.821cm" svg:y="19.155cm">
          <draw:text-box>
            <text:p text:style-name="P3"><text:span text:style-name="T1">257.</text:span></text:p>
          </draw:text-box>
        </draw:frame>
        <draw:frame draw:style-name="gr18" draw:text-style-name="P13" draw:layer="layout" svg:width="0.329cm" svg:height="0.378cm" svg:x="3.749cm" svg:y="19.33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1.182cm" svg:height="0.615cm" svg:x="3.838cm" svg:y="19.155cm">
          <draw:text-box>
            <text:p text:style-name="P3"><text:span text:style-name="T19">Quel est l'acte principat et le centre du culte divin ? </text:span></text:p>
          </draw:text-box>
        </draw:frame>
        <draw:frame draw:style-name="gr3" draw:text-style-name="P4" draw:layer="layout" svg:width="0.532cm" svg:height="0.615cm" svg:x="2.504cm" svg:y="19.76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41cm" svg:height="0.615cm" svg:x="2.504cm" svg:y="20.374cm">
          <draw:text-box>
            <text:p text:style-name="P3"><text:span text:style-name="T1">L'acte principal et le centre du culte divin est le sacrifice de la Messe. </text:span></text:p>
          </draw:text-box>
        </draw:frame>
        <draw:frame draw:style-name="gr18" draw:text-style-name="P13" draw:layer="layout" svg:width="0.329cm" svg:height="0.378cm" svg:x="3.012cm" svg:y="21.051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1.531cm">
          <draw:text-box>
            <text:p text:style-name="P3"><text:span text:style-name="T3">4 </text:span></text:p>
          </draw:text-box>
        </draw:frame>
        <draw:frame draw:style-name="gr3" draw:text-style-name="P4" draw:layer="layout" svg:width="12.786cm" svg:height="0.615cm" svg:x="2.821cm" svg:y="21.429cm">
          <draw:text-box>
            <text:p text:style-name="P3"><text:span text:style-name="T1">258.</text:span><text:span text:style-name="T19"> Que nous défend le premier commandement de Dieu ? </text:span></text:p>
          </draw:text-box>
        </draw:frame>
        <draw:frame draw:style-name="gr18" draw:text-style-name="P13" draw:layer="layout" svg:width="0.329cm" svg:height="0.378cm" svg:x="2.504cm" svg:y="22.02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6.12cm" svg:height="0.615cm" svg:x="2.504cm" svg:y="22.419cm">
          <draw:text-box>
            <text:p text:style-name="P3"><text:span text:style-name="T1">Le premier commandement de Dieu nous défend tous les péchés contraires </text:span></text:p>
          </draw:text-box>
        </draw:frame>
        <draw:frame draw:style-name="gr3" draw:text-style-name="P4" draw:layer="layout" svg:width="14.238cm" svg:height="0.615cm" svg:x="2.504cm" svg:y="23.03cm">
          <draw:text-box>
            <text:p text:style-name="P3"><text:span text:style-name="T1">à la foi, à l'espérance et à l'amour de Dieu ; il défend spécialement </text:span></text:p>
          </draw:text-box>
        </draw:frame>
        <draw:frame draw:style-name="gr3" draw:text-style-name="P4" draw:layer="layout" svg:width="11.117cm" svg:height="0.615cm" svg:x="2.504cm" svg:y="23.64cm">
          <draw:text-box>
            <text:p text:style-name="P3"><text:span text:style-name="T1">l'idolâtrie, l'irréligion, le sacrilège et la superstition. </text:span></text:p>
          </draw:text-box>
        </draw:frame>
        <draw:frame draw:style-name="gr3" draw:text-style-name="P4" draw:layer="layout" svg:width="0.532cm" svg:height="0.615cm" svg:x="3.012cm" svg:y="24.23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4.935cm">
          <draw:text-box>
            <text:p text:style-name="P3"><text:span text:style-name="T3">6</text:span></text:p>
          </draw:text-box>
        </draw:frame>
        <draw:frame draw:style-name="gr22" draw:text-style-name="P15" draw:layer="layout" svg:width="0.317cm" svg:height="0.365cm" svg:x="2.719cm" svg:y="25.026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0.935cm" svg:height="0.615cm" svg:x="2.796cm" svg:y="24.833cm">
          <draw:text-box>
            <text:p text:style-name="P3"><text:span text:style-name="T1">259.</text:span></text:p>
          </draw:text-box>
        </draw:frame>
        <draw:frame draw:style-name="gr22" draw:text-style-name="P15" draw:layer="layout" svg:width="0.317cm" svg:height="0.365cm" svg:x="3.736cm" svg:y="25.026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7.709cm" svg:height="0.615cm" svg:x="3.812cm" svg:y="24.833cm">
          <draw:text-box>
            <text:p text:style-name="P3"><text:span text:style-name="T19">Comment pèche-t-on contre la foi ? </text:span></text:p>
          </draw:text-box>
        </draw:frame>
        <draw:frame draw:style-name="gr22" draw:text-style-name="P15" draw:layer="layout" svg:width="0.317cm" svg:height="0.365cm" svg:x="2.504cm" svg:y="25.446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5.29cm" svg:height="0.615cm" svg:x="2.504cm" svg:y="25.812cm">
          <draw:text-box>
            <text:p text:style-name="P3"><text:span text:style-name="T1">On pèche contre la foi surtout par l'incrédulité. par l'hérésie, en doutant </text:span></text:p>
          </draw:text-box>
        </draw:frame>
        <draw:frame draw:style-name="gr3" draw:text-style-name="P4" draw:layer="layout" svg:width="14.01cm" svg:height="0.615cm" svg:x="2.504cm" svg:y="26.422cm">
          <draw:text-box>
            <text:p text:style-name="P3"><text:span text:style-name="T1">volontairement de la foi, ou en s'exposant au danger de la perdre. </text:span></text:p>
          </draw:text-box>
        </draw:frame>
      </draw:page>
      <draw:page draw:name="page60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6 </text:span></text:p>
          </draw:text-box>
        </draw:frame>
        <draw:frame draw:style-name="gr3" draw:text-style-name="P4" draw:layer="layout" svg:width="9.954cm" svg:height="0.615cm" svg:x="2.821cm" svg:y="2.523cm">
          <draw:text-box>
            <text:p text:style-name="P3"><text:span text:style-name="T1">260.</text:span><text:span text:style-name="T19">Comment pèche-t-on contre l'espérance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329cm" svg:height="0.615cm" svg:x="2.504cm" svg:y="3.743cm">
          <draw:text-box>
            <text:p text:style-name="P3"><text:span text:style-name="T1">On pêche contre l'espérance par désespoir et par présomption. </text:span></text:p>
          </draw:text-box>
        </draw:frame>
        <draw:frame draw:style-name="gr24" draw:text-style-name="P17" draw:layer="layout" svg:width="0.355cm" svg:height="0.412cm" svg:x="2.631cm" svg:y="4.308cm">
          <draw:text-box>
            <text:p text:style-name="P3"><text:span text:style-name="T41"><text:s/></text:span></text:p>
          </draw:text-box>
        </draw:frame>
        <draw:frame draw:style-name="gr5" draw:text-style-name="P6" draw:layer="layout" svg:width="0.418cm" svg:height="0.484cm" svg:x="2.631cm" svg:y="4.811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846cm" svg:y="4.709cm">
          <draw:text-box>
            <text:p text:style-name="P3"><text:span text:style-name="T1"><text:s/></text:span><text:span text:style-name="T1">261.</text:span></text:p>
          </draw:text-box>
        </draw:frame>
        <draw:frame draw:style-name="gr24" draw:text-style-name="P17" draw:layer="layout" svg:width="0.355cm" svg:height="0.412cm" svg:x="3.927cm" svg:y="4.867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0.029cm" svg:height="0.615cm" svg:x="4.016cm" svg:y="4.709cm">
          <draw:text-box>
            <text:p text:style-name="P3"><text:span text:style-name="T1">Comment pèche-t-on contre l'amour de Dieu ? </text:span></text:p>
          </draw:text-box>
        </draw:frame>
        <draw:frame draw:style-name="gr24" draw:text-style-name="P17" draw:layer="layout" svg:width="0.355cm" svg:height="0.412cm" svg:x="13.991cm" svg:y="4.867cm">
          <draw:text-box>
            <text:p text:style-name="P3"><text:span text:style-name="T41"><text:s text:c="2"/></text:span></text:p>
          </draw:text-box>
        </draw:frame>
        <draw:frame draw:style-name="gr3" draw:text-style-name="P4" draw:layer="layout" svg:width="0.532cm" svg:height="0.615cm" svg:x="2.504cm" svg:y="5.31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405cm" svg:height="0.615cm" svg:x="2.504cm" svg:y="5.928cm">
          <draw:text-box>
            <text:p text:style-name="P3"><text:span text:style-name="T1">On pèche contre l'amour de Dieu par indifférence, par ingratitude et par </text:span></text:p>
          </draw:text-box>
        </draw:frame>
        <draw:frame draw:style-name="gr3" draw:text-style-name="P4" draw:layer="layout" svg:width="4.116cm" svg:height="0.615cm" svg:x="2.504cm" svg:y="6.538cm">
          <draw:text-box>
            <text:p text:style-name="P3"><text:span text:style-name="T1">haine envers Dieu. </text:span></text:p>
          </draw:text-box>
        </draw:frame>
        <draw:frame draw:style-name="gr24" draw:text-style-name="P17" draw:layer="layout" svg:width="0.355cm" svg:height="0.412cm" svg:x="2.631cm" svg:y="7.142cm">
          <draw:text-box>
            <text:p text:style-name="P3"><text:span text:style-name="T41"><text:s/></text:span></text:p>
          </draw:text-box>
        </draw:frame>
        <draw:frame draw:style-name="gr5" draw:text-style-name="P6" draw:layer="layout" svg:width="0.418cm" svg:height="0.484cm" svg:x="2.504cm" svg:y="7.657cm">
          <draw:text-box>
            <text:p text:style-name="P3"><text:span text:style-name="T3">6</text:span></text:p>
          </draw:text-box>
        </draw:frame>
        <draw:frame draw:style-name="gr3" draw:text-style-name="P4" draw:layer="layout" svg:width="7.489cm" svg:height="0.615cm" svg:x="2.719cm" svg:y="7.555cm">
          <draw:text-box>
            <text:p text:style-name="P3"><text:span text:style-name="T1"><text:s/></text:span><text:span text:style-name="T1">262.</text:span><text:span text:style-name="T19"> En quoi consiste l'idolâtrie ? </text:span></text:p>
          </draw:text-box>
        </draw:frame>
        <draw:frame draw:style-name="gr24" draw:text-style-name="P17" draw:layer="layout" svg:width="0.355cm" svg:height="0.412cm" svg:x="2.631cm" svg:y="8.158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6.111cm" svg:height="0.615cm" svg:x="2.504cm" svg:y="8.571cm">
          <draw:text-box>
            <text:p text:style-name="P3"><text:span text:style-name="T1">L'idolâtrie consiste à adorer une divinité imaginaire ou une créature au lieu </text:span></text:p>
          </draw:text-box>
        </draw:frame>
        <draw:frame draw:style-name="gr3" draw:text-style-name="P4" draw:layer="layout" svg:width="2.74cm" svg:height="0.615cm" svg:x="2.504cm" svg:y="9.181cm">
          <draw:text-box>
            <text:p text:style-name="P3"><text:span text:style-name="T1">du Créateur. </text:span></text:p>
          </draw:text-box>
        </draw:frame>
        <draw:frame draw:style-name="gr18" draw:text-style-name="P13" draw:layer="layout" svg:width="0.329cm" svg:height="0.378cm" svg:x="2.504cm" svg:y="9.781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0.248cm">
          <draw:text-box>
            <text:p text:style-name="P3"><text:span text:style-name="T3">6</text:span></text:p>
          </draw:text-box>
        </draw:frame>
        <draw:frame draw:style-name="gr3" draw:text-style-name="P4" draw:layer="layout" svg:width="7.696cm" svg:height="0.615cm" svg:x="2.719cm" svg:y="10.146cm">
          <draw:text-box>
            <text:p text:style-name="P3"><text:span text:style-name="T1"><text:s/></text:span><text:span text:style-name="T1">263.</text:span><text:span text:style-name="T19"> En quoi consiste l'irréligion ? </text:span></text:p>
          </draw:text-box>
        </draw:frame>
        <draw:frame draw:style-name="gr3" draw:text-style-name="P4" draw:layer="layout" svg:width="0.532cm" svg:height="0.615cm" svg:x="2.504cm" svg:y="10.75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736cm" svg:height="0.615cm" svg:x="2.504cm" svg:y="11.366cm">
          <draw:text-box>
            <text:p text:style-name="P3"><text:span text:style-name="T1">L'irréligion consiste à combattre la religion ou à négliger ses devoirs </text:span></text:p>
          </draw:text-box>
        </draw:frame>
        <draw:frame draw:style-name="gr3" draw:text-style-name="P4" draw:layer="layout" svg:width="2.163cm" svg:height="0.615cm" svg:x="2.504cm" svg:y="11.976cm">
          <draw:text-box>
            <text:p text:style-name="P3"><text:span text:style-name="T1">religieux. </text:span></text:p>
          </draw:text-box>
        </draw:frame>
        <draw:frame draw:style-name="gr7" draw:text-style-name="P8" draw:layer="layout" svg:width="0.405cm" svg:height="0.467cm" svg:x="2.504cm" svg:y="12.584cm">
          <draw:text-box>
            <text:p text:style-name="P3"><text:span text:style-name="T69"><text:s/></text:span></text:p>
          </draw:text-box>
        </draw:frame>
        <draw:frame draw:style-name="gr5" draw:text-style-name="P6" draw:layer="layout" svg:width="0.418cm" svg:height="0.484cm" svg:x="2.504cm" svg:y="13.158cm">
          <draw:text-box>
            <text:p text:style-name="P3"><text:span text:style-name="T3">5 </text:span></text:p>
          </draw:text-box>
        </draw:frame>
        <draw:frame draw:style-name="gr3" draw:text-style-name="P4" draw:layer="layout" svg:width="7.729cm" svg:height="0.615cm" svg:x="2.821cm" svg:y="13.056cm">
          <draw:text-box>
            <text:p text:style-name="P3"><text:span text:style-name="T1">264.</text:span><text:span text:style-name="T19"> En quoi consiste le sacrilège ? </text:span></text:p>
          </draw:text-box>
        </draw:frame>
        <draw:frame draw:style-name="gr3" draw:text-style-name="P4" draw:layer="layout" svg:width="0.532cm" svg:height="0.615cm" svg:x="2.504cm" svg:y="13.65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71cm" svg:height="0.615cm" svg:x="2.504cm" svg:y="14.263cm">
          <draw:text-box>
            <text:p text:style-name="P3"><text:span text:style-name="T1">Le sacrilège consiste à profaner ou à traiter indignement les personnes, les </text:span></text:p>
          </draw:text-box>
        </draw:frame>
        <draw:frame draw:style-name="gr3" draw:text-style-name="P4" draw:layer="layout" svg:width="15.913cm" svg:height="0.615cm" svg:x="2.504cm" svg:y="14.784cm">
          <draw:text-box>
            <text:p text:style-name="P3"><text:span text:style-name="T1">choses ou les lieux consacrés à Dieu, comme les sacrements, les églises et </text:span></text:p>
          </draw:text-box>
        </draw:frame>
        <draw:frame draw:style-name="gr3" draw:text-style-name="P4" draw:layer="layout" svg:width="2.444cm" svg:height="0.615cm" svg:x="2.504cm" svg:y="15.318cm">
          <draw:text-box>
            <text:p text:style-name="P3"><text:span text:style-name="T1">les prêtres. </text:span></text:p>
          </draw:text-box>
        </draw:frame>
        <draw:frame draw:style-name="gr3" draw:text-style-name="P4" draw:layer="layout" svg:width="0.532cm" svg:height="0.615cm" svg:x="2.504cm" svg:y="15.914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6.6cm">
          <draw:text-box>
            <text:p text:style-name="P3"><text:span text:style-name="T3">• </text:span></text:p>
          </draw:text-box>
        </draw:frame>
        <draw:frame draw:style-name="gr3" draw:text-style-name="P4" draw:layer="layout" svg:width="8.456cm" svg:height="0.615cm" svg:x="2.745cm" svg:y="16.499cm">
          <draw:text-box>
            <text:p text:style-name="P3"><text:span text:style-name="T1">265.</text:span><text:span text:style-name="T19"> En quoi consiste la superstition ? <text:s/></text:span></text:p>
          </draw:text-box>
        </draw:frame>
        <draw:frame draw:style-name="gr3" draw:text-style-name="P4" draw:layer="layout" svg:width="0.532cm" svg:height="0.615cm" svg:x="2.504cm" svg:y="17.10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56cm" svg:height="0.615cm" svg:x="2.504cm" svg:y="17.719cm">
          <draw:text-box>
            <text:p text:style-name="P3"><text:span text:style-name="T1">La superstition consiste à attribuer à certains objets, signes ou mots, des </text:span></text:p>
          </draw:text-box>
        </draw:frame>
        <draw:frame draw:style-name="gr3" draw:text-style-name="P4" draw:layer="layout" svg:width="15.348cm" svg:height="0.615cm" svg:x="2.504cm" svg:y="18.329cm">
          <draw:text-box>
            <text:p text:style-name="P3"><text:span text:style-name="T1">effets qu'ils ne peuvent avoir, ni par les forces de la nature, ni par l'insti-</text:span></text:p>
          </draw:text-box>
        </draw:frame>
        <draw:frame draw:style-name="gr3" draw:text-style-name="P4" draw:layer="layout" svg:width="13.138cm" svg:height="0.615cm" svg:x="2.504cm" svg:y="18.939cm">
          <draw:text-box>
            <text:p text:style-name="P3"><text:span text:style-name="T1">tution divine, ni par la consécration ou les prières de l'Église. </text:span></text:p>
          </draw:text-box>
        </draw:frame>
        <draw:frame draw:style-name="gr3" draw:text-style-name="P4" draw:layer="layout" svg:width="0.532cm" svg:height="0.615cm" svg:x="2.504cm" svg:y="19.52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08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62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18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74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29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85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41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9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51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07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3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193cm">
          <draw:text-box>
            <text:p text:style-name="P3"><text:span text:style-name="T1"><text:s/></text:span></text:p>
          </draw:text-box>
        </draw:frame>
        <draw:frame draw:style-name="gr18" draw:text-style-name="P13" draw:layer="layout" svg:width="0.329cm" svg:height="0.378cm" svg:x="2.504cm" svg:y="26.768cm">
          <draw:text-box>
            <text:p text:style-name="P3"><text:span text:style-name="T17"><text:s/></text:span></text:p>
          </draw:text-box>
        </draw:frame>
      </draw:page>
      <draw:page draw:name="page61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6.243cm" svg:height="0.645cm" svg:x="7.434cm" svg:y="2.525cm">
          <draw:text-box>
            <text:p text:style-name="P3"><text:span text:style-name="T10">DIX-NEUVIÈME LEÇON </text:span></text:p>
          </draw:text-box>
        </draw:frame>
        <draw:frame draw:style-name="gr11" draw:text-style-name="P9" draw:layer="layout" svg:width="9.721cm" svg:height="0.645cm" svg:x="5.68cm" svg:y="3.593cm">
          <draw:text-box>
            <text:p text:style-name="P3"><text:span text:style-name="T11">I. Le deuxième commandement de Dieu. </text:span></text:p>
          </draw:text-box>
        </draw:frame>
        <draw:frame draw:style-name="gr11" draw:text-style-name="P9" draw:layer="layout" svg:width="0.558cm" svg:height="0.645cm" svg:x="10.522cm" svg:y="4.241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15.004cm" svg:height="0.615cm" svg:x="2.504cm" svg:y="4.887cm">
          <draw:text-box>
            <text:p text:style-name="P3"><text:span text:style-name="T6">Son saint Nom tu respecteras, Fuyant blasphème et faux serment. </text:span></text:p>
          </draw:text-box>
        </draw:frame>
        <draw:frame draw:style-name="gr3" draw:text-style-name="P4" draw:layer="layout" svg:width="0.532cm" svg:height="0.615cm" svg:x="2.504cm" svg:y="5.496cm">
          <draw:text-box>
            <text:p text:style-name="P3"><text:span text:style-name="T6"><text:s/></text:span></text:p>
          </draw:text-box>
        </draw:frame>
        <draw:frame draw:style-name="gr32" draw:text-style-name="P19" draw:layer="layout" svg:width="0.24cm" svg:height="0.281cm" svg:x="2.504cm" svg:y="6.099cm">
          <draw:text-box>
            <text:p text:style-name="P3"><text:span text:style-name="T70"><text:s/></text:span></text:p>
          </draw:text-box>
        </draw:frame>
        <draw:frame draw:style-name="gr5" draw:text-style-name="P6" draw:layer="layout" svg:width="0.418cm" svg:height="0.484cm" svg:x="2.504cm" svg:y="6.5cm">
          <draw:text-box>
            <text:p text:style-name="P3"><text:span text:style-name="T3">3</text:span></text:p>
          </draw:text-box>
        </draw:frame>
        <draw:frame draw:style-name="gr3" draw:text-style-name="P4" draw:layer="layout" svg:width="13.6cm" svg:height="0.615cm" svg:x="2.719cm" svg:y="6.398cm">
          <draw:text-box>
            <text:p text:style-name="P3"><text:span text:style-name="T1"><text:s/></text:span><text:span text:style-name="T1">266.</text:span><text:span text:style-name="T19"> Que nous ordonne le deuxième commandement de Dieu ? </text:span></text:p>
          </draw:text-box>
        </draw:frame>
        <draw:frame draw:style-name="gr3" draw:text-style-name="P4" draw:layer="layout" svg:width="0.532cm" svg:height="0.615cm" svg:x="2.504cm" svg:y="6.99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616cm" svg:height="0.615cm" svg:x="2.504cm" svg:y="7.605cm">
          <draw:text-box>
            <text:p text:style-name="P3"><text:span text:style-name="T1">Le deuxième commandement de Dieu nous ordonne de respecter le saint </text:span></text:p>
          </draw:text-box>
        </draw:frame>
        <draw:frame draw:style-name="gr3" draw:text-style-name="P4" draw:layer="layout" svg:width="12.932cm" svg:height="0.615cm" svg:x="2.504cm" svg:y="8.215cm">
          <draw:text-box>
            <text:p text:style-name="P3"><text:span text:style-name="T1">Nom de Dieu, et d'accomplir les vœux que nous avons faits. </text:span></text:p>
          </draw:text-box>
        </draw:frame>
        <draw:frame draw:style-name="gr5" draw:text-style-name="P6" draw:layer="layout" svg:width="0.418cm" svg:height="0.484cm" svg:x="2.504cm" svg:y="8.927cm">
          <draw:text-box>
            <text:p text:style-name="P3"><text:span text:style-name="T3">4 </text:span></text:p>
          </draw:text-box>
        </draw:frame>
        <draw:frame draw:style-name="gr3" draw:text-style-name="P4" draw:layer="layout" svg:width="13.131cm" svg:height="0.615cm" svg:x="2.821cm" svg:y="8.825cm">
          <draw:text-box>
            <text:p text:style-name="P3"><text:span text:style-name="T1">267.</text:span><text:span text:style-name="T19"> Que nous défend le deuxième commandement de Dieu ? </text:span></text:p>
          </draw:text-box>
        </draw:frame>
        <draw:frame draw:style-name="gr3" draw:text-style-name="P4" draw:layer="layout" svg:width="0.532cm" svg:height="0.615cm" svg:x="2.504cm" svg:y="9.43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31cm" svg:height="0.615cm" svg:x="2.504cm" svg:y="10.045cm">
          <draw:text-box>
            <text:p text:style-name="P3"><text:span text:style-name="T1">Le deuxième commandement de Dieu nous défend tout manque de respect </text:span></text:p>
          </draw:text-box>
        </draw:frame>
        <draw:frame draw:style-name="gr3" draw:text-style-name="P4" draw:layer="layout" svg:width="16.253cm" svg:height="0.615cm" svg:x="2.504cm" svg:y="10.654cm">
          <draw:text-box>
            <text:p text:style-name="P3"><text:span text:style-name="T1">envers le saint Nom de Dieu, et en particulier le blasphème, la violation des </text:span></text:p>
          </draw:text-box>
        </draw:frame>
        <draw:frame draw:style-name="gr3" draw:text-style-name="P4" draw:layer="layout" svg:width="6.219cm" svg:height="0.615cm" svg:x="2.504cm" svg:y="11.264cm">
          <draw:text-box>
            <text:p text:style-name="P3"><text:span text:style-name="T1">vœux et le mauvais serment. </text:span></text:p>
          </draw:text-box>
        </draw:frame>
        <draw:frame draw:style-name="gr3" draw:text-style-name="P4" draw:layer="layout" svg:width="0.532cm" svg:height="0.615cm" svg:x="2.504cm" svg:y="11.874cm">
          <draw:text-box>
            <text:p text:style-name="P3"><text:span text:style-name="T39"><text:s/></text:span></text:p>
          </draw:text-box>
        </draw:frame>
        <draw:frame draw:style-name="gr5" draw:text-style-name="P6" draw:layer="layout" svg:width="0.418cm" svg:height="0.484cm" svg:x="2.504cm" svg:y="12.586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12.484cm">
          <draw:text-box>
            <text:p text:style-name="P3"><text:span text:style-name="T19"><text:s/></text:span><text:span text:style-name="T1">268.</text:span></text:p>
          </draw:text-box>
        </draw:frame>
        <draw:frame draw:style-name="gr18" draw:text-style-name="P13" draw:layer="layout" svg:width="0.329cm" svg:height="0.378cm" svg:x="3.787cm" svg:y="12.66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6.989cm" svg:height="0.615cm" svg:x="3.863cm" svg:y="12.484cm">
          <draw:text-box>
            <text:p text:style-name="P3"><text:span text:style-name="T19">En quoi consiste le blasphème ? </text:span></text:p>
          </draw:text-box>
        </draw:frame>
        <draw:frame draw:style-name="gr24" draw:text-style-name="P17" draw:layer="layout" svg:width="0.355cm" svg:height="0.412cm" svg:x="2.504cm" svg:y="13.215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662cm" svg:height="0.615cm" svg:x="2.504cm" svg:y="13.628cm">
          <draw:text-box>
            <text:p text:style-name="P3"><text:span text:style-name="T1">Le blasphème consiste à dire du mal de Dieu, de ses saints ou des choses </text:span></text:p>
          </draw:text-box>
        </draw:frame>
        <draw:frame draw:style-name="gr3" draw:text-style-name="P4" draw:layer="layout" svg:width="15.564cm" svg:height="0.615cm" svg:x="2.504cm" svg:y="14.225cm">
          <draw:text-box>
            <text:p text:style-name="P3"><text:span text:style-name="T1">sacrées, par exemple en disant ou en écrivant que Dieu n'est pas juste ou </text:span></text:p>
          </draw:text-box>
        </draw:frame>
        <draw:frame draw:style-name="gr3" draw:text-style-name="P4" draw:layer="layout" svg:width="16.269cm" svg:height="0.615cm" svg:x="2.504cm" svg:y="14.835cm">
          <draw:text-box>
            <text:p text:style-name="P3"><text:span text:style-name="T1">n'est pas miséricordieux, qu'il ne se soucie pas du monde, que la religion ou </text:span></text:p>
          </draw:text-box>
        </draw:frame>
        <draw:frame draw:style-name="gr3" draw:text-style-name="P4" draw:layer="layout" svg:width="12.056cm" svg:height="0.615cm" svg:x="2.504cm" svg:y="15.445cm">
          <draw:text-box>
            <text:p text:style-name="P3"><text:span text:style-name="T1">l'Église est la cause de tout le mal qui arrive sur la terre. </text:span></text:p>
          </draw:text-box>
        </draw:frame>
        <draw:frame draw:style-name="gr18" draw:text-style-name="P13" draw:layer="layout" svg:width="0.329cm" svg:height="0.378cm" svg:x="2.504cm" svg:y="16.045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6.55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16.448cm">
          <draw:text-box>
            <text:p text:style-name="P3"><text:span text:style-name="T19"><text:s/></text:span><text:span text:style-name="T1">269.</text:span></text:p>
          </draw:text-box>
        </draw:frame>
        <draw:frame draw:style-name="gr18" draw:text-style-name="P13" draw:layer="layout" svg:width="0.329cm" svg:height="0.378cm" svg:x="3.787cm" svg:y="16.62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4.848cm" svg:height="0.615cm" svg:x="3.876cm" svg:y="16.448cm">
          <draw:text-box>
            <text:p text:style-name="P3"><text:span text:style-name="T19">Qu'est-ce qu'un vœu ? </text:span></text:p>
          </draw:text-box>
        </draw:frame>
        <draw:frame draw:style-name="gr3" draw:text-style-name="P4" draw:layer="layout" svg:width="0.532cm" svg:height="0.615cm" svg:x="2.504cm" svg:y="17.04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46cm" svg:height="0.615cm" svg:x="2.504cm" svg:y="17.655cm">
          <draw:text-box>
            <text:p text:style-name="P3"><text:span text:style-name="T1">Un vœu est une promesse faite à Dieu, d'une œuvre bonne, avec l'intention </text:span></text:p>
          </draw:text-box>
        </draw:frame>
        <draw:frame draw:style-name="gr3" draw:text-style-name="P4" draw:layer="layout" svg:width="7.099cm" svg:height="0.615cm" svg:x="2.504cm" svg:y="18.265cm">
          <draw:text-box>
            <text:p text:style-name="P3"><text:span text:style-name="T1">de s'obliger sous peine de péché. </text:span></text:p>
          </draw:text-box>
        </draw:frame>
        <draw:frame draw:style-name="gr3" draw:text-style-name="P4" draw:layer="layout" svg:width="0.532cm" svg:height="0.615cm" svg:x="2.504cm" svg:y="18.87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587cm">
          <draw:text-box>
            <text:p text:style-name="P3"><text:span text:style-name="T3">6 </text:span></text:p>
          </draw:text-box>
        </draw:frame>
        <draw:frame draw:style-name="gr3" draw:text-style-name="P4" draw:layer="layout" svg:width="0.935cm" svg:height="0.615cm" svg:x="2.821cm" svg:y="19.485cm">
          <draw:text-box>
            <text:p text:style-name="P3"><text:span text:style-name="T1">270.</text:span></text:p>
          </draw:text-box>
        </draw:frame>
        <draw:frame draw:style-name="gr18" draw:text-style-name="P13" draw:layer="layout" svg:width="0.329cm" svg:height="0.378cm" svg:x="3.749cm" svg:y="19.66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024cm" svg:height="0.615cm" svg:x="3.838cm" svg:y="19.485cm">
          <draw:text-box>
            <text:p text:style-name="P3"><text:span text:style-name="T19">Commet-on un péché en manquant à un vœu ? </text:span></text:p>
          </draw:text-box>
        </draw:frame>
        <draw:frame draw:style-name="gr3" draw:text-style-name="P4" draw:layer="layout" svg:width="0.532cm" svg:height="0.615cm" svg:x="2.504cm" svg:y="20.09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543cm" svg:height="0.615cm" svg:x="2.504cm" svg:y="20.704cm">
          <draw:text-box>
            <text:p text:style-name="P3"><text:span text:style-name="T1">En manquant à un vœu on commet un péché ; et même un péché mortel, </text:span></text:p>
          </draw:text-box>
        </draw:frame>
        <draw:frame draw:style-name="gr3" draw:text-style-name="P4" draw:layer="layout" svg:width="15.328cm" svg:height="0.615cm" svg:x="2.504cm" svg:y="21.314cm">
          <draw:text-box>
            <text:p text:style-name="P3"><text:span text:style-name="T1">quand on s'est engagé di faire une chose importante sous peine de faute </text:span></text:p>
          </draw:text-box>
        </draw:frame>
        <draw:frame draw:style-name="gr3" draw:text-style-name="P4" draw:layer="layout" svg:width="15.764cm" svg:height="0.615cm" svg:x="2.504cm" svg:y="21.924cm">
          <draw:text-box>
            <text:p text:style-name="P3"><text:span text:style-name="T1">grave ; c'est pourquoi, avant de s'obliger par un vœu, il faut bien réfléchir </text:span></text:p>
          </draw:text-box>
        </draw:frame>
        <draw:frame draw:style-name="gr3" draw:text-style-name="P4" draw:layer="layout" svg:width="4.531cm" svg:height="0.615cm" svg:x="2.504cm" svg:y="22.534cm">
          <draw:text-box>
            <text:p text:style-name="P3"><text:span text:style-name="T1">et demander conseil. </text:span></text:p>
          </draw:text-box>
        </draw:frame>
        <draw:frame draw:style-name="gr24" draw:text-style-name="P17" draw:layer="layout" svg:width="0.355cm" svg:height="0.412cm" svg:x="2.504cm" svg:y="23.138cm">
          <draw:text-box>
            <text:p text:style-name="P3"><text:span text:style-name="T41"><text:s/></text:span></text:p>
          </draw:text-box>
        </draw:frame>
        <draw:frame draw:style-name="gr5" draw:text-style-name="P6" draw:layer="layout" svg:width="0.418cm" svg:height="0.484cm" svg:x="2.504cm" svg:y="23.653cm">
          <draw:text-box>
            <text:p text:style-name="P3"><text:span text:style-name="T3">6</text:span></text:p>
          </draw:text-box>
        </draw:frame>
        <draw:frame draw:style-name="gr24" draw:text-style-name="P17" draw:layer="layout" svg:width="0.355cm" svg:height="0.412cm" svg:x="2.745cm" svg:y="23.709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0.935cm" svg:height="0.615cm" svg:x="2.846cm" svg:y="23.551cm">
          <draw:text-box>
            <text:p text:style-name="P3"><text:span text:style-name="T1">271.</text:span></text:p>
          </draw:text-box>
        </draw:frame>
        <draw:frame draw:style-name="gr18" draw:text-style-name="P13" draw:layer="layout" svg:width="0.329cm" svg:height="0.378cm" svg:x="3.851cm" svg:y="23.732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8.099cm" svg:height="0.615cm" svg:x="3.965cm" svg:y="23.551cm">
          <draw:text-box>
            <text:p text:style-name="P3"><text:span text:style-name="T19">Qu'est-ce que jurer ou faire serment ?</text:span></text:p>
          </draw:text-box>
        </draw:frame>
        <draw:frame draw:style-name="gr24" draw:text-style-name="P17" draw:layer="layout" svg:width="0.355cm" svg:height="0.412cm" svg:x="12.035cm" svg:y="23.709cm">
          <draw:text-box>
            <text:p text:style-name="P3"><text:span text:style-name="T41"><text:s/></text:span></text:p>
          </draw:text-box>
        </draw:frame>
        <draw:frame draw:style-name="gr24" draw:text-style-name="P17" draw:layer="layout" svg:width="0.355cm" svg:height="0.412cm" svg:x="2.504cm" svg:y="24.268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798cm" svg:height="0.615cm" svg:x="2.504cm" svg:y="24.681cm">
          <draw:text-box>
            <text:p text:style-name="P3"><text:span text:style-name="T1">Jurer ou faire serment, c'est prendre Dieu à témoin de ce qu'on affirme ou </text:span></text:p>
          </draw:text-box>
        </draw:frame>
        <draw:frame draw:style-name="gr3" draw:text-style-name="P4" draw:layer="layout" svg:width="4.316cm" svg:height="0.615cm" svg:x="2.504cm" svg:y="25.291cm">
          <draw:text-box>
            <text:p text:style-name="P3"><text:span text:style-name="T1">de ce qu'on promet. </text:span></text:p>
          </draw:text-box>
        </draw:frame>
        <draw:frame draw:style-name="gr5" draw:text-style-name="P6" draw:layer="layout" svg:width="0.418cm" svg:height="0.484cm" svg:x="2.504cm" svg:y="26.003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0.935cm" svg:height="0.615cm" svg:x="2.846cm" svg:y="25.901cm">
          <draw:text-box>
            <text:p text:style-name="P3"><text:span text:style-name="T1">272.</text:span></text:p>
          </draw:text-box>
        </draw:frame>
        <draw:frame draw:style-name="gr18" draw:text-style-name="P13" draw:layer="layout" svg:width="0.329cm" svg:height="0.378cm" svg:x="3.787cm" svg:y="26.08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818cm" svg:height="0.615cm" svg:x="3.876cm" svg:y="25.901cm">
          <draw:text-box>
            <text:p text:style-name="P3"><text:span text:style-name="T19">Quand le serment est-il un acte qui honore Dieu ? </text:span></text:p>
          </draw:text-box>
        </draw:frame>
        <draw:frame draw:style-name="gr3" draw:text-style-name="P4" draw:layer="layout" svg:width="0.532cm" svg:height="0.615cm" svg:x="2.504cm" svg:y="26.511cm">
          <draw:text-box>
            <text:p text:style-name="P3"><text:span text:style-name="T19"><text:s/></text:span></text:p>
          </draw:text-box>
        </draw:frame>
      </draw:page>
      <draw:page draw:name="page62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395cm" svg:height="0.615cm" svg:x="2.504cm" svg:y="2.523cm">
          <draw:text-box>
            <text:p text:style-name="P3"><text:span text:style-name="T1">Le serment est un acte qui honore Dieu, quand il est fait pour une cause </text:span></text:p>
          </draw:text-box>
        </draw:frame>
        <draw:frame draw:style-name="gr3" draw:text-style-name="P4" draw:layer="layout" svg:width="3.11cm" svg:height="0.615cm" svg:x="2.504cm" svg:y="3.133cm">
          <draw:text-box>
            <text:p text:style-name="P3"><text:span text:style-name="T1">grave et juste. </text:span></text:p>
          </draw:text-box>
        </draw:frame>
        <draw:frame draw:style-name="gr18" draw:text-style-name="P13" draw:layer="layout" svg:width="0.329cm" svg:height="0.378cm" svg:x="3.012cm" svg:y="3.797cm">
          <draw:text-box>
            <text:p text:style-name="P3"><text:span text:style-name="T17"><text:s text:c="2"/></text:span></text:p>
          </draw:text-box>
        </draw:frame>
        <draw:frame draw:style-name="gr5" draw:text-style-name="P6" draw:layer="layout" svg:width="0.418cm" svg:height="0.484cm" svg:x="2.504cm" svg:y="4.277cm">
          <draw:text-box>
            <text:p text:style-name="P3"><text:span text:style-name="T3">• <text:s/></text:span></text:p>
          </draw:text-box>
        </draw:frame>
        <draw:frame draw:style-name="gr3" draw:text-style-name="P4" draw:layer="layout" svg:width="0.802cm" svg:height="0.615cm" svg:x="2.846cm" svg:y="4.175cm">
          <draw:text-box>
            <text:p text:style-name="P3"><text:span text:style-name="T1">273</text:span></text:p>
          </draw:text-box>
        </draw:frame>
        <draw:frame draw:style-name="gr18" draw:text-style-name="P13" draw:layer="layout" svg:width="0.329cm" svg:height="0.378cm" svg:x="3.724cm" svg:y="4.356cm">
          <draw:text-box>
            <text:p text:style-name="P3"><text:span text:style-name="T32">. </text:span></text:p>
          </draw:text-box>
        </draw:frame>
        <draw:frame draw:style-name="gr3" draw:text-style-name="P4" draw:layer="layout" svg:width="7.211cm" svg:height="0.615cm" svg:x="3.939cm" svg:y="4.175cm">
          <draw:text-box>
            <text:p text:style-name="P3"><text:span text:style-name="T19">Quand le serment est-il défendu ?</text:span></text:p>
          </draw:text-box>
        </draw:frame>
        <draw:frame draw:style-name="gr18" draw:text-style-name="P13" draw:layer="layout" svg:width="0.329cm" svg:height="0.378cm" svg:x="11.094cm" svg:y="4.356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0.532cm" svg:height="0.615cm" svg:x="2.504cm" svg:y="4.78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67cm" svg:height="0.615cm" svg:x="2.504cm" svg:y="5.395cm">
          <draw:text-box>
            <text:p text:style-name="P3"><text:span text:style-name="T1">Le serment est défendu, quand il est fait sans nécessité, ou quand on </text:span></text:p>
          </draw:text-box>
        </draw:frame>
        <draw:frame draw:style-name="gr3" draw:text-style-name="P4" draw:layer="layout" svg:width="15.562cm" svg:height="0.615cm" svg:x="2.504cm" svg:y="6.004cm">
          <draw:text-box>
            <text:p text:style-name="P3"><text:span text:style-name="T1">affirme sous serment ce que l'on sait être faux, ou quand on s'engage par </text:span></text:p>
          </draw:text-box>
        </draw:frame>
        <draw:frame draw:style-name="gr3" draw:text-style-name="P4" draw:layer="layout" svg:width="7.831cm" svg:height="0.615cm" svg:x="2.504cm" svg:y="6.614cm">
          <draw:text-box>
            <text:p text:style-name="P3"><text:span text:style-name="T1">serment à faire une chose mauvaise. </text:span></text:p>
          </draw:text-box>
        </draw:frame>
        <draw:frame draw:style-name="gr3" draw:text-style-name="P4" draw:layer="layout" svg:width="0.532cm" svg:height="0.615cm" svg:x="2.504cm" svg:y="7.22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7.834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9.866cm" svg:height="0.645cm" svg:x="5.604cm" svg:y="8.866cm">
          <draw:text-box>
            <text:p text:style-name="P3"><text:span text:style-name="T11">II. Le troisième commandement de Dieu. </text:span></text:p>
          </draw:text-box>
        </draw:frame>
        <draw:frame draw:style-name="gr11" draw:text-style-name="P9" draw:layer="layout" svg:width="0.558cm" svg:height="0.645cm" svg:x="10.611cm" svg:y="9.463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7.193cm" svg:height="0.615cm" svg:x="2.504cm" svg:y="10.095cm">
          <draw:text-box>
            <text:p text:style-name="P3"><text:span text:style-name="T6">Le Jour du Seigneur garderas, <text:s/></text:span></text:p>
          </draw:text-box>
        </draw:frame>
        <draw:frame draw:style-name="gr3" draw:text-style-name="P4" draw:layer="layout" svg:width="6.708cm" svg:height="0.615cm" svg:x="2.504cm" svg:y="10.706cm">
          <draw:text-box>
            <text:p text:style-name="P3"><text:span text:style-name="T6">En servant Dieu dévotement. </text:span></text:p>
          </draw:text-box>
        </draw:frame>
        <draw:frame draw:style-name="gr3" draw:text-style-name="P4" draw:layer="layout" svg:width="0.532cm" svg:height="0.615cm" svg:x="2.504cm" svg:y="11.31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027cm">
          <draw:text-box>
            <text:p text:style-name="P3"><text:span text:style-name="T3">2</text:span></text:p>
          </draw:text-box>
        </draw:frame>
        <draw:frame draw:style-name="gr3" draw:text-style-name="P4" draw:layer="layout" svg:width="13.552cm" svg:height="0.615cm" svg:x="2.719cm" svg:y="11.925cm">
          <draw:text-box>
            <text:p text:style-name="P3"><text:span text:style-name="T1"><text:s/></text:span><text:span text:style-name="T1">274</text:span><text:span text:style-name="T19">. Que nous ordonne le troisième commandement de Dieu ? </text:span></text:p>
          </draw:text-box>
        </draw:frame>
        <draw:frame draw:style-name="gr3" draw:text-style-name="P4" draw:layer="layout" svg:width="0.532cm" svg:height="0.615cm" svg:x="2.529cm" svg:y="12.547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15.854cm" svg:height="0.615cm" svg:x="2.504cm" svg:y="13.145cm">
          <draw:text-box>
            <text:p text:style-name="P3"><text:span text:style-name="T1">Le troisième commandement de Dieu nous ordonne de sanctifier les jours </text:span></text:p>
          </draw:text-box>
        </draw:frame>
        <draw:frame draw:style-name="gr3" draw:text-style-name="P4" draw:layer="layout" svg:width="7.89cm" svg:height="0.615cm" svg:x="2.504cm" svg:y="13.755cm">
          <draw:text-box>
            <text:p text:style-name="P3"><text:span text:style-name="T1">spécialement consacrés au Seigneur. </text:span></text:p>
          </draw:text-box>
        </draw:frame>
        <draw:frame draw:style-name="gr3" draw:text-style-name="P4" draw:layer="layout" svg:width="0.532cm" svg:height="0.615cm" svg:x="2.504cm" svg:y="14.35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064cm">
          <draw:text-box>
            <text:p text:style-name="P3"><text:span text:style-name="T3">5 </text:span></text:p>
          </draw:text-box>
        </draw:frame>
        <draw:frame draw:style-name="gr3" draw:text-style-name="P4" draw:layer="layout" svg:width="13.325cm" svg:height="0.615cm" svg:x="2.821cm" svg:y="14.962cm">
          <draw:text-box>
            <text:p text:style-name="P3"><text:span text:style-name="T1">275.</text:span><text:span text:style-name="T19"> Qui a fixé les jours spécialement consacré au Seigneur ? </text:span></text:p>
          </draw:text-box>
        </draw:frame>
        <draw:frame draw:style-name="gr3" draw:text-style-name="P4" draw:layer="layout" svg:width="0.532cm" svg:height="0.615cm" svg:x="2.504cm" svg:y="15.57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59cm" svg:height="0.615cm" svg:x="2.504cm" svg:y="16.181cm">
          <draw:text-box>
            <text:p text:style-name="P3"><text:span text:style-name="T1">Sous la Loi nouvelle, Dieu a confié à l'Église le pouvoir de désigner les </text:span></text:p>
          </draw:text-box>
        </draw:frame>
        <draw:frame draw:style-name="gr3" draw:text-style-name="P4" draw:layer="layout" svg:width="15.631cm" svg:height="0.615cm" svg:x="2.504cm" svg:y="16.792cm">
          <draw:text-box>
            <text:p text:style-name="P3"><text:span text:style-name="T1">jours qui Lui sont spécialement consacrés et de déterminer la manière de </text:span></text:p>
          </draw:text-box>
        </draw:frame>
        <draw:frame draw:style-name="gr3" draw:text-style-name="P4" draw:layer="layout" svg:width="2.947cm" svg:height="0.615cm" svg:x="2.504cm" svg:y="17.401cm">
          <draw:text-box>
            <text:p text:style-name="P3"><text:span text:style-name="T1">les sanctifier. </text:span></text:p>
          </draw:text-box>
        </draw:frame>
        <draw:frame draw:style-name="gr24" draw:text-style-name="P17" draw:layer="layout" svg:width="0.355cm" svg:height="0.412cm" svg:x="2.504cm" svg:y="18.004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18.411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18.817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19.224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19.631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0.037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0.443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0.85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1.257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1.651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2.057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2.463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2.87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3.277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3.684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4.09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4.496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4.903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5.31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5.716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6.123cm">
          <draw:text-box>
            <text:p text:style-name="P3"><text:span text:style-name="T33"><text:s/></text:span></text:p>
          </draw:text-box>
        </draw:frame>
        <draw:frame draw:style-name="gr24" draw:text-style-name="P17" draw:layer="layout" svg:width="0.355cm" svg:height="0.412cm" svg:x="2.504cm" svg:y="26.529cm">
          <draw:text-box>
            <text:p text:style-name="P3"><text:span text:style-name="T33"><text:s/></text:span></text:p>
          </draw:text-box>
        </draw:frame>
      </draw:page>
      <draw:page draw:name="page6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249cm" svg:height="0.645cm" svg:x="7.942cm" svg:y="2.525cm">
          <draw:text-box>
            <text:p text:style-name="P3"><text:span text:style-name="T10">VINGTIÈME LEÇON </text:span></text:p>
          </draw:text-box>
        </draw:frame>
        <draw:frame draw:style-name="gr11" draw:text-style-name="P9" draw:layer="layout" svg:width="10.342cm" svg:height="0.645cm" svg:x="5.363cm" svg:y="3.593cm">
          <draw:text-box>
            <text:p text:style-name="P3"><text:span text:style-name="T11">III. Le quatrième commandement de Dieu. </text:span></text:p>
          </draw:text-box>
        </draw:frame>
        <draw:frame draw:style-name="gr11" draw:text-style-name="P9" draw:layer="layout" svg:width="0.558cm" svg:height="0.645cm" svg:x="10.522cm" svg:y="4.241cm">
          <draw:text-box>
            <text:p text:style-name="P3"><text:span text:style-name="T10"><text:s/></text:span></text:p>
          </draw:text-box>
        </draw:frame>
        <draw:frame draw:style-name="gr3" draw:text-style-name="P4" draw:layer="layout" svg:width="12.95cm" svg:height="0.615cm" svg:x="2.504cm" svg:y="4.887cm">
          <draw:text-box>
            <text:p text:style-name="P3"><text:span text:style-name="T6">Tes père et mère honoreras, Tes supérieurs pareillement. </text:span></text:p>
          </draw:text-box>
        </draw:frame>
        <draw:frame draw:style-name="gr3" draw:text-style-name="P4" draw:layer="layout" svg:width="0.532cm" svg:height="0.615cm" svg:x="2.504cm" svg:y="5.496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6.208cm">
          <draw:text-box>
            <text:p text:style-name="P3"><text:span text:style-name="T3">3</text:span></text:p>
          </draw:text-box>
        </draw:frame>
        <draw:frame draw:style-name="gr3" draw:text-style-name="P4" draw:layer="layout" svg:width="13.749cm" svg:height="0.615cm" svg:x="2.719cm" svg:y="6.106cm">
          <draw:text-box>
            <text:p text:style-name="P3"><text:span text:style-name="T1"><text:s/></text:span><text:span text:style-name="T1">276.</text:span><text:span text:style-name="T19"> Que nous ordonne le quatrième commandement de Dieu ? </text:span></text:p>
          </draw:text-box>
        </draw:frame>
        <draw:frame draw:style-name="gr3" draw:text-style-name="P4" draw:layer="layout" svg:width="0.532cm" svg:height="0.615cm" svg:x="2.504cm" svg:y="6.71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024cm" svg:height="0.615cm" svg:x="2.504cm" svg:y="7.326cm">
          <draw:text-box>
            <text:p text:style-name="P3"><text:span text:style-name="T1">Le quatrième commandement de Dieu nous ordonne d'honorer nos parents </text:span></text:p>
          </draw:text-box>
        </draw:frame>
        <draw:frame draw:style-name="gr3" draw:text-style-name="P4" draw:layer="layout" svg:width="8.957cm" svg:height="0.615cm" svg:x="2.504cm" svg:y="7.936cm">
          <draw:text-box>
            <text:p text:style-name="P3"><text:span text:style-name="T1">et nos supérieurs ecclésiastiques et civils. </text:span></text:p>
          </draw:text-box>
        </draw:frame>
        <draw:frame draw:style-name="gr3" draw:text-style-name="P4" draw:layer="layout" svg:width="0.532cm" svg:height="0.615cm" svg:x="2.504cm" svg:y="8.54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257cm">
          <draw:text-box>
            <text:p text:style-name="P3"><text:span text:style-name="T3">2</text:span></text:p>
          </draw:text-box>
        </draw:frame>
        <draw:frame draw:style-name="gr3" draw:text-style-name="P4" draw:layer="layout" svg:width="13.38cm" svg:height="0.615cm" svg:x="2.719cm" svg:y="9.156cm">
          <draw:text-box>
            <text:p text:style-name="P3"><text:span text:style-name="T1"><text:s/></text:span><text:span text:style-name="T1">277.</text:span><text:span text:style-name="T19"> Quels sont les devoirs des enfants envers leurs parents ? </text:span></text:p>
          </draw:text-box>
        </draw:frame>
        <draw:frame draw:style-name="gr3" draw:text-style-name="P4" draw:layer="layout" svg:width="0.532cm" svg:height="0.615cm" svg:x="2.631cm" svg:y="9.765cm">
          <draw:text-box>
            <text:p text:style-name="P3"><text:span text:style-name="T39"><text:s/></text:span></text:p>
          </draw:text-box>
        </draw:frame>
        <draw:frame draw:style-name="gr3" draw:text-style-name="P4" draw:layer="layout" svg:width="15.07cm" svg:height="0.615cm" svg:x="2.504cm" svg:y="10.375cm">
          <draw:text-box>
            <text:p text:style-name="P3"><text:span text:style-name="T1">Les enfants doivent aimer leurs parents, les respecter, leur obéir, et les </text:span></text:p>
          </draw:text-box>
        </draw:frame>
        <draw:frame draw:style-name="gr3" draw:text-style-name="P4" draw:layer="layout" svg:width="5.849cm" svg:height="0.615cm" svg:x="2.504cm" svg:y="10.972cm">
          <draw:text-box>
            <text:p text:style-name="P3"><text:span text:style-name="T1">assister dans leurs besoins. </text:span></text:p>
          </draw:text-box>
        </draw:frame>
        <draw:frame draw:style-name="gr3" draw:text-style-name="P4" draw:layer="layout" svg:width="0.532cm" svg:height="0.615cm" svg:x="2.504cm" svg:y="11.58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293cm">
          <draw:text-box>
            <text:p text:style-name="P3"><text:span text:style-name="T3">4 </text:span></text:p>
          </draw:text-box>
        </draw:frame>
        <draw:frame draw:style-name="gr3" draw:text-style-name="P4" draw:layer="layout" svg:width="13.247cm" svg:height="0.615cm" svg:x="2.821cm" svg:y="12.192cm">
          <draw:text-box>
            <text:p text:style-name="P3"><text:span text:style-name="T1">278.</text:span><text:span text:style-name="T19"> Quels sont les devoirs des parents envers leurs enfants ? </text:span></text:p>
          </draw:text-box>
        </draw:frame>
        <draw:frame draw:style-name="gr3" draw:text-style-name="P4" draw:layer="layout" svg:width="0.532cm" svg:height="0.615cm" svg:x="2.504cm" svg:y="12.80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46cm" svg:height="0.615cm" svg:x="2.504cm" svg:y="13.412cm">
          <draw:text-box>
            <text:p text:style-name="P3"><text:span text:style-name="T1">Les parents doivent veiller sur la vie et la santé de leurs enfants, et leur </text:span></text:p>
          </draw:text-box>
        </draw:frame>
        <draw:frame draw:style-name="gr3" draw:text-style-name="P4" draw:layer="layout" svg:width="11.5cm" svg:height="0.615cm" svg:x="2.504cm" svg:y="14.021cm">
          <draw:text-box>
            <text:p text:style-name="P3"><text:span text:style-name="T1">assurer une éduction chrétienne, au foyer et à l’école. </text:span></text:p>
          </draw:text-box>
        </draw:frame>
        <draw:frame draw:style-name="gr3" draw:text-style-name="P4" draw:layer="layout" svg:width="0.532cm" svg:height="0.615cm" svg:x="2.504cm" svg:y="14.631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5.343cm">
          <draw:text-box>
            <text:p text:style-name="P3"><text:span text:style-name="T3">5 </text:span></text:p>
          </draw:text-box>
        </draw:frame>
        <draw:frame draw:style-name="gr3" draw:text-style-name="P4" draw:layer="layout" svg:width="14.451cm" svg:height="0.615cm" svg:x="2.821cm" svg:y="15.241cm">
          <draw:text-box>
            <text:p text:style-name="P3"><text:span text:style-name="T1">279</text:span><text:span text:style-name="T19">. Quels sont les devoirs des inférieurs envers leurs supérieurs ? </text:span></text:p>
          </draw:text-box>
        </draw:frame>
        <draw:frame draw:style-name="gr3" draw:text-style-name="P4" draw:layer="layout" svg:width="0.532cm" svg:height="0.615cm" svg:x="2.504cm" svg:y="15.85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446cm" svg:height="0.615cm" svg:x="2.504cm" svg:y="16.461cm">
          <draw:text-box>
            <text:p text:style-name="P3"><text:span text:style-name="T1">Les inférieurs doivent respecter leurs supérieurs, leur obéir, et prendre à </text:span></text:p>
          </draw:text-box>
        </draw:frame>
        <draw:frame draw:style-name="gr3" draw:text-style-name="P4" draw:layer="layout" svg:width="6.293cm" svg:height="0.615cm" svg:x="2.504cm" svg:y="17.071cm">
          <draw:text-box>
            <text:p text:style-name="P3"><text:span text:style-name="T1">cœur leurs intérêts légitimes. </text:span></text:p>
          </draw:text-box>
        </draw:frame>
        <draw:frame draw:style-name="gr3" draw:text-style-name="P4" draw:layer="layout" svg:width="0.532cm" svg:height="0.615cm" svg:x="2.504cm" svg:y="17.681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8.38cm">
          <draw:text-box>
            <text:p text:style-name="P3"><text:span text:style-name="T3">5</text:span></text:p>
          </draw:text-box>
        </draw:frame>
        <draw:frame draw:style-name="gr3" draw:text-style-name="P4" draw:layer="layout" svg:width="14.584cm" svg:height="0.615cm" svg:x="2.719cm" svg:y="18.278cm">
          <draw:text-box>
            <text:p text:style-name="P3"><text:span text:style-name="T19"><text:s/></text:span><text:span text:style-name="T1">280.</text:span><text:span text:style-name="T19"> Quels sont les devoirs des supérieurs envers leurs inférieurs ? </text:span></text:p>
          </draw:text-box>
        </draw:frame>
        <draw:frame draw:style-name="gr3" draw:text-style-name="P4" draw:layer="layout" svg:width="0.532cm" svg:height="0.615cm" svg:x="2.504cm" svg:y="18.88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21cm" svg:height="0.615cm" svg:x="2.504cm" svg:y="19.498cm">
          <draw:text-box>
            <text:p text:style-name="P3"><text:span text:style-name="T1">Les supérieurs doivent, chacun suivant sa fonction, assurer le bien spirituel </text:span></text:p>
          </draw:text-box>
        </draw:frame>
        <draw:frame draw:style-name="gr3" draw:text-style-name="P4" draw:layer="layout" svg:width="8.231cm" svg:height="0.615cm" svg:x="2.504cm" svg:y="20.107cm">
          <draw:text-box>
            <text:p text:style-name="P3"><text:span text:style-name="T1">et le bien temporel de leurs inférieurs. </text:span></text:p>
          </draw:text-box>
        </draw:frame>
        <draw:frame draw:style-name="gr3" draw:text-style-name="P4" draw:layer="layout" svg:width="0.532cm" svg:height="0.615cm" svg:x="4.282cm" svg:y="20.71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1.416cm">
          <draw:text-box>
            <text:p text:style-name="P3"><text:span text:style-name="T3">•</text:span></text:p>
          </draw:text-box>
        </draw:frame>
        <draw:frame draw:style-name="gr18" draw:text-style-name="P13" draw:layer="layout" svg:width="0.329cm" svg:height="0.378cm" svg:x="2.643cm" svg:y="21.495cm">
          <draw:text-box>
            <text:p text:style-name="P3"><text:span text:style-name="T45"><text:s text:c="2"/></text:span></text:p>
          </draw:text-box>
        </draw:frame>
        <draw:frame draw:style-name="gr3" draw:text-style-name="P4" draw:layer="layout" svg:width="0.935cm" svg:height="0.615cm" svg:x="2.821cm" svg:y="21.314cm">
          <draw:text-box>
            <text:p text:style-name="P3"><text:span text:style-name="T1">281.</text:span></text:p>
          </draw:text-box>
        </draw:frame>
        <draw:frame draw:style-name="gr18" draw:text-style-name="P13" draw:layer="layout" svg:width="0.329cm" svg:height="0.378cm" svg:x="3.749cm" svg:y="21.49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566cm" svg:height="0.615cm" svg:x="3.838cm" svg:y="21.314cm">
          <draw:text-box>
            <text:p text:style-name="P3"><text:span text:style-name="T19">Est-il parfois défendu d'obéir à ses parents ou à d'autres supérieurs </text:span></text:p>
          </draw:text-box>
        </draw:frame>
        <draw:frame draw:style-name="gr3" draw:text-style-name="P4" draw:layer="layout" svg:width="0.532cm" svg:height="0.615cm" svg:x="2.504cm" svg:y="21.924cm">
          <draw:text-box>
            <text:p text:style-name="P3"><text:span text:style-name="T19">? </text:span></text:p>
          </draw:text-box>
        </draw:frame>
        <draw:frame draw:style-name="gr18" draw:text-style-name="P13" draw:layer="layout" svg:width="0.329cm" svg:height="0.378cm" svg:x="2.504cm" svg:y="22.52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817cm" svg:height="0.615cm" svg:x="2.504cm" svg:y="22.916cm">
          <draw:text-box>
            <text:p text:style-name="P3"><text:span text:style-name="T1">Il est défendu d'obéir à ses parents ou à d'autres supérieurs s'ils ordonnent </text:span></text:p>
          </draw:text-box>
        </draw:frame>
        <draw:frame draw:style-name="gr3" draw:text-style-name="P4" draw:layer="layout" svg:width="15.431cm" svg:height="0.615cm" svg:x="2.504cm" svg:y="23.525cm">
          <draw:text-box>
            <text:p text:style-name="P3"><text:span text:style-name="T1">quelque chose de contraire aux commandements de Dieu ou de l'Église. </text:span></text:p>
          </draw:text-box>
        </draw:frame>
        <draw:frame draw:style-name="gr18" draw:text-style-name="P13" draw:layer="layout" svg:width="0.329cm" svg:height="0.378cm" svg:x="10.738cm" svg:y="24.125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4.605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24.503cm">
          <draw:text-box>
            <text:p text:style-name="P3"><text:span text:style-name="T19"><text:s/></text:span><text:span text:style-name="T1">282.</text:span></text:p>
          </draw:text-box>
        </draw:frame>
        <draw:frame draw:style-name="gr18" draw:text-style-name="P13" draw:layer="layout" svg:width="0.329cm" svg:height="0.378cm" svg:x="3.787cm" svg:y="24.68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316cm" svg:height="0.615cm" svg:x="3.876cm" svg:y="24.503cm">
          <draw:text-box>
            <text:p text:style-name="P3"><text:span text:style-name="T19">Quels sont les principaux devoirs des citoyens envers leur patrie ? </text:span></text:p>
          </draw:text-box>
        </draw:frame>
        <draw:frame draw:style-name="gr3" draw:text-style-name="P4" draw:layer="layout" svg:width="0.532cm" svg:height="0.615cm" svg:x="2.504cm" svg:y="25.113cm">
          <draw:text-box>
            <text:p text:style-name="P3"><text:span text:style-name="T19"><text:s/></text:span></text:p>
          </draw:text-box>
        </draw:frame>
      </draw:page>
      <draw:page draw:name="page64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66cm" svg:height="0.615cm" svg:x="2.504cm" svg:y="2.523cm">
          <draw:text-box>
            <text:p text:style-name="P3"><text:span text:style-name="T1">Les citoyens doivent aimer et servir leur patrie, et, au besoin, la défendre </text:span></text:p>
          </draw:text-box>
        </draw:frame>
        <draw:frame draw:style-name="gr3" draw:text-style-name="P4" draw:layer="layout" svg:width="15.713cm" svg:height="0.615cm" svg:x="2.504cm" svg:y="3.133cm">
          <draw:text-box>
            <text:p text:style-name="P3"><text:span text:style-name="T1">au péril de leur vie ; ils doivent respecter l'autorité civile et obéir aux lois </text:span></text:p>
          </draw:text-box>
        </draw:frame>
        <draw:frame draw:style-name="gr3" draw:text-style-name="P4" draw:layer="layout" svg:width="1.349cm" svg:height="0.615cm" svg:x="2.504cm" svg:y="3.743cm">
          <draw:text-box>
            <text:p text:style-name="P3"><text:span text:style-name="T1">justes.</text:span></text:p>
          </draw:text-box>
        </draw:frame>
        <draw:frame draw:style-name="gr18" draw:text-style-name="P13" draw:layer="layout" svg:width="0.329cm" svg:height="0.378cm" svg:x="3.838cm" svg:y="3.924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4.282cm" svg:y="4.407cm">
          <draw:text-box>
            <text:p text:style-name="P3"><text:span text:style-name="T17"><text:s/></text:span></text:p>
          </draw:text-box>
        </draw:frame>
        <draw:frame draw:style-name="gr11" draw:text-style-name="P9" draw:layer="layout" svg:width="6.999cm" svg:height="0.645cm" svg:x="7.04cm" svg:y="4.978cm">
          <draw:text-box>
            <text:p text:style-name="P3"><text:span text:style-name="T10">VINGT ET UNIÈME LEÇON </text:span></text:p>
          </draw:text-box>
        </draw:frame>
        <draw:frame draw:style-name="gr11" draw:text-style-name="P9" draw:layer="layout" svg:width="9.908cm" svg:height="0.645cm" svg:x="5.592cm" svg:y="6.185cm">
          <draw:text-box>
            <text:p text:style-name="P3"><text:span text:style-name="T11">I. Le cinquième commandement de Dieu. </text:span></text:p>
          </draw:text-box>
        </draw:frame>
        <draw:frame draw:style-name="gr11" draw:text-style-name="P9" draw:layer="layout" svg:width="0.558cm" svg:height="0.645cm" svg:x="10.522cm" svg:y="7.024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6.726cm" svg:height="0.615cm" svg:x="2.504cm" svg:y="7.809cm">
          <draw:text-box>
            <text:p text:style-name="P3"><text:span text:style-name="T6">Meurtre et scandale éviteras, </text:span></text:p>
          </draw:text-box>
        </draw:frame>
        <draw:frame draw:style-name="gr3" draw:text-style-name="P4" draw:layer="layout" svg:width="6.311cm" svg:height="0.615cm" svg:x="2.504cm" svg:y="8.418cm">
          <draw:text-box>
            <text:p text:style-name="P3"><text:span text:style-name="T6">Haine et colère mêmement. </text:span></text:p>
          </draw:text-box>
        </draw:frame>
        <draw:frame draw:style-name="gr3" draw:text-style-name="P4" draw:layer="layout" svg:width="0.532cm" svg:height="0.615cm" svg:x="2.504cm" svg:y="9.029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9.727cm">
          <draw:text-box>
            <text:p text:style-name="P3"><text:span text:style-name="T3">3</text:span></text:p>
          </draw:text-box>
        </draw:frame>
        <draw:frame draw:style-name="gr18" draw:text-style-name="P13" draw:layer="layout" svg:width="0.329cm" svg:height="0.378cm" svg:x="2.719cm" svg:y="9.80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645cm" svg:height="0.615cm" svg:x="2.808cm" svg:y="9.625cm">
          <draw:text-box>
            <text:p text:style-name="P3"><text:span text:style-name="T1">283</text:span><text:span text:style-name="T19">. Que nous ordonne le cinquième commandement de Dieu ? </text:span></text:p>
          </draw:text-box>
        </draw:frame>
        <draw:frame draw:style-name="gr18" draw:text-style-name="P13" draw:layer="layout" svg:width="0.329cm" svg:height="0.378cm" svg:x="2.504cm" svg:y="10.22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6.119cm" svg:height="0.615cm" svg:x="2.504cm" svg:y="10.629cm">
          <draw:text-box>
            <text:p text:style-name="P3"><text:span text:style-name="T1">Le cinquième commandement de Dieu nous ordonne de respecter notre vie </text:span></text:p>
          </draw:text-box>
        </draw:frame>
        <draw:frame draw:style-name="gr3" draw:text-style-name="P4" draw:layer="layout" svg:width="14.203cm" svg:height="0.615cm" svg:x="2.504cm" svg:y="11.239cm">
          <draw:text-box>
            <text:p text:style-name="P3"><text:span text:style-name="T1">et celle du prochain, aussi bien la vie de l'âme que la vie du corps. </text:span></text:p>
          </draw:text-box>
        </draw:frame>
        <draw:frame draw:style-name="gr3" draw:text-style-name="P4" draw:layer="layout" svg:width="0.532cm" svg:height="0.615cm" svg:x="2.504cm" svg:y="11.849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2.547cm">
          <draw:text-box>
            <text:p text:style-name="P3"><text:span text:style-name="T3">4</text:span></text:p>
          </draw:text-box>
        </draw:frame>
        <draw:frame draw:style-name="gr3" draw:text-style-name="P4" draw:layer="layout" svg:width="13.442cm" svg:height="0.615cm" svg:x="2.719cm" svg:y="12.446cm">
          <draw:text-box>
            <text:p text:style-name="P3"><text:span text:style-name="T1"><text:s/></text:span><text:span text:style-name="T1">284.</text:span><text:span text:style-name="T19"> Que nous défend le cinquième commandement de Dieu ? </text:span></text:p>
          </draw:text-box>
        </draw:frame>
        <draw:frame draw:style-name="gr3" draw:text-style-name="P4" draw:layer="layout" svg:width="0.532cm" svg:height="0.615cm" svg:x="2.504cm" svg:y="13.05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743cm" svg:height="0.615cm" svg:x="2.504cm" svg:y="13.666cm">
          <draw:text-box>
            <text:p text:style-name="P3"><text:span text:style-name="T1">Le cinquième commandement de Dieu nous défend de tuer, de blesser ou </text:span></text:p>
          </draw:text-box>
        </draw:frame>
        <draw:frame draw:style-name="gr3" draw:text-style-name="P4" draw:layer="layout" svg:width="15.921cm" svg:height="0.615cm" svg:x="2.504cm" svg:y="14.275cm">
          <draw:text-box>
            <text:p text:style-name="P3"><text:span text:style-name="T1">de frapper quelqu'un, sans pouvoir et sans raison légitimes ; de faire ou de </text:span></text:p>
          </draw:text-box>
        </draw:frame>
        <draw:frame draw:style-name="gr3" draw:text-style-name="P4" draw:layer="layout" svg:width="14.611cm" svg:height="0.615cm" svg:x="2.504cm" svg:y="14.886cm">
          <draw:text-box>
            <text:p text:style-name="P3"><text:span text:style-name="T1">souhaiter aucun mal à nous-mêmes ou aux autres ; il défend aussi la </text:span></text:p>
          </draw:text-box>
        </draw:frame>
        <draw:frame draw:style-name="gr3" draw:text-style-name="P4" draw:layer="layout" svg:width="12.33cm" svg:height="0.615cm" svg:x="2.504cm" svg:y="15.495cm">
          <draw:text-box>
            <text:p text:style-name="P3"><text:span text:style-name="T1">gourmandise, l'ivrognerie, la haine, l'envie et le scandale. </text:span></text:p>
          </draw:text-box>
        </draw:frame>
        <draw:frame draw:style-name="gr3" draw:text-style-name="P4" draw:layer="layout" svg:width="0.532cm" svg:height="0.615cm" svg:x="2.504cm" svg:y="16.10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816cm">
          <draw:text-box>
            <text:p text:style-name="P3"><text:span text:style-name="T3">5</text:span></text:p>
          </draw:text-box>
        </draw:frame>
        <draw:frame draw:style-name="gr3" draw:text-style-name="P4" draw:layer="layout" svg:width="9.161cm" svg:height="0.615cm" svg:x="2.719cm" svg:y="16.715cm">
          <draw:text-box>
            <text:p text:style-name="P3"><text:span text:style-name="T1"><text:s/></text:span><text:span text:style-name="T1">285.</text:span><text:span text:style-name="T19"> Quand scandalise-t-on le prochain ? </text:span></text:p>
          </draw:text-box>
        </draw:frame>
        <draw:frame draw:style-name="gr3" draw:text-style-name="P4" draw:layer="layout" svg:width="0.532cm" svg:height="0.615cm" svg:x="2.504cm" svg:y="17.32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65cm" svg:height="0.615cm" svg:x="2.504cm" svg:y="17.935cm">
          <draw:text-box>
            <text:p text:style-name="P3"><text:span text:style-name="T1">On scandalise le prochain, quand on l'engage à pécher ou qu'on lui en </text:span></text:p>
          </draw:text-box>
        </draw:frame>
        <draw:frame draw:style-name="gr3" draw:text-style-name="P4" draw:layer="layout" svg:width="7.823cm" svg:height="0.615cm" svg:x="2.504cm" svg:y="18.544cm">
          <draw:text-box>
            <text:p text:style-name="P3"><text:span text:style-name="T1">donne l'occasion de façon coupable. </text:span></text:p>
          </draw:text-box>
        </draw:frame>
        <draw:frame draw:style-name="gr3" draw:text-style-name="P4" draw:layer="layout" svg:width="0.532cm" svg:height="0.615cm" svg:x="2.504cm" svg:y="19.14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75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36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97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58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19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41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0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63cm">
          <draw:text-box>
            <text:p text:style-name="P3"><text:span text:style-name="T1"><text:s/></text:span></text:p>
          </draw:text-box>
        </draw:frame>
        <draw:frame draw:style-name="gr18" draw:text-style-name="P13" draw:layer="layout" svg:width="0.329cm" svg:height="0.378cm" svg:x="2.504cm" svg:y="25.218cm">
          <draw:text-box>
            <text:p text:style-name="P3"><text:span text:style-name="T17"><text:s/></text:span></text:p>
          </draw:text-box>
        </draw:frame>
      </draw:page>
      <draw:page draw:name="page65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12.825cm" svg:height="0.645cm" svg:x="4.117cm" svg:y="2.513cm">
          <draw:text-box>
            <text:p text:style-name="P3"><text:span text:style-name="T11">II. Le sixième et le neuvième commandement de Dieu </text:span></text:p>
          </draw:text-box>
        </draw:frame>
        <draw:frame draw:style-name="gr3" draw:text-style-name="P4" draw:layer="layout" svg:width="0.532cm" svg:height="0.615cm" svg:x="10.522cm" svg:y="3.17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4.358cm" svg:height="0.615cm" svg:x="2.504cm" svg:y="3.781cm">
          <draw:text-box>
            <text:p text:style-name="P3"><text:span text:style-name="T6">Pureté observeras, </text:span></text:p>
          </draw:text-box>
        </draw:frame>
        <draw:frame draw:style-name="gr3" draw:text-style-name="P4" draw:layer="layout" svg:width="6.383cm" svg:height="0.615cm" svg:x="2.504cm" svg:y="4.391cm">
          <draw:text-box>
            <text:p text:style-name="P3"><text:span text:style-name="T6">En tes actes soigneusement, </text:span></text:p>
          </draw:text-box>
        </draw:frame>
        <draw:frame draw:style-name="gr3" draw:text-style-name="P4" draw:layer="layout" svg:width="6.664cm" svg:height="0.615cm" svg:x="2.504cm" svg:y="5.001cm">
          <draw:text-box>
            <text:p text:style-name="P3"><text:span text:style-name="T6">En pensées, désirs, veilleras, <text:s/></text:span></text:p>
          </draw:text-box>
        </draw:frame>
        <draw:frame draw:style-name="gr3" draw:text-style-name="P4" draw:layer="layout" svg:width="5.898cm" svg:height="0.615cm" svg:x="2.504cm" svg:y="5.598cm">
          <draw:text-box>
            <text:p text:style-name="P3"><text:span text:style-name="T6">À rester pur entièrement. </text:span></text:p>
          </draw:text-box>
        </draw:frame>
        <draw:frame draw:style-name="gr3" draw:text-style-name="P4" draw:layer="layout" svg:width="0.532cm" svg:height="0.615cm" svg:x="2.504cm" svg:y="6.20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92cm">
          <draw:text-box>
            <text:p text:style-name="P3"><text:span text:style-name="T3">3</text:span></text:p>
          </draw:text-box>
        </draw:frame>
        <draw:frame draw:style-name="gr3" draw:text-style-name="P4" draw:layer="layout" svg:width="15.213cm" svg:height="0.615cm" svg:x="2.719cm" svg:y="6.818cm">
          <draw:text-box>
            <text:p text:style-name="P3"><text:span text:style-name="T1"><text:s/></text:span><text:span text:style-name="T1">286.</text:span><text:span text:style-name="T19"> Que nous ordonnent le sixième et le neuvième commandement de </text:span></text:p>
          </draw:text-box>
        </draw:frame>
        <draw:frame draw:style-name="gr3" draw:text-style-name="P4" draw:layer="layout" svg:width="1.571cm" svg:height="0.615cm" svg:x="2.504cm" svg:y="7.428cm">
          <draw:text-box>
            <text:p text:style-name="P3"><text:span text:style-name="T19">Dieu ? </text:span></text:p>
          </draw:text-box>
        </draw:frame>
        <draw:frame draw:style-name="gr3" draw:text-style-name="P4" draw:layer="layout" svg:width="0.532cm" svg:height="0.615cm" svg:x="2.504cm" svg:y="8.03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143cm" svg:height="0.615cm" svg:x="2.504cm" svg:y="8.647cm">
          <draw:text-box>
            <text:p text:style-name="P3"><text:span text:style-name="T1">Le sixième et le neuvième commandement de Dieu nous ordonnent de </text:span></text:p>
          </draw:text-box>
        </draw:frame>
        <draw:frame draw:style-name="gr3" draw:text-style-name="P4" draw:layer="layout" svg:width="10.051cm" svg:height="0.615cm" svg:x="2.504cm" svg:y="9.257cm">
          <draw:text-box>
            <text:p text:style-name="P3"><text:span text:style-name="T1">pratiquer les vertus</text:span><text:span text:style-name="T6"> </text:span><text:span text:style-name="T1">de chasteté et de modestie. </text:span></text:p>
          </draw:text-box>
        </draw:frame>
        <draw:frame draw:style-name="gr3" draw:text-style-name="P4" draw:layer="layout" svg:width="0.532cm" svg:height="0.615cm" svg:x="2.504cm" svg:y="9.803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0.502cm">
          <draw:text-box>
            <text:p text:style-name="P3"><text:span text:style-name="T3">4 </text:span></text:p>
          </draw:text-box>
        </draw:frame>
        <draw:frame draw:style-name="gr3" draw:text-style-name="P4" draw:layer="layout" svg:width="14.08cm" svg:height="0.615cm" svg:x="2.821cm" svg:y="10.4cm">
          <draw:text-box>
            <text:p text:style-name="P3"><text:span text:style-name="T1">287.</text:span><text:span text:style-name="T19"> Le Chrétien a-t-il un motif spécial de pratiquer la chasteté ? </text:span></text:p>
          </draw:text-box>
        </draw:frame>
        <draw:frame draw:style-name="gr3" draw:text-style-name="P4" draw:layer="layout" svg:width="0.532cm" svg:height="0.615cm" svg:x="2.504cm" svg:y="11.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638cm" svg:height="0.615cm" svg:x="2.504cm" svg:y="11.62cm">
          <draw:text-box>
            <text:p text:style-name="P3"><text:span text:style-name="T1">Oui, le chrétien a un motif spécial de pratiquer la chasteté, parce qu'il est </text:span></text:p>
          </draw:text-box>
        </draw:frame>
        <draw:frame draw:style-name="gr3" draw:text-style-name="P4" draw:layer="layout" svg:width="10.837cm" svg:height="0.615cm" svg:x="2.504cm" svg:y="12.23cm">
          <draw:text-box>
            <text:p text:style-name="P3"><text:span text:style-name="T1">membre de Jésus-Christ et temple du Saint-Esprit</text:span><text:span text:style-name="T6">. </text:span></text:p>
          </draw:text-box>
        </draw:frame>
        <draw:frame draw:style-name="gr3" draw:text-style-name="P4" draw:layer="layout" svg:width="0.532cm" svg:height="0.615cm" svg:x="2.504cm" svg:y="12.77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3.476cm">
          <draw:text-box>
            <text:p text:style-name="P3"><text:span text:style-name="T3">5</text:span></text:p>
          </draw:text-box>
        </draw:frame>
        <draw:frame draw:style-name="gr3" draw:text-style-name="P4" draw:layer="layout" svg:width="12.85cm" svg:height="0.615cm" svg:x="2.719cm" svg:y="13.374cm">
          <draw:text-box>
            <text:p text:style-name="P3"><text:span text:style-name="T1"><text:s/></text:span><text:span text:style-name="T1">288.</text:span><text:span text:style-name="T19"> Que nous défend le sixième commandement de Dieu ? </text:span></text:p>
          </draw:text-box>
        </draw:frame>
        <draw:frame draw:style-name="gr3" draw:text-style-name="P4" draw:layer="layout" svg:width="0.532cm" svg:height="0.615cm" svg:x="2.504cm" svg:y="13.98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12cm" svg:height="0.615cm" svg:x="2.504cm" svg:y="14.593cm">
          <draw:text-box>
            <text:p text:style-name="P3"><text:span text:style-name="T1">Le sixième commandement de Dieu nous défend tous les péchés extérieurs </text:span></text:p>
          </draw:text-box>
        </draw:frame>
        <draw:frame draw:style-name="gr3" draw:text-style-name="P4" draw:layer="layout" svg:width="15.868cm" svg:height="0.615cm" svg:x="2.504cm" svg:y="15.203cm">
          <draw:text-box>
            <text:p text:style-name="P3"><text:span text:style-name="T1">contre la chasteté ; il défend aussi les actes, les regards, les conversations, </text:span></text:p>
          </draw:text-box>
        </draw:frame>
        <draw:frame draw:style-name="gr3" draw:text-style-name="P4" draw:layer="layout" svg:width="13.381cm" svg:height="0.615cm" svg:x="2.504cm" svg:y="15.813cm">
          <draw:text-box>
            <text:p text:style-name="P3"><text:span text:style-name="T1">les chansons et les lectures qui peuvent conduire à ces péchés. </text:span></text:p>
          </draw:text-box>
        </draw:frame>
        <draw:frame draw:style-name="gr5" draw:text-style-name="P6" draw:layer="layout" svg:width="0.418cm" svg:height="0.484cm" svg:x="2.504cm" svg:y="16.524cm">
          <draw:text-box>
            <text:p text:style-name="P3"><text:span text:style-name="T3">5</text:span></text:p>
          </draw:text-box>
        </draw:frame>
        <draw:frame draw:style-name="gr24" draw:text-style-name="P17" draw:layer="layout" svg:width="0.355cm" svg:height="0.412cm" svg:x="2.719cm" svg:y="16.581cm">
          <draw:text-box>
            <text:p text:style-name="P3"><text:span text:style-name="T33"><text:s/></text:span></text:p>
          </draw:text-box>
        </draw:frame>
        <draw:frame draw:style-name="gr3" draw:text-style-name="P4" draw:layer="layout" svg:width="13.131cm" svg:height="0.615cm" svg:x="2.808cm" svg:y="16.422cm">
          <draw:text-box>
            <text:p text:style-name="P3"><text:span text:style-name="T1">289</text:span><text:span text:style-name="T19">. Que nous défend le neuvième commandement de Dieu ? </text:span></text:p>
          </draw:text-box>
        </draw:frame>
        <draw:frame draw:style-name="gr3" draw:text-style-name="P4" draw:layer="layout" svg:width="0.532cm" svg:height="0.615cm" svg:x="2.504cm" svg:y="17.0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3cm" svg:height="0.615cm" svg:x="2.504cm" svg:y="17.643cm">
          <draw:text-box>
            <text:p text:style-name="P3"><text:span text:style-name="T1">Le neuvième commandement de Dieu nous défend tous les péchés </text:span></text:p>
          </draw:text-box>
        </draw:frame>
        <draw:frame draw:style-name="gr3" draw:text-style-name="P4" draw:layer="layout" svg:width="13.639cm" svg:height="0.615cm" svg:x="2.504cm" svg:y="18.24cm">
          <draw:text-box>
            <text:p text:style-name="P3"><text:span text:style-name="T1">intérieurs contre la chasteté, c'est-à-dire les mauvais désirs et la </text:span></text:p>
          </draw:text-box>
        </draw:frame>
        <draw:frame draw:style-name="gr3" draw:text-style-name="P4" draw:layer="layout" svg:width="11.443cm" svg:height="0.615cm" svg:x="2.504cm" svg:y="18.85cm">
          <draw:text-box>
            <text:p text:style-name="P3"><text:span text:style-name="T1">complaisance volontaire dans les pensées mauvaises. </text:span></text:p>
          </draw:text-box>
        </draw:frame>
        <draw:frame draw:style-name="gr3" draw:text-style-name="P4" draw:layer="layout" svg:width="0.532cm" svg:height="0.615cm" svg:x="2.504cm" svg:y="19.4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0.171cm">
          <draw:text-box>
            <text:p text:style-name="P3"><text:span text:style-name="T3">5</text:span></text:p>
          </draw:text-box>
        </draw:frame>
        <draw:frame draw:style-name="gr3" draw:text-style-name="P4" draw:layer="layout" svg:width="11.065cm" svg:height="0.615cm" svg:x="2.719cm" svg:y="20.069cm">
          <draw:text-box>
            <text:p text:style-name="P3"><text:span text:style-name="T19"><text:s/></text:span><text:span text:style-name="T1">290.</text:span><text:span text:style-name="T19"> Que faut-il faire pour vivre dans la chasteté ? </text:span></text:p>
          </draw:text-box>
        </draw:frame>
        <draw:frame draw:style-name="gr3" draw:text-style-name="P4" draw:layer="layout" svg:width="0.532cm" svg:height="0.615cm" svg:x="2.504cm" svg:y="20.67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691cm" svg:height="0.615cm" svg:x="2.504cm" svg:y="21.289cm">
          <draw:text-box>
            <text:p text:style-name="P3"><text:span text:style-name="T1">Pour vivre dans la chasteté, il faut surtout fuir les occasions dangereuses, </text:span></text:p>
          </draw:text-box>
        </draw:frame>
        <draw:frame draw:style-name="gr3" draw:text-style-name="P4" draw:layer="layout" svg:width="15.099cm" svg:height="0.615cm" svg:x="2.504cm" svg:y="21.899cm">
          <draw:text-box>
            <text:p text:style-name="P3"><text:span text:style-name="T1">pratiquer la mortification, se confesser et communier souvent, et avoir </text:span></text:p>
          </draw:text-box>
        </draw:frame>
        <draw:frame draw:style-name="gr3" draw:text-style-name="P4" draw:layer="layout" svg:width="9.921cm" svg:height="0.615cm" svg:x="2.504cm" svg:y="22.508cm">
          <draw:text-box>
            <text:p text:style-name="P3"><text:span text:style-name="T1">une grande dévotion à la Sainte Vierge Marie. </text:span></text:p>
          </draw:text-box>
        </draw:frame>
        <draw:frame draw:style-name="gr3" draw:text-style-name="P4" draw:layer="layout" svg:width="0.532cm" svg:height="0.615cm" svg:x="2.504cm" svg:y="23.11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72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33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93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545cm">
          <draw:text-box>
            <text:p text:style-name="P3"><text:span text:style-name="T1"><text:s/></text:span></text:p>
          </draw:text-box>
        </draw:frame>
      </draw:page>
      <draw:page draw:name="page66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6.937cm" svg:height="0.645cm" svg:x="7.752cm" svg:y="2.525cm">
          <draw:text-box>
            <text:p text:style-name="P3"><text:span text:style-name="T10">VINGT-DEUXIÈME LEÇON </text:span></text:p>
          </draw:text-box>
        </draw:frame>
        <draw:frame draw:style-name="gr11" draw:text-style-name="P9" draw:layer="layout" svg:width="10.558cm" svg:height="0.645cm" svg:x="5.261cm" svg:y="3.593cm">
          <draw:text-box>
            <text:p text:style-name="P3"><text:span text:style-name="T11">I. Le septième et le dixième commandement </text:span></text:p>
          </draw:text-box>
        </draw:frame>
        <draw:frame draw:style-name="gr11" draw:text-style-name="P9" draw:layer="layout" svg:width="2.098cm" svg:height="0.645cm" svg:x="9.531cm" svg:y="4.241cm">
          <draw:text-box>
            <text:p text:style-name="P3"><text:span text:style-name="T11">de Dieu. </text:span></text:p>
          </draw:text-box>
        </draw:frame>
        <draw:frame draw:style-name="gr11" draw:text-style-name="P9" draw:layer="layout" svg:width="0.558cm" svg:height="0.645cm" svg:x="10.522cm" svg:y="5.143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7.441cm" svg:height="0.615cm" svg:x="2.504cm" svg:y="5.788cm">
          <draw:text-box>
            <text:p text:style-name="P3"><text:span text:style-name="T6">Le bien d'autrui tu ne prendras, </text:span></text:p>
          </draw:text-box>
        </draw:frame>
        <draw:frame draw:style-name="gr3" draw:text-style-name="P4" draw:layer="layout" svg:width="6.091cm" svg:height="0.615cm" svg:x="2.504cm" svg:y="6.398cm">
          <draw:text-box>
            <text:p text:style-name="P3"><text:span text:style-name="T6">Ni retiendras injustement. </text:span></text:p>
          </draw:text-box>
        </draw:frame>
        <draw:frame draw:style-name="gr3" draw:text-style-name="P4" draw:layer="layout" svg:width="6.709cm" svg:height="0.615cm" svg:x="2.504cm" svg:y="7.009cm">
          <draw:text-box>
            <text:p text:style-name="P3"><text:span text:style-name="T6">Bien d'autrui ne convoiteras, </text:span></text:p>
          </draw:text-box>
        </draw:frame>
        <draw:frame draw:style-name="gr3" draw:text-style-name="P4" draw:layer="layout" svg:width="6.97cm" svg:height="0.615cm" svg:x="2.504cm" svg:y="7.618cm">
          <draw:text-box>
            <text:p text:style-name="P3"><text:span text:style-name="T6">Pour l’avoir malhonnêtement. </text:span></text:p>
          </draw:text-box>
        </draw:frame>
        <draw:frame draw:style-name="gr3" draw:text-style-name="P4" draw:layer="layout" svg:width="0.532cm" svg:height="0.615cm" svg:x="2.504cm" svg:y="8.228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8.94cm">
          <draw:text-box>
            <text:p text:style-name="P3"><text:span text:style-name="T3">3</text:span></text:p>
          </draw:text-box>
        </draw:frame>
        <draw:frame draw:style-name="gr3" draw:text-style-name="P4" draw:layer="layout" svg:width="14.488cm" svg:height="0.615cm" svg:x="2.719cm" svg:y="8.838cm">
          <draw:text-box>
            <text:p text:style-name="P3"><text:span text:style-name="T19"><text:s/></text:span><text:span text:style-name="T1">291.</text:span><text:span text:style-name="T19"> Que nous ordonnent le septième et le dixième commandement </text:span></text:p>
          </draw:text-box>
        </draw:frame>
        <draw:frame draw:style-name="gr3" draw:text-style-name="P4" draw:layer="layout" svg:width="2.207cm" svg:height="0.615cm" svg:x="2.504cm" svg:y="9.448cm">
          <draw:text-box>
            <text:p text:style-name="P3"><text:span text:style-name="T19">de Dieu ? </text:span></text:p>
          </draw:text-box>
        </draw:frame>
        <draw:frame draw:style-name="gr47" draw:text-style-name="P25" draw:layer="layout" svg:width="0.19cm" svg:height="0.221cm" svg:x="2.504cm" svg:y="10.02cm">
          <draw:text-box>
            <text:p text:style-name="P3"><text:span text:style-name="T71"><text:s/></text:span></text:p>
          </draw:text-box>
        </draw:frame>
        <draw:frame draw:style-name="gr3" draw:text-style-name="P4" draw:layer="layout" svg:width="15.025cm" svg:height="0.615cm" svg:x="2.504cm" svg:y="10.4cm">
          <draw:text-box>
            <text:p text:style-name="P3"><text:span text:style-name="T1">Le septième et le dixième commandement de Dieu nous ordonnent de </text:span></text:p>
          </draw:text-box>
        </draw:frame>
        <draw:frame draw:style-name="gr3" draw:text-style-name="P4" draw:layer="layout" svg:width="15.733cm" svg:height="0.615cm" svg:x="2.504cm" svg:y="11.01cm">
          <draw:text-box>
            <text:p text:style-name="P3"><text:span text:style-name="T1">respecter la propriété du prochain, et de rendre à chacun ce qui lui est dû. </text:span></text:p>
          </draw:text-box>
        </draw:frame>
        <draw:frame draw:style-name="gr3" draw:text-style-name="P4" draw:layer="layout" svg:width="0.532cm" svg:height="0.615cm" svg:x="2.504cm" svg:y="11.6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332cm">
          <draw:text-box>
            <text:p text:style-name="P3"><text:span text:style-name="T3">4 </text:span></text:p>
          </draw:text-box>
        </draw:frame>
        <draw:frame draw:style-name="gr3" draw:text-style-name="P4" draw:layer="layout" svg:width="12.983cm" svg:height="0.615cm" svg:x="2.821cm" svg:y="12.23cm">
          <draw:text-box>
            <text:p text:style-name="P3"><text:span text:style-name="T1">292.</text:span><text:span text:style-name="T19"> Que nous défend le septième commandement de Dieu ? </text:span></text:p>
          </draw:text-box>
        </draw:frame>
        <draw:frame draw:style-name="gr3" draw:text-style-name="P4" draw:layer="layout" svg:width="0.532cm" svg:height="0.615cm" svg:x="2.504cm" svg:y="12.8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93cm" svg:height="0.615cm" svg:x="2.504cm" svg:y="13.45cm">
          <draw:text-box>
            <text:p text:style-name="P3"><text:span text:style-name="T1">Le septième commandement de Dieu nous défend toute injustice </text:span></text:p>
          </draw:text-box>
        </draw:frame>
        <draw:frame draw:style-name="gr3" draw:text-style-name="P4" draw:layer="layout" svg:width="10.126cm" svg:height="0.615cm" svg:x="2.504cm" svg:y="14.047cm">
          <draw:text-box>
            <text:p text:style-name="P3"><text:span text:style-name="T1">atteignant le prochain dans ses biens matériels. </text:span></text:p>
          </draw:text-box>
        </draw:frame>
        <draw:frame draw:style-name="gr3" draw:text-style-name="P4" draw:layer="layout" svg:width="0.532cm" svg:height="0.615cm" svg:x="2.504cm" svg:y="14.65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369cm">
          <draw:text-box>
            <text:p text:style-name="P3"><text:span text:style-name="T3">5</text:span></text:p>
          </draw:text-box>
        </draw:frame>
        <draw:frame draw:style-name="gr3" draw:text-style-name="P4" draw:layer="layout" svg:width="13.908cm" svg:height="0.615cm" svg:x="2.719cm" svg:y="15.267cm">
          <draw:text-box>
            <text:p text:style-name="P3"><text:span text:style-name="T1"><text:s/></text:span><text:span text:style-name="T1">293.</text:span><text:span text:style-name="T19"> Quels sont ceux qui prennent injustement le bien d'autrui ? </text:span></text:p>
          </draw:text-box>
        </draw:frame>
        <draw:frame draw:style-name="gr3" draw:text-style-name="P4" draw:layer="layout" svg:width="0.532cm" svg:height="0.615cm" svg:x="2.504cm" svg:y="15.87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309cm" svg:height="0.615cm" svg:x="2.504cm" svg:y="16.486cm">
          <draw:text-box>
            <text:p text:style-name="P3"><text:span text:style-name="T1">Ceux qui prennent injustement le bien d'autrui sont les voleurs, les </text:span></text:p>
          </draw:text-box>
        </draw:frame>
        <draw:frame draw:style-name="gr3" draw:text-style-name="P4" draw:layer="layout" svg:width="15.158cm" svg:height="0.615cm" svg:x="2.504cm" svg:y="17.097cm">
          <draw:text-box>
            <text:p text:style-name="P3"><text:span text:style-name="T1">fraudeurs, les usuriers, les patrons qui ne paient pas le juste salaire, les </text:span></text:p>
          </draw:text-box>
        </draw:frame>
        <draw:frame draw:style-name="gr3" draw:text-style-name="P4" draw:layer="layout" svg:width="15.67cm" svg:height="0.615cm" svg:x="2.504cm" svg:y="17.706cm">
          <draw:text-box>
            <text:p text:style-name="P3"><text:span text:style-name="T1">ouvriers malhonnêtes, et tous ceux qui privent quelqu'un de ce qui lui est </text:span></text:p>
          </draw:text-box>
        </draw:frame>
        <draw:frame draw:style-name="gr3" draw:text-style-name="P4" draw:layer="layout" svg:width="0.801cm" svg:height="0.615cm" svg:x="2.504cm" svg:y="18.316cm">
          <draw:text-box>
            <text:p text:style-name="P3"><text:span text:style-name="T1">dû. </text:span></text:p>
          </draw:text-box>
        </draw:frame>
        <draw:frame draw:style-name="gr5" draw:text-style-name="P6" draw:layer="layout" svg:width="0.418cm" svg:height="0.484cm" svg:x="2.504cm" svg:y="19.028cm">
          <draw:text-box>
            <text:p text:style-name="P3"><text:span text:style-name="T3">5 </text:span></text:p>
          </draw:text-box>
        </draw:frame>
        <draw:frame draw:style-name="gr3" draw:text-style-name="P4" draw:layer="layout" svg:width="14.041cm" svg:height="0.615cm" svg:x="2.821cm" svg:y="18.926cm">
          <draw:text-box>
            <text:p text:style-name="P3"><text:span text:style-name="T1">294.</text:span><text:span text:style-name="T19"> Quels sont ceux qui retiennent injustement le bien d'autrui ? </text:span></text:p>
          </draw:text-box>
        </draw:frame>
        <draw:frame draw:style-name="gr3" draw:text-style-name="P4" draw:layer="layout" svg:width="0.532cm" svg:height="0.615cm" svg:x="2.504cm" svg:y="19.53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314cm" svg:height="0.615cm" svg:x="2.504cm" svg:y="20.145cm">
          <draw:text-box>
            <text:p text:style-name="P3"><text:span text:style-name="T1">Ceux qui retiennent injustement le bien d'autrui sont ceux qui ne paient </text:span></text:p>
          </draw:text-box>
        </draw:frame>
        <draw:frame draw:style-name="gr3" draw:text-style-name="P4" draw:layer="layout" svg:width="14.589cm" svg:height="0.615cm" svg:x="2.504cm" svg:y="20.755cm">
          <draw:text-box>
            <text:p text:style-name="P3"><text:span text:style-name="T1">pas leurs dettes, qui ne rendent pas ce qu'ils ont pris ou ce qui leur a </text:span></text:p>
          </draw:text-box>
        </draw:frame>
        <draw:frame draw:style-name="gr3" draw:text-style-name="P4" draw:layer="layout" svg:width="2.355cm" svg:height="0.615cm" svg:x="2.504cm" svg:y="21.353cm">
          <draw:text-box>
            <text:p text:style-name="P3"><text:span text:style-name="T1">été confié. </text:span></text:p>
          </draw:text-box>
        </draw:frame>
        <draw:frame draw:style-name="gr3" draw:text-style-name="P4" draw:layer="layout" svg:width="0.532cm" svg:height="0.615cm" svg:x="2.504cm" svg:y="21.96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674cm">
          <draw:text-box>
            <text:p text:style-name="P3"><text:span text:style-name="T3">5</text:span></text:p>
          </draw:text-box>
        </draw:frame>
        <draw:frame draw:style-name="gr3" draw:text-style-name="P4" draw:layer="layout" svg:width="12.909cm" svg:height="0.615cm" svg:x="2.719cm" svg:y="22.572cm">
          <draw:text-box>
            <text:p text:style-name="P3"><text:span text:style-name="T1"><text:s/></text:span><text:span text:style-name="T1">295.</text:span><text:span text:style-name="T19"> Que nous défend le dixième commandement de Dieu ? </text:span></text:p>
          </draw:text-box>
        </draw:frame>
        <draw:frame draw:style-name="gr3" draw:text-style-name="P4" draw:layer="layout" svg:width="0.532cm" svg:height="0.615cm" svg:x="2.504cm" svg:y="23.18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854cm" svg:height="0.615cm" svg:x="2.504cm" svg:y="23.792cm">
          <draw:text-box>
            <text:p text:style-name="P3"><text:span text:style-name="T1">Le dixième commandement de Dieu nous défend la volonté ou le désir de </text:span></text:p>
          </draw:text-box>
        </draw:frame>
        <draw:frame draw:style-name="gr3" draw:text-style-name="P4" draw:layer="layout" svg:width="15.869cm" svg:height="0.615cm" svg:x="2.504cm" svg:y="24.402cm">
          <draw:text-box>
            <text:p text:style-name="P3"><text:span text:style-name="T1">commettre une injustice par laquelle on nuirait au prochain dans ses biens </text:span></text:p>
          </draw:text-box>
        </draw:frame>
        <draw:frame draw:style-name="gr3" draw:text-style-name="P4" draw:layer="layout" svg:width="2.37cm" svg:height="0.615cm" svg:x="2.504cm" svg:y="25.012cm">
          <draw:text-box>
            <text:p text:style-name="P3"><text:span text:style-name="T1">temporels. </text:span></text:p>
          </draw:text-box>
        </draw:frame>
        <draw:frame draw:style-name="gr3" draw:text-style-name="P4" draw:layer="layout" svg:width="0.532cm" svg:height="0.615cm" svg:x="2.504cm" svg:y="25.6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155cm">
          <draw:text-box>
            <text:p text:style-name="P3"><text:span text:style-name="T6"><text:s/></text:span></text:p>
          </draw:text-box>
        </draw:frame>
      </draw:page>
      <draw:page draw:name="page67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9.753cm" svg:height="0.645cm" svg:x="5.668cm" svg:y="2.513cm">
          <draw:text-box>
            <text:p text:style-name="P3"><text:span text:style-name="T11">II. Le huitième commandement de Dieu. </text:span></text:p>
          </draw:text-box>
        </draw:frame>
        <draw:frame draw:style-name="gr3" draw:text-style-name="P4" draw:layer="layout" svg:width="0.532cm" svg:height="0.615cm" svg:x="10.649cm" svg:y="3.552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5.54cm" svg:height="0.615cm" svg:x="2.504cm" svg:y="4.162cm">
          <draw:text-box>
            <text:p text:style-name="P3"><text:span text:style-name="T6">La médisance banniras, </text:span></text:p>
          </draw:text-box>
        </draw:frame>
        <draw:frame draw:style-name="gr3" draw:text-style-name="P4" draw:layer="layout" svg:width="6.145cm" svg:height="0.615cm" svg:x="2.504cm" svg:y="4.772cm">
          <draw:text-box>
            <text:p text:style-name="P3"><text:span text:style-name="T6">Et le mensonge également. </text:span></text:p>
          </draw:text-box>
        </draw:frame>
        <draw:frame draw:style-name="gr3" draw:text-style-name="P4" draw:layer="layout" svg:width="0.532cm" svg:height="0.615cm" svg:x="2.504cm" svg:y="5.382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6.081cm">
          <draw:text-box>
            <text:p text:style-name="P3"><text:span text:style-name="T3">3</text:span></text:p>
          </draw:text-box>
        </draw:frame>
        <draw:frame draw:style-name="gr3" draw:text-style-name="P4" draw:layer="layout" svg:width="13.423cm" svg:height="0.615cm" svg:x="2.719cm" svg:y="5.979cm">
          <draw:text-box>
            <text:p text:style-name="P3"><text:span text:style-name="T1"><text:s/></text:span><text:span text:style-name="T1">296.</text:span><text:span text:style-name="T19"> Que nous ordonne le huitième commandement de Dieu ? </text:span></text:p>
          </draw:text-box>
        </draw:frame>
        <draw:frame draw:style-name="gr3" draw:text-style-name="P4" draw:layer="layout" svg:width="0.532cm" svg:height="0.615cm" svg:x="2.504cm" svg:y="6.58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13cm" svg:height="0.615cm" svg:x="2.504cm" svg:y="7.136cm">
          <draw:text-box>
            <text:p text:style-name="P3"><text:span text:style-name="T1">Le huitième commandement de Dieu nous ordonne d'être sincères dans </text:span></text:p>
          </draw:text-box>
        </draw:frame>
        <draw:frame draw:style-name="gr3" draw:text-style-name="P4" draw:layer="layout" svg:width="16.371cm" svg:height="0.615cm" svg:x="2.504cm" svg:y="7.656cm">
          <draw:text-box>
            <text:p text:style-name="P3"><text:span text:style-name="T1">nos <text:s/>paroles <text:s/>et <text:s/>dans <text:s/>notre <text:s/>conduite, <text:s/>et <text:s/>de <text:s/>respecter <text:s/>la <text:s/>réputation <text:s/>et <text:s/>les </text:span></text:p>
          </draw:text-box>
        </draw:frame>
        <draw:frame draw:style-name="gr3" draw:text-style-name="P4" draw:layer="layout" svg:width="4.383cm" svg:height="0.615cm" svg:x="2.504cm" svg:y="8.19cm">
          <draw:text-box>
            <text:p text:style-name="P3"><text:span text:style-name="T1">secrets du prochain. </text:span></text:p>
          </draw:text-box>
        </draw:frame>
        <draw:frame draw:style-name="gr3" draw:text-style-name="P4" draw:layer="layout" svg:width="0.532cm" svg:height="0.615cm" svg:x="2.504cm" svg:y="8.71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41cm">
          <draw:text-box>
            <text:p text:style-name="P3"><text:span text:style-name="T3">4</text:span><text:span text:style-name="T35"> </text:span></text:p>
          </draw:text-box>
        </draw:frame>
        <draw:frame draw:style-name="gr3" draw:text-style-name="P4" draw:layer="layout" svg:width="12.953cm" svg:height="0.615cm" svg:x="2.821cm" svg:y="9.308cm">
          <draw:text-box>
            <text:p text:style-name="P3"><text:span text:style-name="T1">297.</text:span><text:span text:style-name="T39"> </text:span><text:span text:style-name="T19">Que nous défend le huitième commandement de Dieu ?</text:span><text:span text:style-name="T39"> </text:span></text:p>
          </draw:text-box>
        </draw:frame>
        <draw:frame draw:style-name="gr18" draw:text-style-name="P13" draw:layer="layout" svg:width="0.329cm" svg:height="0.378cm" svg:x="2.504cm" svg:y="10.048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4.61cm" svg:height="0.615cm" svg:x="2.504cm" svg:y="10.438cm">
          <draw:text-box>
            <text:p text:style-name="P3"><text:span text:style-name="T1">Le huitième commandement de Dieu nous défend le mensonge et le </text:span></text:p>
          </draw:text-box>
        </draw:frame>
        <draw:frame draw:style-name="gr3" draw:text-style-name="P4" draw:layer="layout" svg:width="15.839cm" svg:height="0.615cm" svg:x="2.504cm" svg:y="11.049cm">
          <draw:text-box>
            <text:p text:style-name="P3"><text:span text:style-name="T1">faux témoignage, la médisance et la calomnie, les soupçons injustes et les </text:span></text:p>
          </draw:text-box>
        </draw:frame>
        <draw:frame draw:style-name="gr3" draw:text-style-name="P4" draw:layer="layout" svg:width="4.812cm" svg:height="0.615cm" svg:x="2.504cm" svg:y="11.658cm">
          <draw:text-box>
            <text:p text:style-name="P3"><text:span text:style-name="T1">jugements téméraires. </text:span></text:p>
          </draw:text-box>
        </draw:frame>
        <draw:frame draw:style-name="gr3" draw:text-style-name="P4" draw:layer="layout" svg:width="0.532cm" svg:height="0.615cm" svg:x="3.012cm" svg:y="12.23cm">
          <draw:text-box>
            <text:p text:style-name="P3"><text:span text:style-name="T6"><text:s text:c="2"/></text:span></text:p>
          </draw:text-box>
        </draw:frame>
        <draw:frame draw:style-name="gr5" draw:text-style-name="P6" draw:layer="layout" svg:width="0.418cm" svg:height="0.484cm" svg:x="2.504cm" svg:y="12.904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32cm" svg:y="12.98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6.037cm" svg:height="0.615cm" svg:x="2.834cm" svg:y="12.802cm">
          <draw:text-box>
            <text:p text:style-name="P3"><text:span text:style-name="T1">298.</text:span><text:span text:style-name="T19"> Qu'est-ce que mentir ? </text:span></text:p>
          </draw:text-box>
        </draw:frame>
        <draw:frame draw:style-name="gr3" draw:text-style-name="P4" draw:layer="layout" svg:width="0.532cm" svg:height="0.615cm" svg:x="2.504cm" svg:y="13.41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3.7cm" svg:height="0.615cm" svg:x="2.504cm" svg:y="14.021cm">
          <draw:text-box>
            <text:p text:style-name="P3"><text:span text:style-name="T1">Mentir, c'est parler contre sa pensée avec l'intention de tromper. </text:span></text:p>
          </draw:text-box>
        </draw:frame>
        <draw:frame draw:style-name="gr3" draw:text-style-name="P4" draw:layer="layout" svg:width="0.532cm" svg:height="0.615cm" svg:x="3.012cm" svg:y="14.479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5.153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15.232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0.935cm" svg:height="0.615cm" svg:x="2.808cm" svg:y="15.051cm">
          <draw:text-box>
            <text:p text:style-name="P3"><text:span text:style-name="T1">299.</text:span></text:p>
          </draw:text-box>
        </draw:frame>
        <draw:frame draw:style-name="gr22" draw:text-style-name="P15" draw:layer="layout" svg:width="0.317cm" svg:height="0.365cm" svg:x="3.736cm" svg:y="15.243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7.744cm" svg:height="0.615cm" svg:x="3.812cm" svg:y="15.051cm">
          <draw:text-box>
            <text:p text:style-name="P3"><text:span text:style-name="T19">Qu'est-ce que médire du prochain ? </text:span></text:p>
          </draw:text-box>
        </draw:frame>
        <draw:frame draw:style-name="gr18" draw:text-style-name="P13" draw:layer="layout" svg:width="0.329cm" svg:height="0.378cm" svg:x="2.504cm" svg:y="15.676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5.505cm" svg:height="0.615cm" svg:x="2.504cm" svg:y="16.067cm">
          <draw:text-box>
            <text:p text:style-name="P3"><text:span text:style-name="T1">Médire du prochain, c'est faire connaître sans nécessité ses fautes ou ses </text:span></text:p>
          </draw:text-box>
        </draw:frame>
        <draw:frame draw:style-name="gr3" draw:text-style-name="P4" draw:layer="layout" svg:width="1.808cm" svg:height="0.615cm" svg:x="2.504cm" svg:y="16.676cm">
          <draw:text-box>
            <text:p text:style-name="P3"><text:span text:style-name="T1">défauts. </text:span></text:p>
          </draw:text-box>
        </draw:frame>
        <draw:frame draw:style-name="gr3" draw:text-style-name="P4" draw:layer="layout" svg:width="0.532cm" svg:height="0.615cm" svg:x="2.504cm" svg:y="17.28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7.999cm">
          <draw:text-box>
            <text:p text:style-name="P3"><text:span text:style-name="T3">5 </text:span></text:p>
          </draw:text-box>
        </draw:frame>
        <draw:frame draw:style-name="gr3" draw:text-style-name="P4" draw:layer="layout" svg:width="0.935cm" svg:height="0.615cm" svg:x="2.846cm" svg:y="17.897cm">
          <draw:text-box>
            <text:p text:style-name="P3"><text:span text:style-name="T1">300.</text:span></text:p>
          </draw:text-box>
        </draw:frame>
        <draw:frame draw:style-name="gr18" draw:text-style-name="P13" draw:layer="layout" svg:width="0.329cm" svg:height="0.378cm" svg:x="3.838cm" svg:y="18.078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8.296cm" svg:height="0.615cm" svg:x="3.939cm" svg:y="17.897cm">
          <draw:text-box>
            <text:p text:style-name="P3"><text:span text:style-name="T19">Qu'est-ce que calomnier te prochain ? </text:span></text:p>
          </draw:text-box>
        </draw:frame>
        <draw:frame draw:style-name="gr3" draw:text-style-name="P4" draw:layer="layout" svg:width="0.532cm" svg:height="0.615cm" svg:x="2.504cm" svg:y="18.506cm">
          <draw:text-box>
            <text:p text:style-name="P3"><text:span text:style-name="T1"><text:s text:c="2"/></text:span></text:p>
          </draw:text-box>
        </draw:frame>
        <draw:frame draw:style-name="gr3" draw:text-style-name="P4" draw:layer="layout" svg:width="15.127cm" svg:height="0.615cm" svg:x="2.504cm" svg:y="19.104cm">
          <draw:text-box>
            <text:p text:style-name="P3"><text:span text:style-name="T1">Calomnier le prochain, c'est l'accuser d'un défaut qu'il n'a pas ou d'une </text:span></text:p>
          </draw:text-box>
        </draw:frame>
        <draw:frame draw:style-name="gr3" draw:text-style-name="P4" draw:layer="layout" svg:width="6.026cm" svg:height="0.615cm" svg:x="2.504cm" svg:y="19.714cm">
          <draw:text-box>
            <text:p text:style-name="P3"><text:span text:style-name="T1">faute qu'il n'a pas commise. </text:span></text:p>
          </draw:text-box>
        </draw:frame>
        <draw:frame draw:style-name="gr3" draw:text-style-name="P4" draw:layer="layout" svg:width="0.532cm" svg:height="0.615cm" svg:x="2.504cm" svg:y="20.32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035cm">
          <draw:text-box>
            <text:p text:style-name="P3"><text:span text:style-name="T3">• </text:span></text:p>
          </draw:text-box>
        </draw:frame>
        <draw:frame draw:style-name="gr37" draw:text-style-name="P4" draw:layer="layout" svg:width="0.751cm" svg:height="0.708cm" svg:x="2.745cm" svg:y="20.933cm">
          <draw:text-box>
            <text:p text:style-name="P3"><text:span text:style-name="T57">301</text:span></text:p>
          </draw:text-box>
        </draw:frame>
        <draw:frame draw:style-name="gr48" draw:text-style-name="P22" draw:layer="layout" svg:width="0.273cm" svg:height="0.403cm" svg:x="3.508cm" svg:y="21.137cm">
          <draw:text-box>
            <text:p text:style-name="P3"><text:span text:style-name="T72">.</text:span><text:span text:style-name="T73"> </text:span></text:p>
          </draw:text-box>
        </draw:frame>
        <draw:frame draw:style-name="gr3" draw:text-style-name="P4" draw:layer="layout" svg:width="11.717cm" svg:height="0.615cm" svg:x="3.647cm" svg:y="20.933cm">
          <draw:text-box>
            <text:p text:style-name="P3"><text:span text:style-name="T19">Devons-nous garder les secrets que nous connaissons <text:s/></text:span></text:p>
          </draw:text-box>
        </draw:frame>
        <draw:frame draw:style-name="gr3" draw:text-style-name="P4" draw:layer="layout" svg:width="0.532cm" svg:height="0.615cm" svg:x="2.504cm" svg:y="21.543cm">
          <draw:text-box>
            <text:p text:style-name="P3"><text:span text:style-name="T19">? </text:span></text:p>
          </draw:text-box>
        </draw:frame>
        <draw:frame draw:style-name="gr18" draw:text-style-name="P13" draw:layer="layout" svg:width="0.329cm" svg:height="0.378cm" svg:x="2.504cm" svg:y="22.14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345cm" svg:height="0.615cm" svg:x="2.504cm" svg:y="22.534cm">
          <draw:text-box>
            <text:p text:style-name="P3"><text:span text:style-name="T1">Oui, nous devons, sous peine de péché, garder les secrets que nous </text:span></text:p>
          </draw:text-box>
        </draw:frame>
        <draw:frame draw:style-name="gr3" draw:text-style-name="P4" draw:layer="layout" svg:width="12.643cm" svg:height="0.615cm" svg:x="2.504cm" svg:y="23.144cm">
          <draw:text-box>
            <text:p text:style-name="P3"><text:span text:style-name="T1">connaissons : l'intérêt des individus et de la société l'exige. </text:span></text:p>
          </draw:text-box>
        </draw:frame>
        <draw:frame draw:style-name="gr18" draw:text-style-name="P13" draw:layer="layout" svg:width="0.329cm" svg:height="0.378cm" svg:x="3.012cm" svg:y="23.719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4.211cm">
          <draw:text-box>
            <text:p text:style-name="P3"><text:span text:style-name="T3">5</text:span></text:p>
          </draw:text-box>
        </draw:frame>
        <draw:frame draw:style-name="gr24" draw:text-style-name="P17" draw:layer="layout" svg:width="0.355cm" svg:height="0.412cm" svg:x="2.719cm" svg:y="24.268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0.935cm" svg:height="0.615cm" svg:x="2.808cm" svg:y="24.109cm">
          <draw:text-box>
            <text:p text:style-name="P3"><text:span text:style-name="T1">302.</text:span></text:p>
          </draw:text-box>
        </draw:frame>
        <draw:frame draw:style-name="gr12" draw:text-style-name="P10" draw:layer="layout" svg:width="0.367cm" svg:height="0.429cm" svg:x="3.749cm" svg:y="24.257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13.202cm" svg:height="0.615cm" svg:x="3.838cm" svg:y="24.109cm">
          <draw:text-box>
            <text:p text:style-name="P3"><text:span text:style-name="T19">Sommes-nous obligés de réparer le tort que nous avons fait ? </text:span></text:p>
          </draw:text-box>
        </draw:frame>
        <draw:frame draw:style-name="gr3" draw:text-style-name="P4" draw:layer="layout" svg:width="0.532cm" svg:height="0.615cm" svg:x="2.504cm" svg:y="24.70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672cm" svg:height="0.615cm" svg:x="2.504cm" svg:y="25.317cm">
          <draw:text-box>
            <text:p text:style-name="P3"><text:span text:style-name="T1">Oui, nous sommes obligés, de réparer, au plus tôt et le mieux possible, le </text:span></text:p>
          </draw:text-box>
        </draw:frame>
        <draw:frame draw:style-name="gr3" draw:text-style-name="P4" draw:layer="layout" svg:width="16.018cm" svg:height="0.615cm" svg:x="2.504cm" svg:y="25.926cm">
          <draw:text-box>
            <text:p text:style-name="P3"><text:span text:style-name="T1">tort que nous avons fait injustement à la santé, aux biens ou à la réputation </text:span></text:p>
          </draw:text-box>
        </draw:frame>
        <draw:frame draw:style-name="gr3" draw:text-style-name="P4" draw:layer="layout" svg:width="2.799cm" svg:height="0.615cm" svg:x="2.504cm" svg:y="26.536cm">
          <draw:text-box>
            <text:p text:style-name="P3"><text:span text:style-name="T1">du prochain. </text:span></text:p>
          </draw:text-box>
        </draw:frame>
      </draw:page>
      <draw:page draw:name="page68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8.543cm" svg:height="0.645cm" svg:x="6.354cm" svg:y="2.513cm">
          <draw:text-box>
            <text:p text:style-name="P3"><text:span text:style-name="T11">LES CINQ COMMANDEMENTS <text:s/></text:span></text:p>
          </draw:text-box>
        </draw:frame>
        <draw:frame draw:style-name="gr11" draw:text-style-name="P9" draw:layer="layout" svg:width="3.668cm" svg:height="0.645cm" svg:x="8.743cm" svg:y="3.174cm">
          <draw:text-box>
            <text:p text:style-name="P3"><text:span text:style-name="T11">DE L'ÉGLISE </text:span></text:p>
          </draw:text-box>
        </draw:frame>
        <draw:frame draw:style-name="gr12" draw:text-style-name="P10" draw:layer="layout" svg:width="0.367cm" svg:height="0.429cm" svg:x="10.522cm" svg:y="3.827cm">
          <draw:text-box>
            <text:p text:style-name="P3"><text:span text:style-name="T43"><text:s/></text:span></text:p>
          </draw:text-box>
        </draw:frame>
        <draw:frame draw:style-name="gr3" draw:text-style-name="P4" draw:layer="layout" svg:width="6.674cm" svg:height="0.615cm" svg:x="7.243cm" svg:y="4.238cm">
          <draw:text-box>
            <text:p text:style-name="P3"><text:span text:style-name="T1">VINGT-TROISIÈME LEÇON </text:span></text:p>
          </draw:text-box>
        </draw:frame>
        <draw:frame draw:style-name="gr3" draw:text-style-name="P4" draw:layer="layout" svg:width="0.532cm" svg:height="0.615cm" svg:x="10.522cm" svg:y="4.849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9.483cm" svg:height="0.645cm" svg:x="5.795cm" svg:y="5.88cm">
          <draw:text-box>
            <text:p text:style-name="P3"><text:span text:style-name="T11">Le premier commandement de l'Église. </text:span></text:p>
          </draw:text-box>
        </draw:frame>
        <draw:frame draw:style-name="gr3" draw:text-style-name="P4" draw:layer="layout" svg:width="0.532cm" svg:height="0.615cm" svg:x="2.504cm" svg:y="6.538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5.79cm" svg:height="0.615cm" svg:x="2.504cm" svg:y="7.148cm">
          <draw:text-box>
            <text:p text:style-name="P3"><text:span text:style-name="T6">Dimanche tu sanctifieras </text:span></text:p>
          </draw:text-box>
        </draw:frame>
        <draw:frame draw:style-name="gr3" draw:text-style-name="P4" draw:layer="layout" svg:width="6.411cm" svg:height="0.615cm" svg:x="2.504cm" svg:y="7.758cm">
          <draw:text-box>
            <text:p text:style-name="P3"><text:span text:style-name="T6">Et fêtes de commandement. </text:span></text:p>
          </draw:text-box>
        </draw:frame>
        <draw:frame draw:style-name="gr3" draw:text-style-name="P4" draw:layer="layout" svg:width="0.532cm" svg:height="0.615cm" svg:x="2.504cm" svg:y="8.355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9.067cm">
          <draw:text-box>
            <text:p text:style-name="P3"><text:span text:style-name="T3">6 </text:span></text:p>
          </draw:text-box>
        </draw:frame>
        <draw:frame draw:style-name="gr3" draw:text-style-name="P4" draw:layer="layout" svg:width="15.3cm" svg:height="0.615cm" svg:x="2.821cm" svg:y="8.965cm">
          <draw:text-box>
            <text:p text:style-name="P3"><text:span text:style-name="T1">303.</text:span><text:span text:style-name="T19"> Pourquoi sommes-nous obligés d'observer les commandements de </text:span></text:p>
          </draw:text-box>
        </draw:frame>
        <draw:frame draw:style-name="gr3" draw:text-style-name="P4" draw:layer="layout" svg:width="2.129cm" svg:height="0.615cm" svg:x="2.504cm" svg:y="9.575cm">
          <draw:text-box>
            <text:p text:style-name="P3"><text:span text:style-name="T19">l'Église ? </text:span></text:p>
          </draw:text-box>
        </draw:frame>
        <draw:frame draw:style-name="gr3" draw:text-style-name="P4" draw:layer="layout" svg:width="0.532cm" svg:height="0.615cm" svg:x="2.504cm" svg:y="10.18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81cm" svg:height="0.615cm" svg:x="2.504cm" svg:y="10.795cm">
          <draw:text-box>
            <text:p text:style-name="P3"><text:span text:style-name="T1">Nous sommes obligés d'observer les commandements de l'Église, parce </text:span></text:p>
          </draw:text-box>
        </draw:frame>
        <draw:frame draw:style-name="gr3" draw:text-style-name="P4" draw:layer="layout" svg:width="16.085cm" svg:height="0.615cm" svg:x="2.504cm" svg:y="11.404cm">
          <draw:text-box>
            <text:p text:style-name="P3"><text:span text:style-name="T1">qu'ils nous viennent du Pape et des Evêques qui nous gouvernent en lieu et </text:span></text:p>
          </draw:text-box>
        </draw:frame>
        <draw:frame draw:style-name="gr3" draw:text-style-name="P4" draw:layer="layout" svg:width="4.768cm" svg:height="0.615cm" svg:x="2.504cm" svg:y="12.014cm">
          <draw:text-box>
            <text:p text:style-name="P3"><text:span text:style-name="T1">place de Jésus-Christ. </text:span></text:p>
          </draw:text-box>
        </draw:frame>
        <draw:frame draw:style-name="gr3" draw:text-style-name="P4" draw:layer="layout" svg:width="0.532cm" svg:height="0.615cm" svg:x="2.504cm" svg:y="12.62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336cm">
          <draw:text-box>
            <text:p text:style-name="P3"><text:span text:style-name="T3">3</text:span></text:p>
          </draw:text-box>
        </draw:frame>
        <draw:frame draw:style-name="gr3" draw:text-style-name="P4" draw:layer="layout" svg:width="13.813cm" svg:height="0.615cm" svg:x="2.719cm" svg:y="13.234cm">
          <draw:text-box>
            <text:p text:style-name="P3"><text:span text:style-name="T1"><text:s/></text:span><text:span text:style-name="T1">304.</text:span><text:span text:style-name="T19"> Que nous ordonne le premier commandement de l'Église ? </text:span></text:p>
          </draw:text-box>
        </draw:frame>
        <draw:frame draw:style-name="gr3" draw:text-style-name="P4" draw:layer="layout" svg:width="0.532cm" svg:height="0.615cm" svg:x="2.504cm" svg:y="13.84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735cm" svg:height="0.615cm" svg:x="2.504cm" svg:y="14.453cm">
          <draw:text-box>
            <text:p text:style-name="P3"><text:span text:style-name="T1">Le premier commandement de l'Église nous ordonne d'entendre la Messe </text:span></text:p>
          </draw:text-box>
        </draw:frame>
        <draw:frame draw:style-name="gr3" draw:text-style-name="P4" draw:layer="layout" svg:width="15.543cm" svg:height="0.615cm" svg:x="2.504cm" svg:y="15.064cm">
          <draw:text-box>
            <text:p text:style-name="P3"><text:span text:style-name="T1">les dimanches et les fêtés d'obligation, et d'observer ces jours-là le repos </text:span></text:p>
          </draw:text-box>
        </draw:frame>
        <draw:frame draw:style-name="gr3" draw:text-style-name="P4" draw:layer="layout" svg:width="2.4cm" svg:height="0.615cm" svg:x="2.504cm" svg:y="15.66cm">
          <draw:text-box>
            <text:p text:style-name="P3"><text:span text:style-name="T1">dominical.</text:span><text:span text:style-name="T6"> </text:span></text:p>
          </draw:text-box>
        </draw:frame>
        <draw:frame draw:style-name="gr3" draw:text-style-name="P4" draw:layer="layout" svg:width="0.532cm" svg:height="0.615cm" svg:x="2.504cm" svg:y="16.2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6.983cm">
          <draw:text-box>
            <text:p text:style-name="P3"><text:span text:style-name="T3">2</text:span></text:p>
          </draw:text-box>
        </draw:frame>
        <draw:frame draw:style-name="gr3" draw:text-style-name="P4" draw:layer="layout" svg:width="14.085cm" svg:height="0.615cm" svg:x="2.719cm" svg:y="16.881cm">
          <draw:text-box>
            <text:p text:style-name="P3"><text:span text:style-name="T1"><text:s/></text:span><text:span text:style-name="T1">305. </text:span><text:span text:style-name="T19">Outre les dimanches, quelles sont, dans notre pays, les fêtes </text:span></text:p>
          </draw:text-box>
        </draw:frame>
        <draw:frame draw:style-name="gr3" draw:text-style-name="P4" draw:layer="layout" svg:width="3.107cm" svg:height="0.615cm" svg:x="2.504cm" svg:y="17.49cm">
          <draw:text-box>
            <text:p text:style-name="P3"><text:span text:style-name="T19">d'obligation ? </text:span></text:p>
          </draw:text-box>
        </draw:frame>
        <draw:frame draw:style-name="gr3" draw:text-style-name="P4" draw:layer="layout" svg:width="0.532cm" svg:height="0.615cm" svg:x="2.504cm" svg:y="18.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047cm" svg:height="0.615cm" svg:x="2.504cm" svg:y="18.71cm">
          <draw:text-box>
            <text:p text:style-name="P3"><text:span text:style-name="T1">Outre les dimanches, il y a dans notre pays quatre fêtes d'obligation la </text:span></text:p>
          </draw:text-box>
        </draw:frame>
        <draw:frame draw:style-name="gr3" draw:text-style-name="P4" draw:layer="layout" svg:width="10.327cm" svg:height="0.615cm" svg:x="2.504cm" svg:y="19.32cm">
          <draw:text-box>
            <text:p text:style-name="P3"><text:span text:style-name="T1">Noël, l'Ascension, l'Assomption et la Toussaint. </text:span></text:p>
          </draw:text-box>
        </draw:frame>
        <draw:frame draw:style-name="gr3" draw:text-style-name="P4" draw:layer="layout" svg:width="0.532cm" svg:height="0.615cm" svg:x="2.504cm" svg:y="19.98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0.679cm">
          <draw:text-box>
            <text:p text:style-name="P3"><text:span text:style-name="T3">2</text:span></text:p>
          </draw:text-box>
        </draw:frame>
        <draw:frame draw:style-name="gr3" draw:text-style-name="P4" draw:layer="layout" svg:width="13.596cm" svg:height="0.615cm" svg:x="2.719cm" svg:y="20.577cm">
          <draw:text-box>
            <text:p text:style-name="P3"><text:span text:style-name="T1"><text:s/></text:span><text:span text:style-name="T1">306.</text:span><text:span text:style-name="T19"> Qui est obligé d'entendre la Messe, les dimanches et fêles </text:span></text:p>
          </draw:text-box>
        </draw:frame>
        <draw:frame draw:style-name="gr3" draw:text-style-name="P4" draw:layer="layout" svg:width="3.107cm" svg:height="0.615cm" svg:x="2.504cm" svg:y="21.187cm">
          <draw:text-box>
            <text:p text:style-name="P3"><text:span text:style-name="T19">d'obligation ? </text:span></text:p>
          </draw:text-box>
        </draw:frame>
        <draw:frame draw:style-name="gr3" draw:text-style-name="P4" draw:layer="layout" svg:width="0.532cm" svg:height="0.615cm" svg:x="2.504cm" svg:y="21.79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07cm" svg:height="0.615cm" svg:x="2.504cm" svg:y="22.407cm">
          <draw:text-box>
            <text:p text:style-name="P3"><text:span text:style-name="T1">Est obligé d'entendre la Messe, les dimanches et fêtes d'obligation, tout </text:span></text:p>
          </draw:text-box>
        </draw:frame>
        <draw:frame draw:style-name="gr3" draw:text-style-name="P4" draw:layer="layout" svg:width="15.573cm" svg:height="0.615cm" svg:x="2.504cm" svg:y="23.017cm">
          <draw:text-box>
            <text:p text:style-name="P3"><text:span text:style-name="T1">fidèle qui a sept ans accomplis, à moins qu'il n'en soit excusé pour cause </text:span></text:p>
          </draw:text-box>
        </draw:frame>
        <draw:frame draw:style-name="gr3" draw:text-style-name="P4" draw:layer="layout" svg:width="9.401cm" svg:height="0.615cm" svg:x="2.504cm" svg:y="23.627cm">
          <draw:text-box>
            <text:p text:style-name="P3"><text:span text:style-name="T1">de maladie ou pour un autre motif légitime. </text:span></text:p>
          </draw:text-box>
        </draw:frame>
        <draw:frame draw:style-name="gr3" draw:text-style-name="P4" draw:layer="layout" svg:width="0.532cm" svg:height="0.615cm" svg:x="2.504cm" svg:y="24.23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84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45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066cm">
          <draw:text-box>
            <text:p text:style-name="P3"><text:span text:style-name="T1"><text:s/></text:span></text:p>
          </draw:text-box>
        </draw:frame>
      </draw:page>
      <draw:page draw:name="page69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2 </text:span></text:p>
          </draw:text-box>
        </draw:frame>
        <draw:frame draw:style-name="gr3" draw:text-style-name="P4" draw:layer="layout" svg:width="15.226cm" svg:height="0.615cm" svg:x="2.821cm" svg:y="2.523cm">
          <draw:text-box>
            <text:p text:style-name="P3"><text:span text:style-name="T1">307.</text:span><text:span text:style-name="T19"> Comment devons-nous entendre la Messe, les jours d'obligation ? </text:span></text:p>
          </draw:text-box>
        </draw:frame>
        <draw:frame draw:style-name="gr3" draw:text-style-name="P4" draw:layer="layout" svg:width="0.532cm" svg:height="0.615cm" svg:x="2.631cm" svg:y="3.26cm">
          <draw:text-box>
            <text:p text:style-name="P3"><text:span text:style-name="T39"><text:s/></text:span></text:p>
          </draw:text-box>
        </draw:frame>
        <draw:frame draw:style-name="gr3" draw:text-style-name="P4" draw:layer="layout" svg:width="15.418cm" svg:height="0.615cm" svg:x="2.504cm" svg:y="3.857cm">
          <draw:text-box>
            <text:p text:style-name="P3"><text:span text:style-name="T1">Les jours d'obligation, nous devons entendre une Messe entière, et nous </text:span></text:p>
          </draw:text-box>
        </draw:frame>
        <draw:frame draw:style-name="gr3" draw:text-style-name="P4" draw:layer="layout" svg:width="8.674cm" svg:height="0.615cm" svg:x="2.504cm" svg:y="4.467cm">
          <draw:text-box>
            <text:p text:style-name="P3"><text:span text:style-name="T1">devons le faire avec respect et attention. </text:span></text:p>
          </draw:text-box>
        </draw:frame>
        <draw:frame draw:style-name="gr5" draw:text-style-name="P6" draw:layer="layout" svg:width="0.418cm" svg:height="0.484cm" svg:x="2.504cm" svg:y="5.179cm">
          <draw:text-box>
            <text:p text:style-name="P3"><text:span text:style-name="T3">3</text:span></text:p>
          </draw:text-box>
        </draw:frame>
        <draw:frame draw:style-name="gr3" draw:text-style-name="P4" draw:layer="layout" svg:width="9.472cm" svg:height="0.615cm" svg:x="2.719cm" svg:y="5.077cm">
          <draw:text-box>
            <text:p text:style-name="P3"><text:span text:style-name="T1"><text:s/></text:span><text:span text:style-name="T1">308.</text:span><text:span text:style-name="T19"> En quoi consiste le repos dominical ? <text:s/></text:span></text:p>
          </draw:text-box>
        </draw:frame>
        <draw:frame draw:style-name="gr3" draw:text-style-name="P4" draw:layer="layout" svg:width="0.532cm" svg:height="0.615cm" svg:x="2.504cm" svg:y="5.68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292cm" svg:height="0.615cm" svg:x="2.504cm" svg:y="6.296cm">
          <draw:text-box>
            <text:p text:style-name="P3"><text:span text:style-name="T1">Le repos dominical consiste principalement à s'abstenir de travaux </text:span></text:p>
          </draw:text-box>
        </draw:frame>
        <draw:frame draw:style-name="gr3" draw:text-style-name="P4" draw:layer="layout" svg:width="14.137cm" svg:height="0.615cm" svg:x="2.504cm" svg:y="6.907cm">
          <draw:text-box>
            <text:p text:style-name="P3"><text:span text:style-name="T1">corporels qui ne sont pas autorisés par la coutume ou la nécessité. </text:span></text:p>
          </draw:text-box>
        </draw:frame>
        <draw:frame draw:style-name="gr3" draw:text-style-name="P4" draw:layer="layout" svg:width="0.532cm" svg:height="0.615cm" svg:x="2.504cm" svg:y="7.51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8.228cm">
          <draw:text-box>
            <text:p text:style-name="P3"><text:span text:style-name="T3">5 </text:span></text:p>
          </draw:text-box>
        </draw:frame>
        <draw:frame draw:style-name="gr3" draw:text-style-name="P4" draw:layer="layout" svg:width="15.482cm" svg:height="0.615cm" svg:x="2.821cm" svg:y="8.126cm">
          <draw:text-box>
            <text:p text:style-name="P3"><text:span text:style-name="T1">309.</text:span><text:span text:style-name="T19"> Que faut-il faire pour sanctifier les dimanches et les jours de fête ? </text:span></text:p>
          </draw:text-box>
        </draw:frame>
        <draw:frame draw:style-name="gr18" draw:text-style-name="P13" draw:layer="layout" svg:width="0.329cm" svg:height="0.378cm" svg:x="2.504cm" svg:y="8.72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078cm" svg:height="0.615cm" svg:x="2.504cm" svg:y="9.117cm">
          <draw:text-box>
            <text:p text:style-name="P3"><text:span text:style-name="T1">Pour sanctifier les dimanches et les jours de fête, on assistera non </text:span></text:p>
          </draw:text-box>
        </draw:frame>
        <draw:frame draw:style-name="gr3" draw:text-style-name="P4" draw:layer="layout" svg:width="15.075cm" svg:height="0.615cm" svg:x="2.504cm" svg:y="9.727cm">
          <draw:text-box>
            <text:p text:style-name="P3"><text:span text:style-name="T1">seulement à la Messe, mais aussi aux autres offices et aux instructions </text:span></text:p>
          </draw:text-box>
        </draw:frame>
        <draw:frame draw:style-name="gr3" draw:text-style-name="P4" draw:layer="layout" svg:width="14.254cm" svg:height="0.615cm" svg:x="2.504cm" svg:y="10.337cm">
          <draw:text-box>
            <text:p text:style-name="P3"><text:span text:style-name="T1">religieuses ; on s'occupera d'œuvres de piété et de charité, et on ne </text:span></text:p>
          </draw:text-box>
        </draw:frame>
        <draw:frame draw:style-name="gr3" draw:text-style-name="P4" draw:layer="layout" svg:width="12.716cm" svg:height="0.615cm" svg:x="2.504cm" svg:y="10.947cm">
          <draw:text-box>
            <text:p text:style-name="P3"><text:span text:style-name="T1">cherchera son repos que dans les divertissements honnêtes. </text:span></text:p>
          </draw:text-box>
        </draw:frame>
        <draw:frame draw:style-name="gr3" draw:text-style-name="P4" draw:layer="layout" svg:width="0.532cm" svg:height="0.615cm" svg:x="2.504cm" svg:y="11.544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7.248cm" svg:height="0.645cm" svg:x="6.964cm" svg:y="12.474cm">
          <draw:text-box>
            <text:p text:style-name="P3"><text:span text:style-name="T10">VINGT-QUATRIÈME LEÇON </text:span></text:p>
          </draw:text-box>
        </draw:frame>
        <draw:frame draw:style-name="gr11" draw:text-style-name="P9" draw:layer="layout" svg:width="10.718cm" svg:height="0.645cm" svg:x="5.236cm" svg:y="13.554cm">
          <draw:text-box>
            <text:p text:style-name="P3"><text:span text:style-name="T11">Le deuxième et le troisième commandement <text:s/></text:span></text:p>
          </draw:text-box>
        </draw:frame>
        <draw:frame draw:style-name="gr11" draw:text-style-name="P9" draw:layer="layout" svg:width="2.719cm" svg:height="0.645cm" svg:x="9.239cm" svg:y="14.202cm">
          <draw:text-box>
            <text:p text:style-name="P3"><text:span text:style-name="T11">de l'Église. </text:span></text:p>
          </draw:text-box>
        </draw:frame>
        <draw:frame draw:style-name="gr11" draw:text-style-name="P9" draw:layer="layout" svg:width="0.558cm" svg:height="0.645cm" svg:x="10.522cm" svg:y="14.85cm">
          <draw:text-box>
            <text:p text:style-name="P3"><text:span text:style-name="T11"><text:s/></text:span></text:p>
          </draw:text-box>
        </draw:frame>
        <draw:frame draw:style-name="gr3" draw:text-style-name="P4" draw:layer="layout" svg:width="6.67cm" svg:height="0.615cm" svg:x="2.504cm" svg:y="15.495cm">
          <draw:text-box>
            <text:p text:style-name="P3"><text:span text:style-name="T6">Vendredi chair ne mangeras, </text:span></text:p>
          </draw:text-box>
        </draw:frame>
        <draw:frame draw:style-name="gr3" draw:text-style-name="P4" draw:layer="layout" svg:width="7.034cm" svg:height="0.615cm" svg:x="2.504cm" svg:y="16.105cm">
          <draw:text-box>
            <text:p text:style-name="P3"><text:span text:style-name="T6">Ni Jours défendus mêmement. </text:span></text:p>
          </draw:text-box>
        </draw:frame>
        <draw:frame draw:style-name="gr3" draw:text-style-name="P4" draw:layer="layout" svg:width="5.79cm" svg:height="0.615cm" svg:x="2.504cm" svg:y="16.715cm">
          <draw:text-box>
            <text:p text:style-name="P3"><text:span text:style-name="T6">Jeûne imposé observeras </text:span></text:p>
          </draw:text-box>
        </draw:frame>
        <draw:frame draw:style-name="gr3" draw:text-style-name="P4" draw:layer="layout" svg:width="7.172cm" svg:height="0.615cm" svg:x="2.504cm" svg:y="17.325cm">
          <draw:text-box>
            <text:p text:style-name="P3"><text:span text:style-name="T6">Aux jours prescrits fidèlement. </text:span></text:p>
          </draw:text-box>
        </draw:frame>
        <draw:frame draw:style-name="gr3" draw:text-style-name="P4" draw:layer="layout" svg:width="0.532cm" svg:height="0.615cm" svg:x="2.504cm" svg:y="17.935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8.646cm">
          <draw:text-box>
            <text:p text:style-name="P3"><text:span text:style-name="T3">3</text:span></text:p>
          </draw:text-box>
        </draw:frame>
        <draw:frame draw:style-name="gr18" draw:text-style-name="P13" draw:layer="layout" svg:width="0.329cm" svg:height="0.378cm" svg:x="2.719cm" svg:y="18.72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35cm" svg:height="0.615cm" svg:x="2.808cm" svg:y="18.544cm">
          <draw:text-box>
            <text:p text:style-name="P3"><text:span text:style-name="T1">310.</text:span></text:p>
          </draw:text-box>
        </draw:frame>
        <draw:frame draw:style-name="gr12" draw:text-style-name="P10" draw:layer="layout" svg:width="0.367cm" svg:height="0.429cm" svg:x="3.736cm" svg:y="18.692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13.022cm" svg:height="0.615cm" svg:x="3.825cm" svg:y="18.544cm">
          <draw:text-box>
            <text:p text:style-name="P3"><text:span text:style-name="T19">Que nous ordonne le deuxième commandement de l’Église ? </text:span></text:p>
          </draw:text-box>
        </draw:frame>
        <draw:frame draw:style-name="gr18" draw:text-style-name="P13" draw:layer="layout" svg:width="0.329cm" svg:height="0.378cm" svg:x="2.504cm" svg:y="19.14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552cm" svg:height="0.615cm" svg:x="2.504cm" svg:y="19.536cm">
          <draw:text-box>
            <text:p text:style-name="P3"><text:span text:style-name="T1">Le deuxième commandement de l'Église nous ordonne de faire </text:span></text:p>
          </draw:text-box>
        </draw:frame>
        <draw:frame draw:style-name="gr3" draw:text-style-name="P4" draw:layer="layout" svg:width="14.972cm" svg:height="0.615cm" svg:x="2.504cm" svg:y="20.145cm">
          <draw:text-box>
            <text:p text:style-name="P3"><text:span text:style-name="T1">maigre, c'est-à-dire de nous abstenir de viande et de jus de viande, les </text:span></text:p>
          </draw:text-box>
        </draw:frame>
        <draw:frame draw:style-name="gr3" draw:text-style-name="P4" draw:layer="layout" svg:width="10.459cm" svg:height="0.615cm" svg:x="2.504cm" svg:y="20.755cm">
          <draw:text-box>
            <text:p text:style-name="P3"><text:span text:style-name="T1">vendredis et autres jours déterminés par l'Église. </text:span></text:p>
          </draw:text-box>
        </draw:frame>
        <draw:frame draw:style-name="gr3" draw:text-style-name="P4" draw:layer="layout" svg:width="0.532cm" svg:height="0.615cm" svg:x="2.504cm" svg:y="21.36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077cm">
          <draw:text-box>
            <text:p text:style-name="P3"><text:span text:style-name="T3">4</text:span></text:p>
          </draw:text-box>
        </draw:frame>
        <draw:frame draw:style-name="gr18" draw:text-style-name="P13" draw:layer="layout" svg:width="0.329cm" svg:height="0.378cm" svg:x="2.719cm" svg:y="22.15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15cm" svg:height="0.615cm" svg:x="2.808cm" svg:y="21.975cm">
          <draw:text-box>
            <text:p text:style-name="P3"><text:span text:style-name="T1">311.</text:span></text:p>
          </draw:text-box>
        </draw:frame>
        <draw:frame draw:style-name="gr12" draw:text-style-name="P10" draw:layer="layout" svg:width="0.367cm" svg:height="0.429cm" svg:x="3.736cm" svg:y="22.122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13.312cm" svg:height="0.615cm" svg:x="3.825cm" svg:y="21.975cm">
          <draw:text-box>
            <text:p text:style-name="P3"><text:span text:style-name="T19">Quels sont, dans notre pays, les jours où il faut faire maigre ? </text:span></text:p>
          </draw:text-box>
        </draw:frame>
        <draw:frame draw:style-name="gr3" draw:text-style-name="P4" draw:layer="layout" svg:width="0.532cm" svg:height="0.615cm" svg:x="2.504cm" svg:y="22.58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8.009cm" svg:height="0.615cm" svg:x="2.504cm" svg:y="23.182cm">
          <draw:text-box>
            <text:p text:style-name="P3"><text:span text:style-name="T1">Il faut faire maigre, dans notre pays : </text:span></text:p>
          </draw:text-box>
        </draw:frame>
        <draw:frame draw:style-name="gr3" draw:text-style-name="P4" draw:layer="layout" svg:width="7.238cm" svg:height="0.615cm" svg:x="2.504cm" svg:y="23.792cm">
          <draw:text-box>
            <text:p text:style-name="P3"><text:span text:style-name="T1">1° tous les vendredis de l'année ; <text:s/></text:span></text:p>
          </draw:text-box>
        </draw:frame>
        <draw:frame draw:style-name="gr3" draw:text-style-name="P4" draw:layer="layout" svg:width="6.15cm" svg:height="0.615cm" svg:x="2.504cm" svg:y="24.402cm">
          <draw:text-box>
            <text:p text:style-name="P3"><text:span text:style-name="T1">2° les mercredis de Carême ;</text:span></text:p>
          </draw:text-box>
        </draw:frame>
        <draw:frame draw:style-name="gr12" draw:text-style-name="P10" draw:layer="layout" svg:width="0.367cm" svg:height="0.429cm" svg:x="8.806cm" svg:y="24.549cm">
          <draw:text-box>
            <text:p text:style-name="P3"><text:span text:style-name="T12"><text:s/></text:span></text:p>
          </draw:text-box>
        </draw:frame>
        <draw:frame draw:style-name="gr3" draw:text-style-name="P4" draw:layer="layout" svg:width="6.062cm" svg:height="0.615cm" svg:x="2.504cm" svg:y="25.012cm">
          <draw:text-box>
            <text:p text:style-name="P3"><text:span text:style-name="T1">3° les quatre jours de jeûne. </text:span></text:p>
          </draw:text-box>
        </draw:frame>
        <draw:frame draw:style-name="gr3" draw:text-style-name="P4" draw:layer="layout" svg:width="0.532cm" svg:height="0.615cm" svg:x="2.504cm" svg:y="25.6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231cm">
          <draw:text-box>
            <text:p text:style-name="P3"><text:span text:style-name="T1"><text:s/></text:span></text:p>
          </draw:text-box>
        </draw:frame>
      </draw:page>
      <draw:page draw:name="page70" draw:style-name="dp1" draw:master-page-name="master-page16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.52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3.845cm">
          <draw:text-box>
            <text:p text:style-name="P3"><text:span text:style-name="T3">3</text:span></text:p>
          </draw:text-box>
        </draw:frame>
        <draw:frame draw:style-name="gr3" draw:text-style-name="P4" draw:layer="layout" svg:width="8.104cm" svg:height="0.615cm" svg:x="2.719cm" svg:y="3.743cm">
          <draw:text-box>
            <text:p text:style-name="P3"><text:span text:style-name="T1"><text:s/></text:span><text:span text:style-name="T1">312.</text:span><text:span text:style-name="T19"> Qui est obligé de faire maigre ? </text:span></text:p>
          </draw:text-box>
        </draw:frame>
        <draw:frame draw:style-name="gr3" draw:text-style-name="P4" draw:layer="layout" svg:width="0.532cm" svg:height="0.615cm" svg:x="2.504cm" svg:y="4.3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9cm" svg:height="0.615cm" svg:x="2.504cm" svg:y="4.95cm">
          <draw:text-box>
            <text:p text:style-name="P3"><text:span text:style-name="T1">Est obligé de faire maigre, tout fidèle qui a sept ans accomplis, à </text:span></text:p>
          </draw:text-box>
        </draw:frame>
        <draw:frame draw:style-name="gr3" draw:text-style-name="P4" draw:layer="layout" svg:width="13.932cm" svg:height="0.615cm" svg:x="2.504cm" svg:y="5.56cm">
          <draw:text-box>
            <text:p text:style-name="P3"><text:span text:style-name="T1">moins qu'il n'ait obtenu dispense ou ne soit excusé pour un motif </text:span></text:p>
          </draw:text-box>
        </draw:frame>
        <draw:frame draw:style-name="gr3" draw:text-style-name="P4" draw:layer="layout" svg:width="2.015cm" svg:height="0.615cm" svg:x="2.504cm" svg:y="6.169cm">
          <draw:text-box>
            <text:p text:style-name="P3"><text:span text:style-name="T1">légitime. </text:span></text:p>
          </draw:text-box>
        </draw:frame>
        <draw:frame draw:style-name="gr5" draw:text-style-name="P6" draw:layer="layout" svg:width="0.418cm" svg:height="0.484cm" svg:x="2.504cm" svg:y="6.882cm">
          <draw:text-box>
            <text:p text:style-name="P3"><text:span text:style-name="T3">5 </text:span></text:p>
          </draw:text-box>
        </draw:frame>
        <draw:frame draw:style-name="gr3" draw:text-style-name="P4" draw:layer="layout" svg:width="13.977cm" svg:height="0.615cm" svg:x="2.821cm" svg:y="6.78cm">
          <draw:text-box>
            <text:p text:style-name="P3"><text:span text:style-name="T1">313.</text:span><text:span text:style-name="T19"> Que nous ordonne le troisième commandement de l'Église ? </text:span></text:p>
          </draw:text-box>
        </draw:frame>
        <draw:frame draw:style-name="gr3" draw:text-style-name="P4" draw:layer="layout" svg:width="0.532cm" svg:height="0.615cm" svg:x="2.504cm" svg:y="7.3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721cm" svg:height="0.615cm" svg:x="2.504cm" svg:y="7.999cm">
          <draw:text-box>
            <text:p text:style-name="P3"><text:span text:style-name="T1">Le troisième commandement de l'Église nous ordonne de jeûner aux </text:span></text:p>
          </draw:text-box>
        </draw:frame>
        <draw:frame draw:style-name="gr3" draw:text-style-name="P4" draw:layer="layout" svg:width="6.33cm" svg:height="0.615cm" svg:x="2.504cm" svg:y="8.609cm">
          <draw:text-box>
            <text:p text:style-name="P3"><text:span text:style-name="T1">jours déterminés par l'Église. </text:span></text:p>
          </draw:text-box>
        </draw:frame>
        <draw:frame draw:style-name="gr3" draw:text-style-name="P4" draw:layer="layout" svg:width="0.532cm" svg:height="0.615cm" svg:x="2.504cm" svg:y="9.21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931cm">
          <draw:text-box>
            <text:p text:style-name="P3"><text:span text:style-name="T3">6</text:span></text:p>
          </draw:text-box>
        </draw:frame>
        <draw:frame draw:style-name="gr3" draw:text-style-name="P4" draw:layer="layout" svg:width="6.14cm" svg:height="0.615cm" svg:x="2.719cm" svg:y="9.829cm">
          <draw:text-box>
            <text:p text:style-name="P3"><text:span text:style-name="T1"><text:s/></text:span><text:span text:style-name="T1">314.</text:span><text:span text:style-name="T19"> Qu'est-ce que jeûner ? </text:span></text:p>
          </draw:text-box>
        </draw:frame>
        <draw:frame draw:style-name="gr3" draw:text-style-name="P4" draw:layer="layout" svg:width="0.532cm" svg:height="0.615cm" svg:x="2.504cm" svg:y="10.43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43cm" svg:height="0.615cm" svg:x="2.504cm" svg:y="11.036cm">
          <draw:text-box>
            <text:p text:style-name="P3"><text:span text:style-name="T1">Jeûner, c'est ne faire qu'un repas complet par jour ; on peut cependant </text:span></text:p>
          </draw:text-box>
        </draw:frame>
        <draw:frame draw:style-name="gr3" draw:text-style-name="P4" draw:layer="layout" svg:width="15.891cm" svg:height="0.615cm" svg:x="2.504cm" svg:y="11.645cm">
          <draw:text-box>
            <text:p text:style-name="P3"><text:span text:style-name="T1">prendre quelque nourriture le matin et le soir, conformément à la coutume </text:span></text:p>
          </draw:text-box>
        </draw:frame>
        <draw:frame draw:style-name="gr3" draw:text-style-name="P4" draw:layer="layout" svg:width="3.792cm" svg:height="0.615cm" svg:x="2.504cm" svg:y="12.255cm">
          <draw:text-box>
            <text:p text:style-name="P3"><text:span text:style-name="T1">légitime du pays. </text:span></text:p>
          </draw:text-box>
        </draw:frame>
        <draw:frame draw:style-name="gr3" draw:text-style-name="P4" draw:layer="layout" svg:width="0.532cm" svg:height="0.615cm" svg:x="2.504cm" svg:y="12.86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577cm">
          <draw:text-box>
            <text:p text:style-name="P3"><text:span text:style-name="T3">4</text:span></text:p>
          </draw:text-box>
        </draw:frame>
        <draw:frame draw:style-name="gr3" draw:text-style-name="P4" draw:layer="layout" svg:width="7.375cm" svg:height="0.615cm" svg:x="2.719cm" svg:y="13.475cm">
          <draw:text-box>
            <text:p text:style-name="P3"><text:span text:style-name="T1"><text:s/></text:span><text:span text:style-name="T1">315.</text:span><text:span text:style-name="T19"> Quels jours doit-on jeûner ? </text:span></text:p>
          </draw:text-box>
        </draw:frame>
        <draw:frame draw:style-name="gr24" draw:text-style-name="P17" draw:layer="layout" svg:width="0.355cm" svg:height="0.412cm" svg:x="2.885cm" svg:y="14.142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4.597cm" svg:height="0.615cm" svg:x="2.504cm" svg:y="14.555cm">
          <draw:text-box>
            <text:p text:style-name="P3"><text:span text:style-name="T1">Dans notre pays les fidèles doivent jeûner les quatre jours suivants : </text:span></text:p>
          </draw:text-box>
        </draw:frame>
        <draw:frame draw:style-name="gr3" draw:text-style-name="P4" draw:layer="layout" svg:width="6.165cm" svg:height="0.615cm" svg:x="2.504cm" svg:y="15.165cm">
          <draw:text-box>
            <text:p text:style-name="P3"><text:span text:style-name="T1">1° le mercredi des Cendres ; </text:span></text:p>
          </draw:text-box>
        </draw:frame>
        <draw:frame draw:style-name="gr3" draw:text-style-name="P4" draw:layer="layout" svg:width="0.615cm" svg:height="0.615cm" svg:x="2.504cm" svg:y="15.775cm">
          <draw:text-box>
            <text:p text:style-name="P3"><text:span text:style-name="T1">2° </text:span></text:p>
          </draw:text-box>
        </draw:frame>
        <draw:frame draw:style-name="gr24" draw:text-style-name="P17" draw:layer="layout" svg:width="0.355cm" svg:height="0.412cm" svg:x="3.139cm" svg:y="15.933cm">
          <draw:text-box>
            <text:p text:style-name="P3"><text:span text:style-name="T33">le </text:span></text:p>
          </draw:text-box>
        </draw:frame>
        <draw:frame draw:style-name="gr3" draw:text-style-name="P4" draw:layer="layout" svg:width="3.421cm" svg:height="0.615cm" svg:x="3.508cm" svg:y="15.775cm">
          <draw:text-box>
            <text:p text:style-name="P3"><text:span text:style-name="T1">vendredi saint ; </text:span></text:p>
          </draw:text-box>
        </draw:frame>
        <draw:frame draw:style-name="gr3" draw:text-style-name="P4" draw:layer="layout" svg:width="4.019cm" svg:height="0.615cm" svg:x="2.504cm" svg:y="16.384cm">
          <draw:text-box>
            <text:p text:style-name="P3"><text:span text:style-name="T1">3° le 7 décembre ; </text:span></text:p>
          </draw:text-box>
        </draw:frame>
        <draw:frame draw:style-name="gr3" draw:text-style-name="P4" draw:layer="layout" svg:width="4.137cm" svg:height="0.615cm" svg:x="2.504cm" svg:y="16.995cm">
          <draw:text-box>
            <text:p text:style-name="P3"><text:span text:style-name="T1">4° le 23 décembre. </text:span></text:p>
          </draw:text-box>
        </draw:frame>
        <draw:frame draw:style-name="gr3" draw:text-style-name="P4" draw:layer="layout" svg:width="0.532cm" svg:height="0.615cm" svg:x="2.504cm" svg:y="17.60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303cm">
          <draw:text-box>
            <text:p text:style-name="P3"><text:span text:style-name="T3">4</text:span></text:p>
          </draw:text-box>
        </draw:frame>
        <draw:frame draw:style-name="gr3" draw:text-style-name="P4" draw:layer="layout" svg:width="6.856cm" svg:height="0.615cm" svg:x="2.719cm" svg:y="18.202cm">
          <draw:text-box>
            <text:p text:style-name="P3"><text:span text:style-name="T1"><text:s/></text:span><text:span text:style-name="T1">316.</text:span><text:span text:style-name="T19"> Qui est obligé de jeûner ? </text:span></text:p>
          </draw:text-box>
        </draw:frame>
        <draw:frame draw:style-name="gr3" draw:text-style-name="P4" draw:layer="layout" svg:width="0.532cm" svg:height="0.615cm" svg:x="2.504cm" svg:y="18.81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633cm" svg:height="0.615cm" svg:x="2.504cm" svg:y="19.421cm">
          <draw:text-box>
            <text:p text:style-name="P3"><text:span text:style-name="T1">Est obligé de jeûner, tout fidèle qui a vingt et un ans accomplis et n'a pas </text:span></text:p>
          </draw:text-box>
        </draw:frame>
        <draw:frame draw:style-name="gr3" draw:text-style-name="P4" draw:layer="layout" svg:width="15.987cm" svg:height="0.615cm" svg:x="2.504cm" svg:y="20.031cm">
          <draw:text-box>
            <text:p text:style-name="P3"><text:span text:style-name="T1">commencé sa soixantième année, à moins qu'il n'en ait obtenu dispense ou </text:span></text:p>
          </draw:text-box>
        </draw:frame>
        <draw:frame draw:style-name="gr3" draw:text-style-name="P4" draw:layer="layout" svg:width="15.135cm" svg:height="0.615cm" svg:x="2.504cm" svg:y="20.641cm">
          <draw:text-box>
            <text:p text:style-name="P3"><text:span text:style-name="T1">ne soit excusé pour cause de maladie, d'infirmité. de travail pénible ou </text:span></text:p>
          </draw:text-box>
        </draw:frame>
        <draw:frame draw:style-name="gr3" draw:text-style-name="P4" draw:layer="layout" svg:width="6.278cm" svg:height="0.615cm" svg:x="2.504cm" svg:y="21.251cm">
          <draw:text-box>
            <text:p text:style-name="P3"><text:span text:style-name="T1">pour un autre motif légitime. </text:span></text:p>
          </draw:text-box>
        </draw:frame>
        <draw:frame draw:style-name="gr3" draw:text-style-name="P4" draw:layer="layout" svg:width="0.532cm" svg:height="0.615cm" svg:x="2.504cm" svg:y="21.86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4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08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6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9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50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117cm">
          <draw:text-box>
            <text:p text:style-name="P3"><text:span text:style-name="T1"><text:s/></text:span></text:p>
          </draw:text-box>
        </draw:frame>
        <draw:frame draw:style-name="gr18" draw:text-style-name="P13" draw:layer="layout" svg:width="0.329cm" svg:height="0.378cm" svg:x="2.758cm" svg:y="26.666cm">
          <draw:text-box>
            <text:p text:style-name="P3"><text:span text:style-name="T17"><text:s/></text:span></text:p>
          </draw:text-box>
        </draw:frame>
      </draw:page>
      <draw:page draw:name="page71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7.154cm" svg:height="0.645cm" svg:x="6.951cm" svg:y="2.525cm">
          <draw:text-box>
            <text:p text:style-name="P3"><text:span text:style-name="T10">VINGT-CINQUIÈME LEÇON </text:span></text:p>
          </draw:text-box>
        </draw:frame>
        <draw:frame draw:style-name="gr11" draw:text-style-name="P9" draw:layer="layout" svg:width="11.164cm" svg:height="0.645cm" svg:x="5.02cm" svg:y="3.695cm">
          <draw:text-box>
            <text:p text:style-name="P3"><text:span text:style-name="T11">Le quatrième et le cinquième commandement <text:s/></text:span></text:p>
          </draw:text-box>
        </draw:frame>
        <draw:frame draw:style-name="gr11" draw:text-style-name="P9" draw:layer="layout" svg:width="2.719cm" svg:height="0.645cm" svg:x="9.213cm" svg:y="4.355cm">
          <draw:text-box>
            <text:p text:style-name="P3"><text:span text:style-name="T11">de l'Église. </text:span></text:p>
          </draw:text-box>
        </draw:frame>
        <draw:frame draw:style-name="gr3" draw:text-style-name="P4" draw:layer="layout" svg:width="0.532cm" svg:height="0.615cm" svg:x="2.504cm" svg:y="5.00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6.366cm" svg:height="0.615cm" svg:x="2.504cm" svg:y="5.611cm">
          <draw:text-box>
            <text:p text:style-name="P3"><text:span text:style-name="T6">Péchés mortels confesseras, </text:span></text:p>
          </draw:text-box>
        </draw:frame>
        <draw:frame draw:style-name="gr3" draw:text-style-name="P4" draw:layer="layout" svg:width="6.606cm" svg:height="0.615cm" svg:x="2.504cm" svg:y="6.22cm">
          <draw:text-box>
            <text:p text:style-name="P3"><text:span text:style-name="T6">À tout le moins une fois l'an. </text:span></text:p>
          </draw:text-box>
        </draw:frame>
        <draw:frame draw:style-name="gr3" draw:text-style-name="P4" draw:layer="layout" svg:width="6.748cm" svg:height="0.615cm" svg:x="2.504cm" svg:y="6.831cm">
          <draw:text-box>
            <text:p text:style-name="P3"><text:span text:style-name="T6">Dieu ton Sauveur tu recevras </text:span></text:p>
          </draw:text-box>
        </draw:frame>
        <draw:frame draw:style-name="gr3" draw:text-style-name="P4" draw:layer="layout" svg:width="7.302cm" svg:height="0.615cm" svg:x="2.504cm" svg:y="7.44cm">
          <draw:text-box>
            <text:p text:style-name="P3"><text:span text:style-name="T6">Au moine à Pâques, dignement. </text:span></text:p>
          </draw:text-box>
        </draw:frame>
        <draw:frame draw:style-name="gr3" draw:text-style-name="P4" draw:layer="layout" svg:width="0.532cm" svg:height="0.615cm" svg:x="2.504cm" svg:y="8.03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749cm">
          <draw:text-box>
            <text:p text:style-name="P3"><text:span text:style-name="T3">3</text:span></text:p>
          </draw:text-box>
        </draw:frame>
        <draw:frame draw:style-name="gr18" draw:text-style-name="P13" draw:layer="layout" svg:width="0.329cm" svg:height="0.378cm" svg:x="2.719cm" svg:y="8.82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174cm" svg:height="0.615cm" svg:x="2.808cm" svg:y="8.647cm">
          <draw:text-box>
            <text:p text:style-name="P3"><text:span text:style-name="T1">317.</text:span><text:span text:style-name="T19"> Que nous ordonne le quatrième commandement de l'Église ? </text:span></text:p>
          </draw:text-box>
        </draw:frame>
        <draw:frame draw:style-name="gr18" draw:text-style-name="P13" draw:layer="layout" svg:width="0.329cm" svg:height="0.378cm" svg:x="2.504cm" svg:y="9.527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5.521cm" svg:height="0.615cm" svg:x="2.504cm" svg:y="9.905cm">
          <draw:text-box>
            <text:p text:style-name="P3"><text:span text:style-name="T1">Le quatrième commandement de l'Église nous ordonne de confesser nos </text:span></text:p>
          </draw:text-box>
        </draw:frame>
        <draw:frame draw:style-name="gr3" draw:text-style-name="P4" draw:layer="layout" svg:width="8.779cm" svg:height="0.615cm" svg:x="2.504cm" svg:y="10.514cm">
          <draw:text-box>
            <text:p text:style-name="P3"><text:span text:style-name="T1">péchés, au moins une fois chaque année. </text:span></text:p>
          </draw:text-box>
        </draw:frame>
        <draw:frame draw:style-name="gr3" draw:text-style-name="P4" draw:layer="layout" svg:width="0.532cm" svg:height="0.615cm" svg:x="2.504cm" svg:y="11.12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836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11.734cm">
          <draw:text-box>
            <text:p text:style-name="P3"><text:span text:style-name="T19"><text:s/></text:span><text:span text:style-name="T1">318.</text:span></text:p>
          </draw:text-box>
        </draw:frame>
        <draw:frame draw:style-name="gr18" draw:text-style-name="P13" draw:layer="layout" svg:width="0.329cm" svg:height="0.378cm" svg:x="3.774cm" svg:y="11.91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932cm" svg:height="0.615cm" svg:x="3.863cm" svg:y="11.734cm">
          <draw:text-box>
            <text:p text:style-name="P3"><text:span text:style-name="T19">L'obligation de se confesser doit-elle s'entendre des seuls péchés </text:span></text:p>
          </draw:text-box>
        </draw:frame>
        <draw:frame draw:style-name="gr3" draw:text-style-name="P4" draw:layer="layout" svg:width="2.134cm" svg:height="0.615cm" svg:x="2.504cm" svg:y="12.344cm">
          <draw:text-box>
            <text:p text:style-name="P3"><text:span text:style-name="T19">mortels ? </text:span></text:p>
          </draw:text-box>
        </draw:frame>
        <draw:frame draw:style-name="gr3" draw:text-style-name="P4" draw:layer="layout" svg:width="0.532cm" svg:height="0.615cm" svg:x="2.504cm" svg:y="12.95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67cm" svg:height="0.615cm" svg:x="2.504cm" svg:y="13.564cm">
          <draw:text-box>
            <text:p text:style-name="P3"><text:span text:style-name="T1">L'obligation de se confesser doit s'entendre des seuls péchés mortels </text:span></text:p>
          </draw:text-box>
        </draw:frame>
        <draw:frame draw:style-name="gr3" draw:text-style-name="P4" draw:layer="layout" svg:width="14.633cm" svg:height="0.615cm" svg:x="2.504cm" svg:y="14.161cm">
          <draw:text-box>
            <text:p text:style-name="P3"><text:span text:style-name="T1">mais comme il n'est souvent pas facile de distinguer péché mortel et </text:span></text:p>
          </draw:text-box>
        </draw:frame>
        <draw:frame draw:style-name="gr3" draw:text-style-name="P4" draw:layer="layout" svg:width="13.234cm" svg:height="0.615cm" svg:x="2.504cm" svg:y="14.771cm">
          <draw:text-box>
            <text:p text:style-name="P3"><text:span text:style-name="T1">péché véniel, il est toujours très recommandé de se confesser. </text:span></text:p>
          </draw:text-box>
        </draw:frame>
        <draw:frame draw:style-name="gr3" draw:text-style-name="P4" draw:layer="layout" svg:width="0.532cm" svg:height="0.615cm" svg:x="2.504cm" svg:y="15.38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6.092cm">
          <draw:text-box>
            <text:p text:style-name="P3"><text:span text:style-name="T3">2</text:span></text:p>
          </draw:text-box>
        </draw:frame>
        <draw:frame draw:style-name="gr18" draw:text-style-name="P13" draw:layer="layout" svg:width="0.329cm" svg:height="0.378cm" svg:x="2.732cm" svg:y="16.172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4.203cm" svg:height="0.615cm" svg:x="2.821cm" svg:y="15.991cm">
          <draw:text-box>
            <text:p text:style-name="P3"><text:span text:style-name="T1">319.</text:span><text:span text:style-name="T39"> </text:span><text:span text:style-name="T19">Que nous ordonne le cinquième commandement de l'Église ? </text:span></text:p>
          </draw:text-box>
        </draw:frame>
        <draw:frame draw:style-name="gr18" draw:text-style-name="P13" draw:layer="layout" svg:width="0.329cm" svg:height="0.378cm" svg:x="2.504cm" svg:y="16.807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5.151cm" svg:height="0.615cm" svg:x="2.504cm" svg:y="17.186cm">
          <draw:text-box>
            <text:p text:style-name="P3"><text:span text:style-name="T1">Le cinquième commandement de l'Église nous ordonne de communier </text:span></text:p>
          </draw:text-box>
        </draw:frame>
        <draw:frame draw:style-name="gr3" draw:text-style-name="P4" draw:layer="layout" svg:width="14.67cm" svg:height="0.615cm" svg:x="2.504cm" svg:y="17.795cm">
          <draw:text-box>
            <text:p text:style-name="P3"><text:span text:style-name="T1">dignement, au moins une fois chaque année, au temps de Pâques, de </text:span></text:p>
          </draw:text-box>
        </draw:frame>
        <draw:frame draw:style-name="gr3" draw:text-style-name="P4" draw:layer="layout" svg:width="8.645cm" svg:height="0.615cm" svg:x="2.504cm" svg:y="18.405cm">
          <draw:text-box>
            <text:p text:style-name="P3"><text:span text:style-name="T1">préférence dans notre église paroissiale. </text:span></text:p>
          </draw:text-box>
        </draw:frame>
        <draw:frame draw:style-name="gr3" draw:text-style-name="P4" draw:layer="layout" svg:width="0.532cm" svg:height="0.615cm" svg:x="2.504cm" svg:y="19.01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9.726cm">
          <draw:text-box>
            <text:p text:style-name="P3"><text:span text:style-name="T3">3</text:span></text:p>
          </draw:text-box>
        </draw:frame>
        <draw:frame draw:style-name="gr18" draw:text-style-name="P13" draw:layer="layout" svg:width="0.329cm" svg:height="0.378cm" svg:x="2.719cm" svg:y="19.80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874cm" svg:height="0.615cm" svg:x="2.808cm" svg:y="19.625cm">
          <draw:text-box>
            <text:p text:style-name="P3"><text:span text:style-name="T1">320</text:span><text:span text:style-name="T19">. Satisfait-on au devoir pascal par une communion indigne ? </text:span></text:p>
          </draw:text-box>
        </draw:frame>
        <draw:frame draw:style-name="gr18" draw:text-style-name="P13" draw:layer="layout" svg:width="0.329cm" svg:height="0.378cm" svg:x="2.504cm" svg:y="20.22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73cm" svg:height="0.615cm" svg:x="2.504cm" svg:y="20.615cm">
          <draw:text-box>
            <text:p text:style-name="P3"><text:span text:style-name="T1">On ne satisfait pas au devoir pascal par une communion indigne ; on </text:span></text:p>
          </draw:text-box>
        </draw:frame>
        <draw:frame draw:style-name="gr3" draw:text-style-name="P4" draw:layer="layout" svg:width="7.342cm" svg:height="0.615cm" svg:x="2.504cm" svg:y="21.226cm">
          <draw:text-box>
            <text:p text:style-name="P3"><text:span text:style-name="T1">commet au contraire un sacrilège. </text:span></text:p>
          </draw:text-box>
        </draw:frame>
        <draw:frame draw:style-name="gr3" draw:text-style-name="P4" draw:layer="layout" svg:width="0.532cm" svg:height="0.615cm" svg:x="2.504cm" svg:y="21.83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547cm">
          <draw:text-box>
            <text:p text:style-name="P3"><text:span text:style-name="T3">1 </text:span></text:p>
          </draw:text-box>
        </draw:frame>
        <draw:frame draw:style-name="gr3" draw:text-style-name="P4" draw:layer="layout" svg:width="13.039cm" svg:height="0.615cm" svg:x="2.834cm" svg:y="22.445cm">
          <draw:text-box>
            <text:p text:style-name="P3"><text:span text:style-name="T1">321.</text:span><text:span text:style-name="T19"> À partir de quel âge est-on obligé de faire ses Pâques ? </text:span></text:p>
          </draw:text-box>
        </draw:frame>
        <draw:frame draw:style-name="gr3" draw:text-style-name="P4" draw:layer="layout" svg:width="0.532cm" svg:height="0.615cm" svg:x="2.504cm" svg:y="23.05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75cm" svg:height="0.615cm" svg:x="2.504cm" svg:y="23.665cm">
          <draw:text-box>
            <text:p text:style-name="P3"><text:span text:style-name="T1">On est obligé de faire ses Pâques, dès qu'on est arrivé à l'âge de raison ou </text:span></text:p>
          </draw:text-box>
        </draw:frame>
        <draw:frame draw:style-name="gr3" draw:text-style-name="P4" draw:layer="layout" svg:width="3.007cm" svg:height="0.615cm" svg:x="2.504cm" svg:y="24.275cm">
          <draw:text-box>
            <text:p text:style-name="P3"><text:span text:style-name="T1">de discrétion. </text:span></text:p>
          </draw:text-box>
        </draw:frame>
        <draw:frame draw:style-name="gr3" draw:text-style-name="P4" draw:layer="layout" svg:width="0.532cm" svg:height="0.615cm" svg:x="2.504cm" svg:y="24.88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49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104cm">
          <draw:text-box>
            <text:p text:style-name="P3"><text:span text:style-name="T1"><text:s/></text:span></text:p>
          </draw:text-box>
        </draw:frame>
      </draw:page>
      <draw:page draw:name="page72" draw:style-name="dp1" draw:master-page-name="master-page239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</text:span></text:p>
          </draw:text-box>
        </draw:frame>
        <draw:frame draw:style-name="gr18" draw:text-style-name="P13" draw:layer="layout" svg:width="0.329cm" svg:height="0.378cm" svg:x="2.732cm" svg:y="2.70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2.91cm" svg:height="0.615cm" svg:x="2.834cm" svg:y="2.523cm">
          <draw:text-box>
            <text:p text:style-name="P3"><text:span text:style-name="T1">322.</text:span><text:span text:style-name="T19"> Faut-il se confesser et communier en danger de mort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3.944cm" svg:height="0.615cm" svg:x="2.504cm" svg:y="3.743cm">
          <draw:text-box>
            <text:p text:style-name="P3"><text:span text:style-name="T1">En danger de mort, il faut sans retard se confesser et communier. </text:span></text:p>
          </draw:text-box>
        </draw:frame>
        <draw:frame draw:style-name="gr3" draw:text-style-name="P4" draw:layer="layout" svg:width="0.532cm" svg:height="0.615cm" svg:x="2.504cm" svg:y="4.3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18" draw:text-style-name="P13" draw:layer="layout" svg:width="0.329cm" svg:height="0.378cm" svg:x="19.811cm" svg:y="12.77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532cm" svg:height="0.615cm" svg:x="2.504cm" svg:y="13.094cm">
          <draw:text-box>
            <text:p text:style-name="P3"><text:span text:style-name="T19"><text:s/></text:span></text:p>
          </draw:text-box>
        </draw:frame>
        <draw:frame draw:style-name="gr11" draw:text-style-name="P9" draw:layer="layout" svg:width="6.169cm" svg:height="0.645cm" svg:x="7.523cm" svg:y="13.707cm">
          <draw:text-box>
            <text:p text:style-name="P3"><text:span text:style-name="T11">PRIÈRE ET LE CULTE <text:s/></text:span></text:p>
          </draw:text-box>
        </draw:frame>
        <draw:frame draw:style-name="gr11" draw:text-style-name="P9" draw:layer="layout" svg:width="3.388cm" svg:height="0.645cm" svg:x="8.882cm" svg:y="14.354cm">
          <draw:text-box>
            <text:p text:style-name="P3"><text:span text:style-name="T11">DES SAINTS </text:span></text:p>
          </draw:text-box>
        </draw:frame>
        <draw:frame draw:style-name="gr11" draw:text-style-name="P9" draw:layer="layout" svg:width="0.558cm" svg:height="0.645cm" svg:x="10.522cm" svg:y="15.003cm">
          <draw:text-box>
            <text:p text:style-name="P3"><text:span text:style-name="T11"><text:s/></text:span></text:p>
          </draw:text-box>
        </draw:frame>
        <draw:frame draw:style-name="gr11" draw:text-style-name="P9" draw:layer="layout" svg:width="6.145cm" svg:height="0.645cm" svg:x="7.319cm" svg:y="15.689cm">
          <draw:text-box>
            <text:p text:style-name="P3"><text:span text:style-name="T10">VINGT-SIXIÈME LEÇON</text:span></text:p>
          </draw:text-box>
        </draw:frame>
        <draw:frame draw:style-name="gr3" draw:text-style-name="P4" draw:layer="layout" svg:width="0.532cm" svg:height="0.615cm" svg:x="13.712cm" svg:y="15.711cm">
          <draw:text-box>
            <text:p text:style-name="P3"><text:span text:style-name="T6"><text:s text:c="2"/></text:span></text:p>
          </draw:text-box>
        </draw:frame>
        <draw:frame draw:style-name="gr11" draw:text-style-name="P9" draw:layer="layout" svg:width="2.522cm" svg:height="0.645cm" svg:x="9.315cm" svg:y="16.73cm">
          <draw:text-box>
            <text:p text:style-name="P3"><text:span text:style-name="T11">La prière. </text:span></text:p>
          </draw:text-box>
        </draw:frame>
        <draw:frame draw:style-name="gr11" draw:text-style-name="P9" draw:layer="layout" svg:width="0.558cm" svg:height="0.645cm" svg:x="10.522cm" svg:y="17.417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8.138cm">
          <draw:text-box>
            <text:p text:style-name="P3"><text:span text:style-name="T3">4 </text:span></text:p>
          </draw:text-box>
        </draw:frame>
        <draw:frame draw:style-name="gr3" draw:text-style-name="P4" draw:layer="layout" svg:width="15.023cm" svg:height="0.615cm" svg:x="2.821cm" svg:y="18.036cm">
          <draw:text-box>
            <text:p text:style-name="P3"><text:span text:style-name="T1">323.</text:span><text:span text:style-name="T19"> Quels sont les principaux moyens d'obtenir la grâce et de sauver </text:span></text:p>
          </draw:text-box>
        </draw:frame>
        <draw:frame draw:style-name="gr3" draw:text-style-name="P4" draw:layer="layout" svg:width="2.297cm" svg:height="0.615cm" svg:x="2.504cm" svg:y="18.646cm">
          <draw:text-box>
            <text:p text:style-name="P3"><text:span text:style-name="T19">son âme ? </text:span></text:p>
          </draw:text-box>
        </draw:frame>
        <draw:frame draw:style-name="gr3" draw:text-style-name="P4" draw:layer="layout" svg:width="0.532cm" svg:height="0.615cm" svg:x="2.504cm" svg:y="19.25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032cm" svg:height="0.615cm" svg:x="2.504cm" svg:y="19.866cm">
          <draw:text-box>
            <text:p text:style-name="P3"><text:span text:style-name="T1">Les principaux moyens d'obtenir la grâce et de sauver son âme sont la </text:span></text:p>
          </draw:text-box>
        </draw:frame>
        <draw:frame draw:style-name="gr3" draw:text-style-name="P4" draw:layer="layout" svg:width="5.255cm" svg:height="0.615cm" svg:x="2.504cm" svg:y="20.476cm">
          <draw:text-box>
            <text:p text:style-name="P3"><text:span text:style-name="T1">prière et les sacrements. </text:span></text:p>
          </draw:text-box>
        </draw:frame>
        <draw:frame draw:style-name="gr3" draw:text-style-name="P4" draw:layer="layout" svg:width="0.532cm" svg:height="0.615cm" svg:x="2.504cm" svg:y="21.08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797cm">
          <draw:text-box>
            <text:p text:style-name="P3"><text:span text:style-name="T3">3</text:span></text:p>
          </draw:text-box>
        </draw:frame>
        <draw:frame draw:style-name="gr3" draw:text-style-name="P4" draw:layer="layout" svg:width="5.844cm" svg:height="0.615cm" svg:x="2.719cm" svg:y="21.695cm">
          <draw:text-box>
            <text:p text:style-name="P3"><text:span text:style-name="T1"><text:s/></text:span><text:span text:style-name="T1">324.</text:span><text:span text:style-name="T19"> Qu'est-ce que prier ? </text:span></text:p>
          </draw:text-box>
        </draw:frame>
        <draw:frame draw:style-name="gr3" draw:text-style-name="P4" draw:layer="layout" svg:width="0.532cm" svg:height="0.615cm" svg:x="2.758cm" svg:y="22.292cm">
          <draw:text-box>
            <text:p text:style-name="P3"><text:span text:style-name="T39"><text:s/></text:span></text:p>
          </draw:text-box>
        </draw:frame>
        <draw:frame draw:style-name="gr3" draw:text-style-name="P4" draw:layer="layout" svg:width="15.69cm" svg:height="0.615cm" svg:x="2.504cm" svg:y="22.878cm">
          <draw:text-box>
            <text:p text:style-name="P3"><text:span text:style-name="T1">Prier, c'est élever notre pensée et notre cœur vers Dieu, pour L'adorer, Le </text:span></text:p>
          </draw:text-box>
        </draw:frame>
        <draw:frame draw:style-name="gr3" draw:text-style-name="P4" draw:layer="layout" svg:width="14.432cm" svg:height="0.615cm" svg:x="2.504cm" svg:y="23.487cm">
          <draw:text-box>
            <text:p text:style-name="P3"><text:span text:style-name="T1">remercier de ses bienfaits, implorer le pardon de nos péchés ou Lui </text:span></text:p>
          </draw:text-box>
        </draw:frame>
        <draw:frame draw:style-name="gr3" draw:text-style-name="P4" draw:layer="layout" svg:width="4.856cm" svg:height="0.615cm" svg:x="2.504cm" svg:y="24.097cm">
          <draw:text-box>
            <text:p text:style-name="P3"><text:span text:style-name="T1">demander ses faveurs. </text:span></text:p>
          </draw:text-box>
        </draw:frame>
        <draw:frame draw:style-name="gr3" draw:text-style-name="P4" draw:layer="layout" svg:width="0.532cm" svg:height="0.615cm" svg:x="2.504cm" svg:y="24.70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31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914cm">
          <draw:text-box>
            <text:p text:style-name="P3"><text:span text:style-name="T1"><text:s/></text:span></text:p>
          </draw:text-box>
        </draw:frame>
        <draw:frame draw:style-name="gr1" draw:text-style-name="P1" draw:layer="layout" svg:width="17.299cm" svg:height="7.525cm" svg:x="2.499cm" svg:y="5.542cm">
          <draw:image xlink:href="Pictures/10000000000002050000011CE1051908.jpg" xlink:type="simple" xlink:show="embed" xlink:actuate="onLoad">
            <text:p/>
          </draw:image>
        </draw:frame>
        <draw:frame draw:style-name="gr3" draw:text-style-name="P4" draw:layer="layout" svg:width="0.532cm" svg:height="0.615cm" svg:x="2.504cm" svg:y="26.523cm">
          <draw:text-box>
            <text:p text:style-name="P3"><text:span text:style-name="T1"><text:s/></text:span></text:p>
          </draw:text-box>
        </draw:frame>
      </draw:page>
      <draw:page draw:name="page7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 </text:span></text:p>
          </draw:text-box>
        </draw:frame>
        <draw:frame draw:style-name="gr3" draw:text-style-name="P4" draw:layer="layout" svg:width="10.109cm" svg:height="0.615cm" svg:x="2.821cm" svg:y="2.523cm">
          <draw:text-box>
            <text:p text:style-name="P3"><text:span text:style-name="T1">325.</text:span><text:span text:style-name="T19"> Pourquoi sommes-nous obligés de prier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6.871cm" svg:height="0.615cm" svg:x="2.504cm" svg:y="3.743cm">
          <draw:text-box>
            <text:p text:style-name="P3"><text:span text:style-name="T1">Nous sommes obligés de prier : </text:span></text:p>
          </draw:text-box>
        </draw:frame>
        <draw:frame draw:style-name="gr49" draw:text-style-name="P26" draw:layer="layout" svg:width="0.266cm" svg:height="0.306cm" svg:x="9.328cm" svg:y="3.981cm">
          <draw:text-box>
            <text:p text:style-name="P3"><text:span text:style-name="T74"><text:s/></text:span></text:p>
          </draw:text-box>
        </draw:frame>
        <draw:frame draw:style-name="gr3" draw:text-style-name="P4" draw:layer="layout" svg:width="14.815cm" svg:height="0.615cm" svg:x="2.504cm" svg:y="4.34cm">
          <draw:text-box>
            <text:p text:style-name="P3"><text:span text:style-name="T1">1° parce qu'en priant nous reconnaissons notre dépendance absolue à </text:span></text:p>
          </draw:text-box>
        </draw:frame>
        <draw:frame draw:style-name="gr3" draw:text-style-name="P4" draw:layer="layout" svg:width="3.783cm" svg:height="0.615cm" svg:x="2.504cm" svg:y="4.95cm">
          <draw:text-box>
            <text:p text:style-name="P3"><text:span text:style-name="T1">l'égard de Dieu ; <text:s/></text:span></text:p>
          </draw:text-box>
        </draw:frame>
        <draw:frame draw:style-name="gr3" draw:text-style-name="P4" draw:layer="layout" svg:width="14.573cm" svg:height="0.615cm" svg:x="2.504cm" svg:y="5.56cm">
          <draw:text-box>
            <text:p text:style-name="P3"><text:span text:style-name="T1">2° parce que Jésus-Christ nous en a fait un commandement formel ; </text:span></text:p>
          </draw:text-box>
        </draw:frame>
        <draw:frame draw:style-name="gr3" draw:text-style-name="P4" draw:layer="layout" svg:width="14.268cm" svg:height="0.615cm" svg:x="2.504cm" svg:y="6.169cm">
          <draw:text-box>
            <text:p text:style-name="P3"><text:span text:style-name="T1">3° parce que la prière est un moyen ordinaire d'obtenir de Dieu les </text:span></text:p>
          </draw:text-box>
        </draw:frame>
        <draw:frame draw:style-name="gr3" draw:text-style-name="P4" draw:layer="layout" svg:width="10.081cm" svg:height="0.615cm" svg:x="2.504cm" svg:y="6.78cm">
          <draw:text-box>
            <text:p text:style-name="P3"><text:span text:style-name="T1">grâces et les faveurs qui nous sont nécessaires. </text:span></text:p>
          </draw:text-box>
        </draw:frame>
        <draw:frame draw:style-name="gr3" draw:text-style-name="P4" draw:layer="layout" svg:width="0.532cm" svg:height="0.615cm" svg:x="10.382cm" svg:y="7.39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8.101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8.1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765cm" svg:height="0.615cm" svg:x="2.808cm" svg:y="7.999cm">
          <draw:text-box>
            <text:p text:style-name="P3"><text:span text:style-name="T1">326.</text:span><text:span text:style-name="T19"> Que devons-nous surtout demander à Dieu ? </text:span></text:p>
          </draw:text-box>
        </draw:frame>
        <draw:frame draw:style-name="gr18" draw:text-style-name="P13" draw:layer="layout" svg:width="0.329cm" svg:height="0.378cm" svg:x="2.504cm" svg:y="8.59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6.752cm" svg:height="0.615cm" svg:x="2.504cm" svg:y="8.99cm">
          <draw:text-box>
            <text:p text:style-name="P3"><text:span text:style-name="T1">Nous devons surtout demander </text:span></text:p>
          </draw:text-box>
        </draw:frame>
        <draw:frame draw:style-name="gr40" draw:text-style-name="P22" draw:layer="layout" svg:width="0.304cm" svg:height="0.352cm" svg:x="9.213cm" svg:y="9.194cm">
          <draw:text-box>
            <text:p text:style-name="P3"><text:span text:style-name="T75">à </text:span></text:p>
          </draw:text-box>
        </draw:frame>
        <draw:frame draw:style-name="gr3" draw:text-style-name="P4" draw:layer="layout" svg:width="8.869cm" svg:height="0.615cm" svg:x="9.429cm" svg:y="8.99cm">
          <draw:text-box>
            <text:p text:style-name="P3"><text:span text:style-name="T1">Dieu les biens spirituels et tout ce qui est </text:span></text:p>
          </draw:text-box>
        </draw:frame>
        <draw:frame draw:style-name="gr3" draw:text-style-name="P4" draw:layer="layout" svg:width="11.664cm" svg:height="0.615cm" svg:x="2.504cm" svg:y="9.6cm">
          <draw:text-box>
            <text:p text:style-name="P3"><text:span text:style-name="T1">nécessaire ou utile à notre salut et à celui du prochain. </text:span></text:p>
          </draw:text-box>
        </draw:frame>
        <draw:frame draw:style-name="gr3" draw:text-style-name="P4" draw:layer="layout" svg:width="0.532cm" svg:height="0.615cm" svg:x="2.504cm" svg:y="10.2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0.922cm">
          <draw:text-box>
            <text:p text:style-name="P3"><text:span text:style-name="T3">•</text:span></text:p>
          </draw:text-box>
        </draw:frame>
        <draw:frame draw:style-name="gr18" draw:text-style-name="P13" draw:layer="layout" svg:width="0.329cm" svg:height="0.378cm" svg:x="2.643cm" svg:y="11.001cm">
          <draw:text-box>
            <text:p text:style-name="P3"><text:span text:style-name="T45"><text:s/></text:span></text:p>
          </draw:text-box>
        </draw:frame>
        <draw:frame draw:style-name="gr50" draw:text-style-name="P27" draw:layer="layout" svg:width="0.266cm" svg:height="0.234cm" svg:x="2.732cm" svg:y="11.137cm">
          <draw:text-box>
            <text:p text:style-name="P3"><text:span text:style-name="T76"><text:s/></text:span></text:p>
          </draw:text-box>
        </draw:frame>
        <draw:frame draw:style-name="gr3" draw:text-style-name="P4" draw:layer="layout" svg:width="0.935cm" svg:height="0.615cm" svg:x="2.808cm" svg:y="10.82cm">
          <draw:text-box>
            <text:p text:style-name="P3"><text:span text:style-name="T1">327.</text:span></text:p>
          </draw:text-box>
        </draw:frame>
        <draw:frame draw:style-name="gr18" draw:text-style-name="P13" draw:layer="layout" svg:width="0.329cm" svg:height="0.378cm" svg:x="3.736cm" svg:y="11.00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7.681cm" svg:height="0.615cm" svg:x="3.825cm" svg:y="10.82cm">
          <draw:text-box>
            <text:p text:style-name="P3"><text:span text:style-name="T19">Qu'entend-on par biens spirituels ? </text:span></text:p>
          </draw:text-box>
        </draw:frame>
        <draw:frame draw:style-name="gr50" draw:text-style-name="P27" draw:layer="layout" svg:width="0.266cm" svg:height="0.234cm" svg:x="2.504cm" svg:y="11.416cm">
          <draw:text-box>
            <text:p text:style-name="P3"><text:span text:style-name="T76"><text:s/></text:span></text:p>
          </draw:text-box>
        </draw:frame>
        <draw:frame draw:style-name="gr3" draw:text-style-name="P4" draw:layer="layout" svg:width="15.647cm" svg:height="0.615cm" svg:x="2.504cm" svg:y="11.633cm">
          <draw:text-box>
            <text:p text:style-name="P3"><text:span text:style-name="T1">Par biens spirituels on entend les biens qui se rapportent directement à la </text:span></text:p>
          </draw:text-box>
        </draw:frame>
        <draw:frame draw:style-name="gr3" draw:text-style-name="P4" draw:layer="layout" svg:width="14.312cm" svg:height="0.615cm" svg:x="2.504cm" svg:y="12.242cm">
          <draw:text-box>
            <text:p text:style-name="P3"><text:span text:style-name="T1">gloire de Dieu et à notre bonheur éternel, par exemple la grâce, les </text:span></text:p>
          </draw:text-box>
        </draw:frame>
        <draw:frame draw:style-name="gr3" draw:text-style-name="P4" draw:layer="layout" svg:width="14.588cm" svg:height="0.615cm" svg:x="2.504cm" svg:y="12.853cm">
          <draw:text-box>
            <text:p text:style-name="P3"><text:span text:style-name="T1">vertus, l'extension du royaume de Dieu, la conversion des pécheurs. </text:span></text:p>
          </draw:text-box>
        </draw:frame>
        <draw:frame draw:style-name="gr3" draw:text-style-name="P4" draw:layer="layout" svg:width="0.532cm" svg:height="0.615cm" svg:x="2.504cm" svg:y="13.46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161cm">
          <draw:text-box>
            <text:p text:style-name="P3"><text:span text:style-name="T3">6</text:span></text:p>
          </draw:text-box>
        </draw:frame>
        <draw:frame draw:style-name="gr18" draw:text-style-name="P13" draw:layer="layout" svg:width="0.329cm" svg:height="0.378cm" svg:x="2.719cm" svg:y="14.24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35cm" svg:height="0.615cm" svg:x="2.808cm" svg:y="14.06cm">
          <draw:text-box>
            <text:p text:style-name="P3"><text:span text:style-name="T1">328.</text:span></text:p>
          </draw:text-box>
        </draw:frame>
        <draw:frame draw:style-name="gr18" draw:text-style-name="P13" draw:layer="layout" svg:width="0.329cm" svg:height="0.378cm" svg:x="3.736cm" svg:y="14.24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613cm" svg:height="0.615cm" svg:x="3.812cm" svg:y="14.06cm">
          <draw:text-box>
            <text:p text:style-name="P3"><text:span text:style-name="T19">Pouvons-nous demander à Dieu la santé et d'autres biens temporels </text:span></text:p>
          </draw:text-box>
        </draw:frame>
        <draw:frame draw:style-name="gr3" draw:text-style-name="P4" draw:layer="layout" svg:width="0.532cm" svg:height="0.615cm" svg:x="2.504cm" svg:y="14.669cm">
          <draw:text-box>
            <text:p text:style-name="P3"><text:span text:style-name="T19">? </text:span></text:p>
          </draw:text-box>
        </draw:frame>
        <draw:frame draw:style-name="gr3" draw:text-style-name="P4" draw:layer="layout" svg:width="15.709cm" svg:height="0.615cm" svg:x="2.504cm" svg:y="15.279cm">
          <draw:text-box>
            <text:p text:style-name="P3"><text:span text:style-name="T19">Oui, nous pouvons demander à Dieu la santé et d'autres biens temporels, </text:span></text:p>
          </draw:text-box>
        </draw:frame>
        <draw:frame draw:style-name="gr3" draw:text-style-name="P4" draw:layer="layout" svg:width="13.577cm" svg:height="0.615cm" svg:x="2.504cm" svg:y="15.889cm">
          <draw:text-box>
            <text:p text:style-name="P3"><text:span text:style-name="T19">pourvu que nous les demandions avec soumission à sa volonté. </text:span></text:p>
          </draw:text-box>
        </draw:frame>
        <draw:frame draw:style-name="gr3" draw:text-style-name="P4" draw:layer="layout" svg:width="0.532cm" svg:height="0.615cm" svg:x="2.504cm" svg:y="16.49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7.211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32cm" svg:y="17.29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8.515cm" svg:height="0.615cm" svg:x="2.834cm" svg:y="17.109cm">
          <draw:text-box>
            <text:p text:style-name="P3"><text:span text:style-name="T1">329.</text:span><text:span text:style-name="T19"> Suffit-il de prier pour nous seuls ?</text:span><text:span text:style-name="T39"> </text:span></text:p>
          </draw:text-box>
        </draw:frame>
        <draw:frame draw:style-name="gr18" draw:text-style-name="P13" draw:layer="layout" svg:width="0.329cm" svg:height="0.378cm" svg:x="2.504cm" svg:y="17.709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6.157cm" svg:height="0.615cm" svg:x="2.504cm" svg:y="18.1cm">
          <draw:text-box>
            <text:p text:style-name="P3"><text:span text:style-name="T1">Il ne suffit pas de prier pour nous seuls ; nous devons prier aussi pour notre </text:span></text:p>
          </draw:text-box>
        </draw:frame>
        <draw:frame draw:style-name="gr3" draw:text-style-name="P4" draw:layer="layout" svg:width="14.943cm" svg:height="0.615cm" svg:x="2.504cm" svg:y="18.71cm">
          <draw:text-box>
            <text:p text:style-name="P3"><text:span text:style-name="T1">prochain, c'est-à-dire pour tous ceux qui peuvent parvenir au bonheur </text:span></text:p>
          </draw:text-box>
        </draw:frame>
        <draw:frame draw:style-name="gr3" draw:text-style-name="P4" draw:layer="layout" svg:width="11.98cm" svg:height="0.615cm" svg:x="2.504cm" svg:y="19.32cm">
          <draw:text-box>
            <text:p text:style-name="P3"><text:span text:style-name="T1">éternel les vivants sur ta terre et les âmes du purgatoire. </text:span></text:p>
          </draw:text-box>
        </draw:frame>
        <draw:frame draw:style-name="gr3" draw:text-style-name="P4" draw:layer="layout" svg:width="0.532cm" svg:height="0.615cm" svg:x="2.504cm" svg:y="19.92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0.641cm">
          <draw:text-box>
            <text:p text:style-name="P3"><text:span text:style-name="T3">6</text:span></text:p>
          </draw:text-box>
        </draw:frame>
        <draw:frame draw:style-name="gr3" draw:text-style-name="P4" draw:layer="layout" svg:width="9.619cm" svg:height="0.615cm" svg:x="2.719cm" svg:y="20.539cm">
          <draw:text-box>
            <text:p text:style-name="P3"><text:span text:style-name="T1"><text:s/></text:span><text:span text:style-name="T1">330.</text:span><text:span text:style-name="T19"> Dieu exauce-t-Il toujours nos prières ? </text:span></text:p>
          </draw:text-box>
        </draw:frame>
        <draw:frame draw:style-name="gr3" draw:text-style-name="P4" draw:layer="layout" svg:width="0.532cm" svg:height="0.615cm" svg:x="2.504cm" svg:y="21.14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54cm" svg:height="0.615cm" svg:x="2.504cm" svg:y="21.759cm">
          <draw:text-box>
            <text:p text:style-name="P3"><text:span text:style-name="T1">Dieu exauce toujours les prières bien faites, soit en donnant ce qui Lui est </text:span></text:p>
          </draw:text-box>
        </draw:frame>
        <draw:frame draw:style-name="gr3" draw:text-style-name="P4" draw:layer="layout" svg:width="12.864cm" svg:height="0.615cm" svg:x="2.504cm" svg:y="22.369cm">
          <draw:text-box>
            <text:p text:style-name="P3"><text:span text:style-name="T1">demandé, soit en accordant un autre bien plus utile au salut. </text:span></text:p>
          </draw:text-box>
        </draw:frame>
        <draw:frame draw:style-name="gr3" draw:text-style-name="P4" draw:layer="layout" svg:width="0.532cm" svg:height="0.615cm" svg:x="2.504cm" svg:y="22.97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3.678cm">
          <draw:text-box>
            <text:p text:style-name="P3"><text:span text:style-name="T3">1</text:span></text:p>
          </draw:text-box>
        </draw:frame>
        <draw:frame draw:style-name="gr3" draw:text-style-name="P4" draw:layer="layout" svg:width="7.774cm" svg:height="0.615cm" svg:x="2.719cm" svg:y="23.576cm">
          <draw:text-box>
            <text:p text:style-name="P3"><text:span text:style-name="T19"><text:s/></text:span><text:span text:style-name="T1">331.</text:span><text:span text:style-name="T19"> Comment devons-nous prier ? </text:span></text:p>
          </draw:text-box>
        </draw:frame>
        <draw:frame draw:style-name="gr3" draw:text-style-name="P4" draw:layer="layout" svg:width="0.532cm" svg:height="0.615cm" svg:x="2.504cm" svg:y="24.186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15.245cm" svg:height="0.615cm" svg:x="2.504cm" svg:y="24.795cm">
          <draw:text-box>
            <text:p text:style-name="P3"><text:span text:style-name="T1">Nous devons prier avec foi et confiance, avec attention et respect, avec </text:span></text:p>
          </draw:text-box>
        </draw:frame>
        <draw:frame draw:style-name="gr3" draw:text-style-name="P4" draw:layer="layout" svg:width="5.477cm" svg:height="0.615cm" svg:x="2.504cm" svg:y="25.406cm">
          <draw:text-box>
            <text:p text:style-name="P3"><text:span text:style-name="T1">humilité et persévérance. </text:span></text:p>
          </draw:text-box>
        </draw:frame>
        <draw:frame draw:style-name="gr3" draw:text-style-name="P4" draw:layer="layout" svg:width="0.532cm" svg:height="0.615cm" svg:x="2.504cm" svg:y="26.01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625cm">
          <draw:text-box>
            <text:p text:style-name="P3"><text:span text:style-name="T1"><text:s/></text:span></text:p>
          </draw:text-box>
        </draw:frame>
      </draw:page>
      <draw:page draw:name="page74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6 </text:span></text:p>
          </draw:text-box>
        </draw:frame>
        <draw:frame draw:style-name="gr3" draw:text-style-name="P4" draw:layer="layout" svg:width="15.451cm" svg:height="0.615cm" svg:x="2.821cm" svg:y="2.523cm">
          <draw:text-box>
            <text:p text:style-name="P3"><text:span text:style-name="T1">332.</text:span><text:span text:style-name="T19"> Y a-t-il des prières qui ont une efficacité spéciale auprès de Dieu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909cm" svg:height="0.615cm" svg:x="2.504cm" svg:y="3.718cm">
          <draw:text-box>
            <text:p text:style-name="P3"><text:span text:style-name="T1">Oui, <text:s/>il <text:s/>y <text:s/>a <text:s/>des <text:s/>prières qui <text:s/>ont <text:s/>une <text:s/>efficacité <text:s/>spéciale <text:s/>auprès <text:s/>de <text:s/>Dieu ; la </text:span></text:p>
          </draw:text-box>
        </draw:frame>
        <draw:frame draw:style-name="gr3" draw:text-style-name="P4" draw:layer="layout" svg:width="15.798cm" svg:height="0.615cm" svg:x="2.504cm" svg:y="4.213cm">
          <draw:text-box>
            <text:p text:style-name="P3"><text:span text:style-name="T1">prière liturgique, la prière faite en commun, la prière des âmes vertueuses </text:span></text:p>
          </draw:text-box>
        </draw:frame>
        <draw:frame draw:style-name="gr3" draw:text-style-name="P4" draw:layer="layout" svg:width="15.75cm" svg:height="0.615cm" svg:x="2.504cm" svg:y="4.709cm">
          <draw:text-box>
            <text:p text:style-name="P3"><text:span text:style-name="T1">et saintes, la prière faite au nom de Notre-Seigneur Jésus-Christ, la prière </text:span></text:p>
          </draw:text-box>
        </draw:frame>
        <draw:frame draw:style-name="gr3" draw:text-style-name="P4" draw:layer="layout" svg:width="9.945cm" svg:height="0.615cm" svg:x="2.504cm" svg:y="5.204cm">
          <draw:text-box>
            <text:p text:style-name="P3"><text:span text:style-name="T1">offerte par l'intercession de notre Mère Marie. </text:span></text:p>
          </draw:text-box>
        </draw:frame>
        <draw:frame draw:style-name="gr18" draw:text-style-name="P13" draw:layer="layout" svg:width="0.329cm" svg:height="0.378cm" svg:x="2.504cm" svg:y="5.792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6.271cm">
          <draw:text-box>
            <text:p text:style-name="P3"><text:span text:style-name="T3">1</text:span></text:p>
          </draw:text-box>
        </draw:frame>
        <draw:frame draw:style-name="gr3" draw:text-style-name="P4" draw:layer="layout" svg:width="7.433cm" svg:height="0.615cm" svg:x="2.719cm" svg:y="6.169cm">
          <draw:text-box>
            <text:p text:style-name="P3"><text:span text:style-name="T1"><text:s/></text:span><text:span text:style-name="T1">333.</text:span><text:span text:style-name="T19"> Quand convient-il de prier ? </text:span></text:p>
          </draw:text-box>
        </draw:frame>
        <draw:frame draw:style-name="gr3" draw:text-style-name="P4" draw:layer="layout" svg:width="0.532cm" svg:height="0.615cm" svg:x="2.504cm" svg:y="6.7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92cm" svg:height="0.615cm" svg:x="2.504cm" svg:y="7.39cm">
          <draw:text-box>
            <text:p text:style-name="P3"><text:span text:style-name="T1">Il convient de prier souvent, mais surtout le matin et le soir, avant et après </text:span></text:p>
          </draw:text-box>
        </draw:frame>
        <draw:frame draw:style-name="gr3" draw:text-style-name="P4" draw:layer="layout" svg:width="14.936cm" svg:height="0.615cm" svg:x="2.504cm" svg:y="7.999cm">
          <draw:text-box>
            <text:p text:style-name="P3"><text:span text:style-name="T1">les repas, en commençant un travail de quelques importance, dans les </text:span></text:p>
          </draw:text-box>
        </draw:frame>
        <draw:frame draw:style-name="gr3" draw:text-style-name="P4" draw:layer="layout" svg:width="5.375cm" svg:height="0.615cm" svg:x="2.504cm" svg:y="8.596cm">
          <draw:text-box>
            <text:p text:style-name="P3"><text:span text:style-name="T1">tentations et les dangers. </text:span></text:p>
          </draw:text-box>
        </draw:frame>
        <draw:frame draw:style-name="gr3" draw:text-style-name="P4" draw:layer="layout" svg:width="0.532cm" svg:height="0.615cm" svg:x="2.504cm" svg:y="9.206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6.549cm" svg:height="0.645cm" svg:x="7.116cm" svg:y="10.073cm">
          <draw:text-box>
            <text:p text:style-name="P3"><text:span text:style-name="T10">VINGT-SEPTIÈME LEÇON</text:span></text:p>
          </draw:text-box>
        </draw:frame>
        <draw:frame draw:style-name="gr3" draw:text-style-name="P4" draw:layer="layout" svg:width="0.532cm" svg:height="0.615cm" svg:x="13.928cm" svg:y="10.095cm">
          <draw:text-box>
            <text:p text:style-name="P3"><text:span text:style-name="T6"><text:s text:c="2"/></text:span></text:p>
          </draw:text-box>
        </draw:frame>
        <draw:frame draw:style-name="gr11" draw:text-style-name="P9" draw:layer="layout" svg:width="5.484cm" svg:height="0.645cm" svg:x="7.815cm" svg:y="11.572cm">
          <draw:text-box>
            <text:p text:style-name="P3"><text:span text:style-name="T11">L'Oraison dominicale. </text:span></text:p>
          </draw:text-box>
        </draw:frame>
        <draw:frame draw:style-name="gr3" draw:text-style-name="P4" draw:layer="layout" svg:width="0.532cm" svg:height="0.615cm" svg:x="2.504cm" svg:y="12.2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929cm">
          <draw:text-box>
            <text:p text:style-name="P3"><text:span text:style-name="T3">3 </text:span></text:p>
          </draw:text-box>
        </draw:frame>
        <draw:frame draw:style-name="gr3" draw:text-style-name="P4" draw:layer="layout" svg:width="0.935cm" svg:height="0.615cm" svg:x="2.821cm" svg:y="12.828cm">
          <draw:text-box>
            <text:p text:style-name="P3"><text:span text:style-name="T1">334.</text:span></text:p>
          </draw:text-box>
        </draw:frame>
        <draw:frame draw:style-name="gr18" draw:text-style-name="P13" draw:layer="layout" svg:width="0.329cm" svg:height="0.378cm" svg:x="3.749cm" svg:y="13.00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463cm" svg:height="0.615cm" svg:x="3.838cm" svg:y="12.828cm">
          <draw:text-box>
            <text:p text:style-name="P3"><text:span text:style-name="T19">Quelle est la plus parfaite de toutes les prières ? </text:span></text:p>
          </draw:text-box>
        </draw:frame>
        <draw:frame draw:style-name="gr3" draw:text-style-name="P4" draw:layer="layout" svg:width="0.532cm" svg:height="0.615cm" svg:x="2.504cm" svg:y="13.437cm">
          <draw:text-box>
            <text:p text:style-name="P3"><text:span text:style-name="T19"><text:s text:c="2"/></text:span></text:p>
          </draw:text-box>
        </draw:frame>
        <draw:frame draw:style-name="gr3" draw:text-style-name="P4" draw:layer="layout" svg:width="15.794cm" svg:height="0.615cm" svg:x="2.504cm" svg:y="14.047cm">
          <draw:text-box>
            <text:p text:style-name="P3"><text:span text:style-name="T1">La plus parfaite de toutes les prières est le Pater ou Oraison dominicale, à </text:span></text:p>
          </draw:text-box>
        </draw:frame>
        <draw:frame draw:style-name="gr3" draw:text-style-name="P4" draw:layer="layout" svg:width="14.653cm" svg:height="0.615cm" svg:x="2.504cm" svg:y="14.656cm">
          <draw:text-box>
            <text:p text:style-name="P3"><text:span text:style-name="T1">laquelle on joint ordinairement l'Avé Maria ou Salutation angélique. </text:span></text:p>
          </draw:text-box>
        </draw:frame>
        <draw:frame draw:style-name="gr3" draw:text-style-name="P4" draw:layer="layout" svg:width="0.532cm" svg:height="0.615cm" svg:x="2.504cm" svg:y="15.26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978cm">
          <draw:text-box>
            <text:p text:style-name="P3"><text:span text:style-name="T3">3</text:span></text:p>
          </draw:text-box>
        </draw:frame>
        <draw:frame draw:style-name="gr3" draw:text-style-name="P4" draw:layer="layout" svg:width="1.068cm" svg:height="0.615cm" svg:x="2.719cm" svg:y="15.876cm">
          <draw:text-box>
            <text:p text:style-name="P3"><text:span text:style-name="T1"><text:s/></text:span><text:span text:style-name="T1">335.</text:span></text:p>
          </draw:text-box>
        </draw:frame>
        <draw:frame draw:style-name="gr18" draw:text-style-name="P13" draw:layer="layout" svg:width="0.329cm" svg:height="0.378cm" svg:x="3.787cm" svg:y="16.05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2.788cm" svg:height="0.615cm" svg:x="3.863cm" svg:y="15.876cm">
          <draw:text-box>
            <text:p text:style-name="P3"><text:span text:style-name="T19">Pourquoi appelons-nous le Pater « Oraison dominicale » ? </text:span></text:p>
          </draw:text-box>
        </draw:frame>
        <draw:frame draw:style-name="gr18" draw:text-style-name="P13" draw:layer="layout" svg:width="0.329cm" svg:height="0.378cm" svg:x="2.504cm" svg:y="16.47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005cm" svg:height="0.615cm" svg:x="2.504cm" svg:y="16.868cm">
          <draw:text-box>
            <text:p text:style-name="P3"><text:span text:style-name="T1">Nous appelons le Pater « Oraison dominicale » ou prière du Seigneur, </text:span></text:p>
          </draw:text-box>
        </draw:frame>
        <draw:frame draw:style-name="gr3" draw:text-style-name="P4" draw:layer="layout" svg:width="10.992cm" svg:height="0.615cm" svg:x="2.504cm" svg:y="17.478cm">
          <draw:text-box>
            <text:p text:style-name="P3"><text:span text:style-name="T1">parce que Jésus-Christ lui-même nous l'a enseigné. </text:span></text:p>
          </draw:text-box>
        </draw:frame>
        <draw:frame draw:style-name="gr3" draw:text-style-name="P4" draw:layer="layout" svg:width="0.532cm" svg:height="0.615cm" svg:x="2.504cm" svg:y="18.08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799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18.697cm">
          <draw:text-box>
            <text:p text:style-name="P3"><text:span text:style-name="T1"><text:s/></text:span><text:span text:style-name="T1">336.</text:span></text:p>
          </draw:text-box>
        </draw:frame>
        <draw:frame draw:style-name="gr18" draw:text-style-name="P13" draw:layer="layout" svg:width="0.329cm" svg:height="0.378cm" svg:x="3.787cm" svg:y="18.87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9.299cm" svg:height="0.615cm" svg:x="3.863cm" svg:y="18.697cm">
          <draw:text-box>
            <text:p text:style-name="P3"><text:span text:style-name="T19">Pourquoi appelons-nous Dieu notre Père ? </text:span></text:p>
          </draw:text-box>
        </draw:frame>
        <draw:frame draw:style-name="gr18" draw:text-style-name="P13" draw:layer="layout" svg:width="0.329cm" svg:height="0.378cm" svg:x="2.504cm" svg:y="19.29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7.847cm" svg:height="0.615cm" svg:x="2.504cm" svg:y="19.688cm">
          <draw:text-box>
            <text:p text:style-name="P3"><text:span text:style-name="T1">Nous appelons Dieu « notre Père » : </text:span></text:p>
          </draw:text-box>
        </draw:frame>
        <draw:frame draw:style-name="gr3" draw:text-style-name="P4" draw:layer="layout" svg:width="13.157cm" svg:height="0.615cm" svg:x="2.504cm" svg:y="20.298cm">
          <draw:text-box>
            <text:p text:style-name="P3"><text:span text:style-name="T1">1° parce qu'Il nous a créés à son image et à sa ressemblance ; </text:span></text:p>
          </draw:text-box>
        </draw:frame>
        <draw:frame draw:style-name="gr3" draw:text-style-name="P4" draw:layer="layout" svg:width="13.328cm" svg:height="0.615cm" svg:x="2.504cm" svg:y="20.908cm">
          <draw:text-box>
            <text:p text:style-name="P3"><text:span text:style-name="T1">2° parce que, par sa grâce, Il nous a adoptés pour ses enfants ; </text:span></text:p>
          </draw:text-box>
        </draw:frame>
        <draw:frame draw:style-name="gr3" draw:text-style-name="P4" draw:layer="layout" svg:width="11.59cm" svg:height="0.615cm" svg:x="2.504cm" svg:y="21.518cm">
          <draw:text-box>
            <text:p text:style-name="P3"><text:span text:style-name="T1">3° parce qu'il nous aime plus que le meilleur des pères</text:span></text:p>
          </draw:text-box>
        </draw:frame>
        <draw:frame draw:style-name="gr12" draw:text-style-name="P10" draw:layer="layout" svg:width="0.367cm" svg:height="0.429cm" svg:x="14.436cm" svg:y="21.665cm">
          <draw:text-box>
            <text:p text:style-name="P3"><text:span text:style-name="T12">. </text:span></text:p>
          </draw:text-box>
        </draw:frame>
        <draw:frame draw:style-name="gr3" draw:text-style-name="P4" draw:layer="layout" svg:width="0.532cm" svg:height="0.615cm" svg:x="2.504cm" svg:y="22.127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22.839cm">
          <draw:text-box>
            <text:p text:style-name="P3"><text:span text:style-name="T3">4 </text:span></text:p>
          </draw:text-box>
        </draw:frame>
        <draw:frame draw:style-name="gr3" draw:text-style-name="P4" draw:layer="layout" svg:width="0.935cm" svg:height="0.615cm" svg:x="2.821cm" svg:y="22.737cm">
          <draw:text-box>
            <text:p text:style-name="P3"><text:span text:style-name="T1">337.</text:span></text:p>
          </draw:text-box>
        </draw:frame>
        <draw:frame draw:style-name="gr18" draw:text-style-name="P13" draw:layer="layout" svg:width="0.329cm" svg:height="0.378cm" svg:x="3.749cm" svg:y="22.91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522cm" svg:height="0.615cm" svg:x="3.838cm" svg:y="22.737cm">
          <draw:text-box>
            <text:p text:style-name="P3"><text:span text:style-name="T19">Pourquoi disons-nous : « qui êtes aux cieux » ? <text:s text:c="2"/></text:span></text:p>
          </draw:text-box>
        </draw:frame>
        <draw:frame draw:style-name="gr3" draw:text-style-name="P4" draw:layer="layout" svg:width="0.532cm" svg:height="0.615cm" svg:x="2.504cm" svg:y="23.34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952cm" svg:height="0.615cm" svg:x="2.504cm" svg:y="23.957cm">
          <draw:text-box>
            <text:p text:style-name="P3"><text:span text:style-name="T1">Nous disons : « qui êtes aux cieux », parce que Dieu, quoique présent </text:span></text:p>
          </draw:text-box>
        </draw:frame>
        <draw:frame draw:style-name="gr3" draw:text-style-name="P4" draw:layer="layout" svg:width="15.669cm" svg:height="0.615cm" svg:x="2.504cm" svg:y="24.567cm">
          <draw:text-box>
            <text:p text:style-name="P3"><text:span text:style-name="T1">partout, manifeste surtout dans l'œuvre des cieux sa toute-puissance et sa </text:span></text:p>
          </draw:text-box>
        </draw:frame>
        <draw:frame draw:style-name="gr3" draw:text-style-name="P4" draw:layer="layout" svg:width="1.896cm" svg:height="0.615cm" svg:x="2.504cm" svg:y="25.164cm">
          <draw:text-box>
            <text:p text:style-name="P3"><text:span text:style-name="T1">majesté. </text:span></text:p>
          </draw:text-box>
        </draw:frame>
        <draw:frame draw:style-name="gr3" draw:text-style-name="P4" draw:layer="layout" svg:width="0.532cm" svg:height="0.615cm" svg:x="2.504cm" svg:y="25.77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384cm">
          <draw:text-box>
            <text:p text:style-name="P3"><text:span text:style-name="T1"><text:s/></text:span></text:p>
          </draw:text-box>
        </draw:frame>
      </draw:page>
      <draw:page draw:name="page75" draw:style-name="dp1" draw:master-page-name="master-page16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 </text:span></text:p>
          </draw:text-box>
        </draw:frame>
        <draw:frame draw:style-name="gr3" draw:text-style-name="P4" draw:layer="layout" svg:width="0.935cm" svg:height="0.615cm" svg:x="2.821cm" svg:y="2.523cm">
          <draw:text-box>
            <text:p text:style-name="P3"><text:span text:style-name="T1">338.</text:span></text:p>
          </draw:text-box>
        </draw:frame>
        <draw:frame draw:style-name="gr18" draw:text-style-name="P13" draw:layer="layout" svg:width="0.329cm" svg:height="0.378cm" svg:x="3.749cm" svg:y="2.704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4.357cm" svg:height="0.615cm" svg:x="3.838cm" svg:y="2.523cm">
          <draw:text-box>
            <text:p text:style-name="P3"><text:span text:style-name="T19">Que demandons-nous en disant : </text:span><text:span text:style-name="T1">« </text:span><text:span text:style-name="T19">que votre nom soit sanctifié</text:span><text:span text:style-name="T1"> » </text:span><text:span text:style-name="T19">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078cm" svg:height="0.615cm" svg:x="2.504cm" svg:y="3.743cm">
          <draw:text-box>
            <text:p text:style-name="P3"><text:span text:style-name="T1">En disant : « que votre nom soit sanctifié », nous demandons que Dieu soit </text:span></text:p>
          </draw:text-box>
        </draw:frame>
        <draw:frame draw:style-name="gr3" draw:text-style-name="P4" draw:layer="layout" svg:width="10.896cm" svg:height="0.615cm" svg:x="2.504cm" svg:y="4.34cm">
          <draw:text-box>
            <text:p text:style-name="P3"><text:span text:style-name="T1">connu, aimé, servi et glorifié par tous les hommes. 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662cm">
          <draw:text-box>
            <text:p text:style-name="P3"><text:span text:style-name="T3">4 </text:span></text:p>
          </draw:text-box>
        </draw:frame>
        <draw:frame draw:style-name="gr3" draw:text-style-name="P4" draw:layer="layout" svg:width="14.312cm" svg:height="0.615cm" svg:x="2.821cm" svg:y="5.56cm">
          <draw:text-box>
            <text:p text:style-name="P3"><text:span text:style-name="T1">339.</text:span><text:span text:style-name="T19"> Que demandons-nous en disant : « que votre règne arrive » ? </text:span></text:p>
          </draw:text-box>
        </draw:frame>
        <draw:frame draw:style-name="gr3" draw:text-style-name="P4" draw:layer="layout" svg:width="0.532cm" svg:height="0.615cm" svg:x="2.504cm" svg:y="6.16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898cm" svg:height="0.615cm" svg:x="2.504cm" svg:y="6.78cm">
          <draw:text-box>
            <text:p text:style-name="P3"><text:span text:style-name="T1">En disant : « que votre règne arrive », nous demandons que Dieu règne de </text:span></text:p>
          </draw:text-box>
        </draw:frame>
        <draw:frame draw:style-name="gr3" draw:text-style-name="P4" draw:layer="layout" svg:width="15.708cm" svg:height="0.615cm" svg:x="2.504cm" svg:y="7.39cm">
          <draw:text-box>
            <text:p text:style-name="P3"><text:span text:style-name="T1">plus en plus ici-bas sur tous les peuples, par sa loi, et sur les cœurs par sa </text:span></text:p>
          </draw:text-box>
        </draw:frame>
        <draw:frame draw:style-name="gr3" draw:text-style-name="P4" draw:layer="layout" svg:width="15.01cm" svg:height="0.615cm" svg:x="2.504cm" svg:y="7.999cm">
          <draw:text-box>
            <text:p text:style-name="P3"><text:span text:style-name="T1">grâce, afin que tous les hommes règnent un jour avec Lui dans le ciel. </text:span></text:p>
          </draw:text-box>
        </draw:frame>
        <draw:frame draw:style-name="gr18" draw:text-style-name="P13" draw:layer="layout" svg:width="0.329cm" svg:height="0.378cm" svg:x="3.012cm" svg:y="8.612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9.092cm">
          <draw:text-box>
            <text:p text:style-name="P3"><text:span text:style-name="T3">4</text:span></text:p>
          </draw:text-box>
        </draw:frame>
        <draw:frame draw:style-name="gr18" draw:text-style-name="P13" draw:layer="layout" svg:width="0.329cm" svg:height="0.378cm" svg:x="2.732cm" svg:y="9.17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35cm" svg:height="0.615cm" svg:x="2.834cm" svg:y="8.99cm">
          <draw:text-box>
            <text:p text:style-name="P3"><text:span text:style-name="T1">340.</text:span></text:p>
          </draw:text-box>
        </draw:frame>
        <draw:frame draw:style-name="gr18" draw:text-style-name="P13" draw:layer="layout" svg:width="0.329cm" svg:height="0.378cm" svg:x="3.749cm" svg:y="9.17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164cm" svg:height="0.615cm" svg:x="3.851cm" svg:y="8.99cm">
          <draw:text-box>
            <text:p text:style-name="P3"><text:span text:style-name="T19">Que demandons-nous en disant : « que votre volonté soit faite sur </text:span></text:p>
          </draw:text-box>
        </draw:frame>
        <draw:frame draw:style-name="gr3" draw:text-style-name="P4" draw:layer="layout" svg:width="5.71cm" svg:height="0.615cm" svg:x="2.504cm" svg:y="9.6cm">
          <draw:text-box>
            <text:p text:style-name="P3"><text:span text:style-name="T19">la terre comme au ciel » ? </text:span></text:p>
          </draw:text-box>
        </draw:frame>
        <draw:frame draw:style-name="gr3" draw:text-style-name="P4" draw:layer="layout" svg:width="0.532cm" svg:height="0.615cm" svg:x="2.504cm" svg:y="10.19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88cm" svg:height="0.615cm" svg:x="2.504cm" svg:y="10.807cm">
          <draw:text-box>
            <text:p text:style-name="P3"><text:span text:style-name="T1">En disant : « que votre volonté soit faite sur la terre comme au ciel », nous </text:span></text:p>
          </draw:text-box>
        </draw:frame>
        <draw:frame draw:style-name="gr3" draw:text-style-name="P4" draw:layer="layout" svg:width="15.884cm" svg:height="0.615cm" svg:x="2.504cm" svg:y="11.417cm">
          <draw:text-box>
            <text:p text:style-name="P3"><text:span text:style-name="T1">demandons que tes hommes accomplissent sur la terre la volonté de Dieu, </text:span></text:p>
          </draw:text-box>
        </draw:frame>
        <draw:frame draw:style-name="gr3" draw:text-style-name="P4" draw:layer="layout" svg:width="15.654cm" svg:height="0.615cm" svg:x="2.504cm" svg:y="12.026cm">
          <draw:text-box>
            <text:p text:style-name="P3"><text:span text:style-name="T1">aussi parfaitement que les anges et les saints l'accomplissent dans le ciel. </text:span></text:p>
          </draw:text-box>
        </draw:frame>
        <draw:frame draw:style-name="gr3" draw:text-style-name="P4" draw:layer="layout" svg:width="0.532cm" svg:height="0.615cm" svg:x="2.504cm" svg:y="12.63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349cm">
          <draw:text-box>
            <text:p text:style-name="P3"><text:span text:style-name="T3">4</text:span></text:p>
          </draw:text-box>
        </draw:frame>
        <draw:frame draw:style-name="gr3" draw:text-style-name="P4" draw:layer="layout" svg:width="1.068cm" svg:height="0.615cm" svg:x="2.719cm" svg:y="13.247cm">
          <draw:text-box>
            <text:p text:style-name="P3"><text:span text:style-name="T1"><text:s/></text:span><text:span text:style-name="T1">341.</text:span></text:p>
          </draw:text-box>
        </draw:frame>
        <draw:frame draw:style-name="gr18" draw:text-style-name="P13" draw:layer="layout" svg:width="0.329cm" svg:height="0.378cm" svg:x="3.787cm" svg:y="13.42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215cm" svg:height="0.615cm" svg:x="3.876cm" svg:y="13.247cm">
          <draw:text-box>
            <text:p text:style-name="P3"><text:span text:style-name="T19">Que demandons-nous en disant : « donnez-nous aujourd'hui notre </text:span></text:p>
          </draw:text-box>
        </draw:frame>
        <draw:frame draw:style-name="gr3" draw:text-style-name="P4" draw:layer="layout" svg:width="4.029cm" svg:height="0.615cm" svg:x="2.504cm" svg:y="13.856cm">
          <draw:text-box>
            <text:p text:style-name="P3"><text:span text:style-name="T19">pain quotidien » ? </text:span></text:p>
          </draw:text-box>
        </draw:frame>
        <draw:frame draw:style-name="gr18" draw:text-style-name="P13" draw:layer="layout" svg:width="0.329cm" svg:height="0.378cm" svg:x="2.504cm" svg:y="14.456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309cm" svg:height="0.615cm" svg:x="2.504cm" svg:y="14.848cm">
          <draw:text-box>
            <text:p text:style-name="P3"><text:span text:style-name="T1">En disant : « donnez-nous aujourd'hui notre pain quotidien », nous </text:span></text:p>
          </draw:text-box>
        </draw:frame>
        <draw:frame draw:style-name="gr3" draw:text-style-name="P4" draw:layer="layout" svg:width="14.301cm" svg:height="0.615cm" svg:x="2.504cm" svg:y="15.457cm">
          <draw:text-box>
            <text:p text:style-name="P3"><text:span text:style-name="T1">demandons tout ce dont nous avons besoin chaque jour pour la vie </text:span></text:p>
          </draw:text-box>
        </draw:frame>
        <draw:frame draw:style-name="gr3" draw:text-style-name="P4" draw:layer="layout" svg:width="12.308cm" svg:height="0.615cm" svg:x="2.504cm" svg:y="16.067cm">
          <draw:text-box>
            <text:p text:style-name="P3"><text:span text:style-name="T1">spirituelle de notre âme et pour l'entretien de notre corps. </text:span></text:p>
          </draw:text-box>
        </draw:frame>
        <draw:frame draw:style-name="gr18" draw:text-style-name="P13" draw:layer="layout" svg:width="0.329cm" svg:height="0.378cm" svg:x="2.504cm" svg:y="16.667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7.16cm">
          <draw:text-box>
            <text:p text:style-name="P3"><text:span text:style-name="T3">4</text:span></text:p>
          </draw:text-box>
        </draw:frame>
        <draw:frame draw:style-name="gr18" draw:text-style-name="P13" draw:layer="layout" svg:width="0.329cm" svg:height="0.378cm" svg:x="2.732cm" svg:y="17.2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35cm" svg:height="0.615cm" svg:x="2.834cm" svg:y="17.059cm">
          <draw:text-box>
            <text:p text:style-name="P3"><text:span text:style-name="T1">342.</text:span></text:p>
          </draw:text-box>
        </draw:frame>
        <draw:frame draw:style-name="gr18" draw:text-style-name="P13" draw:layer="layout" svg:width="0.329cm" svg:height="0.378cm" svg:x="3.8cm" svg:y="17.2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958cm" svg:height="0.615cm" svg:x="3.901cm" svg:y="17.059cm">
          <draw:text-box>
            <text:p text:style-name="P3"><text:span text:style-name="T19">Que demandons-nous en disant : « pardonnez-nous nos offenses, </text:span></text:p>
          </draw:text-box>
        </draw:frame>
        <draw:frame draw:style-name="gr3" draw:text-style-name="P4" draw:layer="layout" svg:width="12.373cm" svg:height="0.615cm" svg:x="2.504cm" svg:y="17.668cm">
          <draw:text-box>
            <text:p text:style-name="P3"><text:span text:style-name="T19">comme nous pardonnons à ceux qui nous ont offensés » ? </text:span></text:p>
          </draw:text-box>
        </draw:frame>
        <draw:frame draw:style-name="gr18" draw:text-style-name="P13" draw:layer="layout" svg:width="0.329cm" svg:height="0.378cm" svg:x="2.504cm" svg:y="18.344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6.23cm" svg:height="0.615cm" svg:x="2.504cm" svg:y="18.71cm">
          <draw:text-box>
            <text:p text:style-name="P3"><text:span text:style-name="T1">En disant : « pardonnez-nous nos offenses, comme nous pardonnons à ceux </text:span></text:p>
          </draw:text-box>
        </draw:frame>
        <draw:frame draw:style-name="gr3" draw:text-style-name="P4" draw:layer="layout" svg:width="15.787cm" svg:height="0.615cm" svg:x="2.504cm" svg:y="19.32cm">
          <draw:text-box>
            <text:p text:style-name="P3"><text:span text:style-name="T1">qui nous ont offensés », nous demandons que Dieu nous pardonne nos pé-</text:span></text:p>
          </draw:text-box>
        </draw:frame>
        <draw:frame draw:style-name="gr3" draw:text-style-name="P4" draw:layer="layout" svg:width="15.603cm" svg:height="0.615cm" svg:x="2.504cm" svg:y="19.929cm">
          <draw:text-box>
            <text:p text:style-name="P3"><text:span text:style-name="T1">chés et les peines dues pour nos péchés, comme nous pardonnons à ceux </text:span></text:p>
          </draw:text-box>
        </draw:frame>
        <draw:frame draw:style-name="gr3" draw:text-style-name="P4" draw:layer="layout" svg:width="6.501cm" svg:height="0.615cm" svg:x="2.504cm" svg:y="20.539cm">
          <draw:text-box>
            <text:p text:style-name="P3"><text:span text:style-name="T1">qui nous ont fait quelque mal. </text:span></text:p>
          </draw:text-box>
        </draw:frame>
        <draw:frame draw:style-name="gr18" draw:text-style-name="P13" draw:layer="layout" svg:width="0.329cm" svg:height="0.378cm" svg:x="2.504cm" svg:y="21.14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1.632cm">
          <draw:text-box>
            <text:p text:style-name="P3"><text:span text:style-name="T3">4</text:span></text:p>
          </draw:text-box>
        </draw:frame>
        <draw:frame draw:style-name="gr18" draw:text-style-name="P13" draw:layer="layout" svg:width="0.329cm" svg:height="0.378cm" svg:x="2.719cm" svg:y="21.71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35cm" svg:height="0.615cm" svg:x="2.808cm" svg:y="21.53cm">
          <draw:text-box>
            <text:p text:style-name="P3"><text:span text:style-name="T1">343.</text:span></text:p>
          </draw:text-box>
        </draw:frame>
        <draw:frame draw:style-name="gr18" draw:text-style-name="P13" draw:layer="layout" svg:width="0.329cm" svg:height="0.378cm" svg:x="3.736cm" svg:y="21.71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4.036cm" svg:height="0.615cm" svg:x="3.825cm" svg:y="21.53cm">
          <draw:text-box>
            <text:p text:style-name="P3"><text:span text:style-name="T19">Que demandons-nous en disant : « ne nous laissez pas tomber en </text:span></text:p>
          </draw:text-box>
        </draw:frame>
        <draw:frame draw:style-name="gr3" draw:text-style-name="P4" draw:layer="layout" svg:width="2.83cm" svg:height="0.615cm" svg:x="2.504cm" svg:y="22.14cm">
          <draw:text-box>
            <text:p text:style-name="P3"><text:span text:style-name="T19">tentation » ? </text:span></text:p>
          </draw:text-box>
        </draw:frame>
        <draw:frame draw:style-name="gr3" draw:text-style-name="P4" draw:layer="layout" svg:width="0.532cm" svg:height="0.615cm" svg:x="2.504cm" svg:y="22.7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87cm" svg:height="0.615cm" svg:x="2.504cm" svg:y="23.36cm">
          <draw:text-box>
            <text:p text:style-name="P3"><text:span text:style-name="T1">En disant : « ne nous laissez pas tomber en tentation », nous demandons à </text:span></text:p>
          </draw:text-box>
        </draw:frame>
        <draw:frame draw:style-name="gr3" draw:text-style-name="P4" draw:layer="layout" svg:width="15.098cm" svg:height="0.615cm" svg:x="2.504cm" svg:y="23.97cm">
          <draw:text-box>
            <text:p text:style-name="P3"><text:span text:style-name="T1">Dieu d'éloigner de nous les tentations ou de nous accorder la grâce d'y </text:span></text:p>
          </draw:text-box>
        </draw:frame>
        <draw:frame draw:style-name="gr3" draw:text-style-name="P4" draw:layer="layout" svg:width="5.345cm" svg:height="0.615cm" svg:x="2.504cm" svg:y="24.579cm">
          <draw:text-box>
            <text:p text:style-name="P3"><text:span text:style-name="T1">résister victorieusement. </text:span></text:p>
          </draw:text-box>
        </draw:frame>
        <draw:frame draw:style-name="gr3" draw:text-style-name="P4" draw:layer="layout" svg:width="0.532cm" svg:height="0.615cm" svg:x="2.504cm" svg:y="25.17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78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396cm">
          <draw:text-box>
            <text:p text:style-name="P3"><text:span text:style-name="T1"><text:s/></text:span></text:p>
          </draw:text-box>
        </draw:frame>
      </draw:page>
      <draw:page draw:name="page76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</text:span></text:p>
          </draw:text-box>
        </draw:frame>
        <draw:frame draw:style-name="gr3" draw:text-style-name="P4" draw:layer="layout" svg:width="14.135cm" svg:height="0.615cm" svg:x="2.719cm" svg:y="2.523cm">
          <draw:text-box>
            <text:p text:style-name="P3"><text:span text:style-name="T1"><text:s/></text:span><text:span text:style-name="T1">344.</text:span><text:span text:style-name="T19"> Que demandons-nous en disant : « délivrez-nous du mal »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33cm" svg:height="0.615cm" svg:x="2.504cm" svg:y="3.743cm">
          <draw:text-box>
            <text:p text:style-name="P3"><text:span text:style-name="T1">En disant : « délivrez-nous du mal », nous demandons d'être délivrés de </text:span></text:p>
          </draw:text-box>
        </draw:frame>
        <draw:frame draw:style-name="gr3" draw:text-style-name="P4" draw:layer="layout" svg:width="9.105cm" svg:height="0.615cm" svg:x="2.504cm" svg:y="4.34cm">
          <draw:text-box>
            <text:p text:style-name="P3"><text:span text:style-name="T1">tous les maux, tant de l’âme que du corps. 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5.56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6.719cm" svg:height="0.645cm" svg:x="6.888cm" svg:y="6.363cm">
          <draw:text-box>
            <text:p text:style-name="P3"><text:span text:style-name="T10">VINGT-HUITIÈME LEÇON </text:span></text:p>
          </draw:text-box>
        </draw:frame>
        <draw:frame draw:style-name="gr11" draw:text-style-name="P9" draw:layer="layout" svg:width="9.932cm" svg:height="0.645cm" svg:x="5.566cm" svg:y="7.761cm">
          <draw:text-box>
            <text:p text:style-name="P3"><text:span text:style-name="T11">I. Le culte de la très Sainte Vierge Marie. </text:span></text:p>
          </draw:text-box>
        </draw:frame>
        <draw:frame draw:style-name="gr3" draw:text-style-name="P4" draw:layer="layout" svg:width="0.532cm" svg:height="0.615cm" svg:x="2.504cm" svg:y="8.40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118cm">
          <draw:text-box>
            <text:p text:style-name="P3"><text:span text:style-name="T3">3</text:span></text:p>
          </draw:text-box>
        </draw:frame>
        <draw:frame draw:style-name="gr3" draw:text-style-name="P4" draw:layer="layout" svg:width="15.329cm" svg:height="0.615cm" svg:x="2.719cm" svg:y="9.016cm">
          <draw:text-box>
            <text:p text:style-name="P3"><text:span text:style-name="T1"><text:s/></text:span><text:span text:style-name="T1">345.</text:span><text:span text:style-name="T19"> Quelle est, après l'Oraison dominicale, lu prière que nous devons </text:span></text:p>
          </draw:text-box>
        </draw:frame>
        <draw:frame draw:style-name="gr3" draw:text-style-name="P4" draw:layer="layout" svg:width="7.446cm" svg:height="0.615cm" svg:x="2.504cm" svg:y="9.625cm">
          <draw:text-box>
            <text:p text:style-name="P3"><text:span text:style-name="T19">réciter avec le plus de confiance ? </text:span></text:p>
          </draw:text-box>
        </draw:frame>
        <draw:frame draw:style-name="gr3" draw:text-style-name="P4" draw:layer="layout" svg:width="0.532cm" svg:height="0.615cm" svg:x="2.504cm" svg:y="10.23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31cm" svg:height="0.615cm" svg:x="2.504cm" svg:y="10.845cm">
          <draw:text-box>
            <text:p text:style-name="P3"><text:span text:style-name="T1">Après l'Oraison dominicale, la prière que nous devons réciter avec le plus </text:span></text:p>
          </draw:text-box>
        </draw:frame>
        <draw:frame draw:style-name="gr3" draw:text-style-name="P4" draw:layer="layout" svg:width="11.499cm" svg:height="0.615cm" svg:x="2.504cm" svg:y="11.455cm">
          <draw:text-box>
            <text:p text:style-name="P3"><text:span text:style-name="T1">de confiance est l'Avé Maria ou Salutation angélique. </text:span></text:p>
          </draw:text-box>
        </draw:frame>
        <draw:frame draw:style-name="gr3" draw:text-style-name="P4" draw:layer="layout" svg:width="0.532cm" svg:height="0.615cm" svg:x="2.504cm" svg:y="12.06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776cm">
          <draw:text-box>
            <text:p text:style-name="P3"><text:span text:style-name="T3">3</text:span></text:p>
          </draw:text-box>
        </draw:frame>
        <draw:frame draw:style-name="gr3" draw:text-style-name="P4" draw:layer="layout" svg:width="14.456cm" svg:height="0.615cm" svg:x="2.719cm" svg:y="12.674cm">
          <draw:text-box>
            <text:p text:style-name="P3"><text:span text:style-name="T1"><text:s/></text:span><text:span text:style-name="T1">346.</text:span><text:span text:style-name="T19"> Pourquoi appelle-t-on l'Avé Maria « Salutation angélique » ? </text:span></text:p>
          </draw:text-box>
        </draw:frame>
        <draw:frame draw:style-name="gr3" draw:text-style-name="P4" draw:layer="layout" svg:width="0.532cm" svg:height="0.615cm" svg:x="2.504cm" svg:y="13.28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095cm" svg:height="0.615cm" svg:x="2.504cm" svg:y="13.894cm">
          <draw:text-box>
            <text:p text:style-name="P3"><text:span text:style-name="T1">On appelle l'Avé Maria « Salutation angélique » parce que cette prière </text:span></text:p>
          </draw:text-box>
        </draw:frame>
        <draw:frame draw:style-name="gr3" draw:text-style-name="P4" draw:layer="layout" svg:width="16.068cm" svg:height="0.615cm" svg:x="2.504cm" svg:y="14.491cm">
          <draw:text-box>
            <text:p text:style-name="P3"><text:span text:style-name="T1">commence par le salut que l'ange Gabriel adressa à Marie, quand il vint lui </text:span></text:p>
          </draw:text-box>
        </draw:frame>
        <draw:frame draw:style-name="gr3" draw:text-style-name="P4" draw:layer="layout" svg:width="8.622cm" svg:height="0.615cm" svg:x="2.504cm" svg:y="15.102cm">
          <draw:text-box>
            <text:p text:style-name="P3"><text:span text:style-name="T1">annoncer qu'elle serait la Mère de Dieu. </text:span></text:p>
          </draw:text-box>
        </draw:frame>
        <draw:frame draw:style-name="gr22" draw:text-style-name="P15" draw:layer="layout" svg:width="0.317cm" svg:height="0.365cm" svg:x="2.504cm" svg:y="15.777cm">
          <draw:text-box>
            <text:p text:style-name="P3"><text:span text:style-name="T67"><text:s/></text:span></text:p>
          </draw:text-box>
        </draw:frame>
        <draw:frame draw:style-name="gr5" draw:text-style-name="P6" draw:layer="layout" svg:width="0.418cm" svg:height="0.484cm" svg:x="2.504cm" svg:y="16.232cm">
          <draw:text-box>
            <text:p text:style-name="P3"><text:span text:style-name="T3">5</text:span></text:p>
          </draw:text-box>
        </draw:frame>
        <draw:frame draw:style-name="gr3" draw:text-style-name="P4" draw:layer="layout" svg:width="11.87cm" svg:height="0.615cm" svg:x="2.719cm" svg:y="16.13cm">
          <draw:text-box>
            <text:p text:style-name="P3"><text:span text:style-name="T1"><text:s/></text:span><text:span text:style-name="T1">347.</text:span><text:span text:style-name="T19"> Pourquoi récitons-nous la Salutation angélique ? </text:span></text:p>
          </draw:text-box>
        </draw:frame>
        <draw:frame draw:style-name="gr18" draw:text-style-name="P13" draw:layer="layout" svg:width="0.329cm" svg:height="0.378cm" svg:x="2.631cm" svg:y="16.73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6.002cm" svg:height="0.615cm" svg:x="2.504cm" svg:y="17.071cm">
          <draw:text-box>
            <text:p text:style-name="P3"><text:span text:style-name="T1">Nous récitons la Salutation angélique pour féliciter Marie des privilèges et </text:span></text:p>
          </draw:text-box>
        </draw:frame>
        <draw:frame draw:style-name="gr3" draw:text-style-name="P4" draw:layer="layout" svg:width="15.905cm" svg:height="0.615cm" svg:x="2.504cm" svg:y="17.554cm">
          <draw:text-box>
            <text:p text:style-name="P3"><text:span text:style-name="T1">faveurs <text:s/>dont <text:s/>Dieu <text:s/>l'a <text:s/>comblée <text:s/>plus <text:s/>que <text:s/>toute <text:s/>autre <text:s/>créature, <text:s/>et <text:s/>pour </text:span></text:p>
          </draw:text-box>
        </draw:frame>
        <draw:frame draw:style-name="gr3" draw:text-style-name="P4" draw:layer="layout" svg:width="7.477cm" svg:height="0.615cm" svg:x="2.504cm" svg:y="18.024cm">
          <draw:text-box>
            <text:p text:style-name="P3"><text:span text:style-name="T1">implorer sa puissante intercession. </text:span></text:p>
          </draw:text-box>
        </draw:frame>
        <draw:frame draw:style-name="gr18" draw:text-style-name="P13" draw:layer="layout" svg:width="0.329cm" svg:height="0.378cm" svg:x="2.504cm" svg:y="18.611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9.079cm">
          <draw:text-box>
            <text:p text:style-name="P3"><text:span text:style-name="T3">3 </text:span></text:p>
          </draw:text-box>
        </draw:frame>
        <draw:frame draw:style-name="gr3" draw:text-style-name="P4" draw:layer="layout" svg:width="13.206cm" svg:height="0.615cm" svg:x="2.821cm" svg:y="18.977cm">
          <draw:text-box>
            <text:p text:style-name="P3"><text:span text:style-name="T1">348.</text:span><text:span text:style-name="T19"> Devons-nous un culte spécial à la Sainte Vierge Marie ? </text:span></text:p>
          </draw:text-box>
        </draw:frame>
        <draw:frame draw:style-name="gr3" draw:text-style-name="P4" draw:layer="layout" svg:width="0.532cm" svg:height="0.615cm" svg:x="2.504cm" svg:y="19.58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902cm" svg:height="0.615cm" svg:x="2.504cm" svg:y="20.247cm">
          <draw:text-box>
            <text:p text:style-name="P3"><text:span text:style-name="T1">Oui, nous devons un culte spécial à la Sainte Vierge Marie et nous devons </text:span></text:p>
          </draw:text-box>
        </draw:frame>
        <draw:frame draw:style-name="gr3" draw:text-style-name="P4" draw:layer="layout" svg:width="16.121cm" svg:height="0.615cm" svg:x="2.504cm" svg:y="20.78cm">
          <draw:text-box>
            <text:p text:style-name="P3"><text:span text:style-name="T1">l'honorer plus que tous les saints et tous les anges, parce qu'elle est la Mère </text:span></text:p>
          </draw:text-box>
        </draw:frame>
        <draw:frame draw:style-name="gr3" draw:text-style-name="P4" draw:layer="layout" svg:width="13.277cm" svg:height="0.615cm" svg:x="2.504cm" svg:y="21.302cm">
          <draw:text-box>
            <text:p text:style-name="P3"><text:span text:style-name="T1">de Dieu, la Reine du ciel et la Médiatrice de toutes les grâces. </text:span></text:p>
          </draw:text-box>
        </draw:frame>
        <draw:frame draw:style-name="gr3" draw:text-style-name="P4" draw:layer="layout" svg:width="0.532cm" svg:height="0.615cm" svg:x="2.504cm" svg:y="21.962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2.661cm">
          <draw:text-box>
            <text:p text:style-name="P3"><text:span text:style-name="T3">4</text:span></text:p>
          </draw:text-box>
        </draw:frame>
        <draw:frame draw:style-name="gr3" draw:text-style-name="P4" draw:layer="layout" svg:width="12.984cm" svg:height="0.615cm" svg:x="2.719cm" svg:y="22.559cm">
          <draw:text-box>
            <text:p text:style-name="P3"><text:span text:style-name="T1"><text:s/></text:span><text:span text:style-name="T1">349.</text:span><text:span text:style-name="T19"> En quoi consiste la dévotion à la Sainte Vierge Marie ?</text:span></text:p>
          </draw:text-box>
        </draw:frame>
        <draw:frame draw:style-name="gr18" draw:text-style-name="P13" draw:layer="layout" svg:width="0.329cm" svg:height="0.378cm" svg:x="15.668cm" svg:y="22.7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532cm" svg:height="0.615cm" svg:x="2.504cm" svg:y="23.1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968cm" svg:height="0.615cm" svg:x="2.504cm" svg:y="23.779cm">
          <draw:text-box>
            <text:p text:style-name="P3"><text:span text:style-name="T1">La dévotion à la Sainte Vierge Marie consiste à honorer son éminente </text:span></text:p>
          </draw:text-box>
        </draw:frame>
        <draw:frame draw:style-name="gr3" draw:text-style-name="P4" draw:layer="layout" svg:width="16.221cm" svg:height="0.615cm" svg:x="2.504cm" svg:y="24.376cm">
          <draw:text-box>
            <text:p text:style-name="P3"><text:span text:style-name="T1">dignité, à l'aimer d'un amour filial, à la prier avec une entière confiance et à </text:span></text:p>
          </draw:text-box>
        </draw:frame>
        <draw:frame draw:style-name="gr3" draw:text-style-name="P4" draw:layer="layout" svg:width="3.762cm" svg:height="0.615cm" svg:x="2.504cm" svg:y="24.986cm">
          <draw:text-box>
            <text:p text:style-name="P3"><text:span text:style-name="T1">imiter ses vertus. </text:span></text:p>
          </draw:text-box>
        </draw:frame>
        <draw:frame draw:style-name="gr3" draw:text-style-name="P4" draw:layer="layout" svg:width="0.532cm" svg:height="0.615cm" svg:x="2.504cm" svg:y="25.596cm">
          <draw:text-box>
            <text:p text:style-name="P3"><text:span text:style-name="T1"><text:s/></text:span></text:p>
          </draw:text-box>
        </draw:frame>
      </draw:page>
      <draw:page draw:name="page77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2</text:span></text:p>
          </draw:text-box>
        </draw:frame>
        <draw:frame draw:style-name="gr3" draw:text-style-name="P4" draw:layer="layout" svg:width="0.935cm" svg:height="0.615cm" svg:x="2.719cm" svg:y="2.523cm">
          <draw:text-box>
            <text:p text:style-name="P3"><text:span text:style-name="T1"><text:s/></text:span><text:span text:style-name="T1">350</text:span></text:p>
          </draw:text-box>
        </draw:frame>
        <draw:frame draw:style-name="gr24" draw:text-style-name="P17" draw:layer="layout" svg:width="0.355cm" svg:height="0.412cm" svg:x="3.66cm" svg:y="2.681cm">
          <draw:text-box>
            <text:p text:style-name="P3"><text:span text:style-name="T44">. </text:span></text:p>
          </draw:text-box>
        </draw:frame>
        <draw:frame draw:style-name="gr3" draw:text-style-name="P4" draw:layer="layout" svg:width="13.671cm" svg:height="0.615cm" svg:x="3.825cm" svg:y="2.523cm">
          <draw:text-box>
            <text:p text:style-name="P3"><text:span text:style-name="T19">Par quelles pieuses pratiques honorerons-nous la Sainte Vierge </text:span></text:p>
          </draw:text-box>
        </draw:frame>
        <draw:frame draw:style-name="gr3" draw:text-style-name="P4" draw:layer="layout" svg:width="1.838cm" svg:height="0.615cm" svg:x="2.504cm" svg:y="3.133cm">
          <draw:text-box>
            <text:p text:style-name="P3"><text:span text:style-name="T19">Marie ? </text:span></text:p>
          </draw:text-box>
        </draw:frame>
        <draw:frame draw:style-name="gr22" draw:text-style-name="P15" draw:layer="layout" svg:width="0.317cm" svg:height="0.365cm" svg:x="2.504cm" svg:y="3.732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3.222cm" svg:height="0.615cm" svg:x="2.504cm" svg:y="4.099cm">
          <draw:text-box>
            <text:p text:style-name="P3"><text:span text:style-name="T1">Nous honorerons la Sainte Vierge Marie surtout en récitant la </text:span></text:p>
          </draw:text-box>
        </draw:frame>
        <draw:frame draw:style-name="gr3" draw:text-style-name="P4" draw:layer="layout" svg:width="15.166cm" svg:height="0.615cm" svg:x="2.504cm" svg:y="4.709cm">
          <draw:text-box>
            <text:p text:style-name="P3"><text:span text:style-name="T1">Salutation angélique, l'Angélus et le Rosaire, en portant son scapulaire </text:span></text:p>
          </draw:text-box>
        </draw:frame>
        <draw:frame draw:style-name="gr3" draw:text-style-name="P4" draw:layer="layout" svg:width="5.3cm" svg:height="0.615cm" svg:x="2.504cm" svg:y="5.318cm">
          <draw:text-box>
            <text:p text:style-name="P3"><text:span text:style-name="T1">et en célébrant ses fêtes. </text:span></text:p>
          </draw:text-box>
        </draw:frame>
        <draw:frame draw:style-name="gr3" draw:text-style-name="P4" draw:layer="layout" svg:width="0.532cm" svg:height="0.615cm" svg:x="3.012cm" svg:y="5.928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6.627cm">
          <draw:text-box>
            <text:p text:style-name="P3"><text:span text:style-name="T3">3 </text:span></text:p>
          </draw:text-box>
        </draw:frame>
        <draw:frame draw:style-name="gr3" draw:text-style-name="P4" draw:layer="layout" svg:width="15.17cm" svg:height="0.615cm" svg:x="2.821cm" svg:y="6.525cm">
          <draw:text-box>
            <text:p text:style-name="P3"><text:span text:style-name="T1">351.</text:span><text:span text:style-name="T19"> Quels secours pouvons-nous attendre de la Sainte Vierge Marie ? </text:span></text:p>
          </draw:text-box>
        </draw:frame>
        <draw:frame draw:style-name="gr3" draw:text-style-name="P4" draw:layer="layout" svg:width="0.532cm" svg:height="0.615cm" svg:x="2.504cm" svg:y="7.12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553cm" svg:height="0.615cm" svg:x="2.504cm" svg:y="7.732cm">
          <draw:text-box>
            <text:p text:style-name="P3"><text:span text:style-name="T1">La Sainte Vierge Marie nous procure tout ce qui est nécessaire pour </text:span></text:p>
          </draw:text-box>
        </draw:frame>
        <draw:frame draw:style-name="gr3" draw:text-style-name="P4" draw:layer="layout" svg:width="14.92cm" svg:height="0.615cm" svg:x="2.504cm" svg:y="8.342cm">
          <draw:text-box>
            <text:p text:style-name="P3"><text:span text:style-name="T1">l'âme et pour le corps, et elle nous assiste spécialement à l'heure de la </text:span></text:p>
          </draw:text-box>
        </draw:frame>
        <draw:frame draw:style-name="gr3" draw:text-style-name="P4" draw:layer="layout" svg:width="1.275cm" svg:height="0.615cm" svg:x="2.504cm" svg:y="8.952cm">
          <draw:text-box>
            <text:p text:style-name="P3"><text:span text:style-name="T1">mort. </text:span></text:p>
          </draw:text-box>
        </draw:frame>
        <draw:frame draw:style-name="gr3" draw:text-style-name="P4" draw:layer="layout" svg:width="0.532cm" svg:height="0.615cm" svg:x="3.012cm" svg:y="9.562cm">
          <draw:text-box>
            <text:p text:style-name="P3"><text:span text:style-name="T39"><text:s/></text:span></text:p>
          </draw:text-box>
        </draw:frame>
        <draw:frame draw:style-name="gr5" draw:text-style-name="P6" draw:layer="layout" svg:width="0.418cm" svg:height="0.484cm" svg:x="2.504cm" svg:y="10.261cm">
          <draw:text-box>
            <text:p text:style-name="P3"><text:span text:style-name="T3">3</text:span></text:p>
          </draw:text-box>
        </draw:frame>
        <draw:frame draw:style-name="gr22" draw:text-style-name="P15" draw:layer="layout" svg:width="0.317cm" svg:height="0.365cm" svg:x="2.732cm" svg:y="10.351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5.313cm" svg:height="0.615cm" svg:x="2.821cm" svg:y="10.159cm">
          <draw:text-box>
            <text:p text:style-name="P3"><text:span text:style-name="T1">352.</text:span><text:span text:style-name="T19"> Pouvons-nous compter avec une entière confiance sur l'assistance </text:span></text:p>
          </draw:text-box>
        </draw:frame>
        <draw:frame draw:style-name="gr3" draw:text-style-name="P4" draw:layer="layout" svg:width="5.982cm" svg:height="0.615cm" svg:x="2.504cm" svg:y="10.769cm">
          <draw:text-box>
            <text:p text:style-name="P3"><text:span text:style-name="T19">de la Sainte Vierge Marie ? </text:span></text:p>
          </draw:text-box>
        </draw:frame>
        <draw:frame draw:style-name="gr22" draw:text-style-name="P15" draw:layer="layout" svg:width="0.317cm" svg:height="0.365cm" svg:x="2.504cm" svg:y="11.381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5.757cm" svg:height="0.615cm" svg:x="2.504cm" svg:y="11.747cm">
          <draw:text-box>
            <text:p text:style-name="P3"><text:span text:style-name="T1">Oui, nous pouvons compter avec une entière confiance sur l'assistance de </text:span></text:p>
          </draw:text-box>
        </draw:frame>
        <draw:frame draw:style-name="gr3" draw:text-style-name="P4" draw:layer="layout" svg:width="16.041cm" svg:height="0.615cm" svg:x="2.504cm" svg:y="12.357cm">
          <draw:text-box>
            <text:p text:style-name="P3"><text:span text:style-name="T1">la Sainte Vierge Marie, parce qu'elle est notre Mère, et que son pouvoir est </text:span></text:p>
          </draw:text-box>
        </draw:frame>
        <draw:frame draw:style-name="gr3" draw:text-style-name="P4" draw:layer="layout" svg:width="6.071cm" svg:height="0.615cm" svg:x="2.504cm" svg:y="12.967cm">
          <draw:text-box>
            <text:p text:style-name="P3"><text:span text:style-name="T1">sans bornes auprès de Dieu. </text:span></text:p>
          </draw:text-box>
        </draw:frame>
        <draw:frame draw:style-name="gr3" draw:text-style-name="P4" draw:layer="layout" svg:width="0.532cm" svg:height="0.615cm" svg:x="3.012cm" svg:y="13.56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263cm">
          <draw:text-box>
            <text:p text:style-name="P3"><text:span text:style-name="T3">5</text:span></text:p>
          </draw:text-box>
        </draw:frame>
        <draw:frame draw:style-name="gr22" draw:text-style-name="P15" draw:layer="layout" svg:width="0.317cm" svg:height="0.365cm" svg:x="2.719cm" svg:y="14.354cm">
          <draw:text-box>
            <text:p text:style-name="P3"><text:span text:style-name="T23"><text:s/></text:span></text:p>
          </draw:text-box>
        </draw:frame>
        <draw:frame draw:style-name="gr3" draw:text-style-name="P4" draw:layer="layout" svg:width="9.313cm" svg:height="0.615cm" svg:x="2.796cm" svg:y="14.161cm">
          <draw:text-box>
            <text:p text:style-name="P3"><text:span text:style-name="T1">353</text:span><text:span text:style-name="T19">. Pourquoi Marie est-elle notre Mère ? <text:s/></text:span></text:p>
          </draw:text-box>
        </draw:frame>
        <draw:frame draw:style-name="gr3" draw:text-style-name="P4" draw:layer="layout" svg:width="0.532cm" svg:height="0.615cm" svg:x="2.504cm" svg:y="14.77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59cm" svg:height="0.615cm" svg:x="2.504cm" svg:y="15.381cm">
          <draw:text-box>
            <text:p text:style-name="P3"><text:span text:style-name="T1">Marie est notre Mère, parce qu'elle a contribué par sa maternité divine à </text:span></text:p>
          </draw:text-box>
        </draw:frame>
        <draw:frame draw:style-name="gr3" draw:text-style-name="P4" draw:layer="layout" svg:width="15.772cm" svg:height="0.615cm" svg:x="2.504cm" svg:y="15.991cm">
          <draw:text-box>
            <text:p text:style-name="P3"><text:span text:style-name="T1">nous donner la vie de la grâce, et parce que Jésus mourant sur la Croix l'a </text:span></text:p>
          </draw:text-box>
        </draw:frame>
        <draw:frame draw:style-name="gr3" draw:text-style-name="P4" draw:layer="layout" svg:width="4.974cm" svg:height="0.615cm" svg:x="2.504cm" svg:y="16.6cm">
          <draw:text-box>
            <text:p text:style-name="P3"><text:span text:style-name="T1">proclamée notre Mère. </text:span></text:p>
          </draw:text-box>
        </draw:frame>
        <draw:frame draw:style-name="gr22" draw:text-style-name="P15" draw:layer="layout" svg:width="0.317cm" svg:height="0.365cm" svg:x="2.504cm" svg:y="17.2cm">
          <draw:text-box>
            <text:p text:style-name="P3"><text:span text:style-name="T67"><text:s/></text:span></text:p>
          </draw:text-box>
        </draw:frame>
        <draw:frame draw:style-name="gr11" draw:text-style-name="P9" draw:layer="layout" svg:width="5.328cm" svg:height="0.645cm" svg:x="7.904cm" svg:y="17.988cm">
          <draw:text-box>
            <text:p text:style-name="P3"><text:span text:style-name="T11">II. Le culte des saints. </text:span></text:p>
          </draw:text-box>
        </draw:frame>
        <draw:frame draw:style-name="gr3" draw:text-style-name="P4" draw:layer="layout" svg:width="0.532cm" svg:height="0.615cm" svg:x="10.522cm" svg:y="18.646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9.358cm">
          <draw:text-box>
            <text:p text:style-name="P3"><text:span text:style-name="T3">3 </text:span></text:p>
          </draw:text-box>
        </draw:frame>
        <draw:frame draw:style-name="gr3" draw:text-style-name="P4" draw:layer="layout" svg:width="9.009cm" svg:height="0.615cm" svg:x="2.821cm" svg:y="19.256cm">
          <draw:text-box>
            <text:p text:style-name="P3"><text:span text:style-name="T1">354.</text:span><text:span text:style-name="T19"> Pourquoi honorons-nous les saints ? </text:span></text:p>
          </draw:text-box>
        </draw:frame>
        <draw:frame draw:style-name="gr3" draw:text-style-name="P4" draw:layer="layout" svg:width="0.532cm" svg:height="0.615cm" svg:x="2.504cm" svg:y="19.86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975cm" svg:height="0.615cm" svg:x="2.504cm" svg:y="20.476cm">
          <draw:text-box>
            <text:p text:style-name="P3"><text:span text:style-name="T1">Nous honorons les saints, parce qu'ils sont les amis de prédilection de </text:span></text:p>
          </draw:text-box>
        </draw:frame>
        <draw:frame draw:style-name="gr3" draw:text-style-name="P4" draw:layer="layout" svg:width="7.728cm" svg:height="0.615cm" svg:x="2.504cm" svg:y="21.073cm">
          <draw:text-box>
            <text:p text:style-name="P3"><text:span text:style-name="T1">Dieu, et nos protecteurs dans le ciel.</text:span></text:p>
          </draw:text-box>
        </draw:frame>
        <draw:frame draw:style-name="gr5" draw:text-style-name="P6" draw:layer="layout" svg:width="0.418cm" svg:height="0.484cm" svg:x="10.407cm" svg:y="21.175cm">
          <draw:text-box>
            <text:p text:style-name="P3"><text:span text:style-name="T35"><text:s/></text:span></text:p>
          </draw:text-box>
        </draw:frame>
        <draw:frame draw:style-name="gr5" draw:text-style-name="P6" draw:layer="layout" svg:width="0.418cm" svg:height="0.484cm" svg:x="2.504cm" svg:y="21.683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22.28cm">
          <draw:text-box>
            <text:p text:style-name="P3"><text:span text:style-name="T3">3 </text:span></text:p>
          </draw:text-box>
        </draw:frame>
        <draw:frame draw:style-name="gr3" draw:text-style-name="P4" draw:layer="layout" svg:width="0.935cm" svg:height="0.615cm" svg:x="2.821cm" svg:y="22.178cm">
          <draw:text-box>
            <text:p text:style-name="P3"><text:span text:style-name="T1">355.</text:span></text:p>
          </draw:text-box>
        </draw:frame>
        <draw:frame draw:style-name="gr22" draw:text-style-name="P15" draw:layer="layout" svg:width="0.317cm" svg:height="0.365cm" svg:x="3.762cm" svg:y="22.37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2.797cm" svg:height="0.615cm" svg:x="3.838cm" svg:y="22.178cm">
          <draw:text-box>
            <text:p text:style-name="P3"><text:span text:style-name="T19">Après la Sainte Vierge, quels saints convient-il d'honorer et </text:span></text:p>
          </draw:text-box>
        </draw:frame>
        <draw:frame draw:style-name="gr3" draw:text-style-name="P4" draw:layer="layout" svg:width="7.498cm" svg:height="0.615cm" svg:x="2.504cm" svg:y="22.788cm">
          <draw:text-box>
            <text:p text:style-name="P3"><text:span text:style-name="T19">d'invoquer plus particulièrement ? </text:span></text:p>
          </draw:text-box>
        </draw:frame>
        <draw:frame draw:style-name="gr3" draw:text-style-name="P4" draw:layer="layout" svg:width="0.532cm" svg:height="0.615cm" svg:x="2.504cm" svg:y="23.39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629cm" svg:height="0.615cm" svg:x="2.504cm" svg:y="23.995cm">
          <draw:text-box>
            <text:p text:style-name="P3"><text:span text:style-name="T1">Après la Sainte Vierge, il convient d'honorer et d’invoquer plus </text:span></text:p>
          </draw:text-box>
        </draw:frame>
        <draw:frame draw:style-name="gr3" draw:text-style-name="P4" draw:layer="layout" svg:width="15.18cm" svg:height="0.615cm" svg:x="2.504cm" svg:y="24.605cm">
          <draw:text-box>
            <text:p text:style-name="P3"><text:span text:style-name="T1">particulièrement saint Joseph, patron de l'Église universelle et de notre </text:span></text:p>
          </draw:text-box>
        </draw:frame>
        <draw:frame draw:style-name="gr3" draw:text-style-name="P4" draw:layer="layout" svg:width="15.398cm" svg:height="0.615cm" svg:x="2.504cm" svg:y="25.215cm">
          <draw:text-box>
            <text:p text:style-name="P3"><text:span text:style-name="T1">Patrie, puis aussi les saints dont nous portons le nom, ceux qui ont vécu </text:span></text:p>
          </draw:text-box>
        </draw:frame>
        <draw:frame draw:style-name="gr3" draw:text-style-name="P4" draw:layer="layout" svg:width="15.721cm" svg:height="0.615cm" svg:x="2.504cm" svg:y="25.825cm">
          <draw:text-box>
            <text:p text:style-name="P3"><text:span text:style-name="T1">dans notre pays, ceux qui ont été choisis comme patrons de notre diocèse </text:span></text:p>
          </draw:text-box>
        </draw:frame>
        <draw:frame draw:style-name="gr3" draw:text-style-name="P4" draw:layer="layout" svg:width="4.546cm" svg:height="0.615cm" svg:x="2.504cm" svg:y="26.434cm">
          <draw:text-box>
            <text:p text:style-name="P3"><text:span text:style-name="T1">ou de notre paroisse. </text:span></text:p>
          </draw:text-box>
        </draw:frame>
      </draw:page>
      <draw:page draw:name="page78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</text:span></text:p>
          </draw:text-box>
        </draw:frame>
        <draw:frame draw:style-name="gr3" draw:text-style-name="P4" draw:layer="layout" svg:width="13.697cm" svg:height="0.615cm" svg:x="2.719cm" svg:y="2.523cm">
          <draw:text-box>
            <text:p text:style-name="P3"><text:span text:style-name="T1"><text:s/></text:span><text:span text:style-name="T1">356.</text:span><text:span text:style-name="T19"> Est-il bon d'honorer les reliques et les images des saints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093cm" svg:height="0.615cm" svg:x="2.504cm" svg:y="3.743cm">
          <draw:text-box>
            <text:p text:style-name="P3"><text:span text:style-name="T1">Il est bon d'honorer les reliques et les images des saints, car ainsi nous </text:span></text:p>
          </draw:text-box>
        </draw:frame>
        <draw:frame draw:style-name="gr3" draw:text-style-name="P4" draw:layer="layout" svg:width="13.991cm" svg:height="0.615cm" svg:x="2.504cm" svg:y="4.34cm">
          <draw:text-box>
            <text:p text:style-name="P3"><text:span text:style-name="T1">honorons les saints eux-mêmes, et nous obtenons leur assistance. </text:span></text:p>
          </draw:text-box>
        </draw:frame>
        <draw:frame draw:style-name="gr3" draw:text-style-name="P4" draw:layer="layout" svg:width="0.532cm" svg:height="0.615cm" svg:x="2.504cm" svg:y="4.9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662cm">
          <draw:text-box>
            <text:p text:style-name="P3"><text:span text:style-name="T3">5</text:span></text:p>
          </draw:text-box>
        </draw:frame>
        <draw:frame draw:style-name="gr3" draw:text-style-name="P4" draw:layer="layout" svg:width="15.822cm" svg:height="0.615cm" svg:x="2.719cm" svg:y="5.56cm">
          <draw:text-box>
            <text:p text:style-name="P3"><text:span text:style-name="T1"><text:s/></text:span><text:span text:style-name="T1">357.</text:span><text:span text:style-name="T19"> Pourquoi certaines images sont-elles appelées images miraculeuses </text:span></text:p>
          </draw:text-box>
        </draw:frame>
        <draw:frame draw:style-name="gr3" draw:text-style-name="P4" draw:layer="layout" svg:width="0.532cm" svg:height="0.615cm" svg:x="2.504cm" svg:y="6.169cm">
          <draw:text-box>
            <text:p text:style-name="P3"><text:span text:style-name="T19">? </text:span></text:p>
          </draw:text-box>
        </draw:frame>
        <draw:frame draw:style-name="gr3" draw:text-style-name="P4" draw:layer="layout" svg:width="16.001cm" svg:height="0.615cm" svg:x="2.504cm" svg:y="6.78cm">
          <draw:text-box>
            <text:p text:style-name="P3"><text:span text:style-name="T1">Certaines images sont appelées « images miraculeuses », parce que Dieu a </text:span></text:p>
          </draw:text-box>
        </draw:frame>
        <draw:frame draw:style-name="gr3" draw:text-style-name="P4" draw:layer="layout" svg:width="12.382cm" svg:height="0.615cm" svg:x="2.504cm" svg:y="7.39cm">
          <draw:text-box>
            <text:p text:style-name="P3"><text:span text:style-name="T1">fait des miracles à l'occasion du culte rendu à ces images. </text:span></text:p>
          </draw:text-box>
        </draw:frame>
        <draw:frame draw:style-name="gr3" draw:text-style-name="P4" draw:layer="layout" svg:width="0.532cm" svg:height="0.615cm" svg:x="2.504cm" svg:y="7.999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081cm" svg:height="0.645cm" svg:x="7.955cm" svg:y="8.866cm">
          <draw:text-box>
            <text:p text:style-name="P3"><text:span text:style-name="T11">LES SACREMENTS</text:span></text:p>
          </draw:text-box>
        </draw:frame>
        <draw:frame draw:style-name="gr12" draw:text-style-name="P10" draw:layer="layout" svg:width="0.367cm" svg:height="0.429cm" svg:x="13.076cm" svg:y="9.036cm">
          <draw:text-box>
            <text:p text:style-name="P3"><text:span text:style-name="T43"><text:s text:c="2"/></text:span></text:p>
          </draw:text-box>
        </draw:frame>
        <draw:frame draw:style-name="gr11" draw:text-style-name="P9" draw:layer="layout" svg:width="6.797cm" svg:height="0.645cm" svg:x="6.888cm" svg:y="10.263cm">
          <draw:text-box>
            <text:p text:style-name="P3"><text:span text:style-name="T10">VINGT-NEUVIÈME LEÇON</text:span></text:p>
          </draw:text-box>
        </draw:frame>
        <draw:frame draw:style-name="gr3" draw:text-style-name="P4" draw:layer="layout" svg:width="0.532cm" svg:height="0.615cm" svg:x="14.144cm" svg:y="10.286cm">
          <draw:text-box>
            <text:p text:style-name="P3"><text:span text:style-name="T1"><text:s text:c="2"/></text:span></text:p>
          </draw:text-box>
        </draw:frame>
        <draw:frame draw:style-name="gr11" draw:text-style-name="P9" draw:layer="layout" svg:width="6.527cm" svg:height="0.645cm" svg:x="7.294cm" svg:y="11.661cm">
          <draw:text-box>
            <text:p text:style-name="P3"><text:span text:style-name="T11">Les sacrements en général. </text:span></text:p>
          </draw:text-box>
        </draw:frame>
        <draw:frame draw:style-name="gr11" draw:text-style-name="P9" draw:layer="layout" svg:width="0.558cm" svg:height="0.645cm" svg:x="10.522cm" svg:y="12.309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13.056cm">
          <draw:text-box>
            <text:p text:style-name="P3"><text:span text:style-name="T3">5 </text:span></text:p>
          </draw:text-box>
        </draw:frame>
        <draw:frame draw:style-name="gr3" draw:text-style-name="P4" draw:layer="layout" svg:width="6.748cm" svg:height="0.615cm" svg:x="2.821cm" svg:y="12.955cm">
          <draw:text-box>
            <text:p text:style-name="P3"><text:span text:style-name="T1">358.</text:span><text:span text:style-name="T19"> Que sont les sacrements ? </text:span></text:p>
          </draw:text-box>
        </draw:frame>
        <draw:frame draw:style-name="gr3" draw:text-style-name="P4" draw:layer="layout" svg:width="0.532cm" svg:height="0.615cm" svg:x="2.504cm" svg:y="13.56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76cm" svg:height="0.615cm" svg:x="2.504cm" svg:y="14.174cm">
          <draw:text-box>
            <text:p text:style-name="P3"><text:span text:style-name="T1">Les sacrements sont des rites sacrés composés d'actions et de paroles, et </text:span></text:p>
          </draw:text-box>
        </draw:frame>
        <draw:frame draw:style-name="gr3" draw:text-style-name="P4" draw:layer="layout" svg:width="15.381cm" svg:height="0.615cm" svg:x="2.504cm" svg:y="14.784cm">
          <draw:text-box>
            <text:p text:style-name="P3"><text:span text:style-name="T1">institués par Jésus-Christ pour produire dans nos âmes la grâce spéciale </text:span></text:p>
          </draw:text-box>
        </draw:frame>
        <draw:frame draw:style-name="gr3" draw:text-style-name="P4" draw:layer="layout" svg:width="3.548cm" svg:height="0.615cm" svg:x="2.504cm" svg:y="15.394cm">
          <draw:text-box>
            <text:p text:style-name="P3"><text:span text:style-name="T1">qu'ils signifient. </text:span></text:p>
          </draw:text-box>
        </draw:frame>
        <draw:frame draw:style-name="gr18" draw:text-style-name="P13" draw:layer="layout" svg:width="0.329cm" svg:height="0.378cm" svg:x="2.504cm" svg:y="15.994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6.486cm">
          <draw:text-box>
            <text:p text:style-name="P3"><text:span text:style-name="T3">• </text:span></text:p>
          </draw:text-box>
        </draw:frame>
        <draw:frame draw:style-name="gr3" draw:text-style-name="P4" draw:layer="layout" svg:width="15.941cm" svg:height="0.615cm" svg:x="2.745cm" svg:y="16.384cm">
          <draw:text-box>
            <text:p text:style-name="P3"><text:span text:style-name="T1">359.</text:span><text:span text:style-name="T19"> Comment les sacrements servent-ils à la sanctification des hommes ? </text:span></text:p>
          </draw:text-box>
        </draw:frame>
        <draw:frame draw:style-name="gr18" draw:text-style-name="P13" draw:layer="layout" svg:width="0.329cm" svg:height="0.378cm" svg:x="2.631cm" svg:y="16.998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676cm" svg:height="0.615cm" svg:x="2.504cm" svg:y="17.376cm">
          <draw:text-box>
            <text:p text:style-name="P3"><text:span text:style-name="T1">Les sacrements servent à la sanctification des hommes, en donnant ou en </text:span></text:p>
          </draw:text-box>
        </draw:frame>
        <draw:frame draw:style-name="gr3" draw:text-style-name="P4" draw:layer="layout" svg:width="15.068cm" svg:height="0.615cm" svg:x="2.504cm" svg:y="17.986cm">
          <draw:text-box>
            <text:p text:style-name="P3"><text:span text:style-name="T1">augmentant la grâce sanctifiante, et en procurant au moment voulu les </text:span></text:p>
          </draw:text-box>
        </draw:frame>
        <draw:frame draw:style-name="gr3" draw:text-style-name="P4" draw:layer="layout" svg:width="15.2cm" svg:height="0.615cm" svg:x="2.504cm" svg:y="18.595cm">
          <draw:text-box>
            <text:p text:style-name="P3"><text:span text:style-name="T1">grâces actuelles nécessaires pour atteindre le but spécial de chacun des </text:span></text:p>
          </draw:text-box>
        </draw:frame>
        <draw:frame draw:style-name="gr3" draw:text-style-name="P4" draw:layer="layout" svg:width="2.636cm" svg:height="0.615cm" svg:x="2.504cm" svg:y="19.206cm">
          <draw:text-box>
            <text:p text:style-name="P3"><text:span text:style-name="T1">sacrements. </text:span></text:p>
          </draw:text-box>
        </draw:frame>
        <draw:frame draw:style-name="gr3" draw:text-style-name="P4" draw:layer="layout" svg:width="0.532cm" svg:height="0.615cm" svg:x="2.504cm" svg:y="19.81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0.527cm">
          <draw:text-box>
            <text:p text:style-name="P3"><text:span text:style-name="T3">1</text:span></text:p>
          </draw:text-box>
        </draw:frame>
        <draw:frame draw:style-name="gr3" draw:text-style-name="P4" draw:layer="layout" svg:width="8.375cm" svg:height="0.615cm" svg:x="2.719cm" svg:y="20.425cm">
          <draw:text-box>
            <text:p text:style-name="P3"><text:span text:style-name="T1"><text:s/></text:span><text:span text:style-name="T1">360.</text:span><text:span text:style-name="T19"> Combien y a-t-il de sacrements ? </text:span></text:p>
          </draw:text-box>
        </draw:frame>
        <draw:frame draw:style-name="gr3" draw:text-style-name="P4" draw:layer="layout" svg:width="0.532cm" svg:height="0.615cm" svg:x="2.631cm" svg:y="21.03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884cm" svg:height="0.615cm" svg:x="2.504cm" svg:y="21.645cm">
          <draw:text-box>
            <text:p text:style-name="P3"><text:span text:style-name="T1">I1 y a sept sacrements : le Baptême, la Confirmation, l'Eucharistie, la </text:span></text:p>
          </draw:text-box>
        </draw:frame>
        <draw:frame draw:style-name="gr3" draw:text-style-name="P4" draw:layer="layout" svg:width="11.383cm" svg:height="0.615cm" svg:x="2.504cm" svg:y="22.254cm">
          <draw:text-box>
            <text:p text:style-name="P3"><text:span text:style-name="T1">Pénitence, l'Extrême-Onction, l'Ordre et le Mariage. <text:s/></text:span></text:p>
          </draw:text-box>
        </draw:frame>
        <draw:frame draw:style-name="gr3" draw:text-style-name="P4" draw:layer="layout" svg:width="0.532cm" svg:height="0.615cm" svg:x="2.504cm" svg:y="22.85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3.564cm">
          <draw:text-box>
            <text:p text:style-name="P3"><text:span text:style-name="T3">4</text:span></text:p>
          </draw:text-box>
        </draw:frame>
        <draw:frame draw:style-name="gr3" draw:text-style-name="P4" draw:layer="layout" svg:width="13.093cm" svg:height="0.615cm" svg:x="2.758cm" svg:y="23.462cm">
          <draw:text-box>
            <text:p text:style-name="P3"><text:span text:style-name="T1">361</text:span><text:span text:style-name="T19">. Quels sacrements appelle-t-on sacrements des vivants ? </text:span></text:p>
          </draw:text-box>
        </draw:frame>
        <draw:frame draw:style-name="gr18" draw:text-style-name="P13" draw:layer="layout" svg:width="0.329cm" svg:height="0.378cm" svg:x="2.504cm" svg:y="24.062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4.1cm" svg:height="0.615cm" svg:x="2.504cm" svg:y="24.465cm">
          <draw:text-box>
            <text:p text:style-name="P3"><text:span text:style-name="T1">On appelle sacrements (les vivants la Confirmation, l'Eucharistie, </text:span></text:p>
          </draw:text-box>
        </draw:frame>
        <draw:frame draw:style-name="gr3" draw:text-style-name="P4" draw:layer="layout" svg:width="14.949cm" svg:height="0.615cm" svg:x="2.504cm" svg:y="25.075cm">
          <draw:text-box>
            <text:p text:style-name="P3"><text:span text:style-name="T1">l'Extrême-Onction, l'Ordre et le Mariage, parce que, pour les recevoir </text:span></text:p>
          </draw:text-box>
        </draw:frame>
        <draw:frame draw:style-name="gr3" draw:text-style-name="P4" draw:layer="layout" svg:width="15.793cm" svg:height="0.615cm" svg:x="2.504cm" svg:y="25.672cm">
          <draw:text-box>
            <text:p text:style-name="P3"><text:span text:style-name="T1">dignement, il faut avoir la grâce sanctifiante, qui est la vie surnaturelle de </text:span></text:p>
          </draw:text-box>
        </draw:frame>
        <draw:frame draw:style-name="gr3" draw:text-style-name="P4" draw:layer="layout" svg:width="2.385cm" svg:height="0.615cm" svg:x="2.504cm" svg:y="26.282cm">
          <draw:text-box>
            <text:p text:style-name="P3"><text:span text:style-name="T1">notre âme. </text:span></text:p>
          </draw:text-box>
        </draw:frame>
      </draw:page>
      <draw:page draw:name="page79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4 </text:span></text:p>
          </draw:text-box>
        </draw:frame>
        <draw:frame draw:style-name="gr3" draw:text-style-name="P4" draw:layer="layout" svg:width="0.935cm" svg:height="0.615cm" svg:x="2.821cm" svg:y="2.523cm">
          <draw:text-box>
            <text:p text:style-name="P3"><text:span text:style-name="T1">362.</text:span></text:p>
          </draw:text-box>
        </draw:frame>
        <draw:frame draw:style-name="gr18" draw:text-style-name="P13" draw:layer="layout" svg:width="0.329cm" svg:height="0.378cm" svg:x="3.749cm" svg:y="2.704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1.731cm" svg:height="0.615cm" svg:x="3.838cm" svg:y="2.523cm">
          <draw:text-box>
            <text:p text:style-name="P3"><text:span text:style-name="T19">Quels sacrements appelle-t-on sacrements des morts ? </text:span></text:p>
          </draw:text-box>
        </draw:frame>
        <draw:frame draw:style-name="gr18" draw:text-style-name="P13" draw:layer="layout" svg:width="0.329cm" svg:height="0.378cm" svg:x="2.504cm" svg:y="3.225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5.624cm" svg:height="0.615cm" svg:x="2.504cm" svg:y="3.603cm">
          <draw:text-box>
            <text:p text:style-name="P3"><text:span text:style-name="T1">On appelle sacrements des morts le Baptême et la Pénitence, parce qu'ils </text:span></text:p>
          </draw:text-box>
        </draw:frame>
        <draw:frame draw:style-name="gr3" draw:text-style-name="P4" draw:layer="layout" svg:width="16cm" svg:height="0.615cm" svg:x="2.504cm" svg:y="4.213cm">
          <draw:text-box>
            <text:p text:style-name="P3"><text:span text:style-name="T1">sont destinés en premier lieu à donner ou à rendre la vie de la grâce â ceux </text:span></text:p>
          </draw:text-box>
        </draw:frame>
        <draw:frame draw:style-name="gr3" draw:text-style-name="P4" draw:layer="layout" svg:width="6.751cm" svg:height="0.615cm" svg:x="2.504cm" svg:y="4.823cm">
          <draw:text-box>
            <text:p text:style-name="P3"><text:span text:style-name="T1">qui en sont privés par le péché. </text:span></text:p>
          </draw:text-box>
        </draw:frame>
        <draw:frame draw:style-name="gr3" draw:text-style-name="P4" draw:layer="layout" svg:width="0.532cm" svg:height="0.615cm" svg:x="3.012cm" svg:y="5.36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081cm">
          <draw:text-box>
            <text:p text:style-name="P3"><text:span text:style-name="T3">4 </text:span></text:p>
          </draw:text-box>
        </draw:frame>
        <draw:frame draw:style-name="gr3" draw:text-style-name="P4" draw:layer="layout" svg:width="14.371cm" svg:height="0.615cm" svg:x="2.846cm" svg:y="5.979cm">
          <draw:text-box>
            <text:p text:style-name="P3"><text:span text:style-name="T1">363. </text:span><text:span text:style-name="T19">Quels sont les sacrements qu'on ne peut recevoir qu'une seule </text:span></text:p>
          </draw:text-box>
        </draw:frame>
        <draw:frame draw:style-name="gr3" draw:text-style-name="P4" draw:layer="layout" svg:width="1.305cm" svg:height="0.615cm" svg:x="3.012cm" svg:y="6.525cm">
          <draw:text-box>
            <text:p text:style-name="P3"><text:span text:style-name="T19">fois ? </text:span></text:p>
          </draw:text-box>
        </draw:frame>
        <draw:frame draw:style-name="gr18" draw:text-style-name="P13" draw:layer="layout" svg:width="0.329cm" svg:height="0.378cm" svg:x="2.504cm" svg:y="7.164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5.794cm" svg:height="0.615cm" svg:x="2.504cm" svg:y="7.542cm">
          <draw:text-box>
            <text:p text:style-name="P3"><text:span text:style-name="T1">Les sacrements qu'on ne peut recevoir qu'une seule fois, sont le Baptême, </text:span></text:p>
          </draw:text-box>
        </draw:frame>
        <draw:frame draw:style-name="gr3" draw:text-style-name="P4" draw:layer="layout" svg:width="15.713cm" svg:height="0.615cm" svg:x="2.504cm" svg:y="8.152cm">
          <draw:text-box>
            <text:p text:style-name="P3"><text:span text:style-name="T1">la Confirmation et l'Ordre, parce qu'ils impriment dans l'âme une marque </text:span></text:p>
          </draw:text-box>
        </draw:frame>
        <draw:frame draw:style-name="gr3" draw:text-style-name="P4" draw:layer="layout" svg:width="10.327cm" svg:height="0.615cm" svg:x="2.504cm" svg:y="8.762cm">
          <draw:text-box>
            <text:p text:style-name="P3"><text:span text:style-name="T1">ineffaçable qu'on appelle caractère sacramentel. </text:span></text:p>
          </draw:text-box>
        </draw:frame>
        <draw:frame draw:style-name="gr3" draw:text-style-name="P4" draw:layer="layout" svg:width="0.532cm" svg:height="0.615cm" svg:x="3.012cm" svg:y="9.295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5.172cm" svg:height="0.645cm" svg:x="7.727cm" svg:y="10.149cm">
          <draw:text-box>
            <text:p text:style-name="P3"><text:span text:style-name="T10">TRENTIÈME LEÇON</text:span></text:p>
          </draw:text-box>
        </draw:frame>
        <draw:frame draw:style-name="gr3" draw:text-style-name="P4" draw:layer="layout" svg:width="0.532cm" svg:height="0.615cm" svg:x="13.305cm" svg:y="10.172cm">
          <draw:text-box>
            <text:p text:style-name="P3"><text:span text:style-name="T1"><text:s text:c="2"/></text:span></text:p>
          </draw:text-box>
        </draw:frame>
        <draw:frame draw:style-name="gr11" draw:text-style-name="P9" draw:layer="layout" svg:width="3.153cm" svg:height="0.645cm" svg:x="8.997cm" svg:y="11.547cm">
          <draw:text-box>
            <text:p text:style-name="P3"><text:span text:style-name="T11">Le Baptême. </text:span></text:p>
          </draw:text-box>
        </draw:frame>
        <draw:frame draw:style-name="gr5" draw:text-style-name="P6" draw:layer="layout" svg:width="0.418cm" svg:height="0.484cm" svg:x="2.504cm" svg:y="12.713cm">
          <draw:text-box>
            <text:p text:style-name="P3"><text:span text:style-name="T3">1 </text:span></text:p>
          </draw:text-box>
        </draw:frame>
        <draw:frame draw:style-name="gr3" draw:text-style-name="P4" draw:layer="layout" svg:width="13.457cm" svg:height="0.615cm" svg:x="2.821cm" svg:y="12.611cm">
          <draw:text-box>
            <text:p text:style-name="P3"><text:span text:style-name="T1">364.</text:span><text:span text:style-name="T19"> Quel est le premier et le plus nécessaire des sacrements ? </text:span></text:p>
          </draw:text-box>
        </draw:frame>
        <draw:frame draw:style-name="gr18" draw:text-style-name="P13" draw:layer="layout" svg:width="0.329cm" svg:height="0.378cm" svg:x="2.504cm" svg:y="13.339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617cm" svg:height="0.615cm" svg:x="2.504cm" svg:y="13.742cm">
          <draw:text-box>
            <text:p text:style-name="P3"><text:span text:style-name="T1">Le premier et le plus nécessaire des sacrements est le Baptême. </text:span></text:p>
          </draw:text-box>
        </draw:frame>
        <draw:frame draw:style-name="gr3" draw:text-style-name="P4" draw:layer="layout" svg:width="0.532cm" svg:height="0.615cm" svg:x="3.012cm" svg:y="14.30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cm">
          <draw:text-box>
            <text:p text:style-name="P3"><text:span text:style-name="T3">•</text:span></text:p>
          </draw:text-box>
        </draw:frame>
        <draw:frame draw:style-name="gr3" draw:text-style-name="P4" draw:layer="layout" svg:width="13.117cm" svg:height="0.615cm" svg:x="2.656cm" svg:y="14.898cm">
          <draw:text-box>
            <text:p text:style-name="P3"><text:span text:style-name="T19"><text:s/></text:span><text:span text:style-name="T1">365.</text:span><text:span text:style-name="T19"> Pourquoi le Baptême est-il le premier des sacrements ? </text:span></text:p>
          </draw:text-box>
        </draw:frame>
        <draw:frame draw:style-name="gr3" draw:text-style-name="P4" draw:layer="layout" svg:width="0.532cm" svg:height="0.615cm" svg:x="2.504cm" svg:y="15.50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07cm" svg:height="0.615cm" svg:x="2.504cm" svg:y="16.118cm">
          <draw:text-box>
            <text:p text:style-name="P3"><text:span text:style-name="T1">Le Baptême est le premier des sacrements, parce que avant de l'avoir reçu, </text:span></text:p>
          </draw:text-box>
        </draw:frame>
        <draw:frame draw:style-name="gr3" draw:text-style-name="P4" draw:layer="layout" svg:width="11.767cm" svg:height="0.615cm" svg:x="2.504cm" svg:y="16.715cm">
          <draw:text-box>
            <text:p text:style-name="P3"><text:span text:style-name="T1">on ne peut recevoir validement aucun autre sacrement. </text:span></text:p>
          </draw:text-box>
        </draw:frame>
        <draw:frame draw:style-name="gr3" draw:text-style-name="P4" draw:layer="layout" svg:width="0.532cm" svg:height="0.615cm" svg:x="2.504cm" svg:y="17.32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037cm">
          <draw:text-box>
            <text:p text:style-name="P3"><text:span text:style-name="T3">• </text:span></text:p>
          </draw:text-box>
        </draw:frame>
        <draw:frame draw:style-name="gr3" draw:text-style-name="P4" draw:layer="layout" svg:width="14.568cm" svg:height="0.615cm" svg:x="2.745cm" svg:y="17.935cm">
          <draw:text-box>
            <text:p text:style-name="P3"><text:span text:style-name="T1">366.</text:span><text:span text:style-name="T19"> Pourquoi le Baptême est-il le plus nécessaire des sacrements ? </text:span></text:p>
          </draw:text-box>
        </draw:frame>
        <draw:frame draw:style-name="gr3" draw:text-style-name="P4" draw:layer="layout" svg:width="0.532cm" svg:height="0.615cm" svg:x="2.504cm" svg:y="18.54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683cm" svg:height="0.615cm" svg:x="2.504cm" svg:y="19.155cm">
          <draw:text-box>
            <text:p text:style-name="P3"><text:span text:style-name="T1">Le Baptême est le plus nécessaire des sacrements, parce que, sans le </text:span></text:p>
          </draw:text-box>
        </draw:frame>
        <draw:frame draw:style-name="gr3" draw:text-style-name="P4" draw:layer="layout" svg:width="15.462cm" svg:height="0.615cm" svg:x="2.504cm" svg:y="19.764cm">
          <draw:text-box>
            <text:p text:style-name="P3"><text:span text:style-name="T1">Baptême, personne, dit Jésus-Christ, n'entrera dans le royaume de Dieu. </text:span></text:p>
          </draw:text-box>
        </draw:frame>
        <draw:frame draw:style-name="gr24" draw:text-style-name="P17" draw:layer="layout" svg:width="0.355cm" svg:height="0.412cm" svg:x="2.504cm" svg:y="20.367cm">
          <draw:text-box>
            <text:p text:style-name="P3"><text:span text:style-name="T25"><text:s/></text:span></text:p>
          </draw:text-box>
        </draw:frame>
        <draw:frame draw:style-name="gr5" draw:text-style-name="P6" draw:layer="layout" svg:width="0.418cm" svg:height="0.484cm" svg:x="2.504cm" svg:y="20.882cm">
          <draw:text-box>
            <text:p text:style-name="P3"><text:span text:style-name="T3">5 </text:span></text:p>
          </draw:text-box>
        </draw:frame>
        <draw:frame draw:style-name="gr3" draw:text-style-name="P4" draw:layer="layout" svg:width="7.028cm" svg:height="0.615cm" svg:x="2.821cm" svg:y="20.78cm">
          <draw:text-box>
            <text:p text:style-name="P3"><text:span text:style-name="T1">367.</text:span><text:span text:style-name="T19"> Qu'est-ce que le Baptême ? </text:span></text:p>
          </draw:text-box>
        </draw:frame>
        <draw:frame draw:style-name="gr3" draw:text-style-name="P4" draw:layer="layout" svg:width="0.532cm" svg:height="0.615cm" svg:x="2.504cm" svg:y="21.391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31cm" svg:height="0.615cm" svg:x="2.504cm" svg:y="22cm">
          <draw:text-box>
            <text:p text:style-name="P3"><text:span text:style-name="T1">Le Baptême est le sacrement qui, par l'ablution et par l'invocation des trois </text:span></text:p>
          </draw:text-box>
        </draw:frame>
        <draw:frame draw:style-name="gr3" draw:text-style-name="P4" draw:layer="layout" svg:width="14.299cm" svg:height="0.615cm" svg:x="2.504cm" svg:y="22.61cm">
          <draw:text-box>
            <text:p text:style-name="P3"><text:span text:style-name="T1">personnes divines, nous fait naître à la vie surnaturelle de la grâce. </text:span></text:p>
          </draw:text-box>
        </draw:frame>
        <draw:frame draw:style-name="gr3" draw:text-style-name="P4" draw:layer="layout" svg:width="0.532cm" svg:height="0.615cm" svg:x="2.504cm" svg:y="23.2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81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42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03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4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193cm">
          <draw:text-box>
            <text:p text:style-name="P3"><text:span text:style-name="T6"><text:s/></text:span></text:p>
          </draw:text-box>
        </draw:frame>
      </draw:page>
      <draw:page draw:name="page80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</text:span></text:p>
          </draw:text-box>
        </draw:frame>
        <draw:frame draw:style-name="gr3" draw:text-style-name="P4" draw:layer="layout" svg:width="8.647cm" svg:height="0.615cm" svg:x="2.719cm" svg:y="2.523cm">
          <draw:text-box>
            <text:p text:style-name="P3"><text:span text:style-name="T1"><text:s/></text:span><text:span text:style-name="T1">368.</text:span><text:span text:style-name="T19"> Quels sont les effets du Baptême ? </text:span></text:p>
          </draw:text-box>
        </draw:frame>
        <draw:frame draw:style-name="gr3" draw:text-style-name="P4" draw:layer="layout" svg:width="0.532cm" svg:height="0.615cm" svg:x="2.631cm" svg:y="3.133cm">
          <draw:text-box>
            <text:p text:style-name="P3"><text:span text:style-name="T6"><text:s/></text:span></text:p>
          </draw:text-box>
        </draw:frame>
        <draw:frame draw:style-name="gr3" draw:text-style-name="P4" draw:layer="layout" svg:width="15.049cm" svg:height="0.615cm" svg:x="2.504cm" svg:y="3.743cm">
          <draw:text-box>
            <text:p text:style-name="P3"><text:span text:style-name="T1">1° Le Baptême efface le péché originel et remet tous les autres péchés </text:span></text:p>
          </draw:text-box>
        </draw:frame>
        <draw:frame draw:style-name="gr3" draw:text-style-name="P4" draw:layer="layout" svg:width="9.728cm" svg:height="0.615cm" svg:x="2.504cm" svg:y="4.34cm">
          <draw:text-box>
            <text:p text:style-name="P3"><text:span text:style-name="T1">ainsi que toutes les peines qui leur sont dues ;</text:span></text:p>
          </draw:text-box>
        </draw:frame>
        <draw:frame draw:style-name="gr7" draw:text-style-name="P8" draw:layer="layout" svg:width="0.405cm" svg:height="0.467cm" svg:x="12.708cm" svg:y="4.453cm">
          <draw:text-box>
            <text:p text:style-name="P3"><text:span text:style-name="T34"><text:s/></text:span></text:p>
          </draw:text-box>
        </draw:frame>
        <draw:frame draw:style-name="gr25" draw:text-style-name="P4" draw:layer="layout" svg:width="0.564cm" svg:height="0.708cm" svg:x="2.504cm" svg:y="4.95cm">
          <draw:text-box>
            <text:p text:style-name="P3"><text:span text:style-name="T26">2</text:span></text:p>
          </draw:text-box>
        </draw:frame>
        <draw:frame draw:style-name="gr3" draw:text-style-name="P4" draw:layer="layout" svg:width="13.105cm" svg:height="0.615cm" svg:x="2.796cm" svg:y="4.95cm">
          <draw:text-box>
            <text:p text:style-name="P3"><text:span text:style-name="T1">° il donne la grâce sanctifiante et procure les grâces actuelles </text:span></text:p>
          </draw:text-box>
        </draw:frame>
        <draw:frame draw:style-name="gr3" draw:text-style-name="P4" draw:layer="layout" svg:width="8.438cm" svg:height="0.615cm" svg:x="2.504cm" svg:y="5.56cm">
          <draw:text-box>
            <text:p text:style-name="P3"><text:span text:style-name="T1">nécessaires pour vivre chrétiennement ;</text:span></text:p>
          </draw:text-box>
        </draw:frame>
        <draw:frame draw:style-name="gr25" draw:text-style-name="P4" draw:layer="layout" svg:width="0.564cm" svg:height="0.708cm" svg:x="10.878cm" svg:y="5.56cm">
          <draw:text-box>
            <text:p text:style-name="P3"><text:span text:style-name="T26"><text:s/></text:span></text:p>
          </draw:text-box>
        </draw:frame>
        <draw:frame draw:style-name="gr3" draw:text-style-name="P4" draw:layer="layout" svg:width="9.111cm" svg:height="0.615cm" svg:x="2.504cm" svg:y="6.169cm">
          <draw:text-box>
            <text:p text:style-name="P3"><text:span text:style-name="T1">3° il imprime dans notre âme une marque <text:s/></text:span></text:p>
          </draw:text-box>
        </draw:frame>
        <draw:frame draw:style-name="gr3" draw:text-style-name="P4" draw:layer="layout" svg:width="9.56cm" svg:height="0.615cm" svg:x="2.504cm" svg:y="6.78cm">
          <draw:text-box>
            <text:p text:style-name="P3"><text:span text:style-name="T1">ineffaçable et nous fait membres de l'Église. </text:span></text:p>
          </draw:text-box>
        </draw:frame>
        <draw:frame draw:style-name="gr3" draw:text-style-name="P4" draw:layer="layout" svg:width="0.532cm" svg:height="0.615cm" svg:x="10.522cm" svg:y="7.326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8.025cm">
          <draw:text-box>
            <text:p text:style-name="P3"><text:span text:style-name="T3">4</text:span></text:p>
          </draw:text-box>
        </draw:frame>
        <draw:frame draw:style-name="gr3" draw:text-style-name="P4" draw:layer="layout" svg:width="15.508cm" svg:height="0.615cm" svg:x="2.719cm" svg:y="7.923cm">
          <draw:text-box>
            <text:p text:style-name="P3"><text:span text:style-name="T1"><text:s/></text:span><text:span text:style-name="T1">369.</text:span><text:span text:style-name="T19"> Quand les parents sont-ils obligés de faire baptiser leurs enfants ? </text:span></text:p>
          </draw:text-box>
        </draw:frame>
        <draw:frame draw:style-name="gr3" draw:text-style-name="P4" draw:layer="layout" svg:width="0.532cm" svg:height="0.615cm" svg:x="2.504cm" svg:y="8.5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796cm" svg:height="0.615cm" svg:x="2.504cm" svg:y="9.13cm">
          <draw:text-box>
            <text:p text:style-name="P3"><text:span text:style-name="T1">Les parents sont obligés de faire baptiser leurs enfants le plus tôt possible </text:span></text:p>
          </draw:text-box>
        </draw:frame>
        <draw:frame draw:style-name="gr3" draw:text-style-name="P4" draw:layer="layout" svg:width="13.84cm" svg:height="0.615cm" svg:x="2.504cm" svg:y="9.74cm">
          <draw:text-box>
            <text:p text:style-name="P3"><text:span text:style-name="T1">après la naissance ; ils commettraient un péché grave si, par leur </text:span></text:p>
          </draw:text-box>
        </draw:frame>
        <draw:frame draw:style-name="gr3" draw:text-style-name="P4" draw:layer="layout" svg:width="12.834cm" svg:height="0.615cm" svg:x="2.504cm" svg:y="10.349cm">
          <draw:text-box>
            <text:p text:style-name="P3"><text:span text:style-name="T1">négligence, ils exposaient un enfant à mourir sans baptême. </text:span></text:p>
          </draw:text-box>
        </draw:frame>
        <draw:frame draw:style-name="gr3" draw:text-style-name="P4" draw:layer="layout" svg:width="0.532cm" svg:height="0.615cm" svg:x="2.504cm" svg:y="10.896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1.595cm">
          <draw:text-box>
            <text:p text:style-name="P3"><text:span text:style-name="T3">2</text:span></text:p>
          </draw:text-box>
        </draw:frame>
        <draw:frame draw:style-name="gr3" draw:text-style-name="P4" draw:layer="layout" svg:width="8.835cm" svg:height="0.615cm" svg:x="2.719cm" svg:y="11.493cm">
          <draw:text-box>
            <text:p text:style-name="P3"><text:span text:style-name="T1"><text:s/></text:span><text:span text:style-name="T1">370.</text:span><text:span text:style-name="T19"> Qui peut administrer le Baptême ? <text:s/></text:span></text:p>
          </draw:text-box>
        </draw:frame>
        <draw:frame draw:style-name="gr3" draw:text-style-name="P4" draw:layer="layout" svg:width="0.532cm" svg:height="0.615cm" svg:x="2.631cm" svg:y="12.10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602cm" svg:height="0.615cm" svg:x="2.631cm" svg:y="12.712cm">
          <draw:text-box>
            <text:p text:style-name="P3"><text:span text:style-name="T1">Dans les cas ordinaires, les prêtres seuls peuvent administrer le Baptême </text:span></text:p>
          </draw:text-box>
        </draw:frame>
        <draw:frame draw:style-name="gr3" draw:text-style-name="P4" draw:layer="layout" svg:width="13.545cm" svg:height="0.615cm" svg:x="2.631cm" svg:y="13.323cm">
          <draw:text-box>
            <text:p text:style-name="P3"><text:span text:style-name="T1">; mais, en cas de nécessité, toute personne peut et doit baptiser. </text:span></text:p>
          </draw:text-box>
        </draw:frame>
        <draw:frame draw:style-name="gr3" draw:text-style-name="P4" draw:layer="layout" svg:width="0.532cm" svg:height="0.615cm" svg:x="2.631cm" svg:y="13.93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644cm">
          <draw:text-box>
            <text:p text:style-name="P3"><text:span text:style-name="T3">2</text:span></text:p>
          </draw:text-box>
        </draw:frame>
        <draw:frame draw:style-name="gr24" draw:text-style-name="P17" draw:layer="layout" svg:width="0.355cm" svg:height="0.412cm" svg:x="2.719cm" svg:y="14.701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0.734cm" svg:height="0.615cm" svg:x="2.808cm" svg:y="14.542cm">
          <draw:text-box>
            <text:p text:style-name="P3"><text:span text:style-name="T1">371.</text:span><text:span text:style-name="T39"> </text:span><text:span text:style-name="T19">Quelle eau doit-on employer pour baptiser ? </text:span></text:p>
          </draw:text-box>
        </draw:frame>
        <draw:frame draw:style-name="gr3" draw:text-style-name="P4" draw:layer="layout" svg:width="0.532cm" svg:height="0.615cm" svg:x="2.504cm" svg:y="15.15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373cm" svg:height="0.615cm" svg:x="2.504cm" svg:y="15.762cm">
          <draw:text-box>
            <text:p text:style-name="P3"><text:span text:style-name="T1">Pour baptiser on doit employer, à défaut d'eau bénite, de l'eau naturelle, </text:span></text:p>
          </draw:text-box>
        </draw:frame>
        <draw:frame draw:style-name="gr3" draw:text-style-name="P4" draw:layer="layout" svg:width="16.14cm" svg:height="0.615cm" svg:x="2.504cm" svg:y="16.372cm">
          <draw:text-box>
            <text:p text:style-name="P3"><text:span text:style-name="T1">comme l'eau de puits, l'eau de fontaine, l'eau de pluie, l'eau de rivière, l'eau </text:span></text:p>
          </draw:text-box>
        </draw:frame>
        <draw:frame draw:style-name="gr3" draw:text-style-name="P4" draw:layer="layout" svg:width="1.704cm" svg:height="0.615cm" svg:x="2.504cm" svg:y="16.97cm">
          <draw:text-box>
            <text:p text:style-name="P3"><text:span text:style-name="T1">de mer. </text:span></text:p>
          </draw:text-box>
        </draw:frame>
        <draw:frame draw:style-name="gr3" draw:text-style-name="P4" draw:layer="layout" svg:width="0.532cm" svg:height="0.615cm" svg:x="2.504cm" svg:y="17.579cm">
          <draw:text-box>
            <text:p text:style-name="P3"><text:span text:style-name="T6"><text:s/></text:span></text:p>
          </draw:text-box>
        </draw:frame>
        <draw:frame draw:style-name="gr28" draw:text-style-name="P6" draw:layer="layout" svg:width="0.354cm" svg:height="0.56cm" svg:x="2.504cm" svg:y="18.291cm">
          <draw:text-box>
            <text:p text:style-name="P3"><text:span text:style-name="T46">4</text:span></text:p>
          </draw:text-box>
        </draw:frame>
        <draw:frame draw:style-name="gr51" draw:text-style-name="P13" draw:layer="layout" svg:width="0.263cm" svg:height="0.433cm" svg:x="2.694cm" svg:y="18.37cm">
          <draw:text-box>
            <text:p text:style-name="P3"><text:span text:style-name="T77"><text:s/></text:span></text:p>
          </draw:text-box>
        </draw:frame>
        <draw:frame draw:style-name="gr3" draw:text-style-name="P4" draw:layer="layout" svg:width="11.303cm" svg:height="0.615cm" svg:x="2.77cm" svg:y="18.189cm">
          <draw:text-box>
            <text:p text:style-name="P3"><text:span text:style-name="T1">372</text:span><text:span text:style-name="T19">. Que faut-il faire pour administrer le Baptême ? </text:span></text:p>
          </draw:text-box>
        </draw:frame>
        <draw:frame draw:style-name="gr51" draw:text-style-name="P13" draw:layer="layout" svg:width="0.263cm" svg:height="0.433cm" svg:x="2.504cm" svg:y="18.789cm">
          <draw:text-box>
            <text:p text:style-name="P3"><text:span text:style-name="T77"><text:s/></text:span></text:p>
          </draw:text-box>
        </draw:frame>
        <draw:frame draw:style-name="gr3" draw:text-style-name="P4" draw:layer="layout" svg:width="12.583cm" svg:height="0.615cm" svg:x="2.504cm" svg:y="19.193cm">
          <draw:text-box>
            <text:p text:style-name="P3"><text:span text:style-name="T1">Pour administrer le Baptême, il faut que celui qui baptise : </text:span></text:p>
          </draw:text-box>
        </draw:frame>
        <draw:frame draw:style-name="gr3" draw:text-style-name="P4" draw:layer="layout" svg:width="11.064cm" svg:height="0.615cm" svg:x="2.504cm" svg:y="19.79cm">
          <draw:text-box>
            <text:p text:style-name="P3"><text:span text:style-name="T1">1° ait l'intention de baptiser comme le fait l'Église ; </text:span></text:p>
          </draw:text-box>
        </draw:frame>
        <draw:frame draw:style-name="gr3" draw:text-style-name="P4" draw:layer="layout" svg:width="13.387cm" svg:height="0.615cm" svg:x="2.504cm" svg:y="20.399cm">
          <draw:text-box>
            <text:p text:style-name="P3"><text:span text:style-name="T1">2° verse lui-même l'eau sur la tête de celui qu'il veut baptiser ; </text:span></text:p>
          </draw:text-box>
        </draw:frame>
        <draw:frame draw:style-name="gr3" draw:text-style-name="P4" draw:layer="layout" svg:width="14.87cm" svg:height="0.615cm" svg:x="2.504cm" svg:y="21.01cm">
          <draw:text-box>
            <text:p text:style-name="P3"><text:span text:style-name="T1">3° dise en même temps : « Je te baptise au nom du Père, et du Fils, et </text:span></text:p>
          </draw:text-box>
        </draw:frame>
        <draw:frame draw:style-name="gr3" draw:text-style-name="P4" draw:layer="layout" svg:width="3.881cm" svg:height="0.615cm" svg:x="2.504cm" svg:y="21.619cm">
          <draw:text-box>
            <text:p text:style-name="P3"><text:span text:style-name="T1">du Saint-Esprit ». </text:span></text:p>
          </draw:text-box>
        </draw:frame>
        <draw:frame draw:style-name="gr3" draw:text-style-name="P4" draw:layer="layout" svg:width="0.532cm" svg:height="0.615cm" svg:x="2.504cm" svg:y="22.22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94cm">
          <draw:text-box>
            <text:p text:style-name="P3"><text:span text:style-name="T3">6</text:span></text:p>
          </draw:text-box>
        </draw:frame>
        <draw:frame draw:style-name="gr24" draw:text-style-name="P17" draw:layer="layout" svg:width="0.355cm" svg:height="0.412cm" svg:x="2.719cm" svg:y="22.997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0.935cm" svg:height="0.615cm" svg:x="2.808cm" svg:y="22.838cm">
          <draw:text-box>
            <text:p text:style-name="P3"><text:span text:style-name="T1">373.</text:span></text:p>
          </draw:text-box>
        </draw:frame>
        <draw:frame draw:style-name="gr24" draw:text-style-name="P17" draw:layer="layout" svg:width="0.355cm" svg:height="0.412cm" svg:x="3.736cm" svg:y="22.997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10.029cm" svg:height="0.615cm" svg:x="3.825cm" svg:y="22.838cm">
          <draw:text-box>
            <text:p text:style-name="P3"><text:span text:style-name="T19">Qu'entend-on par les promesses du Baptême ? </text:span></text:p>
          </draw:text-box>
        </draw:frame>
        <draw:frame draw:style-name="gr24" draw:text-style-name="P17" draw:layer="layout" svg:width="0.355cm" svg:height="0.412cm" svg:x="2.504cm" svg:y="23.442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15.277cm" svg:height="0.615cm" svg:x="2.504cm" svg:y="23.855cm">
          <draw:text-box>
            <text:p text:style-name="P3"><text:span text:style-name="T1">Par les promesses du Baptême, on entend la renonciation au démon, au </text:span></text:p>
          </draw:text-box>
        </draw:frame>
        <draw:frame draw:style-name="gr3" draw:text-style-name="P4" draw:layer="layout" svg:width="13.559cm" svg:height="0.615cm" svg:x="2.504cm" svg:y="24.465cm">
          <draw:text-box>
            <text:p text:style-name="P3"><text:span text:style-name="T1">péché et aux occasions de péché, ainsi que la profession de foi. </text:span></text:p>
          </draw:text-box>
        </draw:frame>
        <draw:frame draw:style-name="gr3" draw:text-style-name="P4" draw:layer="layout" svg:width="0.532cm" svg:height="0.615cm" svg:x="2.504cm" svg:y="25.07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68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6.295cm">
          <draw:text-box>
            <text:p text:style-name="P3"><text:span text:style-name="T3"><text:s/></text:span></text:p>
          </draw:text-box>
        </draw:frame>
      </draw:page>
      <draw:page draw:name="page81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6</text:span></text:p>
          </draw:text-box>
        </draw:frame>
        <draw:frame draw:style-name="gr3" draw:text-style-name="P4" draw:layer="layout" svg:width="1.068cm" svg:height="0.615cm" svg:x="2.719cm" svg:y="2.523cm">
          <draw:text-box>
            <text:p text:style-name="P3"><text:span text:style-name="T19"><text:s/></text:span><text:span text:style-name="T1">374.</text:span></text:p>
          </draw:text-box>
        </draw:frame>
        <draw:frame draw:style-name="gr22" draw:text-style-name="P15" draw:layer="layout" svg:width="0.317cm" svg:height="0.365cm" svg:x="3.787cm" svg:y="2.715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1.727cm" svg:height="0.615cm" svg:x="3.863cm" svg:y="2.523cm">
          <draw:text-box>
            <text:p text:style-name="P3"><text:span text:style-name="T19">Quels sont les devoirs des parrains et des marraines ? </text:span></text:p>
          </draw:text-box>
        </draw:frame>
        <draw:frame draw:style-name="gr24" draw:text-style-name="P17" draw:layer="layout" svg:width="0.355cm" svg:height="0.412cm" svg:x="2.504cm" svg:y="3.292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957cm" svg:height="0.615cm" svg:x="2.504cm" svg:y="3.692cm">
          <draw:text-box>
            <text:p text:style-name="P3"><text:span text:style-name="T1">Les parrains et les marraines doivent veiller aux intérêts spirituels de leurs </text:span></text:p>
          </draw:text-box>
        </draw:frame>
        <draw:frame draw:style-name="gr3" draw:text-style-name="P4" draw:layer="layout" svg:width="15.424cm" svg:height="0.615cm" svg:x="2.504cm" svg:y="4.289cm">
          <draw:text-box>
            <text:p text:style-name="P3"><text:span text:style-name="T1">filleuls ; ils doivent en particulier leur assurer une éducation chrétienne, </text:span></text:p>
          </draw:text-box>
        </draw:frame>
        <draw:frame draw:style-name="gr3" draw:text-style-name="P4" draw:layer="layout" svg:width="10.038cm" svg:height="0.615cm" svg:x="2.504cm" svg:y="4.899cm">
          <draw:text-box>
            <text:p text:style-name="P3"><text:span text:style-name="T1">surtout lorsque les parents négligent ce devoir. </text:span></text:p>
          </draw:text-box>
        </draw:frame>
        <draw:frame draw:style-name="gr24" draw:text-style-name="P17" draw:layer="layout" svg:width="0.355cm" svg:height="0.412cm" svg:x="2.504cm" svg:y="5.502cm">
          <draw:text-box>
            <text:p text:style-name="P3"><text:span text:style-name="T25"><text:s/></text:span></text:p>
          </draw:text-box>
        </draw:frame>
        <draw:frame draw:style-name="gr5" draw:text-style-name="P6" draw:layer="layout" svg:width="0.418cm" svg:height="0.484cm" svg:x="2.504cm" svg:y="6.017cm">
          <draw:text-box>
            <text:p text:style-name="P3"><text:span text:style-name="T3">5</text:span></text:p>
          </draw:text-box>
        </draw:frame>
        <draw:frame draw:style-name="gr22" draw:text-style-name="P15" draw:layer="layout" svg:width="0.317cm" svg:height="0.365cm" svg:x="2.719cm" svg:y="6.108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0.935cm" svg:height="0.615cm" svg:x="2.796cm" svg:y="5.915cm">
          <draw:text-box>
            <text:p text:style-name="P3"><text:span text:style-name="T1">375.</text:span></text:p>
          </draw:text-box>
        </draw:frame>
        <draw:frame draw:style-name="gr22" draw:text-style-name="P15" draw:layer="layout" svg:width="0.317cm" svg:height="0.365cm" svg:x="3.736cm" svg:y="6.108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2.822cm" svg:height="0.615cm" svg:x="3.812cm" svg:y="5.915cm">
          <draw:text-box>
            <text:p text:style-name="P3"><text:span text:style-name="T19">Pourquoi l'Église donne-t-elle au baptisé le nom d'un ou de </text:span></text:p>
          </draw:text-box>
        </draw:frame>
        <draw:frame draw:style-name="gr3" draw:text-style-name="P4" draw:layer="layout" svg:width="3.867cm" svg:height="0.615cm" svg:x="2.504cm" svg:y="6.525cm">
          <draw:text-box>
            <text:p text:style-name="P3"><text:span text:style-name="T19">plusieurs saints ? </text:span></text:p>
          </draw:text-box>
        </draw:frame>
        <draw:frame draw:style-name="gr22" draw:text-style-name="P15" draw:layer="layout" svg:width="0.317cm" svg:height="0.365cm" svg:x="2.504cm" svg:y="7.137cm">
          <draw:text-box>
            <text:p text:style-name="P3"><text:span text:style-name="T42"><text:s/></text:span></text:p>
          </draw:text-box>
        </draw:frame>
        <draw:frame draw:style-name="gr3" draw:text-style-name="P4" draw:layer="layout" svg:width="15.907cm" svg:height="0.615cm" svg:x="2.504cm" svg:y="7.504cm">
          <draw:text-box>
            <text:p text:style-name="P3"><text:span text:style-name="T1">L'Église donne au baptisé le nom d'un ou de plusieurs saints, pour qu'il ait </text:span></text:p>
          </draw:text-box>
        </draw:frame>
        <draw:frame draw:style-name="gr3" draw:text-style-name="P4" draw:layer="layout" svg:width="10.037cm" svg:height="0.615cm" svg:x="2.504cm" svg:y="8.113cm">
          <draw:text-box>
            <text:p text:style-name="P3"><text:span text:style-name="T1">des protecteurs au ciel et des modèles à imiter. </text:span></text:p>
          </draw:text-box>
        </draw:frame>
        <draw:frame draw:style-name="gr3" draw:text-style-name="P4" draw:layer="layout" svg:width="0.532cm" svg:height="0.615cm" svg:x="2.504cm" svg:y="8.72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10.522cm" svg:y="9.33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7.413cm" svg:height="0.645cm" svg:x="6.494cm" svg:y="9.946cm">
          <draw:text-box>
            <text:p text:style-name="P3"><text:span text:style-name="T10">TRENTE ET UNIÈME LEÇON </text:span></text:p>
          </draw:text-box>
        </draw:frame>
        <draw:frame draw:style-name="gr11" draw:text-style-name="P9" draw:layer="layout" svg:width="4.334cm" svg:height="0.645cm" svg:x="8.4cm" svg:y="11.013cm">
          <draw:text-box>
            <text:p text:style-name="P3"><text:span text:style-name="T11">La Confirmation. </text:span></text:p>
          </draw:text-box>
        </draw:frame>
        <draw:frame draw:style-name="gr3" draw:text-style-name="P4" draw:layer="layout" svg:width="0.532cm" svg:height="0.615cm" svg:x="2.504cm" svg:y="11.65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2.37cm">
          <draw:text-box>
            <text:p text:style-name="P3"><text:span text:style-name="T3">5</text:span></text:p>
          </draw:text-box>
        </draw:frame>
        <draw:frame draw:style-name="gr3" draw:text-style-name="P4" draw:layer="layout" svg:width="8.199cm" svg:height="0.615cm" svg:x="2.719cm" svg:y="12.268cm">
          <draw:text-box>
            <text:p text:style-name="P3"><text:span text:style-name="T1"><text:s/></text:span><text:span text:style-name="T1">376.</text:span><text:span text:style-name="T19"> Qu'est-ce que la Confirmation ? </text:span></text:p>
          </draw:text-box>
        </draw:frame>
        <draw:frame draw:style-name="gr7" draw:text-style-name="P8" draw:layer="layout" svg:width="0.405cm" svg:height="0.467cm" svg:x="2.542cm" svg:y="13.131cm">
          <draw:text-box>
            <text:p text:style-name="P3"><text:span text:style-name="T69"><text:s/></text:span></text:p>
          </draw:text-box>
        </draw:frame>
        <draw:frame draw:style-name="gr3" draw:text-style-name="P4" draw:layer="layout" svg:width="15.721cm" svg:height="0.615cm" svg:x="2.567cm" svg:y="13.539cm">
          <draw:text-box>
            <text:p text:style-name="P3"><text:span text:style-name="T1">La Confirmation est le sacrement qui nous donne le Saint-Esprit avec ses </text:span></text:p>
          </draw:text-box>
        </draw:frame>
        <draw:frame draw:style-name="gr3" draw:text-style-name="P4" draw:layer="layout" svg:width="16.503cm" svg:height="0.615cm" svg:x="2.567cm" svg:y="14.072cm">
          <draw:text-box>
            <text:p text:style-name="P3"><text:span text:style-name="T1">grâces et <text:s/>ses dons, <text:s/>spécialement <text:s/>la force <text:s/>de <text:s/>professer <text:s/>courageusement <text:s/>la </text:span></text:p>
          </draw:text-box>
        </draw:frame>
        <draw:frame draw:style-name="gr3" draw:text-style-name="P4" draw:layer="layout" svg:width="0.86cm" svg:height="0.615cm" svg:x="2.567cm" svg:y="14.606cm">
          <draw:text-box>
            <text:p text:style-name="P3"><text:span text:style-name="T1">foi.</text:span><text:span text:style-name="T6"> </text:span></text:p>
          </draw:text-box>
        </draw:frame>
        <draw:frame draw:style-name="gr3" draw:text-style-name="P4" draw:layer="layout" svg:width="0.532cm" svg:height="0.615cm" svg:x="2.567cm" svg:y="15.14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5.838cm">
          <draw:text-box>
            <text:p text:style-name="P3"><text:span text:style-name="T3">4</text:span></text:p>
          </draw:text-box>
        </draw:frame>
        <draw:frame draw:style-name="gr3" draw:text-style-name="P4" draw:layer="layout" svg:width="13.164cm" svg:height="0.615cm" svg:x="2.719cm" svg:y="15.737cm">
          <draw:text-box>
            <text:p text:style-name="P3"><text:span text:style-name="T1"><text:s/></text:span><text:span text:style-name="T1">377.</text:span><text:span text:style-name="T19"> Par quels rites le Saint-Esprit nous est-il donné dans la </text:span></text:p>
          </draw:text-box>
        </draw:frame>
        <draw:frame draw:style-name="gr3" draw:text-style-name="P4" draw:layer="layout" svg:width="3.408cm" svg:height="0.615cm" svg:x="2.504cm" svg:y="16.346cm">
          <draw:text-box>
            <text:p text:style-name="P3"><text:span text:style-name="T19">Confirmation ? </text:span></text:p>
          </draw:text-box>
        </draw:frame>
        <draw:frame draw:style-name="gr7" draw:text-style-name="P8" draw:layer="layout" svg:width="0.405cm" svg:height="0.467cm" svg:x="2.631cm" svg:y="16.891cm">
          <draw:text-box>
            <text:p text:style-name="P3"><text:span text:style-name="T69"><text:s/></text:span></text:p>
          </draw:text-box>
        </draw:frame>
        <draw:frame draw:style-name="gr3" draw:text-style-name="P4" draw:layer="layout" svg:width="16.426cm" svg:height="0.615cm" svg:x="2.567cm" svg:y="17.351cm">
          <draw:text-box>
            <text:p text:style-name="P3"><text:span text:style-name="T1">Le <text:s/>Saint-Esprit <text:s/>nous est <text:s/>donné dans <text:s/>la <text:s/>Confirmation <text:s/>par l'imposition des </text:span></text:p>
          </draw:text-box>
        </draw:frame>
        <draw:frame draw:style-name="gr3" draw:text-style-name="P4" draw:layer="layout" svg:width="15.957cm" svg:height="0.615cm" svg:x="2.567cm" svg:y="17.871cm">
          <draw:text-box>
            <text:p text:style-name="P3"><text:span text:style-name="T1">mains de l'Evêque, l'onction du saint chrême et les paroles sacramentelles. </text:span></text:p>
          </draw:text-box>
        </draw:frame>
        <draw:frame draw:style-name="gr3" draw:text-style-name="P4" draw:layer="layout" svg:width="0.532cm" svg:height="0.615cm" svg:x="2.567cm" svg:y="18.468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9.168cm">
          <draw:text-box>
            <text:p text:style-name="P3"><text:span text:style-name="T3">2 </text:span></text:p>
          </draw:text-box>
        </draw:frame>
        <draw:frame draw:style-name="gr3" draw:text-style-name="P4" draw:layer="layout" svg:width="11.802cm" svg:height="0.615cm" svg:x="2.821cm" svg:y="19.066cm">
          <draw:text-box>
            <text:p text:style-name="P3"><text:span text:style-name="T1">378.</text:span><text:span text:style-name="T19"> Qui est le ministre ordinaire de la Confirmation ? </text:span></text:p>
          </draw:text-box>
        </draw:frame>
        <draw:frame draw:style-name="gr3" draw:text-style-name="P4" draw:layer="layout" svg:width="0.532cm" svg:height="0.615cm" svg:x="2.504cm" svg:y="19.675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1.628cm" svg:height="0.615cm" svg:x="2.504cm" svg:y="20.285cm">
          <draw:text-box>
            <text:p text:style-name="P3"><text:span text:style-name="T1">Le ministre ordinaire de la Confirmation est l'Evêque.</text:span><text:span text:style-name="T6"> </text:span></text:p>
          </draw:text-box>
        </draw:frame>
        <draw:frame draw:style-name="gr3" draw:text-style-name="P4" draw:layer="layout" svg:width="0.532cm" svg:height="0.615cm" svg:x="2.567cm" svg:y="20.895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1.594cm">
          <draw:text-box>
            <text:p text:style-name="P3"><text:span text:style-name="T3">4</text:span></text:p>
          </draw:text-box>
        </draw:frame>
        <draw:frame draw:style-name="gr3" draw:text-style-name="P4" draw:layer="layout" svg:width="14.884cm" svg:height="0.615cm" svg:x="2.719cm" svg:y="21.492cm">
          <draw:text-box>
            <text:p text:style-name="P3"><text:span text:style-name="T1"><text:s/></text:span><text:span text:style-name="T1">379.</text:span><text:span text:style-name="T19"> Quelles sont les conditions requises pour recevoir dignement la </text:span></text:p>
          </draw:text-box>
        </draw:frame>
        <draw:frame draw:style-name="gr3" draw:text-style-name="P4" draw:layer="layout" svg:width="3.408cm" svg:height="0.615cm" svg:x="2.504cm" svg:y="22.102cm">
          <draw:text-box>
            <text:p text:style-name="P3"><text:span text:style-name="T19">Confirmation ? </text:span></text:p>
          </draw:text-box>
        </draw:frame>
        <draw:frame draw:style-name="gr24" draw:text-style-name="P17" draw:layer="layout" svg:width="0.355cm" svg:height="0.412cm" svg:x="2.631cm" svg:y="22.756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6.002cm" svg:height="0.615cm" svg:x="2.504cm" svg:y="23.157cm">
          <draw:text-box>
            <text:p text:style-name="P3"><text:span text:style-name="T1">Pour recevoir dignement la Confirmation, il faut être baptisé, connaître les </text:span></text:p>
          </draw:text-box>
        </draw:frame>
        <draw:frame draw:style-name="gr3" draw:text-style-name="P4" draw:layer="layout" svg:width="11.086cm" svg:height="0.615cm" svg:x="2.504cm" svg:y="23.767cm">
          <draw:text-box>
            <text:p text:style-name="P3"><text:span text:style-name="T1">principales vérités de la foi, et être en état de grâce. </text:span></text:p>
          </draw:text-box>
        </draw:frame>
        <draw:frame draw:style-name="gr7" draw:text-style-name="P8" draw:layer="layout" svg:width="0.405cm" svg:height="0.467cm" svg:x="2.631cm" svg:y="24.439cm">
          <draw:text-box>
            <text:p text:style-name="P3"><text:span text:style-name="T69"><text:s/></text:span></text:p>
          </draw:text-box>
        </draw:frame>
        <draw:frame draw:style-name="gr7" draw:text-style-name="P8" draw:layer="layout" svg:width="0.405cm" svg:height="0.467cm" svg:x="2.631cm" svg:y="24.972cm">
          <draw:text-box>
            <text:p text:style-name="P3"><text:span text:style-name="T69"><text:s/></text:span></text:p>
          </draw:text-box>
        </draw:frame>
        <draw:frame draw:style-name="gr7" draw:text-style-name="P8" draw:layer="layout" svg:width="0.405cm" svg:height="0.467cm" svg:x="2.631cm" svg:y="25.493cm">
          <draw:text-box>
            <text:p text:style-name="P3"><text:span text:style-name="T69"><text:s/></text:span></text:p>
          </draw:text-box>
        </draw:frame>
        <draw:frame draw:style-name="gr7" draw:text-style-name="P8" draw:layer="layout" svg:width="0.405cm" svg:height="0.467cm" svg:x="2.631cm" svg:y="26.027cm">
          <draw:text-box>
            <text:p text:style-name="P3"><text:span text:style-name="T69"><text:s/></text:span></text:p>
          </draw:text-box>
        </draw:frame>
        <draw:frame draw:style-name="gr7" draw:text-style-name="P8" draw:layer="layout" svg:width="0.405cm" svg:height="0.467cm" svg:x="2.631cm" svg:y="26.56cm">
          <draw:text-box>
            <text:p text:style-name="P3"><text:span text:style-name="T69"><text:s/></text:span></text:p>
          </draw:text-box>
        </draw:frame>
      </draw:page>
      <draw:page draw:name="page82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 </text:span></text:p>
          </draw:text-box>
        </draw:frame>
        <draw:frame draw:style-name="gr3" draw:text-style-name="P4" draw:layer="layout" svg:width="10.04cm" svg:height="0.615cm" svg:x="2.821cm" svg:y="2.523cm">
          <draw:text-box>
            <text:p text:style-name="P3"><text:span text:style-name="T1">380.</text:span><text:span text:style-name="T19"> Quels sont les effets de la Confirmation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105cm" svg:height="0.615cm" svg:x="2.504cm" svg:y="3.743cm">
          <draw:text-box>
            <text:p text:style-name="P3"><text:span text:style-name="T1">1° La Confirmation fortifie en nous la vie surnaturelle et augmente les </text:span></text:p>
          </draw:text-box>
        </draw:frame>
        <draw:frame draw:style-name="gr3" draw:text-style-name="P4" draw:layer="layout" svg:width="4.636cm" svg:height="0.615cm" svg:x="2.504cm" svg:y="4.34cm">
          <draw:text-box>
            <text:p text:style-name="P3"><text:span text:style-name="T1">dons du Saint-Esprit ;</text:span></text:p>
          </draw:text-box>
        </draw:frame>
        <draw:frame draw:style-name="gr7" draw:text-style-name="P8" draw:layer="layout" svg:width="0.405cm" svg:height="0.467cm" svg:x="7.205cm" svg:y="4.453cm">
          <draw:text-box>
            <text:p text:style-name="P3"><text:span text:style-name="T34"><text:s/></text:span></text:p>
          </draw:text-box>
        </draw:frame>
        <draw:frame draw:style-name="gr3" draw:text-style-name="P4" draw:layer="layout" svg:width="14.881cm" svg:height="0.615cm" svg:x="2.504cm" svg:y="4.95cm">
          <draw:text-box>
            <text:p text:style-name="P3"><text:span text:style-name="T1">2° elle nous procure les grâces actuelles nécessaires pour professer et </text:span></text:p>
          </draw:text-box>
        </draw:frame>
        <draw:frame draw:style-name="gr3" draw:text-style-name="P4" draw:layer="layout" svg:width="3.657cm" svg:height="0.615cm" svg:x="2.504cm" svg:y="5.56cm">
          <draw:text-box>
            <text:p text:style-name="P3"><text:span text:style-name="T1">défendre la foi ; <text:s/></text:span></text:p>
          </draw:text-box>
        </draw:frame>
        <draw:frame draw:style-name="gr3" draw:text-style-name="P4" draw:layer="layout" svg:width="14.443cm" svg:height="0.615cm" svg:x="2.504cm" svg:y="6.169cm">
          <draw:text-box>
            <text:p text:style-name="P3"><text:span text:style-name="T1">3° elle imprime dans notre âme une marque ineffaçable et nous fait </text:span></text:p>
          </draw:text-box>
        </draw:frame>
        <draw:frame draw:style-name="gr3" draw:text-style-name="P4" draw:layer="layout" svg:width="5.125cm" svg:height="0.615cm" svg:x="2.504cm" svg:y="6.78cm">
          <draw:text-box>
            <text:p text:style-name="P3"><text:span text:style-name="T1">soldats de Jésus-Christ. </text:span></text:p>
          </draw:text-box>
        </draw:frame>
        <draw:frame draw:style-name="gr3" draw:text-style-name="P4" draw:layer="layout" svg:width="0.532cm" svg:height="0.615cm" svg:x="2.504cm" svg:y="7.3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8.101cm">
          <draw:text-box>
            <text:p text:style-name="P3"><text:span text:style-name="T3">5</text:span></text:p>
          </draw:text-box>
        </draw:frame>
        <draw:frame draw:style-name="gr3" draw:text-style-name="P4" draw:layer="layout" svg:width="1.068cm" svg:height="0.615cm" svg:x="2.719cm" svg:y="7.999cm">
          <draw:text-box>
            <text:p text:style-name="P3"><text:span text:style-name="T1"><text:s/></text:span><text:span text:style-name="T1">381.</text:span></text:p>
          </draw:text-box>
        </draw:frame>
        <draw:frame draw:style-name="gr18" draw:text-style-name="P13" draw:layer="layout" svg:width="0.329cm" svg:height="0.378cm" svg:x="3.787cm" svg:y="8.18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4.49cm" svg:height="0.615cm" svg:x="3.876cm" svg:y="7.999cm">
          <draw:text-box>
            <text:p text:style-name="P3"><text:span text:style-name="T19">Quand la grâce de la Confirmation nous est-elle surtout nécessaire</text:span><text:span text:style-name="T1"> </text:span></text:p>
          </draw:text-box>
        </draw:frame>
        <draw:frame draw:style-name="gr3" draw:text-style-name="P4" draw:layer="layout" svg:width="0.532cm" svg:height="0.615cm" svg:x="2.504cm" svg:y="8.609cm">
          <draw:text-box>
            <text:p text:style-name="P3"><text:span text:style-name="T19">?</text:span></text:p>
          </draw:text-box>
        </draw:frame>
        <draw:frame draw:style-name="gr18" draw:text-style-name="P13" draw:layer="layout" svg:width="0.329cm" svg:height="0.378cm" svg:x="2.77cm" svg:y="8.79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5.484cm" svg:height="0.615cm" svg:x="2.504cm" svg:y="9.219cm">
          <draw:text-box>
            <text:p text:style-name="P3"><text:span text:style-name="T1">La grâce de la Confirmation nous est surtout nécessaire, quand la foi est </text:span></text:p>
          </draw:text-box>
        </draw:frame>
        <draw:frame draw:style-name="gr3" draw:text-style-name="P4" draw:layer="layout" svg:width="15.618cm" svg:height="0.615cm" svg:x="2.504cm" svg:y="9.829cm">
          <draw:text-box>
            <text:p text:style-name="P3"><text:span text:style-name="T1">combattue ou persécutée, quand nous sommes obligés de professer notre </text:span></text:p>
          </draw:text-box>
        </draw:frame>
        <draw:frame draw:style-name="gr3" draw:text-style-name="P4" draw:layer="layout" svg:width="15.752cm" svg:height="0.615cm" svg:x="2.504cm" svg:y="10.438cm">
          <draw:text-box>
            <text:p text:style-name="P3"><text:span text:style-name="T1">foi en public, quand nous avons à subir des tentations contre la foi ou des </text:span></text:p>
          </draw:text-box>
        </draw:frame>
        <draw:frame draw:style-name="gr3" draw:text-style-name="P4" draw:layer="layout" svg:width="6.765cm" svg:height="0.615cm" svg:x="2.504cm" svg:y="11.036cm">
          <draw:text-box>
            <text:p text:style-name="P3"><text:span text:style-name="T1">moqueries à cause de notre foi. </text:span></text:p>
          </draw:text-box>
        </draw:frame>
        <draw:frame draw:style-name="gr3" draw:text-style-name="P4" draw:layer="layout" svg:width="0.532cm" svg:height="0.615cm" svg:x="2.504cm" svg:y="11.64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2.255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7.252cm" svg:height="0.645cm" svg:x="6.862cm" svg:y="13.059cm">
          <draw:text-box>
            <text:p text:style-name="P3"><text:span text:style-name="T10">TRENTE-DEUXIÈME LEÇON</text:span></text:p>
          </draw:text-box>
        </draw:frame>
        <draw:frame draw:style-name="gr3" draw:text-style-name="P4" draw:layer="layout" svg:width="0.532cm" svg:height="0.615cm" svg:x="14.169cm" svg:y="13.082cm">
          <draw:text-box>
            <text:p text:style-name="P3"><text:span text:style-name="T1"><text:s text:c="2"/></text:span></text:p>
          </draw:text-box>
        </draw:frame>
        <draw:frame draw:style-name="gr11" draw:text-style-name="P9" draw:layer="layout" svg:width="5.934cm" svg:height="0.645cm" svg:x="7.599cm" svg:y="14.456cm">
          <draw:text-box>
            <text:p text:style-name="P3"><text:span text:style-name="T11">I. La Sainte Eucharistie. </text:span></text:p>
          </draw:text-box>
        </draw:frame>
        <draw:frame draw:style-name="gr3" draw:text-style-name="P4" draw:layer="layout" svg:width="0.532cm" svg:height="0.615cm" svg:x="2.504cm" svg:y="15.10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5.813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15.892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9.249cm" svg:height="0.615cm" svg:x="2.808cm" svg:y="15.711cm">
          <draw:text-box>
            <text:p text:style-name="P3"><text:span text:style-name="T1">382.</text:span><text:span text:style-name="T19"> Qu'est-ce que la Sainte Eucharistie ? <text:s/></text:span></text:p>
          </draw:text-box>
        </draw:frame>
        <draw:frame draw:style-name="gr3" draw:text-style-name="P4" draw:layer="layout" svg:width="0.532cm" svg:height="0.615cm" svg:x="2.504cm" svg:y="16.3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75cm" svg:height="0.615cm" svg:x="2.504cm" svg:y="16.932cm">
          <draw:text-box>
            <text:p text:style-name="P3"><text:span text:style-name="T1">La Sainte Eucharistie est à la fois sacrifice et sacrement : Jésus-Christ lui-</text:span></text:p>
          </draw:text-box>
        </draw:frame>
        <draw:frame draw:style-name="gr3" draw:text-style-name="P4" draw:layer="layout" svg:width="15.074cm" svg:height="0.615cm" svg:x="2.504cm" svg:y="17.541cm">
          <draw:text-box>
            <text:p text:style-name="P3"><text:span text:style-name="T1">même y est présent, offert en sacrifice et reçu en communion, sous les </text:span></text:p>
          </draw:text-box>
        </draw:frame>
        <draw:frame draw:style-name="gr3" draw:text-style-name="P4" draw:layer="layout" svg:width="8.779cm" svg:height="0.615cm" svg:x="2.504cm" svg:y="18.151cm">
          <draw:text-box>
            <text:p text:style-name="P3"><text:span text:style-name="T1">espèces ou apparences du pain et du vin. </text:span></text:p>
          </draw:text-box>
        </draw:frame>
        <draw:frame draw:style-name="gr18" draw:text-style-name="P13" draw:layer="layout" svg:width="0.329cm" svg:height="0.378cm" svg:x="3.965cm" svg:y="18.916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9.396cm">
          <draw:text-box>
            <text:p text:style-name="P3"><text:span text:style-name="T3">1 </text:span></text:p>
          </draw:text-box>
        </draw:frame>
        <draw:frame draw:style-name="gr3" draw:text-style-name="P4" draw:layer="layout" svg:width="13.356cm" svg:height="0.615cm" svg:x="2.821cm" svg:y="19.294cm">
          <draw:text-box>
            <text:p text:style-name="P3"><text:span text:style-name="T1">383.</text:span><text:span text:style-name="T19"> Quand Jésus-Christ a-t-il institué la Sainte Eucharistie ? </text:span></text:p>
          </draw:text-box>
        </draw:frame>
        <draw:frame draw:style-name="gr3" draw:text-style-name="P4" draw:layer="layout" svg:width="0.532cm" svg:height="0.615cm" svg:x="2.504cm" svg:y="19.90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934cm" svg:height="0.615cm" svg:x="2.504cm" svg:y="20.514cm">
          <draw:text-box>
            <text:p text:style-name="P3"><text:span text:style-name="T1">Jésus-Christ a institué la Sainte Eucharistie à la dernière Cène, c'est-à-dire </text:span></text:p>
          </draw:text-box>
        </draw:frame>
        <draw:frame draw:style-name="gr3" draw:text-style-name="P4" draw:layer="layout" svg:width="8.454cm" svg:height="0.615cm" svg:x="2.504cm" svg:y="21.124cm">
          <draw:text-box>
            <text:p text:style-name="P3"><text:span text:style-name="T1">le soir du Jeudi saint, veille de sa mort. </text:span></text:p>
          </draw:text-box>
        </draw:frame>
        <draw:frame draw:style-name="gr3" draw:text-style-name="P4" draw:layer="layout" svg:width="0.532cm" svg:height="0.615cm" svg:x="2.504cm" svg:y="21.734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2.445cm">
          <draw:text-box>
            <text:p text:style-name="P3"><text:span text:style-name="T3">2 </text:span></text:p>
          </draw:text-box>
        </draw:frame>
        <draw:frame draw:style-name="gr3" draw:text-style-name="P4" draw:layer="layout" svg:width="13.519cm" svg:height="0.615cm" svg:x="2.821cm" svg:y="22.343cm">
          <draw:text-box>
            <text:p text:style-name="P3"><text:span text:style-name="T1">384.</text:span><text:span text:style-name="T19"> Que fit Jésus-Christ pour instituer la Sainte Eucharistie ? </text:span></text:p>
          </draw:text-box>
        </draw:frame>
        <draw:frame draw:style-name="gr18" draw:text-style-name="P13" draw:layer="layout" svg:width="0.329cm" svg:height="0.378cm" svg:x="2.504cm" svg:y="22.94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6.21cm" svg:height="0.615cm" svg:x="2.504cm" svg:y="23.335cm">
          <draw:text-box>
            <text:p text:style-name="P3"><text:span text:style-name="T1">Jésus-Christ prit du pain, le bénit, et dit à ses Apôtres : « Prenez et mangez, </text:span></text:p>
          </draw:text-box>
        </draw:frame>
        <draw:frame draw:style-name="gr3" draw:text-style-name="P4" draw:layer="layout" svg:width="14.478cm" svg:height="0.615cm" svg:x="2.504cm" svg:y="23.944cm">
          <draw:text-box>
            <text:p text:style-name="P3"><text:span text:style-name="T1">ceci est mon corps » ; il prit aussi le calice contenant du vin, et dit : </text:span></text:p>
          </draw:text-box>
        </draw:frame>
        <draw:frame draw:style-name="gr3" draw:text-style-name="P4" draw:layer="layout" svg:width="15.276cm" svg:height="0.615cm" svg:x="2.504cm" svg:y="24.554cm">
          <draw:text-box>
            <text:p text:style-name="P3"><text:span text:style-name="T1">« Prenez et buvez, ceci est mon sang. Faites ceci en mémoire de moi ». </text:span></text:p>
          </draw:text-box>
        </draw:frame>
        <draw:frame draw:style-name="gr3" draw:text-style-name="P4" draw:layer="layout" svg:width="0.532cm" svg:height="0.615cm" svg:x="2.504cm" svg:y="25.16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77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384cm">
          <draw:text-box>
            <text:p text:style-name="P3"><text:span text:style-name="T1"><text:s/></text:span></text:p>
          </draw:text-box>
        </draw:frame>
      </draw:page>
      <draw:page draw:name="page83" draw:style-name="dp1" draw:master-page-name="master-page16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 </text:span></text:p>
          </draw:text-box>
        </draw:frame>
        <draw:frame draw:style-name="gr3" draw:text-style-name="P4" draw:layer="layout" svg:width="10.573cm" svg:height="0.615cm" svg:x="2.821cm" svg:y="2.523cm">
          <draw:text-box>
            <text:p text:style-name="P3"><text:span text:style-name="T1">385</text:span><text:span text:style-name="T19">. Qui est présent dans la Sainte Eucharistie ? </text:span></text:p>
          </draw:text-box>
        </draw:frame>
        <draw:frame draw:style-name="gr18" draw:text-style-name="P13" draw:layer="layout" svg:width="0.329cm" svg:height="0.378cm" svg:x="2.504cm" svg:y="3.12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455cm" svg:height="0.615cm" svg:x="2.504cm" svg:y="3.514cm">
          <draw:text-box>
            <text:p text:style-name="P3"><text:span text:style-name="T1">Jésus-Christ lui-même est réellement présent dans la Sainte Eucharistie, </text:span></text:p>
          </draw:text-box>
        </draw:frame>
        <draw:frame draw:style-name="gr3" draw:text-style-name="P4" draw:layer="layout" svg:width="15.358cm" svg:height="0.615cm" svg:x="2.504cm" svg:y="4.124cm">
          <draw:text-box>
            <text:p text:style-name="P3"><text:span text:style-name="T1">avec sa divinité et son humanité, avec son âme et son corps, tel qu'il est </text:span></text:p>
          </draw:text-box>
        </draw:frame>
        <draw:frame draw:style-name="gr3" draw:text-style-name="P4" draw:layer="layout" svg:width="7.077cm" svg:height="0.615cm" svg:x="2.504cm" svg:y="4.734cm">
          <draw:text-box>
            <text:p text:style-name="P3"><text:span text:style-name="T1">maintenant glorieux dans le ciel. </text:span></text:p>
          </draw:text-box>
        </draw:frame>
        <draw:frame draw:style-name="gr3" draw:text-style-name="P4" draw:layer="layout" svg:width="0.532cm" svg:height="0.615cm" svg:x="2.504cm" svg:y="5.344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6.055cm">
          <draw:text-box>
            <text:p text:style-name="P3"><text:span text:style-name="T3">4</text:span></text:p>
          </draw:text-box>
        </draw:frame>
        <draw:frame draw:style-name="gr3" draw:text-style-name="P4" draw:layer="layout" svg:width="13.177cm" svg:height="0.615cm" svg:x="2.719cm" svg:y="5.953cm">
          <draw:text-box>
            <text:p text:style-name="P3"><text:span text:style-name="T1"><text:s/></text:span><text:span text:style-name="T1">386.</text:span><text:span text:style-name="T19"> Comment Jésus-Christ devient-il présent dans la Sainte </text:span></text:p>
          </draw:text-box>
        </draw:frame>
        <draw:frame draw:style-name="gr3" draw:text-style-name="P4" draw:layer="layout" svg:width="3.126cm" svg:height="0.615cm" svg:x="2.504cm" svg:y="6.563cm">
          <draw:text-box>
            <text:p text:style-name="P3"><text:span text:style-name="T19">Eucharistie ? <text:s/></text:span></text:p>
          </draw:text-box>
        </draw:frame>
        <draw:frame draw:style-name="gr3" draw:text-style-name="P4" draw:layer="layout" svg:width="0.532cm" svg:height="0.615cm" svg:x="2.504cm" svg:y="7.16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106cm" svg:height="0.615cm" svg:x="2.504cm" svg:y="7.771cm">
          <draw:text-box>
            <text:p text:style-name="P3"><text:span text:style-name="T1">Jésus-Christ devient présent dans la Sainte Eucharistie par les paroles de la </text:span></text:p>
          </draw:text-box>
        </draw:frame>
        <draw:frame draw:style-name="gr3" draw:text-style-name="P4" draw:layer="layout" svg:width="16.181cm" svg:height="0.615cm" svg:x="2.504cm" svg:y="8.38cm">
          <draw:text-box>
            <text:p text:style-name="P3"><text:span text:style-name="T1">Consécration, qui changent le pain au corps de Jésus-Christ et le vin en son </text:span></text:p>
          </draw:text-box>
        </draw:frame>
        <draw:frame draw:style-name="gr3" draw:text-style-name="P4" draw:layer="layout" svg:width="1.245cm" svg:height="0.615cm" svg:x="2.504cm" svg:y="8.99cm">
          <draw:text-box>
            <text:p text:style-name="P3"><text:span text:style-name="T1">sang. </text:span></text:p>
          </draw:text-box>
        </draw:frame>
        <draw:frame draw:style-name="gr7" draw:text-style-name="P8" draw:layer="layout" svg:width="0.405cm" svg:height="0.467cm" svg:x="2.504cm" svg:y="9.599cm">
          <draw:text-box>
            <text:p text:style-name="P3"><text:span text:style-name="T69"><text:s/></text:span></text:p>
          </draw:text-box>
        </draw:frame>
        <draw:frame draw:style-name="gr5" draw:text-style-name="P6" draw:layer="layout" svg:width="0.418cm" svg:height="0.484cm" svg:x="2.504cm" svg:y="10.172cm">
          <draw:text-box>
            <text:p text:style-name="P3"><text:span text:style-name="T3">1</text:span></text:p>
          </draw:text-box>
        </draw:frame>
        <draw:frame draw:style-name="gr3" draw:text-style-name="P4" draw:layer="layout" svg:width="11.082cm" svg:height="0.615cm" svg:x="2.719cm" svg:y="10.07cm">
          <draw:text-box>
            <text:p text:style-name="P3"><text:span text:style-name="T1"><text:s/></text:span><text:span text:style-name="T1">387.</text:span><text:span text:style-name="T19"> Qu'y a-t-il sur l'autel avant la Consécration ? </text:span></text:p>
          </draw:text-box>
        </draw:frame>
        <draw:frame draw:style-name="gr7" draw:text-style-name="P8" draw:layer="layout" svg:width="0.405cm" svg:height="0.467cm" svg:x="2.758cm" svg:y="10.767cm">
          <draw:text-box>
            <text:p text:style-name="P3"><text:span text:style-name="T69"><text:s/></text:span></text:p>
          </draw:text-box>
        </draw:frame>
        <draw:frame draw:style-name="gr3" draw:text-style-name="P4" draw:layer="layout" svg:width="13.506cm" svg:height="0.615cm" svg:x="2.504cm" svg:y="11.214cm">
          <draw:text-box>
            <text:p text:style-name="P3"><text:span text:style-name="T1">Avant la Consécration, il n'y a sur l'autel que du pain et du vin.</text:span><text:span text:style-name="T6"> </text:span></text:p>
          </draw:text-box>
        </draw:frame>
        <draw:frame draw:style-name="gr5" draw:text-style-name="P6" draw:layer="layout" svg:width="0.418cm" svg:height="0.484cm" svg:x="2.504cm" svg:y="11.824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12.42cm">
          <draw:text-box>
            <text:p text:style-name="P3"><text:span text:style-name="T3">1</text:span></text:p>
          </draw:text-box>
        </draw:frame>
        <draw:frame draw:style-name="gr3" draw:text-style-name="P4" draw:layer="layout" svg:width="11.348cm" svg:height="0.615cm" svg:x="2.719cm" svg:y="12.319cm">
          <draw:text-box>
            <text:p text:style-name="P3"><text:span text:style-name="T1"><text:s/></text:span><text:span text:style-name="T1">388.</text:span><text:span text:style-name="T19"> Qu'y a-t-il sur l'autel auprès la Consécration ? </text:span></text:p>
          </draw:text-box>
        </draw:frame>
        <draw:frame draw:style-name="gr7" draw:text-style-name="P8" draw:layer="layout" svg:width="0.405cm" svg:height="0.467cm" svg:x="2.631cm" svg:y="12.979cm">
          <draw:text-box>
            <text:p text:style-name="P3"><text:span text:style-name="T69"><text:s/></text:span></text:p>
          </draw:text-box>
        </draw:frame>
        <draw:frame draw:style-name="gr3" draw:text-style-name="P4" draw:layer="layout" svg:width="15.626cm" svg:height="0.615cm" svg:x="2.504cm" svg:y="13.437cm">
          <draw:text-box>
            <text:p text:style-name="P3"><text:span text:style-name="T1">Après la Consécration il y a sur l'autel Jésus-Christ lui-même, tout entier </text:span></text:p>
          </draw:text-box>
        </draw:frame>
        <draw:frame draw:style-name="gr3" draw:text-style-name="P4" draw:layer="layout" svg:width="14.907cm" svg:height="0.615cm" svg:x="2.504cm" svg:y="14.047cm">
          <draw:text-box>
            <text:p text:style-name="P3"><text:span text:style-name="T1">sous les apparences du pain, et tout entier sous les apparences du vin. </text:span></text:p>
          </draw:text-box>
        </draw:frame>
        <draw:frame draw:style-name="gr3" draw:text-style-name="P4" draw:layer="layout" svg:width="0.532cm" svg:height="0.615cm" svg:x="2.631cm" svg:y="14.695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5.394cm">
          <draw:text-box>
            <text:p text:style-name="P3"><text:span text:style-name="T3">3</text:span></text:p>
          </draw:text-box>
        </draw:frame>
        <draw:frame draw:style-name="gr3" draw:text-style-name="P4" draw:layer="layout" svg:width="15.161cm" svg:height="0.615cm" svg:x="2.719cm" svg:y="15.292cm">
          <draw:text-box>
            <text:p text:style-name="P3"><text:span text:style-name="T1"><text:s/></text:span><text:span text:style-name="T1">389.</text:span><text:span text:style-name="T19"> Jésus-Christ est-il réellement vivant dans la Sainte Eucharistie ? </text:span></text:p>
          </draw:text-box>
        </draw:frame>
        <draw:frame draw:style-name="gr3" draw:text-style-name="P4" draw:layer="layout" svg:width="0.532cm" svg:height="0.615cm" svg:x="2.504cm" svg:y="15.90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92cm" svg:height="0.615cm" svg:x="2.504cm" svg:y="16.511cm">
          <draw:text-box>
            <text:p text:style-name="P3"><text:span text:style-name="T1">Dans la Sainte Eucharistie, Jésus-Christ est vivant aussi réellement que </text:span></text:p>
          </draw:text-box>
        </draw:frame>
        <draw:frame draw:style-name="gr3" draw:text-style-name="P4" draw:layer="layout" svg:width="2.666cm" svg:height="0.615cm" svg:x="2.504cm" svg:y="17.122cm">
          <draw:text-box>
            <text:p text:style-name="P3"><text:span text:style-name="T1">dans le ciel. </text:span></text:p>
          </draw:text-box>
        </draw:frame>
        <draw:frame draw:style-name="gr3" draw:text-style-name="P4" draw:layer="layout" svg:width="0.532cm" svg:height="0.615cm" svg:x="2.504cm" svg:y="17.73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443cm">
          <draw:text-box>
            <text:p text:style-name="P3"><text:span text:style-name="T3">3</text:span></text:p>
          </draw:text-box>
        </draw:frame>
        <draw:frame draw:style-name="gr3" draw:text-style-name="P4" draw:layer="layout" svg:width="15.433cm" svg:height="0.615cm" svg:x="2.719cm" svg:y="18.341cm">
          <draw:text-box>
            <text:p text:style-name="P3"><text:span text:style-name="T1"><text:s/></text:span><text:span text:style-name="T1">390.</text:span><text:span text:style-name="T19"> Jusqu'à quel moment Jésus-Christ reste-t-il présent dans la Sainte </text:span></text:p>
          </draw:text-box>
        </draw:frame>
        <draw:frame draw:style-name="gr3" draw:text-style-name="P4" draw:layer="layout" svg:width="2.992cm" svg:height="0.615cm" svg:x="2.504cm" svg:y="18.952cm">
          <draw:text-box>
            <text:p text:style-name="P3"><text:span text:style-name="T19">Eucharistie ? </text:span></text:p>
          </draw:text-box>
        </draw:frame>
        <draw:frame draw:style-name="gr3" draw:text-style-name="P4" draw:layer="layout" svg:width="0.532cm" svg:height="0.615cm" svg:x="2.504cm" svg:y="19.56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611cm" svg:height="0.615cm" svg:x="2.504cm" svg:y="20.158cm">
          <draw:text-box>
            <text:p text:style-name="P3"><text:span text:style-name="T1">Jésus-Christ reste présent dans la Sainte Eucharistie jusqu'au moment où </text:span></text:p>
          </draw:text-box>
        </draw:frame>
        <draw:frame draw:style-name="gr3" draw:text-style-name="P4" draw:layer="layout" svg:width="10.636cm" svg:height="0.615cm" svg:x="2.504cm" svg:y="20.768cm">
          <draw:text-box>
            <text:p text:style-name="P3"><text:span text:style-name="T1">les apparences du pain et du vin cessent d'exister. </text:span></text:p>
          </draw:text-box>
        </draw:frame>
        <draw:frame draw:style-name="gr18" draw:text-style-name="P13" draw:layer="layout" svg:width="0.329cm" svg:height="0.378cm" svg:x="2.631cm" svg:y="21.368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1.861cm">
          <draw:text-box>
            <text:p text:style-name="P3"><text:span text:style-name="T3">3</text:span></text:p>
          </draw:text-box>
        </draw:frame>
        <draw:frame draw:style-name="gr3" draw:text-style-name="P4" draw:layer="layout" svg:width="1.068cm" svg:height="0.615cm" svg:x="2.719cm" svg:y="21.759cm">
          <draw:text-box>
            <text:p text:style-name="P3"><text:span text:style-name="T1"><text:s/></text:span><text:span text:style-name="T1">391.</text:span></text:p>
          </draw:text-box>
        </draw:frame>
        <draw:frame draw:style-name="gr18" draw:text-style-name="P13" draw:layer="layout" svg:width="0.329cm" svg:height="0.378cm" svg:x="3.787cm" svg:y="21.9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542cm" svg:height="0.615cm" svg:x="3.876cm" svg:y="21.759cm">
          <draw:text-box>
            <text:p text:style-name="P3"><text:span text:style-name="T19">Quel culte devons-nous à la Sainte Eucharistie ? </text:span></text:p>
          </draw:text-box>
        </draw:frame>
        <draw:frame draw:style-name="gr3" draw:text-style-name="P4" draw:layer="layout" svg:width="0.532cm" svg:height="0.615cm" svg:x="2.504cm" svg:y="22.356cm">
          <draw:text-box>
            <text:p text:style-name="P3"><text:span text:style-name="T19"><text:s/></text:span></text:p>
          </draw:text-box>
        </draw:frame>
        <draw:frame draw:style-name="gr52" draw:text-style-name="P28" draw:layer="layout" svg:width="0.075cm" svg:height="0.09cm" svg:x="2.504cm" svg:y="22.966cm">
          <draw:text-box>
            <text:p text:style-name="P3"><text:span text:style-name="T78"><text:s/></text:span></text:p>
          </draw:text-box>
        </draw:frame>
        <draw:frame draw:style-name="gr3" draw:text-style-name="P4" draw:layer="layout" svg:width="15.194cm" svg:height="0.615cm" svg:x="2.504cm" svg:y="23.093cm">
          <draw:text-box>
            <text:p text:style-name="P3"><text:span text:style-name="T1">Nous devons à la Sainte Eucharistie le culte d'adoration réservé à Dieu </text:span></text:p>
          </draw:text-box>
        </draw:frame>
        <draw:frame draw:style-name="gr3" draw:text-style-name="P4" draw:layer="layout" svg:width="13.627cm" svg:height="0.615cm" svg:x="2.504cm" svg:y="23.703cm">
          <draw:text-box>
            <text:p text:style-name="P3"><text:span text:style-name="T1">seul, parce qu'elle rend présent parmi nous Jésus-Christ, qui est </text:span></text:p>
          </draw:text-box>
        </draw:frame>
        <draw:frame draw:style-name="gr3" draw:text-style-name="P4" draw:layer="layout" svg:width="4.368cm" svg:height="0.615cm" svg:x="2.504cm" svg:y="24.313cm">
          <draw:text-box>
            <text:p text:style-name="P3"><text:span text:style-name="T1">véritablement Dieu. </text:span></text:p>
          </draw:text-box>
        </draw:frame>
        <draw:frame draw:style-name="gr3" draw:text-style-name="P4" draw:layer="layout" svg:width="0.532cm" svg:height="0.615cm" svg:x="2.631cm" svg:y="24.8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631cm" svg:y="25.291cm">
          <draw:text-box>
            <text:p text:style-name="P3"><text:span text:style-name="T1"><text:s/></text:span></text:p>
          </draw:text-box>
        </draw:frame>
        <draw:frame draw:style-name="gr24" draw:text-style-name="P17" draw:layer="layout" svg:width="0.355cm" svg:height="0.412cm" svg:x="2.631cm" svg:y="25.793cm">
          <draw:text-box>
            <text:p text:style-name="P3"><text:span text:style-name="T41"><text:s/></text:span></text:p>
          </draw:text-box>
        </draw:frame>
      </draw:page>
      <draw:page draw:name="page84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10.124cm" svg:height="0.645cm" svg:x="5.553cm" svg:y="2.513cm">
          <draw:text-box>
            <text:p text:style-name="P3"><text:span text:style-name="T11">II. La Sainte Eucharistie comme sacrifice <text:s/></text:span></text:p>
          </draw:text-box>
        </draw:frame>
        <draw:frame draw:style-name="gr11" draw:text-style-name="P9" draw:layer="layout" svg:width="4.582cm" svg:height="0.645cm" svg:x="8.273cm" svg:y="3.174cm">
          <draw:text-box>
            <text:p text:style-name="P3"><text:span text:style-name="T11">ou la sainte Messe. </text:span></text:p>
          </draw:text-box>
        </draw:frame>
        <draw:frame draw:style-name="gr24" draw:text-style-name="P17" draw:layer="layout" svg:width="0.355cm" svg:height="0.412cm" svg:x="10.522cm" svg:y="3.939cm">
          <draw:text-box>
            <text:p text:style-name="P3"><text:span text:style-name="T25"><text:s/></text:span></text:p>
          </draw:text-box>
        </draw:frame>
        <draw:frame draw:style-name="gr5" draw:text-style-name="P6" draw:layer="layout" svg:width="0.418cm" svg:height="0.484cm" svg:x="2.504cm" svg:y="4.454cm">
          <draw:text-box>
            <text:p text:style-name="P3"><text:span text:style-name="T3">5</text:span></text:p>
          </draw:text-box>
        </draw:frame>
        <draw:frame draw:style-name="gr3" draw:text-style-name="P4" draw:layer="layout" svg:width="1.068cm" svg:height="0.615cm" svg:x="2.719cm" svg:y="4.353cm">
          <draw:text-box>
            <text:p text:style-name="P3"><text:span text:style-name="T1"><text:s/></text:span><text:span text:style-name="T1">392.</text:span></text:p>
          </draw:text-box>
        </draw:frame>
        <draw:frame draw:style-name="gr24" draw:text-style-name="P17" draw:layer="layout" svg:width="0.355cm" svg:height="0.412cm" svg:x="3.787cm" svg:y="4.511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5.459cm" svg:height="0.615cm" svg:x="3.876cm" svg:y="4.353cm">
          <draw:text-box>
            <text:p text:style-name="P3"><text:span text:style-name="T19">Qu'est-ce que la Messe ? </text:span></text:p>
          </draw:text-box>
        </draw:frame>
        <draw:frame draw:style-name="gr3" draw:text-style-name="P4" draw:layer="layout" svg:width="0.532cm" svg:height="0.615cm" svg:x="2.504cm" svg:y="4.96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01cm" svg:height="0.615cm" svg:x="2.504cm" svg:y="5.572cm">
          <draw:text-box>
            <text:p text:style-name="P3"><text:span text:style-name="T1">La Messe est le sacrifice non sanglant de la Loi Nouvelle, dans lequel </text:span></text:p>
          </draw:text-box>
        </draw:frame>
        <draw:frame draw:style-name="gr3" draw:text-style-name="P4" draw:layer="layout" svg:width="15.773cm" svg:height="0.615cm" svg:x="2.504cm" svg:y="6.182cm">
          <draw:text-box>
            <text:p text:style-name="P3"><text:span text:style-name="T1">Jésus-Christ, par le ministère du prêtre, s'immole en victime à son Père et </text:span></text:p>
          </draw:text-box>
        </draw:frame>
        <draw:frame draw:style-name="gr3" draw:text-style-name="P4" draw:layer="layout" svg:width="14.854cm" svg:height="0.615cm" svg:x="2.504cm" svg:y="6.793cm">
          <draw:text-box>
            <text:p text:style-name="P3"><text:span text:style-name="T1">Lui offre son corps et son sang sous les apparences du pain et du vin. </text:span></text:p>
          </draw:text-box>
        </draw:frame>
        <draw:frame draw:style-name="gr3" draw:text-style-name="P4" draw:layer="layout" svg:width="0.532cm" svg:height="0.615cm" svg:x="2.504cm" svg:y="7.39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8.101cm">
          <draw:text-box>
            <text:p text:style-name="P3"><text:span text:style-name="T3">5 </text:span></text:p>
          </draw:text-box>
        </draw:frame>
        <draw:frame draw:style-name="gr3" draw:text-style-name="P4" draw:layer="layout" svg:width="15.601cm" svg:height="0.615cm" svg:x="2.821cm" svg:y="7.999cm">
          <draw:text-box>
            <text:p text:style-name="P3"><text:span text:style-name="T1">393.</text:span><text:span text:style-name="T19"> Pourquoi Jésus-Christ a-t-il institué le saint sacrifice de la Messe ? </text:span></text:p>
          </draw:text-box>
        </draw:frame>
        <draw:frame draw:style-name="gr18" draw:text-style-name="P13" draw:layer="layout" svg:width="0.329cm" svg:height="0.378cm" svg:x="2.504cm" svg:y="8.561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1.059cm" svg:height="0.615cm" svg:x="2.504cm" svg:y="8.94cm">
          <draw:text-box>
            <text:p text:style-name="P3"><text:span text:style-name="T1">Jésus-Christ a institué le saint sacrifice de la Messe </text:span></text:p>
          </draw:text-box>
        </draw:frame>
        <draw:frame draw:style-name="gr3" draw:text-style-name="P4" draw:layer="layout" svg:width="11.566cm" svg:height="0.615cm" svg:x="2.504cm" svg:y="9.549cm">
          <draw:text-box>
            <text:p text:style-name="P3"><text:span text:style-name="T1">1° pour renouveler sans cesse le sacrifice de la croix ; </text:span></text:p>
          </draw:text-box>
        </draw:frame>
        <draw:frame draw:style-name="gr3" draw:text-style-name="P4" draw:layer="layout" svg:width="10.591cm" svg:height="0.615cm" svg:x="2.504cm" svg:y="10.159cm">
          <draw:text-box>
            <text:p text:style-name="P3"><text:span text:style-name="T1">2° pour nous rappeler le souvenir de sa passion ; <text:s/></text:span></text:p>
          </draw:text-box>
        </draw:frame>
        <draw:frame draw:style-name="gr3" draw:text-style-name="P4" draw:layer="layout" svg:width="12.559cm" svg:height="0.615cm" svg:x="2.504cm" svg:y="10.769cm">
          <draw:text-box>
            <text:p text:style-name="P3"><text:span text:style-name="T1">3° pour nous appliquer les mérites du sacrifice de la croix. </text:span></text:p>
          </draw:text-box>
        </draw:frame>
        <draw:frame draw:style-name="gr18" draw:text-style-name="P13" draw:layer="layout" svg:width="0.329cm" svg:height="0.378cm" svg:x="2.504cm" svg:y="11.369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1.862cm">
          <draw:text-box>
            <text:p text:style-name="P3"><text:span text:style-name="T3">•</text:span></text:p>
          </draw:text-box>
        </draw:frame>
        <draw:frame draw:style-name="gr3" draw:text-style-name="P4" draw:layer="layout" svg:width="1.068cm" svg:height="0.615cm" svg:x="2.643cm" svg:y="11.76cm">
          <draw:text-box>
            <text:p text:style-name="P3"><text:span text:style-name="T1"><text:s/></text:span><text:span text:style-name="T1">394.</text:span></text:p>
          </draw:text-box>
        </draw:frame>
        <draw:frame draw:style-name="gr18" draw:text-style-name="P13" draw:layer="layout" svg:width="0.329cm" svg:height="0.378cm" svg:x="3.724cm" svg:y="11.941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695cm" svg:height="0.615cm" svg:x="3.812cm" svg:y="11.76cm">
          <draw:text-box>
            <text:p text:style-name="P3"><text:span text:style-name="T19">De quelle manière le Christ s'offre-t-il en sacrifice à la Messe ? </text:span></text:p>
          </draw:text-box>
        </draw:frame>
        <draw:frame draw:style-name="gr3" draw:text-style-name="P4" draw:layer="layout" svg:width="0.532cm" svg:height="0.615cm" svg:x="2.504cm" svg:y="12.36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076cm" svg:height="0.615cm" svg:x="2.504cm" svg:y="12.98cm">
          <draw:text-box>
            <text:p text:style-name="P3"><text:span text:style-name="T1">C'est par le ministère du prêtre et de façon non sanglante que le Christ </text:span></text:p>
          </draw:text-box>
        </draw:frame>
        <draw:frame draw:style-name="gr3" draw:text-style-name="P4" draw:layer="layout" svg:width="6.555cm" svg:height="0.615cm" svg:x="2.504cm" svg:y="13.59cm">
          <draw:text-box>
            <text:p text:style-name="P3"><text:span text:style-name="T1">s'offre en sacrifice à la Messe. </text:span></text:p>
          </draw:text-box>
        </draw:frame>
        <draw:frame draw:style-name="gr3" draw:text-style-name="P4" draw:layer="layout" svg:width="0.532cm" svg:height="0.615cm" svg:x="2.504cm" svg:y="14.199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911cm">
          <draw:text-box>
            <text:p text:style-name="P3"><text:span text:style-name="T3">3</text:span></text:p>
          </draw:text-box>
        </draw:frame>
        <draw:frame draw:style-name="gr3" draw:text-style-name="P4" draw:layer="layout" svg:width="11.904cm" svg:height="0.615cm" svg:x="2.719cm" svg:y="14.81cm">
          <draw:text-box>
            <text:p text:style-name="P3"><text:span text:style-name="T1"><text:s/></text:span><text:span text:style-name="T1">395.</text:span><text:span text:style-name="T19"> Quelles sont les parties principales de la Messe ? </text:span></text:p>
          </draw:text-box>
        </draw:frame>
        <draw:frame draw:style-name="gr18" draw:text-style-name="P13" draw:layer="layout" svg:width="0.329cm" svg:height="0.378cm" svg:x="2.504cm" svg:y="15.41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6.132cm" svg:height="0.615cm" svg:x="2.504cm" svg:y="15.8cm">
          <draw:text-box>
            <text:p text:style-name="P3"><text:span text:style-name="T1">Les parties principales de la Messe sont : l'Offertoire, qui est la préparation </text:span></text:p>
          </draw:text-box>
        </draw:frame>
        <draw:frame draw:style-name="gr3" draw:text-style-name="P4" draw:layer="layout" svg:width="13.899cm" svg:height="0.615cm" svg:x="2.504cm" svg:y="16.41cm">
          <draw:text-box>
            <text:p text:style-name="P3"><text:span text:style-name="T1">du sacrifice, la Consécration, qui en est la partie essentielle, et la </text:span></text:p>
          </draw:text-box>
        </draw:frame>
        <draw:frame draw:style-name="gr3" draw:text-style-name="P4" draw:layer="layout" svg:width="10.852cm" svg:height="0.615cm" svg:x="2.504cm" svg:y="17.02cm">
          <draw:text-box>
            <text:p text:style-name="P3"><text:span text:style-name="T1">Communion, qui en est le complément nécessaire. </text:span></text:p>
          </draw:text-box>
        </draw:frame>
        <draw:frame draw:style-name="gr3" draw:text-style-name="P4" draw:layer="layout" svg:width="0.532cm" svg:height="0.615cm" svg:x="3.012cm" svg:y="17.56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8.265cm">
          <draw:text-box>
            <text:p text:style-name="P3"><text:span text:style-name="T3">4</text:span></text:p>
          </draw:text-box>
        </draw:frame>
        <draw:frame draw:style-name="gr3" draw:text-style-name="P4" draw:layer="layout" svg:width="15.225cm" svg:height="0.615cm" svg:x="2.719cm" svg:y="18.163cm">
          <draw:text-box>
            <text:p text:style-name="P3"><text:span text:style-name="T1"><text:s/></text:span><text:span text:style-name="T1">396.</text:span><text:span text:style-name="T19"> À quel moment de la Messe Jésus-Christ s'offre-t-il en sacrifice à </text:span></text:p>
          </draw:text-box>
        </draw:frame>
        <draw:frame draw:style-name="gr3" draw:text-style-name="P4" draw:layer="layout" svg:width="2.395cm" svg:height="0.615cm" svg:x="2.504cm" svg:y="18.773cm">
          <draw:text-box>
            <text:p text:style-name="P3"><text:span text:style-name="T19">son Père ? </text:span></text:p>
          </draw:text-box>
        </draw:frame>
        <draw:frame draw:style-name="gr3" draw:text-style-name="P4" draw:layer="layout" svg:width="0.532cm" svg:height="0.615cm" svg:x="2.504cm" svg:y="19.38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2.773cm" svg:height="0.615cm" svg:x="2.504cm" svg:y="19.993cm">
          <draw:text-box>
            <text:p text:style-name="P3"><text:span text:style-name="T1">Jésus-Christ s'offre en sacrifice à son Père au moment de la </text:span></text:p>
          </draw:text-box>
        </draw:frame>
        <draw:frame draw:style-name="gr3" draw:text-style-name="P4" draw:layer="layout" svg:width="15.263cm" svg:height="0.615cm" svg:x="2.504cm" svg:y="20.603cm">
          <draw:text-box>
            <text:p text:style-name="P3"><text:span text:style-name="T1">Consécration, lorsque le pain et le vin sont changés en son corps et son </text:span></text:p>
          </draw:text-box>
        </draw:frame>
        <draw:frame draw:style-name="gr3" draw:text-style-name="P4" draw:layer="layout" svg:width="0.979cm" svg:height="0.615cm" svg:x="2.504cm" svg:y="21.213cm">
          <draw:text-box>
            <text:p text:style-name="P3"><text:span text:style-name="T1">sang</text:span></text:p>
          </draw:text-box>
        </draw:frame>
        <draw:frame draw:style-name="gr12" draw:text-style-name="P10" draw:layer="layout" svg:width="0.367cm" svg:height="0.429cm" svg:x="3.481cm" svg:y="21.36cm">
          <draw:text-box>
            <text:p text:style-name="P3"><text:span text:style-name="T12">. </text:span></text:p>
          </draw:text-box>
        </draw:frame>
        <draw:frame draw:style-name="gr18" draw:text-style-name="P13" draw:layer="layout" svg:width="0.329cm" svg:height="0.378cm" svg:x="2.504cm" svg:y="21.813cm">
          <draw:text-box>
            <text:p text:style-name="P3"><text:span text:style-name="T48"><text:s/></text:span></text:p>
          </draw:text-box>
        </draw:frame>
        <draw:frame draw:style-name="gr5" draw:text-style-name="P6" draw:layer="layout" svg:width="0.418cm" svg:height="0.484cm" svg:x="2.504cm" svg:y="22.305cm">
          <draw:text-box>
            <text:p text:style-name="P3"><text:span text:style-name="T3">5</text:span></text:p>
          </draw:text-box>
        </draw:frame>
        <draw:frame draw:style-name="gr3" draw:text-style-name="P4" draw:layer="layout" svg:width="1.068cm" svg:height="0.615cm" svg:x="2.719cm" svg:y="22.203cm">
          <draw:text-box>
            <text:p text:style-name="P3"><text:span text:style-name="T1"><text:s/></text:span><text:span text:style-name="T1">397.</text:span></text:p>
          </draw:text-box>
        </draw:frame>
        <draw:frame draw:style-name="gr24" draw:text-style-name="P17" draw:layer="layout" svg:width="0.355cm" svg:height="0.412cm" svg:x="3.787cm" svg:y="22.362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11.163cm" svg:height="0.615cm" svg:x="3.863cm" svg:y="22.203cm">
          <draw:text-box>
            <text:p text:style-name="P3"><text:span text:style-name="T19">À quelles fins le sacrifice de la Messe est-il offert ? <text:s/></text:span></text:p>
          </draw:text-box>
        </draw:frame>
        <draw:frame draw:style-name="gr18" draw:text-style-name="P13" draw:layer="layout" svg:width="0.329cm" svg:height="0.378cm" svg:x="2.631cm" svg:y="22.804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7.599cm" svg:height="0.615cm" svg:x="2.504cm" svg:y="23.195cm">
          <draw:text-box>
            <text:p text:style-name="P3"><text:span text:style-name="T1">Le sacrifice de la Messe est offert : </text:span></text:p>
          </draw:text-box>
        </draw:frame>
        <draw:frame draw:style-name="gr3" draw:text-style-name="P4" draw:layer="layout" svg:width="4.67cm" svg:height="0.615cm" svg:x="2.504cm" svg:y="23.805cm">
          <draw:text-box>
            <text:p text:style-name="P3"><text:span text:style-name="T1">1° pour adorer Dieu ; </text:span></text:p>
          </draw:text-box>
        </draw:frame>
        <draw:frame draw:style-name="gr3" draw:text-style-name="P4" draw:layer="layout" svg:width="8.266cm" svg:height="0.615cm" svg:x="2.504cm" svg:y="24.414cm">
          <draw:text-box>
            <text:p text:style-name="P3"><text:span text:style-name="T1">2° pour Le remercier de ses bienfaits ; </text:span></text:p>
          </draw:text-box>
        </draw:frame>
        <draw:frame draw:style-name="gr3" draw:text-style-name="P4" draw:layer="layout" svg:width="15.297cm" svg:height="0.615cm" svg:x="2.504cm" svg:y="25.025cm">
          <draw:text-box>
            <text:p text:style-name="P3"><text:span text:style-name="T1">3° pour obtenir le pardon de nos péchés et la remise des peines qui leur </text:span></text:p>
          </draw:text-box>
        </draw:frame>
        <draw:frame draw:style-name="gr3" draw:text-style-name="P4" draw:layer="layout" svg:width="2.415cm" svg:height="0.615cm" svg:x="2.504cm" svg:y="25.634cm">
          <draw:text-box>
            <text:p text:style-name="P3"><text:span text:style-name="T1">sont dues ; </text:span></text:p>
          </draw:text-box>
        </draw:frame>
        <draw:frame draw:style-name="gr3" draw:text-style-name="P4" draw:layer="layout" svg:width="10.619cm" svg:height="0.615cm" svg:x="2.504cm" svg:y="26.244cm">
          <draw:text-box>
            <text:p text:style-name="P3"><text:span text:style-name="T1">4° pour demander de nouvelles grâces et faveurs. </text:span></text:p>
          </draw:text-box>
        </draw:frame>
      </draw:page>
      <draw:page draw:name="page85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5 </text:span></text:p>
          </draw:text-box>
        </draw:frame>
        <draw:frame draw:style-name="gr3" draw:text-style-name="P4" draw:layer="layout" svg:width="12.653cm" svg:height="0.615cm" svg:x="2.821cm" svg:y="2.523cm">
          <draw:text-box>
            <text:p text:style-name="P3"><text:span text:style-name="T1">398.</text:span><text:span text:style-name="T19"> Quelle est la meilleure manière d'entendre la Messe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74cm" svg:height="0.615cm" svg:x="2.504cm" svg:y="3.743cm">
          <draw:text-box>
            <text:p text:style-name="P3"><text:span text:style-name="T1">La meilleure manière d'entendre la Messe est de suivre attentivement ce </text:span></text:p>
          </draw:text-box>
        </draw:frame>
        <draw:frame draw:style-name="gr3" draw:text-style-name="P4" draw:layer="layout" svg:width="15.67cm" svg:height="0.615cm" svg:x="2.504cm" svg:y="4.34cm">
          <draw:text-box>
            <text:p text:style-name="P3"><text:span text:style-name="T1">qui est fait à l'autel, d'offrir avec le prêtre la divine Victime, et de s'unir à </text:span></text:p>
          </draw:text-box>
        </draw:frame>
        <draw:frame draw:style-name="gr3" draw:text-style-name="P4" draw:layer="layout" svg:width="14.42cm" svg:height="0.615cm" svg:x="2.504cm" svg:y="4.95cm">
          <draw:text-box>
            <text:p text:style-name="P3"><text:span text:style-name="T1">Jésus-Christ par la Communion sacramentelle ou du moins par une </text:span></text:p>
          </draw:text-box>
        </draw:frame>
        <draw:frame draw:style-name="gr3" draw:text-style-name="P4" draw:layer="layout" svg:width="5.08cm" svg:height="0.615cm" svg:x="2.504cm" svg:y="5.56cm">
          <draw:text-box>
            <text:p text:style-name="P3"><text:span text:style-name="T1">communion spirituelle. </text:span></text:p>
          </draw:text-box>
        </draw:frame>
        <draw:frame draw:style-name="gr18" draw:text-style-name="P13" draw:layer="layout" svg:width="0.329cm" svg:height="0.378cm" svg:x="2.504cm" svg:y="6.3cm">
          <draw:text-box>
            <text:p text:style-name="P3"><text:span text:style-name="T17"><text:s/></text:span></text:p>
          </draw:text-box>
        </draw:frame>
        <draw:frame draw:style-name="gr11" draw:text-style-name="P9" draw:layer="layout" svg:width="10.798cm" svg:height="0.645cm" svg:x="5.134cm" svg:y="7.1cm">
          <draw:text-box>
            <text:p text:style-name="P3"><text:span text:style-name="T11">III. La Sainte Eucharistie comme sacrement. </text:span></text:p>
          </draw:text-box>
        </draw:frame>
        <draw:frame draw:style-name="gr11" draw:text-style-name="P9" draw:layer="layout" svg:width="0.558cm" svg:height="0.645cm" svg:x="10.586cm" svg:y="8.002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8.749cm">
          <draw:text-box>
            <text:p text:style-name="P3"><text:span text:style-name="T3">5</text:span></text:p>
          </draw:text-box>
        </draw:frame>
        <draw:frame draw:style-name="gr3" draw:text-style-name="P4" draw:layer="layout" svg:width="10.853cm" svg:height="0.615cm" svg:x="2.719cm" svg:y="8.647cm">
          <draw:text-box>
            <text:p text:style-name="P3"><text:span text:style-name="T1"><text:s/></text:span><text:span text:style-name="T1">399.</text:span><text:span text:style-name="T19"> Qu'est-ce que le Saint Sacrement de l'autel ? </text:span></text:p>
          </draw:text-box>
        </draw:frame>
        <draw:frame draw:style-name="gr3" draw:text-style-name="P4" draw:layer="layout" svg:width="0.532cm" svg:height="0.615cm" svg:x="2.504cm" svg:y="9.25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8.401cm" svg:height="0.615cm" svg:x="2.504cm" svg:y="9.905cm">
          <draw:text-box>
            <text:p text:style-name="P3"><text:span text:style-name="T1">Le <text:s/>Saint <text:s/>Sacrement <text:s/>de <text:s/>l'autel <text:s/>est <text:s/>le </text:span></text:p>
          </draw:text-box>
        </draw:frame>
        <draw:frame draw:style-name="gr3" draw:text-style-name="P4" draw:layer="layout" svg:width="7.314cm" svg:height="0.615cm" svg:x="11.183cm" svg:y="9.905cm">
          <draw:text-box>
            <text:p text:style-name="P3"><text:span text:style-name="T1">sacrement <text:s/>dans <text:s/>lequel, <text:s/>sous <text:s/>les </text:span></text:p>
          </draw:text-box>
        </draw:frame>
        <draw:frame draw:style-name="gr3" draw:text-style-name="P4" draw:layer="layout" svg:width="16.432cm" svg:height="0.615cm" svg:x="2.504cm" svg:y="10.4cm">
          <draw:text-box>
            <text:p text:style-name="P3"><text:span text:style-name="T1">apparences <text:s/>du <text:s/>pain <text:s/>et <text:s/>du <text:s/>vin, <text:s/>Jésus-Christ <text:s/>est <text:s/>réellement <text:s/>présent <text:s/>et <text:s/>se </text:span></text:p>
          </draw:text-box>
        </draw:frame>
        <draw:frame draw:style-name="gr3" draw:text-style-name="P4" draw:layer="layout" svg:width="12.065cm" svg:height="0.615cm" svg:x="2.504cm" svg:y="10.883cm">
          <draw:text-box>
            <text:p text:style-name="P3"><text:span text:style-name="T1">donne à chacun de nous comme nourriture de nos âmes. </text:span></text:p>
          </draw:text-box>
        </draw:frame>
        <draw:frame draw:style-name="gr18" draw:text-style-name="P13" draw:layer="layout" svg:width="0.329cm" svg:height="0.378cm" svg:x="2.504cm" svg:y="11.534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2.014cm">
          <draw:text-box>
            <text:p text:style-name="P3"><text:span text:style-name="T3">1</text:span></text:p>
          </draw:text-box>
        </draw:frame>
        <draw:frame draw:style-name="gr3" draw:text-style-name="P4" draw:layer="layout" svg:width="13.488cm" svg:height="0.615cm" svg:x="2.719cm" svg:y="11.912cm">
          <draw:text-box>
            <text:p text:style-name="P3"><text:span text:style-name="T1"><text:s/></text:span><text:span text:style-name="T1">400.</text:span><text:span text:style-name="T19"> Quelles sont les conditions pour communier dignement ? </text:span></text:p>
          </draw:text-box>
        </draw:frame>
        <draw:frame draw:style-name="gr3" draw:text-style-name="P4" draw:layer="layout" svg:width="0.532cm" svg:height="0.615cm" svg:x="2.631cm" svg:y="12.56cm">
          <draw:text-box>
            <text:p text:style-name="P3"><text:span text:style-name="T39"><text:s/></text:span></text:p>
          </draw:text-box>
        </draw:frame>
        <draw:frame draw:style-name="gr53" draw:text-style-name="P29" draw:layer="layout" svg:width="16.208cm" svg:height="0.615cm" svg:x="2.6cm" svg:y="12.647cm">
          <draw:text-box>
            <text:p text:style-name="P3"><text:span text:style-name="T1">Pour <text:s/>communier <text:s/>dignement <text:s/>il <text:s/>faut <text:s/>être <text:s/>en <text:s/>état <text:s/>de <text:s/>grâce <text:s/>et être à jeun, </text:span></text:p>
          </draw:text-box>
        </draw:frame>
        <draw:frame draw:style-name="gr54" draw:text-style-name="P29" draw:layer="layout" svg:width="16.896cm" svg:height="1.533cm" svg:x="2.704cm" svg:y="13.7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5.078cm" svg:y="13.7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6.118cm" svg:y="13.767cm">
          <draw:text-box>
            <text:p text:style-name="P30"><text:span text:style-name="T1"><text:s/></text:span></text:p>
          </draw:text-box>
        </draw:frame>
        <draw:frame draw:style-name="gr3" draw:text-style-name="P4" draw:layer="layout" svg:width="0.532cm" svg:height="0.615cm" svg:x="11.75cm" svg:y="13.767cm">
          <draw:text-box>
            <text:p text:style-name="P3"><text:span text:style-name="T1"><text:s/></text:span></text:p>
          </draw:text-box>
        </draw:frame>
        <draw:frame draw:style-name="gr55" draw:text-style-name="P29" draw:layer="layout" svg:width="16.852cm" svg:height="1.843cm" svg:x="2.5cm" svg:y="13.4cm">
          <draw:text-box>
            <text:p text:style-name="P3"><text:span text:style-name="T1"><text:s/></text:span><text:span text:style-name="T1">c'est-à-dire n'avoir rien mangé ni bu de l'alcohol pendant trois heures, ni avoir </text:span></text:p>
            <text:p text:style-name="P3"><text:span text:style-name="T1"><text:s/></text:span><text:span text:style-name="T1">bu toute autre boisson pendant une heure. De l'eau et des médicaments sont </text:span></text:p>
            <text:p text:style-name="P3"><text:span text:style-name="T1"><text:s/></text:span><text:span text:style-name="T1">toujours permis.</text:span></text:p>
          </draw:text-box>
        </draw:frame>
        <draw:frame draw:style-name="gr56" draw:text-style-name="P29" draw:layer="layout" svg:width="0.532cm" svg:height="0.615cm" svg:x="2.504cm" svg:y="14.962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5.661cm">
          <draw:text-box>
            <text:p text:style-name="P3"><text:span text:style-name="T3">4 </text:span></text:p>
          </draw:text-box>
        </draw:frame>
        <draw:frame draw:style-name="gr3" draw:text-style-name="P4" draw:layer="layout" svg:width="15.357cm" svg:height="0.615cm" svg:x="2.872cm" svg:y="15.559cm">
          <draw:text-box>
            <text:p text:style-name="P3"><text:span text:style-name="T1">401.</text:span><text:span text:style-name="T19"> Que</text:span><text:span text:style-name="T39"> </text:span><text:span text:style-name="T19">doit faire, avant de communier, celui qui a conscience d'avoir </text:span></text:p>
          </draw:text-box>
        </draw:frame>
        <draw:frame draw:style-name="gr57" draw:text-style-name="P29" draw:layer="layout" svg:width="5.73cm" svg:height="0.615cm" svg:x="2.504cm" svg:y="16.168cm">
          <draw:text-box>
            <text:p text:style-name="P3"><text:span text:style-name="T19">commis un péché mortel ? </text:span></text:p>
          </draw:text-box>
        </draw:frame>
        <draw:frame draw:style-name="gr56" draw:text-style-name="P29" draw:layer="layout" svg:width="0.532cm" svg:height="0.615cm" svg:x="2.504cm" svg:y="16.778cm">
          <draw:text-box>
            <text:p text:style-name="P3"><text:span text:style-name="T39"><text:s/></text:span></text:p>
          </draw:text-box>
        </draw:frame>
        <draw:frame draw:style-name="gr58" draw:text-style-name="P29" draw:layer="layout" svg:width="14.986cm" svg:height="0.615cm" svg:x="2.504cm" svg:y="17.389cm">
          <draw:text-box>
            <text:p text:style-name="P3"><text:span text:style-name="T1">Avant de communier, celui qui a conscience d'avoir commis un péché </text:span></text:p>
          </draw:text-box>
        </draw:frame>
        <draw:frame draw:style-name="gr59" draw:text-style-name="P29" draw:layer="layout" svg:width="10.474cm" svg:height="0.615cm" svg:x="2.504cm" svg:y="17.998cm">
          <draw:text-box>
            <text:p text:style-name="P3"><text:span text:style-name="T1">mortel, doit se confesser et recevoir l'absolution. </text:span></text:p>
          </draw:text-box>
        </draw:frame>
        <draw:frame draw:style-name="gr56" draw:text-style-name="P29" draw:layer="layout" svg:width="0.532cm" svg:height="0.615cm" svg:x="2.504cm" svg:y="18.608cm">
          <draw:text-box>
            <text:p text:style-name="P3"><text:span text:style-name="T1"><text:s/></text:span></text:p>
          </draw:text-box>
        </draw:frame>
        <draw:frame draw:style-name="gr60" draw:text-style-name="P31" draw:layer="layout" svg:width="0.418cm" svg:height="0.484cm" svg:x="2.504cm" svg:y="19.32cm">
          <draw:text-box>
            <text:p text:style-name="P3"><text:span text:style-name="T3">4</text:span></text:p>
          </draw:text-box>
        </draw:frame>
        <draw:frame draw:style-name="gr61" draw:text-style-name="P29" draw:layer="layout" svg:width="14.285cm" svg:height="0.615cm" svg:x="2.719cm" svg:y="19.218cm">
          <draw:text-box>
            <text:p text:style-name="P3"><text:span text:style-name="T1"><text:s/></text:span><text:span text:style-name="T1">402.</text:span><text:span text:style-name="T19"> Les péchés véniels empêchent-ils de communier dignement ? </text:span></text:p>
          </draw:text-box>
        </draw:frame>
        <draw:frame draw:style-name="gr56" draw:text-style-name="P29" draw:layer="layout" svg:width="0.532cm" svg:height="0.615cm" svg:x="2.504cm" svg:y="19.828cm">
          <draw:text-box>
            <text:p text:style-name="P3"><text:span text:style-name="T1"><text:s/></text:span></text:p>
          </draw:text-box>
        </draw:frame>
        <draw:frame draw:style-name="gr62" draw:text-style-name="P29" draw:layer="layout" svg:width="16.165cm" svg:height="0.615cm" svg:x="2.504cm" svg:y="20.437cm">
          <draw:text-box>
            <text:p text:style-name="P3"><text:span text:style-name="T1">Les péchés véniels n'empêchent pas de communier dignement, mais, si l'on </text:span></text:p>
          </draw:text-box>
        </draw:frame>
        <draw:frame draw:style-name="gr63" draw:text-style-name="P29" draw:layer="layout" svg:width="12.25cm" svg:height="0.615cm" svg:x="2.504cm" svg:y="21.048cm">
          <draw:text-box>
            <text:p text:style-name="P3"><text:span text:style-name="T1">ne s'en repent pas, la Communion sera moins fructueuse. </text:span></text:p>
          </draw:text-box>
        </draw:frame>
        <draw:frame draw:style-name="gr56" draw:text-style-name="P29" draw:layer="layout" svg:width="0.532cm" svg:height="0.615cm" svg:x="2.504cm" svg:y="21.645cm">
          <draw:text-box>
            <text:p text:style-name="P3"><text:span text:style-name="T1"><text:s/></text:span></text:p>
          </draw:text-box>
        </draw:frame>
        <draw:frame draw:style-name="gr64" draw:text-style-name="P31" draw:layer="layout" svg:width="0.45cm" svg:height="0.56cm" svg:x="2.504cm" svg:y="22.356cm">
          <draw:text-box>
            <text:p text:style-name="P3"><text:span text:style-name="T79">4 </text:span></text:p>
          </draw:text-box>
        </draw:frame>
        <draw:frame draw:style-name="gr65" draw:text-style-name="P29" draw:layer="layout" svg:width="10.937cm" svg:height="0.615cm" svg:x="2.859cm" svg:y="22.254cm">
          <draw:text-box>
            <text:p text:style-name="P3"><text:span text:style-name="T1">403.</text:span><text:span text:style-name="T19"> Peut-on parfois communier sans être à jeun ? </text:span></text:p>
          </draw:text-box>
        </draw:frame>
        <draw:frame draw:style-name="gr56" draw:text-style-name="P29" draw:layer="layout" svg:width="0.532cm" svg:height="0.615cm" svg:x="2.504cm" svg:y="22.864cm">
          <draw:text-box>
            <text:p text:style-name="P3"><text:span text:style-name="T19"><text:s/></text:span></text:p>
          </draw:text-box>
        </draw:frame>
        <draw:frame draw:style-name="gr66" draw:text-style-name="P29" draw:layer="layout" svg:width="15.839cm" svg:height="0.615cm" svg:x="2.504cm" svg:y="23.474cm">
          <draw:text-box>
            <text:p text:style-name="P3"><text:span text:style-name="T1">Ceux qui sont en danger de mort peuvent commun-nier sans être à jeun et </text:span></text:p>
          </draw:text-box>
        </draw:frame>
        <draw:frame draw:style-name="gr67" draw:text-style-name="P29" draw:layer="layout" svg:width="15.573cm" svg:height="0.615cm" svg:x="2.504cm" svg:y="24.084cm">
          <draw:text-box>
            <text:p text:style-name="P3"><text:span text:style-name="T1">les malades peuvent prendre des boissons non alcooliques et des médica-</text:span></text:p>
          </draw:text-box>
        </draw:frame>
        <draw:frame draw:style-name="gr68" draw:text-style-name="P29" draw:layer="layout" svg:width="6.027cm" svg:height="0.615cm" svg:x="2.504cm" svg:y="24.694cm">
          <draw:text-box>
            <text:p text:style-name="P3"><text:span text:style-name="T1">ments avant la communion. </text:span></text:p>
          </draw:text-box>
        </draw:frame>
        <draw:frame draw:style-name="gr3" draw:text-style-name="P4" draw:layer="layout" svg:width="0.532cm" svg:height="0.615cm" svg:x="2.504cm" svg:y="25.30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91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523cm">
          <draw:text-box>
            <text:p text:style-name="P3"><text:span text:style-name="T1"><text:s/></text:span></text:p>
          </draw:text-box>
        </draw:frame>
      </draw:page>
      <draw:page draw:name="page86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2 </text:span></text:p>
          </draw:text-box>
        </draw:frame>
        <draw:frame draw:style-name="gr3" draw:text-style-name="P4" draw:layer="layout" svg:width="13.685cm" svg:height="0.615cm" svg:x="2.821cm" svg:y="2.523cm">
          <draw:text-box>
            <text:p text:style-name="P3"><text:span text:style-name="T1">404.</text:span><text:span text:style-name="T19"> L'Église désire-t-elle que les fidèles communient souvent ? </text:span></text:p>
          </draw:text-box>
        </draw:frame>
        <draw:frame draw:style-name="gr3" draw:text-style-name="P4" draw:layer="layout" svg:width="0.532cm" svg:height="0.615cm" svg:x="2.504cm" svg:y="3.197cm">
          <draw:text-box>
            <text:p text:style-name="P3"><text:span text:style-name="T39"><text:s/></text:span></text:p>
          </draw:text-box>
        </draw:frame>
        <draw:frame draw:style-name="gr3" draw:text-style-name="P4" draw:layer="layout" svg:width="15.684cm" svg:height="0.615cm" svg:x="2.504cm" svg:y="3.794cm">
          <draw:text-box>
            <text:p text:style-name="P3"><text:span text:style-name="T1">L'Église désire ardemment que les fidèles communient souvent, et même </text:span></text:p>
          </draw:text-box>
        </draw:frame>
        <draw:frame draw:style-name="gr3" draw:text-style-name="P4" draw:layer="layout" svg:width="11.141cm" svg:height="0.615cm" svg:x="2.504cm" svg:y="4.403cm">
          <draw:text-box>
            <text:p text:style-name="P3"><text:span text:style-name="T1">tous les jours, mais elle n'en fait pas une obligation.</text:span><text:span text:style-name="T6"> </text:span></text:p>
          </draw:text-box>
        </draw:frame>
        <draw:frame draw:style-name="gr3" draw:text-style-name="P4" draw:layer="layout" svg:width="0.532cm" svg:height="0.615cm" svg:x="3.012cm" svg:y="5.014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5.712cm">
          <draw:text-box>
            <text:p text:style-name="P3"><text:span text:style-name="T3">2</text:span></text:p>
          </draw:text-box>
        </draw:frame>
        <draw:frame draw:style-name="gr3" draw:text-style-name="P4" draw:layer="layout" svg:width="13.265cm" svg:height="0.615cm" svg:x="2.719cm" svg:y="5.611cm">
          <draw:text-box>
            <text:p text:style-name="P3"><text:span text:style-name="T1"><text:s/></text:span><text:span text:style-name="T1">405.</text:span><text:span text:style-name="T19"> À quelles conditions peut-on communier fréquemment ? </text:span></text:p>
          </draw:text-box>
        </draw:frame>
        <draw:frame draw:style-name="gr3" draw:text-style-name="P4" draw:layer="layout" svg:width="0.532cm" svg:height="0.615cm" svg:x="2.504cm" svg:y="6.20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886cm" svg:height="0.615cm" svg:x="2.504cm" svg:y="6.818cm">
          <draw:text-box>
            <text:p text:style-name="P3"><text:span text:style-name="T1">On peut communier fréquemment à condition d'avoir les dispositions </text:span></text:p>
          </draw:text-box>
        </draw:frame>
        <draw:frame draw:style-name="gr3" draw:text-style-name="P4" draw:layer="layout" svg:width="16.083cm" svg:height="0.615cm" svg:x="2.504cm" svg:y="7.428cm">
          <draw:text-box>
            <text:p text:style-name="P3"><text:span text:style-name="T1">requises pour le faire dignement, et notamment d'avoir une intention droite </text:span></text:p>
          </draw:text-box>
        </draw:frame>
        <draw:frame draw:style-name="gr3" draw:text-style-name="P4" draw:layer="layout" svg:width="2.148cm" svg:height="0.615cm" svg:x="2.504cm" svg:y="8.037cm">
          <draw:text-box>
            <text:p text:style-name="P3"><text:span text:style-name="T1">et pieuse. </text:span></text:p>
          </draw:text-box>
        </draw:frame>
        <draw:frame draw:style-name="gr3" draw:text-style-name="P4" draw:layer="layout" svg:width="0.532cm" svg:height="0.615cm" svg:x="2.504cm" svg:y="8.64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9.359cm">
          <draw:text-box>
            <text:p text:style-name="P3"><text:span text:style-name="T3">5</text:span></text:p>
          </draw:text-box>
        </draw:frame>
        <draw:frame draw:style-name="gr3" draw:text-style-name="P4" draw:layer="layout" svg:width="14.356cm" svg:height="0.615cm" svg:x="2.707cm" svg:y="9.257cm">
          <draw:text-box>
            <text:p text:style-name="P3"><text:span text:style-name="T1"><text:s/></text:span><text:span text:style-name="T1">406.</text:span><text:span text:style-name="T19"> Quand a-t-on une intention droite et pieuse en communiant ? </text:span></text:p>
          </draw:text-box>
        </draw:frame>
        <draw:frame draw:style-name="gr3" draw:text-style-name="P4" draw:layer="layout" svg:width="0.532cm" svg:height="0.615cm" svg:x="2.504cm" svg:y="9.86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69cm" svg:height="0.615cm" svg:x="2.504cm" svg:y="10.476cm">
          <draw:text-box>
            <text:p text:style-name="P3"><text:span text:style-name="T1">On a une intention droite et pieuse, quand on communie pour répondre au </text:span></text:p>
          </draw:text-box>
        </draw:frame>
        <draw:frame draw:style-name="gr3" draw:text-style-name="P4" draw:layer="layout" svg:width="15.403cm" svg:height="0.615cm" svg:x="2.504cm" svg:y="11.087cm">
          <draw:text-box>
            <text:p text:style-name="P3"><text:span text:style-name="T1">désir de Dieu, pour s'unir plus intimement à Lui, pour se corriger de ses </text:span></text:p>
          </draw:text-box>
        </draw:frame>
        <draw:frame draw:style-name="gr3" draw:text-style-name="P4" draw:layer="layout" svg:width="1.808cm" svg:height="0.615cm" svg:x="2.504cm" svg:y="11.696cm">
          <draw:text-box>
            <text:p text:style-name="P3"><text:span text:style-name="T1">défauts. </text:span></text:p>
          </draw:text-box>
        </draw:frame>
        <draw:frame draw:style-name="gr18" draw:text-style-name="P13" draw:layer="layout" svg:width="0.329cm" svg:height="0.378cm" svg:x="3.012cm" svg:y="12.309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2.789cm">
          <draw:text-box>
            <text:p text:style-name="P3"><text:span text:style-name="T3">5</text:span></text:p>
          </draw:text-box>
        </draw:frame>
        <draw:frame draw:style-name="gr18" draw:text-style-name="P13" draw:layer="layout" svg:width="0.329cm" svg:height="0.378cm" svg:x="2.719cm" svg:y="12.868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5.734cm" svg:height="0.615cm" svg:x="2.808cm" svg:y="12.687cm">
          <draw:text-box>
            <text:p text:style-name="P3"><text:span text:style-name="T1">407.</text:span><text:span text:style-name="T19"> À quelles conditions les enfants arrivés à l'âge de raison peuvent-ils </text:span></text:p>
          </draw:text-box>
        </draw:frame>
        <draw:frame draw:style-name="gr3" draw:text-style-name="P4" draw:layer="layout" svg:width="5.701cm" svg:height="0.615cm" svg:x="2.504cm" svg:y="13.298cm">
          <draw:text-box>
            <text:p text:style-name="P3"><text:span text:style-name="T19">et doivent-ils communier ?</text:span></text:p>
          </draw:text-box>
        </draw:frame>
        <draw:frame draw:style-name="gr18" draw:text-style-name="P13" draw:layer="layout" svg:width="0.329cm" svg:height="0.378cm" svg:x="8.171cm" svg:y="13.479cm">
          <draw:text-box>
            <text:p text:style-name="P3"><text:span text:style-name="T17"><text:s text:c="2"/></text:span></text:p>
          </draw:text-box>
        </draw:frame>
        <draw:frame draw:style-name="gr18" draw:text-style-name="P13" draw:layer="layout" svg:width="0.329cm" svg:height="0.378cm" svg:x="2.504cm" svg:y="13.898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5.306cm" svg:height="0.615cm" svg:x="2.504cm" svg:y="14.288cm">
          <draw:text-box>
            <text:p text:style-name="P3"><text:span text:style-name="T1">Les enfants arrivés à l'âge de raison peuvent et doivent communier, dès </text:span></text:p>
          </draw:text-box>
        </draw:frame>
        <draw:frame draw:style-name="gr3" draw:text-style-name="P4" draw:layer="layout" svg:width="13.9cm" svg:height="0.615cm" svg:x="2.504cm" svg:y="14.898cm">
          <draw:text-box>
            <text:p text:style-name="P3"><text:span text:style-name="T1">qu'ils connaissent les quatre vérités principales de la foi, et qu'ils </text:span></text:p>
          </draw:text-box>
        </draw:frame>
        <draw:frame draw:style-name="gr3" draw:text-style-name="P4" draw:layer="layout" svg:width="15.069cm" svg:height="0.615cm" svg:x="2.504cm" svg:y="15.508cm">
          <draw:text-box>
            <text:p text:style-name="P3"><text:span text:style-name="T1">distinguent assez le pain eucharistique du pain ordinaire pour recevoir </text:span></text:p>
          </draw:text-box>
        </draw:frame>
        <draw:frame draw:style-name="gr3" draw:text-style-name="P4" draw:layer="layout" svg:width="7.269cm" svg:height="0.615cm" svg:x="2.504cm" svg:y="16.118cm">
          <draw:text-box>
            <text:p text:style-name="P3"><text:span text:style-name="T1">dévotement la Sainte Eucharistie. </text:span></text:p>
          </draw:text-box>
        </draw:frame>
        <draw:frame draw:style-name="gr3" draw:text-style-name="P4" draw:layer="layout" svg:width="0.532cm" svg:height="0.615cm" svg:x="2.504cm" svg:y="16.727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7.427cm">
          <draw:text-box>
            <text:p text:style-name="P3"><text:span text:style-name="T3">5</text:span></text:p>
          </draw:text-box>
        </draw:frame>
        <draw:frame draw:style-name="gr3" draw:text-style-name="P4" draw:layer="layout" svg:width="11.442cm" svg:height="0.615cm" svg:x="2.719cm" svg:y="17.325cm">
          <draw:text-box>
            <text:p text:style-name="P3"><text:span text:style-name="T1"><text:s/></text:span><text:span text:style-name="T1">408.</text:span><text:span text:style-name="T19"> Quels sont les fruits d'une bonne Communion ? </text:span></text:p>
          </draw:text-box>
        </draw:frame>
        <draw:frame draw:style-name="gr3" draw:text-style-name="P4" draw:layer="layout" svg:width="0.532cm" svg:height="0.615cm" svg:x="2.504cm" svg:y="17.93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8.544cm">
          <draw:text-box>
            <text:p text:style-name="P3"><text:span text:style-name="T1">1°</text:span></text:p>
          </draw:text-box>
        </draw:frame>
        <draw:frame draw:style-name="gr18" draw:text-style-name="P13" draw:layer="layout" svg:width="0.329cm" svg:height="0.378cm" svg:x="2.986cm" svg:y="18.725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4.94cm" svg:height="0.615cm" svg:x="3.075cm" svg:y="18.544cm">
          <draw:text-box>
            <text:p text:style-name="P3"><text:span text:style-name="T1">Une bonne Communion nous unit plus intimement à Jésus-Christ et à </text:span></text:p>
          </draw:text-box>
        </draw:frame>
        <draw:frame draw:style-name="gr3" draw:text-style-name="P4" draw:layer="layout" svg:width="4.532cm" svg:height="0.615cm" svg:x="2.504cm" svg:y="19.155cm">
          <draw:text-box>
            <text:p text:style-name="P3"><text:span text:style-name="T1">son corps mystique ; </text:span></text:p>
          </draw:text-box>
        </draw:frame>
        <draw:frame draw:style-name="gr3" draw:text-style-name="P4" draw:layer="layout" svg:width="10.175cm" svg:height="0.615cm" svg:x="2.504cm" svg:y="19.764cm">
          <draw:text-box>
            <text:p text:style-name="P3"><text:span text:style-name="T1">2° elle augmente en nous la grâce sanctifiante ; </text:span></text:p>
          </draw:text-box>
        </draw:frame>
        <draw:frame draw:style-name="gr3" draw:text-style-name="P4" draw:layer="layout" svg:width="0.532cm" svg:height="0.615cm" svg:x="2.504cm" svg:y="20.374cm">
          <draw:text-box>
            <text:p text:style-name="P3"><text:span text:style-name="T1">3°</text:span></text:p>
          </draw:text-box>
        </draw:frame>
        <draw:frame draw:style-name="gr18" draw:text-style-name="P13" draw:layer="layout" svg:width="0.329cm" svg:height="0.378cm" svg:x="2.986cm" svg:y="20.555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4.615cm" svg:height="0.615cm" svg:x="3.088cm" svg:y="20.374cm">
          <draw:text-box>
            <text:p text:style-name="P3"><text:span text:style-name="T1">elle affaiblit nos mauvais penchants et nous aide à pratiquer la vertu </text:span></text:p>
          </draw:text-box>
        </draw:frame>
        <draw:frame draw:style-name="gr3" draw:text-style-name="P4" draw:layer="layout" svg:width="0.532cm" svg:height="0.615cm" svg:x="2.504cm" svg:y="20.984cm">
          <draw:text-box>
            <text:p text:style-name="P3"><text:span text:style-name="T1">;</text:span></text:p>
          </draw:text-box>
        </draw:frame>
        <draw:frame draw:style-name="gr18" draw:text-style-name="P13" draw:layer="layout" svg:width="0.329cm" svg:height="0.378cm" svg:x="2.669cm" svg:y="21.165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0.724cm" svg:height="0.615cm" svg:x="2.504cm" svg:y="21.594cm">
          <draw:text-box>
            <text:p text:style-name="P3"><text:span text:style-name="T1">4° elle nous est un gage de résurrection glorieuse. </text:span></text:p>
          </draw:text-box>
        </draw:frame>
        <draw:frame draw:style-name="gr3" draw:text-style-name="P4" draw:layer="layout" svg:width="0.532cm" svg:height="0.615cm" svg:x="2.504cm" svg:y="22.20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81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42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02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6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2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8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6.257cm">
          <draw:text-box>
            <text:p text:style-name="P3"><text:span text:style-name="T6"><text:s/></text:span></text:p>
          </draw:text-box>
        </draw:frame>
      </draw:page>
      <draw:page draw:name="page87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7.454cm" svg:height="0.645cm" svg:x="6.824cm" svg:y="2.525cm">
          <draw:text-box>
            <text:p text:style-name="P3"><text:span text:style-name="T10">TRENTE-TROISIÈME LEÇON </text:span></text:p>
          </draw:text-box>
        </draw:frame>
        <draw:frame draw:style-name="gr11" draw:text-style-name="P9" draw:layer="layout" svg:width="3.371cm" svg:height="0.645cm" svg:x="8.882cm" svg:y="3.593cm">
          <draw:text-box>
            <text:p text:style-name="P3"><text:span text:style-name="T11">La Pénitence. </text:span></text:p>
          </draw:text-box>
        </draw:frame>
        <draw:frame draw:style-name="gr3" draw:text-style-name="P4" draw:layer="layout" svg:width="0.532cm" svg:height="0.615cm" svg:x="2.504cm" svg:y="4.238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0.558cm" svg:height="0.645cm" svg:x="11.856cm" svg:y="4.826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5.535cm">
          <draw:text-box>
            <text:p text:style-name="P3"><text:span text:style-name="T3">4</text:span></text:p>
          </draw:text-box>
        </draw:frame>
        <draw:frame draw:style-name="gr3" draw:text-style-name="P4" draw:layer="layout" svg:width="7.427cm" svg:height="0.615cm" svg:x="2.719cm" svg:y="5.433cm">
          <draw:text-box>
            <text:p text:style-name="P3"><text:span text:style-name="T1"><text:s/></text:span><text:span text:style-name="T1">409.</text:span><text:span text:style-name="T19"> Qu'est-ce que la Pénitence ? </text:span></text:p>
          </draw:text-box>
        </draw:frame>
        <draw:frame draw:style-name="gr3" draw:text-style-name="P4" draw:layer="layout" svg:width="0.532cm" svg:height="0.615cm" svg:x="2.504cm" svg:y="6.04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238cm" svg:height="0.615cm" svg:x="2.504cm" svg:y="6.64cm">
          <draw:text-box>
            <text:p text:style-name="P3"><text:span text:style-name="T1">La Pénitence est le sacrement par lequel le prêtre remet les péchés </text:span></text:p>
          </draw:text-box>
        </draw:frame>
        <draw:frame draw:style-name="gr3" draw:text-style-name="P4" draw:layer="layout" svg:width="5.671cm" svg:height="0.615cm" svg:x="2.504cm" svg:y="7.25cm">
          <draw:text-box>
            <text:p text:style-name="P3"><text:span text:style-name="T1">commis après le baptême. </text:span></text:p>
          </draw:text-box>
        </draw:frame>
        <draw:frame draw:style-name="gr3" draw:text-style-name="P4" draw:layer="layout" svg:width="0.532cm" svg:height="0.615cm" svg:x="2.504cm" svg:y="7.682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8.355cm">
          <draw:text-box>
            <text:p text:style-name="P3"><text:span text:style-name="T3">4 </text:span></text:p>
          </draw:text-box>
        </draw:frame>
        <draw:frame draw:style-name="gr3" draw:text-style-name="P4" draw:layer="layout" svg:width="14.445cm" svg:height="0.615cm" svg:x="2.821cm" svg:y="8.253cm">
          <draw:text-box>
            <text:p text:style-name="P3"><text:span text:style-name="T1">410.</text:span><text:span text:style-name="T19"> Quand Jésus-Christ a-t-il institué te sacrement de Pénitence ? </text:span></text:p>
          </draw:text-box>
        </draw:frame>
        <draw:frame draw:style-name="gr24" draw:text-style-name="P17" draw:layer="layout" svg:width="0.355cm" svg:height="0.412cm" svg:x="2.631cm" svg:y="8.92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113cm" svg:height="0.615cm" svg:x="2.504cm" svg:y="9.321cm">
          <draw:text-box>
            <text:p text:style-name="P3"><text:span text:style-name="T1">Jésus-Christ a institué le sacrement de Pénitence après sa résurrection, </text:span></text:p>
          </draw:text-box>
        </draw:frame>
        <draw:frame draw:style-name="gr3" draw:text-style-name="P4" draw:layer="layout" svg:width="15.374cm" svg:height="0.615cm" svg:x="2.504cm" svg:y="9.93cm">
          <draw:text-box>
            <text:p text:style-name="P3"><text:span text:style-name="T1">lorsqu'il dit à ses Apôtres : « Recevez le Saint-Esprit ; les péchés seront </text:span></text:p>
          </draw:text-box>
        </draw:frame>
        <draw:frame draw:style-name="gr3" draw:text-style-name="P4" draw:layer="layout" svg:width="15.113cm" svg:height="0.615cm" svg:x="2.504cm" svg:y="10.54cm">
          <draw:text-box>
            <text:p text:style-name="P3"><text:span text:style-name="T1">remis à ceux à qui vous les remettrez, et ils seront retenus à ceux à qui </text:span></text:p>
          </draw:text-box>
        </draw:frame>
        <draw:frame draw:style-name="gr3" draw:text-style-name="P4" draw:layer="layout" svg:width="4.664cm" svg:height="0.615cm" svg:x="2.504cm" svg:y="11.137cm">
          <draw:text-box>
            <text:p text:style-name="P3"><text:span text:style-name="T1">vous les retiendrez ». </text:span></text:p>
          </draw:text-box>
        </draw:frame>
        <draw:frame draw:style-name="gr18" draw:text-style-name="P13" draw:layer="layout" svg:width="0.329cm" svg:height="0.378cm" svg:x="2.504cm" svg:y="11.7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2.192cm">
          <draw:text-box>
            <text:p text:style-name="P3"><text:span text:style-name="T3">1</text:span></text:p>
          </draw:text-box>
        </draw:frame>
        <draw:frame draw:style-name="gr3" draw:text-style-name="P4" draw:layer="layout" svg:width="14.291cm" svg:height="0.615cm" svg:x="2.719cm" svg:y="12.09cm">
          <draw:text-box>
            <text:p text:style-name="P3"><text:span text:style-name="T1"><text:s/></text:span><text:span text:style-name="T1">411.</text:span><text:span text:style-name="T19"> Combien de parties y a-t-il dans le sacrement de Pénitence ? </text:span></text:p>
          </draw:text-box>
        </draw:frame>
        <draw:frame draw:style-name="gr3" draw:text-style-name="P4" draw:layer="layout" svg:width="0.532cm" svg:height="0.615cm" svg:x="2.504cm" svg:y="12.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4.891cm" svg:height="0.615cm" svg:x="2.504cm" svg:y="13.31cm">
          <draw:text-box>
            <text:p text:style-name="P3"><text:span text:style-name="T1">Dans le sacrement de Pénitence, il y a quatre parties : la contrition, la </text:span></text:p>
          </draw:text-box>
        </draw:frame>
        <draw:frame draw:style-name="gr3" draw:text-style-name="P4" draw:layer="layout" svg:width="8.876cm" svg:height="0.615cm" svg:x="2.504cm" svg:y="13.907cm">
          <draw:text-box>
            <text:p text:style-name="P3"><text:span text:style-name="T1">confession, l'absolution et la satisfaction. </text:span></text:p>
          </draw:text-box>
        </draw:frame>
        <draw:frame draw:style-name="gr3" draw:text-style-name="P4" draw:layer="layout" svg:width="0.532cm" svg:height="0.615cm" svg:x="2.504cm" svg:y="14.377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5.076cm">
          <draw:text-box>
            <text:p text:style-name="P3"><text:span text:style-name="T3">3</text:span></text:p>
          </draw:text-box>
        </draw:frame>
        <draw:frame draw:style-name="gr3" draw:text-style-name="P4" draw:layer="layout" svg:width="14.822cm" svg:height="0.615cm" svg:x="2.719cm" svg:y="14.975cm">
          <draw:text-box>
            <text:p text:style-name="P3"><text:span text:style-name="T1"><text:s/></text:span><text:span text:style-name="T1">412.</text:span><text:span text:style-name="T19"> Que devons-nous faire d'abord, quand nous allons à confesse ? </text:span></text:p>
          </draw:text-box>
        </draw:frame>
        <draw:frame draw:style-name="gr24" draw:text-style-name="P17" draw:layer="layout" svg:width="0.355cm" svg:height="0.412cm" svg:x="2.631cm" svg:y="15.654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833cm" svg:height="0.615cm" svg:x="2.504cm" svg:y="16.067cm">
          <draw:text-box>
            <text:p text:style-name="P3"><text:span text:style-name="T1">Quand nous allons à confesse, nous devons d'abord implorer humblement </text:span></text:p>
          </draw:text-box>
        </draw:frame>
        <draw:frame draw:style-name="gr3" draw:text-style-name="P4" draw:layer="layout" svg:width="13.825cm" svg:height="0.615cm" svg:x="2.504cm" svg:y="16.676cm">
          <draw:text-box>
            <text:p text:style-name="P3"><text:span text:style-name="T1">le secours de Dieu et examiner soigneusement notre conscience. </text:span></text:p>
          </draw:text-box>
        </draw:frame>
        <draw:frame draw:style-name="gr3" draw:text-style-name="P4" draw:layer="layout" svg:width="0.532cm" svg:height="0.615cm" svg:x="2.504cm" svg:y="17.287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17.986cm">
          <draw:text-box>
            <text:p text:style-name="P3"><text:span text:style-name="T3">4</text:span></text:p>
          </draw:text-box>
        </draw:frame>
        <draw:frame draw:style-name="gr3" draw:text-style-name="P4" draw:layer="layout" svg:width="12.219cm" svg:height="0.615cm" svg:x="2.719cm" svg:y="17.884cm">
          <draw:text-box>
            <text:p text:style-name="P3"><text:span text:style-name="T1"><text:s/></text:span><text:span text:style-name="T1">413.</text:span><text:span text:style-name="T19"> Que ferons-nous pour examiner notre conscience ? </text:span></text:p>
          </draw:text-box>
        </draw:frame>
        <draw:frame draw:style-name="gr24" draw:text-style-name="P17" draw:layer="layout" svg:width="0.355cm" svg:height="0.412cm" svg:x="2.504cm" svg:y="18.487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705cm" svg:height="0.615cm" svg:x="2.504cm" svg:y="18.901cm">
          <draw:text-box>
            <text:p text:style-name="P3"><text:span text:style-name="T1">Pour examiner notre conscience, nous rechercherons les péchés que nous </text:span></text:p>
          </draw:text-box>
        </draw:frame>
        <draw:frame draw:style-name="gr3" draw:text-style-name="P4" draw:layer="layout" svg:width="15.233cm" svg:height="0.615cm" svg:x="2.504cm" svg:y="19.51cm">
          <draw:text-box>
            <text:p text:style-name="P3"><text:span text:style-name="T1">avons commis, depuis notre dernière bonne confession, contre les com-</text:span></text:p>
          </draw:text-box>
        </draw:frame>
        <draw:frame draw:style-name="gr3" draw:text-style-name="P4" draw:layer="layout" svg:width="14.676cm" svg:height="0.615cm" svg:x="2.504cm" svg:y="20.12cm">
          <draw:text-box>
            <text:p text:style-name="P3"><text:span text:style-name="T1">mandements de Dieu et de l'Église et contre les devoirs de notre état.</text:span></text:p>
          </draw:text-box>
        </draw:frame>
        <draw:frame draw:style-name="gr18" draw:text-style-name="P13" draw:layer="layout" svg:width="0.329cm" svg:height="0.378cm" svg:x="17.079cm" svg:y="20.301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3.012cm" svg:y="20.987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1.467cm">
          <draw:text-box>
            <text:p text:style-name="P3"><text:span text:style-name="T3">3</text:span></text:p>
          </draw:text-box>
        </draw:frame>
        <draw:frame draw:style-name="gr18" draw:text-style-name="P13" draw:layer="layout" svg:width="0.329cm" svg:height="0.378cm" svg:x="2.719cm" svg:y="21.546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14.602cm" svg:height="0.615cm" svg:x="2.808cm" svg:y="21.365cm">
          <draw:text-box>
            <text:p text:style-name="P3"><text:span text:style-name="T1">414.</text:span><text:span text:style-name="T19"> Que devons-nous faire après avoir examiné notre conscience ? </text:span></text:p>
          </draw:text-box>
        </draw:frame>
        <draw:frame draw:style-name="gr18" draw:text-style-name="P13" draw:layer="layout" svg:width="0.329cm" svg:height="0.378cm" svg:x="2.504cm" svg:y="21.96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513cm" svg:height="0.615cm" svg:x="2.504cm" svg:y="22.356cm">
          <draw:text-box>
            <text:p text:style-name="P3"><text:span text:style-name="T1">Après avoir examiné notre conscience, nous devons nous exciter de tout </text:span></text:p>
          </draw:text-box>
        </draw:frame>
        <draw:frame draw:style-name="gr3" draw:text-style-name="P4" draw:layer="layout" svg:width="6.455cm" svg:height="0.615cm" svg:x="2.504cm" svg:y="22.966cm">
          <draw:text-box>
            <text:p text:style-name="P3"><text:span text:style-name="T1">cœur à une contrition sincère. </text:span></text:p>
          </draw:text-box>
        </draw:frame>
        <draw:frame draw:style-name="gr3" draw:text-style-name="P4" draw:layer="layout" svg:width="0.532cm" svg:height="0.615cm" svg:x="2.504cm" svg:y="23.576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24.288cm">
          <draw:text-box>
            <text:p text:style-name="P3"><text:span text:style-name="T3">4</text:span></text:p>
          </draw:text-box>
        </draw:frame>
        <draw:frame draw:style-name="gr18" draw:text-style-name="P13" draw:layer="layout" svg:width="0.329cm" svg:height="0.378cm" svg:x="2.719cm" svg:y="24.36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8.397cm" svg:height="0.615cm" svg:x="2.808cm" svg:y="24.186cm">
          <draw:text-box>
            <text:p text:style-name="P3"><text:span text:style-name="T1">415</text:span><text:span text:style-name="T19">. Quand avons-nous la contrition ? </text:span></text:p>
          </draw:text-box>
        </draw:frame>
        <draw:frame draw:style-name="gr18" draw:text-style-name="P13" draw:layer="layout" svg:width="0.329cm" svg:height="0.378cm" svg:x="2.504cm" svg:y="24.862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6.193cm" svg:height="0.615cm" svg:x="2.504cm" svg:y="25.279cm">
          <draw:text-box>
            <text:p text:style-name="P3"><text:span text:style-name="T1">Nous avons la contrition quand nous regrettons sincèrement d'avoir offensé </text:span></text:p>
          </draw:text-box>
        </draw:frame>
        <draw:frame draw:style-name="gr3" draw:text-style-name="P4" draw:layer="layout" svg:width="14.254cm" svg:height="0.615cm" svg:x="2.504cm" svg:y="25.888cm">
          <draw:text-box>
            <text:p text:style-name="P3"><text:span text:style-name="T1">Dieu, et que nous sommes fermement résolus à ne plus L'offenser. </text:span></text:p>
          </draw:text-box>
        </draw:frame>
        <draw:frame draw:style-name="gr5" draw:text-style-name="P6" draw:layer="layout" svg:width="0.418cm" svg:height="0.484cm" svg:x="2.504cm" svg:y="26.498cm">
          <draw:text-box>
            <text:p text:style-name="P3"><text:span text:style-name="T3"><text:s/></text:span></text:p>
          </draw:text-box>
        </draw:frame>
      </draw:page>
      <draw:page draw:name="page88" draw:style-name="dp1" draw:master-page-name="master-page124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523cm">
          <draw:text-box>
            <text:p text:style-name="P3"><text:span text:style-name="T3"><text:s/></text:span></text:p>
          </draw:text-box>
        </draw:frame>
        <draw:frame draw:style-name="gr5" draw:text-style-name="P6" draw:layer="layout" svg:width="0.418cm" svg:height="0.484cm" svg:x="2.504cm" svg:y="3.108cm">
          <draw:text-box>
            <text:p text:style-name="P3"><text:span text:style-name="T3">5 </text:span></text:p>
          </draw:text-box>
        </draw:frame>
        <draw:frame draw:style-name="gr3" draw:text-style-name="P4" draw:layer="layout" svg:width="10.218cm" svg:height="0.615cm" svg:x="2.821cm" svg:y="3.006cm">
          <draw:text-box>
            <text:p text:style-name="P3"><text:span text:style-name="T1">416.</text:span><text:span text:style-name="T19"> Quand avons-nous la contrition parfaite ? </text:span></text:p>
          </draw:text-box>
        </draw:frame>
        <draw:frame draw:style-name="gr18" draw:text-style-name="P13" draw:layer="layout" svg:width="0.329cm" svg:height="0.378cm" svg:x="2.504cm" svg:y="3.67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6.062cm" svg:height="0.615cm" svg:x="2.504cm" svg:y="4.06cm">
          <draw:text-box>
            <text:p text:style-name="P3"><text:span text:style-name="T1">Nous avons la contrition parfaite, quand nous détestons nos péchés par pur </text:span></text:p>
          </draw:text-box>
        </draw:frame>
        <draw:frame draw:style-name="gr3" draw:text-style-name="P4" draw:layer="layout" svg:width="14.728cm" svg:height="0.615cm" svg:x="2.504cm" svg:y="4.671cm">
          <draw:text-box>
            <text:p text:style-name="P3"><text:span text:style-name="T1">amour envers Dieu, c'est-à-dire parce qu'ils déplaisent à Dieu qui est </text:span></text:p>
          </draw:text-box>
        </draw:frame>
        <draw:frame draw:style-name="gr3" draw:text-style-name="P4" draw:layer="layout" svg:width="9.859cm" svg:height="0.615cm" svg:x="2.504cm" svg:y="5.28cm">
          <draw:text-box>
            <text:p text:style-name="P3"><text:span text:style-name="T1">infiniment parfait et souverainement aimable. </text:span></text:p>
          </draw:text-box>
        </draw:frame>
        <draw:frame draw:style-name="gr3" draw:text-style-name="P4" draw:layer="layout" svg:width="0.532cm" svg:height="0.615cm" svg:x="2.504cm" svg:y="5.89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6.601cm">
          <draw:text-box>
            <text:p text:style-name="P3"><text:span text:style-name="T3">5</text:span></text:p>
          </draw:text-box>
        </draw:frame>
        <draw:frame draw:style-name="gr3" draw:text-style-name="P4" draw:layer="layout" svg:width="10.884cm" svg:height="0.615cm" svg:x="2.719cm" svg:y="6.5cm">
          <draw:text-box>
            <text:p text:style-name="P3"><text:span text:style-name="T1"><text:s/></text:span><text:span text:style-name="T1">417</text:span><text:span text:style-name="T19">. Quand avons-nous la contrition imparfaite ? </text:span></text:p>
          </draw:text-box>
        </draw:frame>
        <draw:frame draw:style-name="gr3" draw:text-style-name="P4" draw:layer="layout" svg:width="0.532cm" svg:height="0.615cm" svg:x="2.504cm" svg:y="7.11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967cm" svg:height="0.615cm" svg:x="2.504cm" svg:y="7.72cm">
          <draw:text-box>
            <text:p text:style-name="P3"><text:span text:style-name="T1">Nous avons la contrition imparfaite, quand nous détestons nos péchés </text:span></text:p>
          </draw:text-box>
        </draw:frame>
        <draw:frame draw:style-name="gr3" draw:text-style-name="P4" draw:layer="layout" svg:width="16.118cm" svg:height="0.615cm" svg:x="2.504cm" svg:y="8.329cm">
          <draw:text-box>
            <text:p text:style-name="P3"><text:span text:style-name="T1">surtout par crainte des châtiments divins ou par honte d'avoir offensé Dieu. </text:span></text:p>
          </draw:text-box>
        </draw:frame>
        <draw:frame draw:style-name="gr3" draw:text-style-name="P4" draw:layer="layout" svg:width="0.532cm" svg:height="0.615cm" svg:x="3.012cm" svg:y="8.876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9.575cm">
          <draw:text-box>
            <text:p text:style-name="P3"><text:span text:style-name="T3">5</text:span></text:p>
          </draw:text-box>
        </draw:frame>
        <draw:frame draw:style-name="gr3" draw:text-style-name="P4" draw:layer="layout" svg:width="11.697cm" svg:height="0.615cm" svg:x="2.719cm" svg:y="9.473cm">
          <draw:text-box>
            <text:p text:style-name="P3"><text:span text:style-name="T1"><text:s/></text:span><text:span text:style-name="T1">418.</text:span><text:span text:style-name="T19"> Quelle contrition suffit quand on va à confesse ? </text:span></text:p>
          </draw:text-box>
        </draw:frame>
        <draw:frame draw:style-name="gr24" draw:text-style-name="P17" draw:layer="layout" svg:width="0.355cm" svg:height="0.412cm" svg:x="2.504cm" svg:y="10.076cm">
          <draw:text-box>
            <text:p text:style-name="P3"><text:span text:style-name="T41"><text:s/></text:span></text:p>
          </draw:text-box>
        </draw:frame>
        <draw:frame draw:style-name="gr3" draw:text-style-name="P4" draw:layer="layout" svg:width="15.622cm" svg:height="0.615cm" svg:x="2.504cm" svg:y="10.489cm">
          <draw:text-box>
            <text:p text:style-name="P3"><text:span text:style-name="T1">Quand on va à confesse, la contrition imparfaite suffit, mais la contrition </text:span></text:p>
          </draw:text-box>
        </draw:frame>
        <draw:frame draw:style-name="gr3" draw:text-style-name="P4" draw:layer="layout" svg:width="4.781cm" svg:height="0.615cm" svg:x="2.504cm" svg:y="11.087cm">
          <draw:text-box>
            <text:p text:style-name="P3"><text:span text:style-name="T1">parfaite est préférable.</text:span></text:p>
          </draw:text-box>
        </draw:frame>
        <draw:frame draw:style-name="gr18" draw:text-style-name="P13" draw:layer="layout" svg:width="0.329cm" svg:height="0.378cm" svg:x="7.256cm" svg:y="11.268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3.139cm" svg:y="11.636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2.128cm">
          <draw:text-box>
            <text:p text:style-name="P3"><text:span text:style-name="T3">4 </text:span></text:p>
          </draw:text-box>
        </draw:frame>
        <draw:frame draw:style-name="gr3" draw:text-style-name="P4" draw:layer="layout" svg:width="9.916cm" svg:height="0.615cm" svg:x="2.821cm" svg:y="12.026cm">
          <draw:text-box>
            <text:p text:style-name="P3"><text:span text:style-name="T1">419.</text:span><text:span text:style-name="T19"> Quel est l'effet de la contrition parfaite ? </text:span></text:p>
          </draw:text-box>
        </draw:frame>
        <draw:frame draw:style-name="gr18" draw:text-style-name="P13" draw:layer="layout" svg:width="0.329cm" svg:height="0.378cm" svg:x="2.504cm" svg:y="12.627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6.226cm" svg:height="0.615cm" svg:x="2.504cm" svg:y="13.082cm">
          <draw:text-box>
            <text:p text:style-name="P3"><text:span text:style-name="T1">La contrition parfaite efface le péché mortel, même en dehors du sacrement </text:span></text:p>
          </draw:text-box>
        </draw:frame>
        <draw:frame draw:style-name="gr3" draw:text-style-name="P4" draw:layer="layout" svg:width="12.294cm" svg:height="0.615cm" svg:x="2.504cm" svg:y="13.691cm">
          <draw:text-box>
            <text:p text:style-name="P3"><text:span text:style-name="T1">de Pénitence, pourvu qu'on ait la volonté de se confesser. </text:span></text:p>
          </draw:text-box>
        </draw:frame>
        <draw:frame draw:style-name="gr12" draw:text-style-name="P10" draw:layer="layout" svg:width="0.367cm" svg:height="0.429cm" svg:x="2.504cm" svg:y="14.359cm">
          <draw:text-box>
            <text:p text:style-name="P3"><text:span text:style-name="T43"><text:s/></text:span></text:p>
          </draw:text-box>
        </draw:frame>
        <draw:frame draw:style-name="gr5" draw:text-style-name="P6" draw:layer="layout" svg:width="0.418cm" svg:height="0.484cm" svg:x="2.504cm" svg:y="14.886cm">
          <draw:text-box>
            <text:p text:style-name="P3"><text:span text:style-name="T3">4 </text:span></text:p>
          </draw:text-box>
        </draw:frame>
        <draw:frame draw:style-name="gr3" draw:text-style-name="P4" draw:layer="layout" svg:width="9.372cm" svg:height="0.615cm" svg:x="2.821cm" svg:y="14.784cm">
          <draw:text-box>
            <text:p text:style-name="P3"><text:span text:style-name="T1">420.</text:span><text:span text:style-name="T19"> Quels péchés devons-nous confesser ? </text:span></text:p>
          </draw:text-box>
        </draw:frame>
        <draw:frame draw:style-name="gr3" draw:text-style-name="P4" draw:layer="layout" svg:width="0.532cm" svg:height="0.615cm" svg:x="2.504cm" svg:y="15.394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1cm" svg:height="0.615cm" svg:x="2.504cm" svg:y="15.914cm">
          <draw:text-box>
            <text:p text:style-name="P3"><text:span text:style-name="T1">Nous devons confesser tous les péchés mortels qu'un examen sérieux nous </text:span></text:p>
          </draw:text-box>
        </draw:frame>
        <draw:frame draw:style-name="gr3" draw:text-style-name="P4" draw:layer="layout" svg:width="16.77cm" svg:height="0.615cm" svg:x="2.504cm" svg:y="16.41cm">
          <draw:text-box>
            <text:p text:style-name="P3"><text:span text:style-name="T1">a <text:s/>fait <text:s/>découvrir ; <text:s/>nous <text:s/>devons <text:s/>faire <text:s/>connaitre <text:s/>leur <text:s/>nombre, <text:s/>leur espèce et </text:span></text:p>
          </draw:text-box>
        </draw:frame>
        <draw:frame draw:style-name="gr3" draw:text-style-name="P4" draw:layer="layout" svg:width="10.85cm" svg:height="0.615cm" svg:x="2.504cm" svg:y="16.906cm">
          <draw:text-box>
            <text:p text:style-name="P3"><text:span text:style-name="T1">les circonstances qui changent la malice du péché. </text:span></text:p>
          </draw:text-box>
        </draw:frame>
        <draw:frame draw:style-name="gr18" draw:text-style-name="P13" draw:layer="layout" svg:width="0.329cm" svg:height="0.378cm" svg:x="2.504cm" svg:y="17.43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17.91cm">
          <draw:text-box>
            <text:p text:style-name="P3"><text:span text:style-name="T3">4</text:span></text:p>
          </draw:text-box>
        </draw:frame>
        <draw:frame draw:style-name="gr3" draw:text-style-name="P4" draw:layer="layout" svg:width="15.371cm" svg:height="0.615cm" svg:x="2.719cm" svg:y="17.808cm">
          <draw:text-box>
            <text:p text:style-name="P3"><text:span text:style-name="T1"><text:s/></text:span><text:span text:style-name="T1">421.</text:span><text:span text:style-name="T19"> Que doit faire celui qui a caché volontairement un péché mortel ? </text:span></text:p>
          </draw:text-box>
        </draw:frame>
        <draw:frame draw:style-name="gr18" draw:text-style-name="P13" draw:layer="layout" svg:width="0.329cm" svg:height="0.378cm" svg:x="2.631cm" svg:y="18.484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4.513cm" svg:height="0.615cm" svg:x="2.504cm" svg:y="18.863cm">
          <draw:text-box>
            <text:p text:style-name="P3"><text:span text:style-name="T1">Celui qui a caché volontairement un péché mortel, doit s'accuser de </text:span></text:p>
          </draw:text-box>
        </draw:frame>
        <draw:frame draw:style-name="gr3" draw:text-style-name="P4" draw:layer="layout" svg:width="15.988cm" svg:height="0.615cm" svg:x="2.504cm" svg:y="19.472cm">
          <draw:text-box>
            <text:p text:style-name="P3"><text:span text:style-name="T1">confession sacrilège et de tous les autres péchés mortels commis depuis sa </text:span></text:p>
          </draw:text-box>
        </draw:frame>
        <draw:frame draw:style-name="gr3" draw:text-style-name="P4" draw:layer="layout" svg:width="5.863cm" svg:height="0.615cm" svg:x="2.504cm" svg:y="20.082cm">
          <draw:text-box>
            <text:p text:style-name="P3"><text:span text:style-name="T1">dernière bonne confession. </text:span></text:p>
          </draw:text-box>
        </draw:frame>
        <draw:frame draw:style-name="gr18" draw:text-style-name="P13" draw:layer="layout" svg:width="0.329cm" svg:height="0.378cm" svg:x="2.504cm" svg:y="20.682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1.175cm">
          <draw:text-box>
            <text:p text:style-name="P3"><text:span text:style-name="T3">4</text:span></text:p>
          </draw:text-box>
        </draw:frame>
        <draw:frame draw:style-name="gr3" draw:text-style-name="P4" draw:layer="layout" svg:width="15.255cm" svg:height="0.615cm" svg:x="2.719cm" svg:y="21.073cm">
          <draw:text-box>
            <text:p text:style-name="P3"><text:span text:style-name="T1"><text:s/></text:span><text:span text:style-name="T1">422.</text:span><text:span text:style-name="T19"> Celui qui oublie de s'accuser d'un péché mortel, fait-il une bonne </text:span></text:p>
          </draw:text-box>
        </draw:frame>
        <draw:frame draw:style-name="gr3" draw:text-style-name="P4" draw:layer="layout" svg:width="2.785cm" svg:height="0.615cm" svg:x="2.504cm" svg:y="21.683cm">
          <draw:text-box>
            <text:p text:style-name="P3"><text:span text:style-name="T19">confession ? </text:span></text:p>
          </draw:text-box>
        </draw:frame>
        <draw:frame draw:style-name="gr18" draw:text-style-name="P13" draw:layer="layout" svg:width="0.329cm" svg:height="0.378cm" svg:x="2.631cm" svg:y="22.359cm">
          <draw:text-box>
            <text:p text:style-name="P3"><text:span text:style-name="T32"><text:s/></text:span></text:p>
          </draw:text-box>
        </draw:frame>
        <draw:frame draw:style-name="gr3" draw:text-style-name="P4" draw:layer="layout" svg:width="16.031cm" svg:height="0.615cm" svg:x="2.504cm" svg:y="22.711cm">
          <draw:text-box>
            <text:p text:style-name="P3"><text:span text:style-name="T1">Celui qui oublie de s'accuser d'un péché mortel, fait une bonne confession, </text:span></text:p>
          </draw:text-box>
        </draw:frame>
        <draw:frame draw:style-name="gr3" draw:text-style-name="P4" draw:layer="layout" svg:width="16.252cm" svg:height="0.615cm" svg:x="2.504cm" svg:y="23.208cm">
          <draw:text-box>
            <text:p text:style-name="P3"><text:span text:style-name="T1">et ce péché mortel oublié est pardonné avec les autres péchés ; mais s'il s'en </text:span></text:p>
          </draw:text-box>
        </draw:frame>
        <draw:frame draw:style-name="gr3" draw:text-style-name="P4" draw:layer="layout" svg:width="13.901cm" svg:height="0.615cm" svg:x="2.504cm" svg:y="23.703cm">
          <draw:text-box>
            <text:p text:style-name="P3"><text:span text:style-name="T1">souvient plus tard, il doit le déclarer dans la confession suivante. </text:span></text:p>
          </draw:text-box>
        </draw:frame>
        <draw:frame draw:style-name="gr18" draw:text-style-name="P13" draw:layer="layout" svg:width="0.329cm" svg:height="0.378cm" svg:x="2.504cm" svg:y="24.291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4.77cm">
          <draw:text-box>
            <text:p text:style-name="P3"><text:span text:style-name="T3">3</text:span></text:p>
          </draw:text-box>
        </draw:frame>
        <draw:frame draw:style-name="gr3" draw:text-style-name="P4" draw:layer="layout" svg:width="11.355cm" svg:height="0.615cm" svg:x="2.719cm" svg:y="24.668cm">
          <draw:text-box>
            <text:p text:style-name="P3"><text:span text:style-name="T1"><text:s/></text:span><text:span text:style-name="T1">423.</text:span><text:span text:style-name="T19"> Est-on obligé de confesser ses péchés véniels ? </text:span></text:p>
          </draw:text-box>
        </draw:frame>
        <draw:frame draw:style-name="gr3" draw:text-style-name="P4" draw:layer="layout" svg:width="0.532cm" svg:height="0.615cm" svg:x="2.504cm" svg:y="25.279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88cm" svg:height="0.615cm" svg:x="2.504cm" svg:y="25.888cm">
          <draw:text-box>
            <text:p text:style-name="P3"><text:span text:style-name="T1">On n'est pas obligé de confesser ses péchés véniels, mais il est très utile </text:span></text:p>
          </draw:text-box>
        </draw:frame>
        <draw:frame draw:style-name="gr3" draw:text-style-name="P4" draw:layer="layout" svg:width="2.399cm" svg:height="0.615cm" svg:x="2.504cm" svg:y="26.485cm">
          <draw:text-box>
            <text:p text:style-name="P3"><text:span text:style-name="T1">de le faire. </text:span></text:p>
          </draw:text-box>
        </draw:frame>
      </draw:page>
      <draw:page draw:name="page89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.624cm">
          <draw:text-box>
            <text:p text:style-name="P3"><text:span text:style-name="T3">3</text:span></text:p>
          </draw:text-box>
        </draw:frame>
        <draw:frame draw:style-name="gr3" draw:text-style-name="P4" draw:layer="layout" svg:width="12.031cm" svg:height="0.615cm" svg:x="2.719cm" svg:y="2.523cm">
          <draw:text-box>
            <text:p text:style-name="P3"><text:span text:style-name="T1"><text:s/></text:span><text:span text:style-name="T1">424.</text:span><text:span text:style-name="T19"> Est-il recommandé de se confesser fréquemment ? </text:span></text:p>
          </draw:text-box>
        </draw:frame>
        <draw:frame draw:style-name="gr3" draw:text-style-name="P4" draw:layer="layout" svg:width="0.532cm" svg:height="0.615cm" svg:x="2.504cm" svg:y="3.1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148cm" svg:height="0.615cm" svg:x="2.504cm" svg:y="3.743cm">
          <draw:text-box>
            <text:p text:style-name="P3"><text:span text:style-name="T1">Il est très recommandé de se confesser fréquemment car chaque confession </text:span></text:p>
          </draw:text-box>
        </draw:frame>
        <draw:frame draw:style-name="gr3" draw:text-style-name="P4" draw:layer="layout" svg:width="11.338cm" svg:height="0.615cm" svg:x="2.504cm" svg:y="4.34cm">
          <draw:text-box>
            <text:p text:style-name="P3"><text:span text:style-name="T1">procure des grâces qui aident à lutter contre le péché.</text:span></text:p>
          </draw:text-box>
        </draw:frame>
        <draw:frame draw:style-name="gr18" draw:text-style-name="P13" draw:layer="layout" svg:width="0.329cm" svg:height="0.378cm" svg:x="13.763cm" svg:y="4.521cm">
          <draw:text-box>
            <text:p text:style-name="P3"><text:span text:style-name="T17"><text:s/></text:span></text:p>
          </draw:text-box>
        </draw:frame>
        <draw:frame draw:style-name="gr24" draw:text-style-name="P17" draw:layer="layout" svg:width="0.355cm" svg:height="0.412cm" svg:x="2.504cm" svg:y="4.943cm">
          <draw:text-box>
            <text:p text:style-name="P3"><text:span text:style-name="T25"><text:s/></text:span></text:p>
          </draw:text-box>
        </draw:frame>
        <draw:frame draw:style-name="gr5" draw:text-style-name="P6" draw:layer="layout" svg:width="0.418cm" svg:height="0.484cm" svg:x="2.504cm" svg:y="5.446cm">
          <draw:text-box>
            <text:p text:style-name="P3"><text:span text:style-name="T3">4</text:span></text:p>
          </draw:text-box>
        </draw:frame>
        <draw:frame draw:style-name="gr3" draw:text-style-name="P4" draw:layer="layout" svg:width="8.92cm" svg:height="0.615cm" svg:x="2.719cm" svg:y="5.344cm">
          <draw:text-box>
            <text:p text:style-name="P3"><text:span text:style-name="T1"><text:s/></text:span><text:span text:style-name="T1">425.</text:span><text:span text:style-name="T19"> Que fait le prêtre par l'absolution ? </text:span></text:p>
          </draw:text-box>
        </draw:frame>
        <draw:frame draw:style-name="gr3" draw:text-style-name="P4" draw:layer="layout" svg:width="0.532cm" svg:height="0.615cm" svg:x="2.504cm" svg:y="5.95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165cm" svg:height="0.615cm" svg:x="2.504cm" svg:y="6.563cm">
          <draw:text-box>
            <text:p text:style-name="P3"><text:span text:style-name="T1">Par l'absolution, le prêtre remet les péchés an pénitent bien disposé, en </text:span></text:p>
          </draw:text-box>
        </draw:frame>
        <draw:frame draw:style-name="gr3" draw:text-style-name="P4" draw:layer="layout" svg:width="13.693cm" svg:height="0.615cm" svg:x="2.504cm" svg:y="7.174cm">
          <draw:text-box>
            <text:p text:style-name="P3"><text:span text:style-name="T1">prononçant, au nom de Jésus-Christ, les paroles sacramentelles. </text:span></text:p>
          </draw:text-box>
        </draw:frame>
        <draw:frame draw:style-name="gr18" draw:text-style-name="P13" draw:layer="layout" svg:width="0.329cm" svg:height="0.378cm" svg:x="2.504cm" svg:y="7.774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8.253cm">
          <draw:text-box>
            <text:p text:style-name="P3"><text:span text:style-name="T3">4</text:span></text:p>
          </draw:text-box>
        </draw:frame>
        <draw:frame draw:style-name="gr3" draw:text-style-name="P4" draw:layer="layout" svg:width="15.017cm" svg:height="0.615cm" svg:x="2.719cm" svg:y="8.152cm">
          <draw:text-box>
            <text:p text:style-name="P3"><text:span text:style-name="T1"><text:s/></text:span><text:span text:style-name="T1">426.</text:span><text:span text:style-name="T19"> Le confesseur est-il obligé de garder le secret de la confession ? </text:span></text:p>
          </draw:text-box>
        </draw:frame>
        <draw:frame draw:style-name="gr3" draw:text-style-name="P4" draw:layer="layout" svg:width="0.532cm" svg:height="0.615cm" svg:x="2.504cm" svg:y="8.76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0.532cm" svg:height="0.615cm" svg:x="3.749cm" svg:y="8.76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3.81cm" svg:height="0.615cm" svg:x="2.504cm" svg:y="9.371cm">
          <draw:text-box>
            <text:p text:style-name="P3"><text:span text:style-name="T1">Le confesseur a la plus grave obligation de garder le secret de la </text:span></text:p>
          </draw:text-box>
        </draw:frame>
        <draw:frame draw:style-name="gr3" draw:text-style-name="P4" draw:layer="layout" svg:width="14.654cm" svg:height="0.615cm" svg:x="2.504cm" svg:y="9.981cm">
          <draw:text-box>
            <text:p text:style-name="P3"><text:span text:style-name="T1">confession, et il ne peut jamais, même pour sauver sa vie, révéler de </text:span></text:p>
          </draw:text-box>
        </draw:frame>
        <draw:frame draw:style-name="gr3" draw:text-style-name="P4" draw:layer="layout" svg:width="10.495cm" svg:height="0.615cm" svg:x="2.504cm" svg:y="10.591cm">
          <draw:text-box>
            <text:p text:style-name="P3"><text:span text:style-name="T1">quelque façon un péché connu par la confession. </text:span></text:p>
          </draw:text-box>
        </draw:frame>
        <draw:frame draw:style-name="gr3" draw:text-style-name="P4" draw:layer="layout" svg:width="0.532cm" svg:height="0.615cm" svg:x="2.504cm" svg:y="11.201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912cm">
          <draw:text-box>
            <text:p text:style-name="P3"><text:span text:style-name="T3">3</text:span></text:p>
          </draw:text-box>
        </draw:frame>
        <draw:frame draw:style-name="gr3" draw:text-style-name="P4" draw:layer="layout" svg:width="11.173cm" svg:height="0.615cm" svg:x="2.719cm" svg:y="11.811cm">
          <draw:text-box>
            <text:p text:style-name="P3"><text:span text:style-name="T19"><text:s/></text:span><text:span text:style-name="T1">427.</text:span><text:span text:style-name="T19"> Qu'est-ce que la satisfaction ou la pénitence ? </text:span></text:p>
          </draw:text-box>
        </draw:frame>
        <draw:frame draw:style-name="gr3" draw:text-style-name="P4" draw:layer="layout" svg:width="0.532cm" svg:height="0.615cm" svg:x="2.504cm" svg:y="12.42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6.045cm" svg:height="0.615cm" svg:x="2.504cm" svg:y="13.031cm">
          <draw:text-box>
            <text:p text:style-name="P3"><text:span text:style-name="T1">La satisfaction ou la pénitence est la prière ou la bonne œuvre imposée par </text:span></text:p>
          </draw:text-box>
        </draw:frame>
        <draw:frame draw:style-name="gr3" draw:text-style-name="P4" draw:layer="layout" svg:width="15.331cm" svg:height="0.615cm" svg:x="2.504cm" svg:y="13.64cm">
          <draw:text-box>
            <text:p text:style-name="P3"><text:span text:style-name="T1">le confesseur en réparation de l'offense faite à Dieu par les péchés et en </text:span></text:p>
          </draw:text-box>
        </draw:frame>
        <draw:frame draw:style-name="gr3" draw:text-style-name="P4" draw:layer="layout" svg:width="10.985cm" svg:height="0.615cm" svg:x="2.504cm" svg:y="14.237cm">
          <draw:text-box>
            <text:p text:style-name="P3"><text:span text:style-name="T1">expiation des peines temporelles qui leur sont dues.</text:span></text:p>
          </draw:text-box>
        </draw:frame>
        <draw:frame draw:style-name="gr18" draw:text-style-name="P13" draw:layer="layout" svg:width="0.329cm" svg:height="0.378cm" svg:x="13.407cm" svg:y="14.418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0.532cm" svg:height="0.615cm" svg:x="3.012cm" svg:y="14.759cm">
          <draw:text-box>
            <text:p text:style-name="P3"><text:span text:style-name="T39"><text:s/></text:span></text:p>
          </draw:text-box>
        </draw:frame>
        <draw:frame draw:style-name="gr5" draw:text-style-name="P6" draw:layer="layout" svg:width="0.418cm" svg:height="0.484cm" svg:x="2.504cm" svg:y="15.445cm">
          <draw:text-box>
            <text:p text:style-name="P3"><text:span text:style-name="T3">2</text:span></text:p>
          </draw:text-box>
        </draw:frame>
        <draw:frame draw:style-name="gr18" draw:text-style-name="P13" draw:layer="layout" svg:width="0.329cm" svg:height="0.378cm" svg:x="2.732cm" svg:y="15.52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0.935cm" svg:height="0.615cm" svg:x="2.821cm" svg:y="15.343cm">
          <draw:text-box>
            <text:p text:style-name="P3"><text:span text:style-name="T1">428.</text:span></text:p>
          </draw:text-box>
        </draw:frame>
        <draw:frame draw:style-name="gr12" draw:text-style-name="P10" draw:layer="layout" svg:width="0.367cm" svg:height="0.429cm" svg:x="3.787cm" svg:y="15.49cm">
          <draw:text-box>
            <text:p text:style-name="P3"><text:span text:style-name="T8"><text:s/></text:span></text:p>
          </draw:text-box>
        </draw:frame>
        <draw:frame draw:style-name="gr3" draw:text-style-name="P4" draw:layer="layout" svg:width="8.439cm" svg:height="0.615cm" svg:x="3.889cm" svg:y="15.343cm">
          <draw:text-box>
            <text:p text:style-name="P3"><text:span text:style-name="T19">Quand faut-il accomplir la pénitence ? </text:span></text:p>
          </draw:text-box>
        </draw:frame>
        <draw:frame draw:style-name="gr3" draw:text-style-name="P4" draw:layer="layout" svg:width="0.532cm" svg:height="0.615cm" svg:x="2.504cm" svg:y="15.95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4.683cm" svg:height="0.615cm" svg:x="2.504cm" svg:y="16.562cm">
          <draw:text-box>
            <text:p text:style-name="P3"><text:span text:style-name="T1">Il faut accomplir la pénitence immédiatement après la confession ou </text:span></text:p>
          </draw:text-box>
        </draw:frame>
        <draw:frame draw:style-name="gr3" draw:text-style-name="P4" draw:layer="layout" svg:width="4.251cm" svg:height="0.615cm" svg:x="2.504cm" svg:y="17.173cm">
          <draw:text-box>
            <text:p text:style-name="P3"><text:span text:style-name="T1">le plus tôt possible. </text:span></text:p>
          </draw:text-box>
        </draw:frame>
        <draw:frame draw:style-name="gr3" draw:text-style-name="P4" draw:layer="layout" svg:width="0.532cm" svg:height="0.615cm" svg:x="2.504cm" svg:y="17.78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8.494cm">
          <draw:text-box>
            <text:p text:style-name="P3"><text:span text:style-name="T3">3</text:span></text:p>
          </draw:text-box>
        </draw:frame>
        <draw:frame draw:style-name="gr24" draw:text-style-name="P17" draw:layer="layout" svg:width="0.355cm" svg:height="0.412cm" svg:x="2.719cm" svg:y="18.55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14.821cm" svg:height="0.615cm" svg:x="2.808cm" svg:y="18.392cm">
          <draw:text-box>
            <text:p text:style-name="P3"><text:span text:style-name="T1">420.</text:span><text:span text:style-name="T19"> La pénitence imposée par le confesseur suffit-elle toujours pour </text:span></text:p>
          </draw:text-box>
        </draw:frame>
        <draw:frame draw:style-name="gr3" draw:text-style-name="P4" draw:layer="layout" svg:width="7.931cm" svg:height="0.615cm" svg:x="2.504cm" svg:y="19.002cm">
          <draw:text-box>
            <text:p text:style-name="P3"><text:span text:style-name="T19">l'expiation complète de nos péchés ? </text:span></text:p>
          </draw:text-box>
        </draw:frame>
        <draw:frame draw:style-name="gr24" draw:text-style-name="P17" draw:layer="layout" svg:width="0.355cm" svg:height="0.412cm" svg:x="2.504cm" svg:y="19.605cm">
          <draw:text-box>
            <text:p text:style-name="P3"><text:span text:style-name="T25"><text:s/></text:span></text:p>
          </draw:text-box>
        </draw:frame>
        <draw:frame draw:style-name="gr3" draw:text-style-name="P4" draw:layer="layout" svg:width="14.142cm" svg:height="0.615cm" svg:x="2.504cm" svg:y="20.006cm">
          <draw:text-box>
            <text:p text:style-name="P3"><text:span text:style-name="T1">Non, la pénitence imposée par le confesseur ne suffit pas toujours </text:span></text:p>
          </draw:text-box>
        </draw:frame>
        <draw:frame draw:style-name="gr12" draw:text-style-name="P10" draw:layer="layout" svg:width="0.771cm" svg:height="0.429cm" svg:x="17.702cm" svg:y="20.153cm">
          <draw:text-box>
            <text:p text:style-name="P3"><text:span text:style-name="T12">pour </text:span></text:p>
          </draw:text-box>
        </draw:frame>
        <draw:frame draw:style-name="gr3" draw:text-style-name="P4" draw:layer="layout" svg:width="15.513cm" svg:height="0.615cm" svg:x="2.504cm" svg:y="20.615cm">
          <draw:text-box>
            <text:p text:style-name="P3"><text:span text:style-name="T1">l'expiation complète de nos péchés ; il faut y ajouter d'autres pénitences, </text:span></text:p>
          </draw:text-box>
        </draw:frame>
        <draw:frame draw:style-name="gr3" draw:text-style-name="P4" draw:layer="layout" svg:width="9.496cm" svg:height="0.615cm" svg:x="2.504cm" svg:y="21.226cm">
          <draw:text-box>
            <text:p text:style-name="P3"><text:span text:style-name="T1">comme la prière, l'aumône, la mortification. </text:span></text:p>
          </draw:text-box>
        </draw:frame>
        <draw:frame draw:style-name="gr3" draw:text-style-name="P4" draw:layer="layout" svg:width="0.532cm" svg:height="0.615cm" svg:x="2.504cm" svg:y="21.835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2.547cm">
          <draw:text-box>
            <text:p text:style-name="P3"><text:span text:style-name="T3">5</text:span></text:p>
          </draw:text-box>
        </draw:frame>
        <draw:frame draw:style-name="gr3" draw:text-style-name="P4" draw:layer="layout" svg:width="11.824cm" svg:height="0.615cm" svg:x="2.719cm" svg:y="22.445cm">
          <draw:text-box>
            <text:p text:style-name="P3"><text:span text:style-name="T1"><text:s/></text:span><text:span text:style-name="T1">430.</text:span><text:span text:style-name="T19"> Quels sont les effets du sacrement de Pénitence ? </text:span></text:p>
          </draw:text-box>
        </draw:frame>
        <draw:frame draw:style-name="gr18" draw:text-style-name="P13" draw:layer="layout" svg:width="0.329cm" svg:height="0.378cm" svg:x="2.504cm" svg:y="23.045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295cm" svg:height="0.615cm" svg:x="2.504cm" svg:y="23.436cm">
          <draw:text-box>
            <text:p text:style-name="P3"><text:span text:style-name="T1">1° Le sacrement de Pénitence remet les péchés et les peines éternelles ; </text:span></text:p>
          </draw:text-box>
        </draw:frame>
        <draw:frame draw:style-name="gr3" draw:text-style-name="P4" draw:layer="layout" svg:width="0.532cm" svg:height="0.615cm" svg:x="2.504cm" svg:y="24.046cm">
          <draw:text-box>
            <text:p text:style-name="P3"><text:span text:style-name="T1">2°</text:span></text:p>
          </draw:text-box>
        </draw:frame>
        <draw:frame draw:style-name="gr18" draw:text-style-name="P13" draw:layer="layout" svg:width="0.329cm" svg:height="0.378cm" svg:x="2.986cm" svg:y="24.227cm">
          <draw:text-box>
            <text:p text:style-name="P3"><text:span text:style-name="T48"><text:s/></text:span></text:p>
          </draw:text-box>
        </draw:frame>
        <draw:frame draw:style-name="gr3" draw:text-style-name="P4" draw:layer="layout" svg:width="9.436cm" svg:height="0.615cm" svg:x="3.088cm" svg:y="24.046cm">
          <draw:text-box>
            <text:p text:style-name="P3"><text:span text:style-name="T1">il rend la grâce sanctifiante ou l'augmente ; <text:s/></text:span></text:p>
          </draw:text-box>
        </draw:frame>
        <draw:frame draw:style-name="gr3" draw:text-style-name="P4" draw:layer="layout" svg:width="14.423cm" svg:height="0.615cm" svg:x="2.504cm" svg:y="24.656cm">
          <draw:text-box>
            <text:p text:style-name="P3"><text:span text:style-name="T1">3° il procure les grâces actuelles qui permettent de ne pas retomber </text:span></text:p>
          </draw:text-box>
        </draw:frame>
        <draw:frame draw:style-name="gr3" draw:text-style-name="P4" draw:layer="layout" svg:width="13.522cm" svg:height="0.615cm" svg:x="2.504cm" svg:y="25.266cm">
          <draw:text-box>
            <text:p text:style-name="P3"><text:span text:style-name="T1">dans le péché et de satisfaire pour les fautes qu'on a commises. </text:span></text:p>
          </draw:text-box>
        </draw:frame>
        <draw:frame draw:style-name="gr18" draw:text-style-name="P13" draw:layer="layout" svg:width="0.329cm" svg:height="0.378cm" svg:x="2.504cm" svg:y="25.866cm">
          <draw:text-box>
            <text:p text:style-name="P3"><text:span text:style-name="T48"><text:s/></text:span></text:p>
          </draw:text-box>
        </draw:frame>
        <draw:frame draw:style-name="gr18" draw:text-style-name="P13" draw:layer="layout" svg:width="0.329cm" svg:height="0.378cm" svg:x="3.012cm" svg:y="26.247cm">
          <draw:text-box>
            <text:p text:style-name="P3"><text:span text:style-name="T17"><text:s/></text:span></text:p>
          </draw:text-box>
        </draw:frame>
      </draw:page>
      <draw:page draw:name="page90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7.703cm" svg:height="0.645cm" svg:x="6.469cm" svg:y="2.525cm">
          <draw:text-box>
            <text:p text:style-name="P3"><text:span text:style-name="T10">TRENTE-QUATRIEME LEÇON </text:span></text:p>
          </draw:text-box>
        </draw:frame>
        <draw:frame draw:style-name="gr11" draw:text-style-name="P9" draw:layer="layout" svg:width="5.467cm" svg:height="0.645cm" svg:x="7.828cm" svg:y="3.911cm">
          <draw:text-box>
            <text:p text:style-name="P3"><text:span text:style-name="T11">I. L'Extrême-Onction. </text:span></text:p>
          </draw:text-box>
        </draw:frame>
        <draw:frame draw:style-name="gr3" draw:text-style-name="P4" draw:layer="layout" svg:width="0.532cm" svg:height="0.615cm" svg:x="2.504cm" svg:y="4.568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5.281cm">
          <draw:text-box>
            <text:p text:style-name="P3"><text:span text:style-name="T3">4 </text:span></text:p>
          </draw:text-box>
        </draw:frame>
        <draw:frame draw:style-name="gr3" draw:text-style-name="P4" draw:layer="layout" svg:width="8.578cm" svg:height="0.615cm" svg:x="2.846cm" svg:y="5.179cm">
          <draw:text-box>
            <text:p text:style-name="P3"><text:span text:style-name="T1">431.</text:span><text:span text:style-name="T19"> Qu'est-ce que l'Extrême-Onction ? </text:span></text:p>
          </draw:text-box>
        </draw:frame>
        <draw:frame draw:style-name="gr3" draw:text-style-name="P4" draw:layer="layout" svg:width="0.532cm" svg:height="0.615cm" svg:x="2.504cm" svg:y="5.788cm">
          <draw:text-box>
            <text:p text:style-name="P3"><text:span text:style-name="T19"><text:s text:c="2"/></text:span></text:p>
          </draw:text-box>
        </draw:frame>
        <draw:frame draw:style-name="gr3" draw:text-style-name="P4" draw:layer="layout" svg:width="14.609cm" svg:height="0.615cm" svg:x="2.504cm" svg:y="6.398cm">
          <draw:text-box>
            <text:p text:style-name="P3"><text:span text:style-name="T1">L'Extrême-Onction est le sacrement qui, par l'onction et la prière du </text:span></text:p>
          </draw:text-box>
        </draw:frame>
        <draw:frame draw:style-name="gr3" draw:text-style-name="P4" draw:layer="layout" svg:width="12.345cm" svg:height="0.615cm" svg:x="2.504cm" svg:y="6.996cm">
          <draw:text-box>
            <text:p text:style-name="P3"><text:span text:style-name="T1">prêtre, réconforte les fidèles qui sont gravement malades. </text:span></text:p>
          </draw:text-box>
        </draw:frame>
        <draw:frame draw:style-name="gr18" draw:text-style-name="P13" draw:layer="layout" svg:width="0.329cm" svg:height="0.378cm" svg:x="2.504cm" svg:y="7.787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8.292cm">
          <draw:text-box>
            <text:p text:style-name="P3"><text:span text:style-name="T3">4</text:span></text:p>
          </draw:text-box>
        </draw:frame>
        <draw:frame draw:style-name="gr3" draw:text-style-name="P4" draw:layer="layout" svg:width="9.535cm" svg:height="0.615cm" svg:x="2.719cm" svg:y="8.19cm">
          <draw:text-box>
            <text:p text:style-name="P3"><text:span text:style-name="T19"><text:s/></text:span><text:span text:style-name="T1">432.</text:span><text:span text:style-name="T19"> A qui est destinée l'Extrême-Onction ? </text:span></text:p>
          </draw:text-box>
        </draw:frame>
        <draw:frame draw:style-name="gr3" draw:text-style-name="P4" draw:layer="layout" svg:width="0.532cm" svg:height="0.615cm" svg:x="2.504cm" svg:y="8.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661cm" svg:height="0.615cm" svg:x="2.504cm" svg:y="9.41cm">
          <draw:text-box>
            <text:p text:style-name="P3"><text:span text:style-name="T1">L'Extrême-Onction est destinée aux malades qui sont parvenus à l'âge de </text:span></text:p>
          </draw:text-box>
        </draw:frame>
        <draw:frame draw:style-name="gr3" draw:text-style-name="P4" draw:layer="layout" svg:width="7.921cm" svg:height="0.615cm" svg:x="2.504cm" svg:y="10.006cm">
          <draw:text-box>
            <text:p text:style-name="P3"><text:span text:style-name="T1">raison et qui sont en danger de mort. </text:span></text:p>
          </draw:text-box>
        </draw:frame>
        <draw:frame draw:style-name="gr3" draw:text-style-name="P4" draw:layer="layout" svg:width="0.532cm" svg:height="0.615cm" svg:x="2.504cm" svg:y="10.61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1.328cm">
          <draw:text-box>
            <text:p text:style-name="P3"><text:span text:style-name="T3">6</text:span></text:p>
          </draw:text-box>
        </draw:frame>
        <draw:frame draw:style-name="gr3" draw:text-style-name="P4" draw:layer="layout" svg:width="12.506cm" svg:height="0.615cm" svg:x="2.719cm" svg:y="11.226cm">
          <draw:text-box>
            <text:p text:style-name="P3"><text:span text:style-name="T1"><text:s/></text:span><text:span text:style-name="T1">433.</text:span><text:span text:style-name="T19"> Quand doit-on appeler le prêtre auprès du malade ? </text:span></text:p>
          </draw:text-box>
        </draw:frame>
        <draw:frame draw:style-name="gr3" draw:text-style-name="P4" draw:layer="layout" svg:width="0.532cm" svg:height="0.615cm" svg:x="2.504cm" svg:y="11.83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327cm" svg:height="0.615cm" svg:x="2.504cm" svg:y="12.446cm">
          <draw:text-box>
            <text:p text:style-name="P3"><text:span text:style-name="T1">On doit appeler le prêtre auprès du malade, dès que l'état de celui-ci est </text:span></text:p>
          </draw:text-box>
        </draw:frame>
        <draw:frame draw:style-name="gr3" draw:text-style-name="P4" draw:layer="layout" svg:width="13.611cm" svg:height="0.615cm" svg:x="2.504cm" svg:y="13.056cm">
          <draw:text-box>
            <text:p text:style-name="P3"><text:span text:style-name="T1">grave, et surtout ne jamais attendre qu'il ait perdu connaissance.</text:span></text:p>
          </draw:text-box>
        </draw:frame>
        <draw:frame draw:style-name="gr18" draw:text-style-name="P13" draw:layer="layout" svg:width="0.329cm" svg:height="0.378cm" svg:x="16.011cm" svg:y="13.237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0.532cm" svg:height="0.615cm" svg:x="2.504cm" svg:y="13.666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4.377cm">
          <draw:text-box>
            <text:p text:style-name="P3"><text:span text:style-name="T3">6</text:span></text:p>
          </draw:text-box>
        </draw:frame>
        <draw:frame draw:style-name="gr3" draw:text-style-name="P4" draw:layer="layout" svg:width="10.685cm" svg:height="0.615cm" svg:x="2.719cm" svg:y="14.275cm">
          <draw:text-box>
            <text:p text:style-name="P3"><text:span text:style-name="T1"><text:s/></text:span><text:span text:style-name="T1">434.</text:span><text:span text:style-name="T19"> Quels sont les effets de l'Extrême-Onction ? </text:span></text:p>
          </draw:text-box>
        </draw:frame>
        <draw:frame draw:style-name="gr3" draw:text-style-name="P4" draw:layer="layout" svg:width="0.532cm" svg:height="0.615cm" svg:x="2.504cm" svg:y="14.886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4.47cm" svg:height="0.615cm" svg:x="2.504cm" svg:y="15.572cm">
          <draw:text-box>
            <text:p text:style-name="P3"><text:span text:style-name="T1">1° L'Extrême-Onctio</text:span></text:p>
          </draw:text-box>
        </draw:frame>
        <draw:frame draw:style-name="gr3" draw:text-style-name="P4" draw:layer="layout" svg:width="0.532cm" svg:height="0.653cm" svg:x="6.951cm" svg:y="15.558cm">
          <draw:text-box>
            <text:p text:style-name="P3"><text:span text:style-name="T80">n</text:span></text:p>
          </draw:text-box>
        </draw:frame>
        <draw:frame draw:style-name="gr3" draw:text-style-name="P4" draw:layer="layout" svg:width="6.647cm" svg:height="0.615cm" svg:x="7.243cm" svg:y="15.572cm">
          <draw:text-box>
            <text:p text:style-name="P3"><text:span text:style-name="T1"><text:s/></text:span><text:span text:style-name="T1">console et soulage le malade ; </text:span></text:p>
          </draw:text-box>
        </draw:frame>
        <draw:frame draw:style-name="gr3" draw:text-style-name="P4" draw:layer="layout" svg:width="15.301cm" svg:height="0.615cm" svg:x="2.504cm" svg:y="16.194cm">
          <draw:text-box>
            <text:p text:style-name="P3"><text:span text:style-name="T1">2° elle le fortifie contre les tentations en effaçant les restes des péchés ; </text:span></text:p>
          </draw:text-box>
        </draw:frame>
        <draw:frame draw:style-name="gr3" draw:text-style-name="P4" draw:layer="layout" svg:width="14.2cm" svg:height="0.615cm" svg:x="2.504cm" svg:y="16.805cm">
          <draw:text-box>
            <text:p text:style-name="P3"><text:span text:style-name="T1">3° elle augmente la grâce sanctifiante, remet les péchés véniels, et </text:span></text:p>
          </draw:text-box>
        </draw:frame>
        <draw:frame draw:style-name="gr3" draw:text-style-name="P4" draw:layer="layout" svg:width="11.391cm" svg:height="0.615cm" svg:x="2.504cm" svg:y="17.414cm">
          <draw:text-box>
            <text:p text:style-name="P3"><text:span text:style-name="T1">même les péchés mortels dont il n'a pu se confesser ; </text:span></text:p>
          </draw:text-box>
        </draw:frame>
        <draw:frame draw:style-name="gr3" draw:text-style-name="P4" draw:layer="layout" svg:width="14.601cm" svg:height="0.615cm" svg:x="2.504cm" svg:y="18.024cm">
          <draw:text-box>
            <text:p text:style-name="P3"><text:span text:style-name="T1">4° elle contribue aussi à lui rendre la santé, si Dieu le juge salutaire. </text:span></text:p>
          </draw:text-box>
        </draw:frame>
        <draw:frame draw:style-name="gr3" draw:text-style-name="P4" draw:layer="layout" svg:width="0.532cm" svg:height="0.615cm" svg:x="2.504cm" svg:y="18.63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244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9.85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0.4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0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1.6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2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2.8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3.5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10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4.71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25.329cm">
          <draw:text-box>
            <text:p text:style-name="P3"><text:span text:style-name="T1"><text:s/></text:span></text:p>
          </draw:text-box>
        </draw:frame>
      </draw:page>
      <draw:page draw:name="page91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3.004cm" svg:height="0.645cm" svg:x="9.073cm" svg:y="2.513cm">
          <draw:text-box>
            <text:p text:style-name="P3"><text:span text:style-name="T11">II. L'Ordre. </text:span></text:p>
          </draw:text-box>
        </draw:frame>
        <draw:frame draw:style-name="gr11" draw:text-style-name="P9" draw:layer="layout" svg:width="0.558cm" svg:height="0.645cm" svg:x="10.522cm" svg:y="3.365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4.099cm">
          <draw:text-box>
            <text:p text:style-name="P3"><text:span text:style-name="T3">5</text:span></text:p>
          </draw:text-box>
        </draw:frame>
        <draw:frame draw:style-name="gr3" draw:text-style-name="P4" draw:layer="layout" svg:width="6.304cm" svg:height="0.615cm" svg:x="2.719cm" svg:y="3.997cm">
          <draw:text-box>
            <text:p text:style-name="P3"><text:span text:style-name="T1"><text:s/></text:span><text:span text:style-name="T1">435.</text:span><text:span text:style-name="T19"> Qu'est-ce que l'Ordre ? </text:span></text:p>
          </draw:text-box>
        </draw:frame>
        <draw:frame draw:style-name="gr3" draw:text-style-name="P4" draw:layer="layout" svg:width="0.532cm" svg:height="0.615cm" svg:x="2.504cm" svg:y="4.607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232cm" svg:height="0.615cm" svg:x="2.504cm" svg:y="5.217cm">
          <draw:text-box>
            <text:p text:style-name="P3"><text:span text:style-name="T1">L'Ordre est le sacrement qui donne aux ministres de l'Église le pouvoir </text:span></text:p>
          </draw:text-box>
        </draw:frame>
        <draw:frame draw:style-name="gr3" draw:text-style-name="P4" draw:layer="layout" svg:width="14.896cm" svg:height="0.615cm" svg:x="2.504cm" svg:y="5.826cm">
          <draw:text-box>
            <text:p text:style-name="P3"><text:span text:style-name="T1">d'exercer les fonctions sacrées, et la grâce nécessaire pour les remplir </text:span></text:p>
          </draw:text-box>
        </draw:frame>
        <draw:frame draw:style-name="gr3" draw:text-style-name="P4" draw:layer="layout" svg:width="2.518cm" svg:height="0.615cm" svg:x="2.504cm" svg:y="6.436cm">
          <draw:text-box>
            <text:p text:style-name="P3"><text:span text:style-name="T1">dignement. </text:span></text:p>
          </draw:text-box>
        </draw:frame>
        <draw:frame draw:style-name="gr3" draw:text-style-name="P4" draw:layer="layout" svg:width="0.532cm" svg:height="0.615cm" svg:x="2.504cm" svg:y="7.047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7.65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8.266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8.86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9.575cm">
          <draw:text-box>
            <text:p text:style-name="P3"><text:span text:style-name="T3">4</text:span></text:p>
          </draw:text-box>
        </draw:frame>
        <draw:frame draw:style-name="gr3" draw:text-style-name="P4" draw:layer="layout" svg:width="8.806cm" svg:height="0.615cm" svg:x="2.719cm" svg:y="9.473cm">
          <draw:text-box>
            <text:p text:style-name="P3"><text:span text:style-name="T1"><text:s/></text:span><text:span text:style-name="T1">436.</text:span><text:span text:style-name="T19"> Quels sont les pouvoirs du prêtre ? </text:span></text:p>
          </draw:text-box>
        </draw:frame>
        <draw:frame draw:style-name="gr3" draw:text-style-name="P4" draw:layer="layout" svg:width="0.532cm" svg:height="0.615cm" svg:x="2.504cm" svg:y="10.083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805cm" svg:height="0.615cm" svg:x="2.504cm" svg:y="10.693cm">
          <draw:text-box>
            <text:p text:style-name="P3"><text:span text:style-name="T1">Le prêtre a le pouvoir d'offrir le saint sacrifice de la Messe, de remettre et </text:span></text:p>
          </draw:text-box>
        </draw:frame>
        <draw:frame draw:style-name="gr3" draw:text-style-name="P4" draw:layer="layout" svg:width="14.897cm" svg:height="0.615cm" svg:x="2.504cm" svg:y="11.303cm">
          <draw:text-box>
            <text:p text:style-name="P3"><text:span text:style-name="T1">de retenir les péchés, d'administrer d'autres sacrements, d'annoncer la </text:span></text:p>
          </draw:text-box>
        </draw:frame>
        <draw:frame draw:style-name="gr3" draw:text-style-name="P4" draw:layer="layout" svg:width="10.465cm" svg:height="0.615cm" svg:x="2.504cm" svg:y="11.912cm">
          <draw:text-box>
            <text:p text:style-name="P3"><text:span text:style-name="T1">parole de Dieu et de travailler au salut des âmes. </text:span></text:p>
          </draw:text-box>
        </draw:frame>
        <draw:frame draw:style-name="gr3" draw:text-style-name="P4" draw:layer="layout" svg:width="0.532cm" svg:height="0.615cm" svg:x="2.504cm" svg:y="12.522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13.234cm">
          <draw:text-box>
            <text:p text:style-name="P3"><text:span text:style-name="T3">•</text:span></text:p>
          </draw:text-box>
        </draw:frame>
        <draw:frame draw:style-name="gr18" draw:text-style-name="P13" draw:layer="layout" svg:width="0.329cm" svg:height="0.378cm" svg:x="2.643cm" svg:y="13.313cm">
          <draw:text-box>
            <text:p text:style-name="P3"><text:span text:style-name="T45"><text:s text:c="2"/></text:span></text:p>
          </draw:text-box>
        </draw:frame>
        <draw:frame draw:style-name="gr3" draw:text-style-name="P4" draw:layer="layout" svg:width="0.935cm" svg:height="0.615cm" svg:x="2.821cm" svg:y="13.132cm">
          <draw:text-box>
            <text:p text:style-name="P3"><text:span text:style-name="T1">437.</text:span></text:p>
          </draw:text-box>
        </draw:frame>
        <draw:frame draw:style-name="gr18" draw:text-style-name="P13" draw:layer="layout" svg:width="0.329cm" svg:height="0.378cm" svg:x="3.749cm" svg:y="13.313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403cm" svg:height="0.615cm" svg:x="3.838cm" svg:y="13.132cm">
          <draw:text-box>
            <text:p text:style-name="P3"><text:span text:style-name="T19">Est-ce une grande grâce et un grand honneur d'être appelé au </text:span></text:p>
          </draw:text-box>
        </draw:frame>
        <draw:frame draw:style-name="gr3" draw:text-style-name="P4" draw:layer="layout" svg:width="2.676cm" svg:height="0.615cm" svg:x="2.504cm" svg:y="13.742cm">
          <draw:text-box>
            <text:p text:style-name="P3"><text:span text:style-name="T19">sacerdoce ? </text:span></text:p>
          </draw:text-box>
        </draw:frame>
        <draw:frame draw:style-name="gr18" draw:text-style-name="P13" draw:layer="layout" svg:width="0.329cm" svg:height="0.378cm" svg:x="2.504cm" svg:y="14.34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5.999cm" svg:height="0.615cm" svg:x="2.504cm" svg:y="14.733cm">
          <draw:text-box>
            <text:p text:style-name="P3"><text:span text:style-name="T1">Qui, c'est une grande grâce et un grand honneur d'être appelé au sacerdoce </text:span></text:p>
          </draw:text-box>
        </draw:frame>
        <draw:frame draw:style-name="gr3" draw:text-style-name="P4" draw:layer="layout" svg:width="16.104cm" svg:height="0.615cm" svg:x="2.504cm" svg:y="15.343cm">
          <draw:text-box>
            <text:p text:style-name="P3"><text:span text:style-name="T1">car le prêtre participe au sacerdoce de Jésus-Christ et est établi par lui pour </text:span></text:p>
          </draw:text-box>
        </draw:frame>
        <draw:frame draw:style-name="gr3" draw:text-style-name="P4" draw:layer="layout" svg:width="10.628cm" svg:height="0.615cm" svg:x="2.504cm" svg:y="15.953cm">
          <draw:text-box>
            <text:p text:style-name="P3"><text:span text:style-name="T1">travailler à la gloire de Dieu et au salut des âmes. </text:span></text:p>
          </draw:text-box>
        </draw:frame>
        <draw:frame draw:style-name="gr3" draw:text-style-name="P4" draw:layer="layout" svg:width="0.532cm" svg:height="0.615cm" svg:x="2.504cm" svg:y="16.562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17.275cm">
          <draw:text-box>
            <text:p text:style-name="P3"><text:span text:style-name="T3">•</text:span></text:p>
          </draw:text-box>
        </draw:frame>
        <draw:frame draw:style-name="gr18" draw:text-style-name="P13" draw:layer="layout" svg:width="0.329cm" svg:height="0.378cm" svg:x="2.643cm" svg:y="17.354cm">
          <draw:text-box>
            <text:p text:style-name="P3"><text:span text:style-name="T45"><text:s text:c="2"/></text:span></text:p>
          </draw:text-box>
        </draw:frame>
        <draw:frame draw:style-name="gr3" draw:text-style-name="P4" draw:layer="layout" svg:width="0.935cm" svg:height="0.615cm" svg:x="2.821cm" svg:y="17.173cm">
          <draw:text-box>
            <text:p text:style-name="P3"><text:span text:style-name="T1">438.</text:span></text:p>
          </draw:text-box>
        </draw:frame>
        <draw:frame draw:style-name="gr18" draw:text-style-name="P13" draw:layer="layout" svg:width="0.329cm" svg:height="0.378cm" svg:x="3.787cm" svg:y="17.354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3.543cm" svg:height="0.615cm" svg:x="3.889cm" svg:y="17.173cm">
          <draw:text-box>
            <text:p text:style-name="P3"><text:span text:style-name="T19">Que doit faire l'enfant qui croit avoir la vocation sacerdotale ? </text:span></text:p>
          </draw:text-box>
        </draw:frame>
        <draw:frame draw:style-name="gr3" draw:text-style-name="P4" draw:layer="layout" svg:width="0.532cm" svg:height="0.615cm" svg:x="2.504cm" svg:y="17.782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127cm" svg:height="0.615cm" svg:x="2.504cm" svg:y="18.392cm">
          <draw:text-box>
            <text:p text:style-name="P3"><text:span text:style-name="T1">L'enfant qui croit avoir la vocation sacerdotale doit suivre le conseil de son </text:span></text:p>
          </draw:text-box>
        </draw:frame>
        <draw:frame draw:style-name="gr3" draw:text-style-name="P4" draw:layer="layout" svg:width="12.773cm" svg:height="0.615cm" svg:x="2.504cm" svg:y="18.99cm">
          <draw:text-box>
            <text:p text:style-name="P3"><text:span text:style-name="T1">confesseur et mener une vie de piété, de pureté et de travail.</text:span></text:p>
          </draw:text-box>
        </draw:frame>
        <draw:frame draw:style-name="gr24" draw:text-style-name="P17" draw:layer="layout" svg:width="0.355cm" svg:height="0.412cm" svg:x="15.186cm" svg:y="19.148cm">
          <draw:text-box>
            <text:p text:style-name="P3"><text:span text:style-name="T25"><text:s/></text:span></text:p>
          </draw:text-box>
        </draw:frame>
        <draw:frame draw:style-name="gr3" draw:text-style-name="P4" draw:layer="layout" svg:width="0.532cm" svg:height="0.615cm" svg:x="2.504cm" svg:y="19.599cm">
          <draw:text-box>
            <text:p text:style-name="P3"><text:span text:style-name="T19"><text:s/></text:span></text:p>
          </draw:text-box>
        </draw:frame>
        <draw:frame draw:style-name="gr5" draw:text-style-name="P6" draw:layer="layout" svg:width="0.418cm" svg:height="0.484cm" svg:x="2.504cm" svg:y="20.311cm">
          <draw:text-box>
            <text:p text:style-name="P3"><text:span text:style-name="T3">•</text:span></text:p>
          </draw:text-box>
        </draw:frame>
        <draw:frame draw:style-name="gr18" draw:text-style-name="P13" draw:layer="layout" svg:width="0.329cm" svg:height="0.378cm" svg:x="2.643cm" svg:y="20.39cm">
          <draw:text-box>
            <text:p text:style-name="P3"><text:span text:style-name="T45"><text:s text:c="2"/></text:span></text:p>
          </draw:text-box>
        </draw:frame>
        <draw:frame draw:style-name="gr3" draw:text-style-name="P4" draw:layer="layout" svg:width="15.649cm" svg:height="0.615cm" svg:x="2.821cm" svg:y="20.209cm">
          <draw:text-box>
            <text:p text:style-name="P3"><text:span text:style-name="T1">439.</text:span><text:span text:style-name="T19"> Que doivent faire les parents dont le fils a ta vocation sacerdotale ? </text:span></text:p>
          </draw:text-box>
        </draw:frame>
        <draw:frame draw:style-name="gr3" draw:text-style-name="P4" draw:layer="layout" svg:width="0.532cm" svg:height="0.615cm" svg:x="2.504cm" svg:y="20.818cm">
          <draw:text-box>
            <text:p text:style-name="P3"><text:span text:style-name="T19"><text:s/></text:span></text:p>
          </draw:text-box>
        </draw:frame>
        <draw:frame draw:style-name="gr3" draw:text-style-name="P4" draw:layer="layout" svg:width="15.498cm" svg:height="0.615cm" svg:x="2.504cm" svg:y="21.429cm">
          <draw:text-box>
            <text:p text:style-name="P3"><text:span text:style-name="T1">Les parents dont le fils a la vocation sacerdotale doivent respecter en lui </text:span></text:p>
          </draw:text-box>
        </draw:frame>
        <draw:frame draw:style-name="gr3" draw:text-style-name="P4" draw:layer="layout" svg:width="8.097cm" svg:height="0.615cm" svg:x="2.504cm" svg:y="22.038cm">
          <draw:text-box>
            <text:p text:style-name="P3"><text:span text:style-name="T1">l'appel de Dieu et l'aider à y répondre.</text:span></text:p>
          </draw:text-box>
        </draw:frame>
        <draw:frame draw:style-name="gr18" draw:text-style-name="P13" draw:layer="layout" svg:width="0.329cm" svg:height="0.378cm" svg:x="10.548cm" svg:y="22.219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2.638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3.019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3.414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3.795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4.176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4.57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4.951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5.333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2.504cm" svg:y="25.726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0.532cm" svg:height="0.615cm" svg:x="2.504cm" svg:y="26.117cm">
          <draw:text-box>
            <text:p text:style-name="P3"><text:span text:style-name="T1"><text:s/></text:span></text:p>
          </draw:text-box>
        </draw:frame>
      </draw:page>
      <draw:page draw:name="page92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11" draw:text-style-name="P9" draw:layer="layout" svg:width="7.609cm" svg:height="0.645cm" svg:x="6.672cm" svg:y="2.525cm">
          <draw:text-box>
            <text:p text:style-name="P3"><text:span text:style-name="T10">TRENTE-CINQUIÈME LEÇON </text:span></text:p>
          </draw:text-box>
        </draw:frame>
        <draw:frame draw:style-name="gr11" draw:text-style-name="P9" draw:layer="layout" svg:width="3.06cm" svg:height="0.645cm" svg:x="9.047cm" svg:y="3.593cm">
          <draw:text-box>
            <text:p text:style-name="P3"><text:span text:style-name="T11">Le Mariage. </text:span></text:p>
          </draw:text-box>
        </draw:frame>
        <draw:frame draw:style-name="gr11" draw:text-style-name="P9" draw:layer="layout" svg:width="0.558cm" svg:height="0.645cm" svg:x="10.522cm" svg:y="4.368cm">
          <draw:text-box>
            <text:p text:style-name="P3"><text:span text:style-name="T11"><text:s/></text:span></text:p>
          </draw:text-box>
        </draw:frame>
        <draw:frame draw:style-name="gr5" draw:text-style-name="P6" draw:layer="layout" svg:width="0.418cm" svg:height="0.484cm" svg:x="2.504cm" svg:y="5.115cm">
          <draw:text-box>
            <text:p text:style-name="P3"><text:span text:style-name="T3">5</text:span></text:p>
          </draw:text-box>
        </draw:frame>
        <draw:frame draw:style-name="gr24" draw:text-style-name="P17" draw:layer="layout" svg:width="0.355cm" svg:height="0.412cm" svg:x="2.719cm" svg:y="5.172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6.999cm" svg:height="0.615cm" svg:x="2.808cm" svg:y="5.014cm">
          <draw:text-box>
            <text:p text:style-name="P3"><text:span text:style-name="T1">440.</text:span><text:span text:style-name="T19"> Qu'est-ce que le Mariage ? </text:span></text:p>
          </draw:text-box>
        </draw:frame>
        <draw:frame draw:style-name="gr3" draw:text-style-name="P4" draw:layer="layout" svg:width="0.532cm" svg:height="0.615cm" svg:x="2.504cm" svg:y="5.62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6.008cm" svg:height="0.615cm" svg:x="2.504cm" svg:y="6.233cm">
          <draw:text-box>
            <text:p text:style-name="P3"><text:span text:style-name="T1">Le Mariage est le sacrement par lequel un homme et une femme s'unissent </text:span></text:p>
          </draw:text-box>
        </draw:frame>
        <draw:frame draw:style-name="gr3" draw:text-style-name="P4" draw:layer="layout" svg:width="15.713cm" svg:height="0.615cm" svg:x="2.504cm" svg:y="6.843cm">
          <draw:text-box>
            <text:p text:style-name="P3"><text:span text:style-name="T1">comme époux devant Dieu jusqu'à la mort et obtiennent la grâce de vivre </text:span></text:p>
          </draw:text-box>
        </draw:frame>
        <draw:frame draw:style-name="gr3" draw:text-style-name="P4" draw:layer="layout" svg:width="15.681cm" svg:height="0.615cm" svg:x="2.504cm" svg:y="7.453cm">
          <draw:text-box>
            <text:p text:style-name="P3"><text:span text:style-name="T1">chrétiennement l'un avec l'autre et d'élever leurs enfants pour la gloire de </text:span></text:p>
          </draw:text-box>
        </draw:frame>
        <draw:frame draw:style-name="gr3" draw:text-style-name="P4" draw:layer="layout" svg:width="1.304cm" svg:height="0.615cm" svg:x="2.504cm" svg:y="8.063cm">
          <draw:text-box>
            <text:p text:style-name="P3"><text:span text:style-name="T1">Dieu.</text:span><text:span text:style-name="T6"> </text:span></text:p>
          </draw:text-box>
        </draw:frame>
        <draw:frame draw:style-name="gr3" draw:text-style-name="P4" draw:layer="layout" svg:width="0.532cm" svg:height="0.615cm" svg:x="3.012cm" svg:y="8.596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9.296cm">
          <draw:text-box>
            <text:p text:style-name="P3"><text:span text:style-name="T3">5</text:span></text:p>
          </draw:text-box>
        </draw:frame>
        <draw:frame draw:style-name="gr3" draw:text-style-name="P4" draw:layer="layout" svg:width="1.068cm" svg:height="0.615cm" svg:x="2.719cm" svg:y="9.194cm">
          <draw:text-box>
            <text:p text:style-name="P3"><text:span text:style-name="T19"><text:s/></text:span><text:span text:style-name="T1">441.</text:span></text:p>
          </draw:text-box>
        </draw:frame>
        <draw:frame draw:style-name="gr24" draw:text-style-name="P17" draw:layer="layout" svg:width="0.355cm" svg:height="0.412cm" svg:x="3.787cm" svg:y="9.352cm">
          <draw:text-box>
            <text:p text:style-name="P3"><text:span text:style-name="T44"><text:s/></text:span></text:p>
          </draw:text-box>
        </draw:frame>
        <draw:frame draw:style-name="gr3" draw:text-style-name="P4" draw:layer="layout" svg:width="14.41cm" svg:height="0.615cm" svg:x="3.876cm" svg:y="9.194cm">
          <draw:text-box>
            <text:p text:style-name="P3"><text:span text:style-name="T19">Comment un bon chrétien se prépare-t-il au sacrement de Mariage </text:span></text:p>
          </draw:text-box>
        </draw:frame>
        <draw:frame draw:style-name="gr3" draw:text-style-name="P4" draw:layer="layout" svg:width="0.532cm" svg:height="0.615cm" svg:x="2.504cm" svg:y="9.803cm">
          <draw:text-box>
            <text:p text:style-name="P3"><text:span text:style-name="T19">? </text:span></text:p>
          </draw:text-box>
        </draw:frame>
        <draw:frame draw:style-name="gr18" draw:text-style-name="P13" draw:layer="layout" svg:width="0.329cm" svg:height="0.378cm" svg:x="2.504cm" svg:y="10.48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6.029cm" svg:height="0.615cm" svg:x="2.504cm" svg:y="10.871cm">
          <draw:text-box>
            <text:p text:style-name="P3"><text:span text:style-name="T1">Un bon chrétien se prépare au sacrement de Mariage par une vie vertueuse </text:span></text:p>
          </draw:text-box>
        </draw:frame>
        <draw:frame draw:style-name="gr3" draw:text-style-name="P4" draw:layer="layout" svg:width="11.175cm" svg:height="0.615cm" svg:x="2.504cm" svg:y="11.48cm">
          <draw:text-box>
            <text:p text:style-name="P3"><text:span text:style-name="T1">et chaste, par la prière, et par une bonne confession. </text:span></text:p>
          </draw:text-box>
        </draw:frame>
        <draw:frame draw:style-name="gr3" draw:text-style-name="P4" draw:layer="layout" svg:width="0.532cm" svg:height="0.615cm" svg:x="3.012cm" svg:y="12.141cm">
          <draw:text-box>
            <text:p text:style-name="P3"><text:span text:style-name="T6"><text:s/></text:span></text:p>
          </draw:text-box>
        </draw:frame>
        <draw:frame draw:style-name="gr5" draw:text-style-name="P6" draw:layer="layout" svg:width="0.418cm" svg:height="0.484cm" svg:x="2.504cm" svg:y="12.841cm">
          <draw:text-box>
            <text:p text:style-name="P3"><text:span text:style-name="T3">6 </text:span></text:p>
          </draw:text-box>
        </draw:frame>
        <draw:frame draw:style-name="gr3" draw:text-style-name="P4" draw:layer="layout" svg:width="0.935cm" svg:height="0.615cm" svg:x="2.821cm" svg:y="12.739cm">
          <draw:text-box>
            <text:p text:style-name="P3"><text:span text:style-name="T1">442.</text:span></text:p>
          </draw:text-box>
        </draw:frame>
        <draw:frame draw:style-name="gr18" draw:text-style-name="P13" draw:layer="layout" svg:width="0.329cm" svg:height="0.378cm" svg:x="3.749cm" svg:y="12.92cm">
          <draw:text-box>
            <text:p text:style-name="P3"><text:span text:style-name="T45"><text:s/></text:span></text:p>
          </draw:text-box>
        </draw:frame>
        <draw:frame draw:style-name="gr3" draw:text-style-name="P4" draw:layer="layout" svg:width="10.121cm" svg:height="0.615cm" svg:x="3.838cm" svg:y="12.739cm">
          <draw:text-box>
            <text:p text:style-name="P3"><text:span text:style-name="T19">Doit-on recevoir le Mariage en état de grâce ? </text:span></text:p>
          </draw:text-box>
        </draw:frame>
        <draw:frame draw:style-name="gr3" draw:text-style-name="P4" draw:layer="layout" svg:width="0.532cm" svg:height="0.615cm" svg:x="2.504cm" svg:y="13.348cm">
          <draw:text-box>
            <text:p text:style-name="P3"><text:span text:style-name="T19"><text:s text:c="2"/></text:span></text:p>
          </draw:text-box>
        </draw:frame>
        <draw:frame draw:style-name="gr3" draw:text-style-name="P4" draw:layer="layout" svg:width="15.296cm" svg:height="0.615cm" svg:x="2.504cm" svg:y="13.958cm">
          <draw:text-box>
            <text:p text:style-name="P3"><text:span text:style-name="T1">On doit recevoir le Mariage en état de grâce, car c'est un sacrement des </text:span></text:p>
          </draw:text-box>
        </draw:frame>
        <draw:frame draw:style-name="gr3" draw:text-style-name="P4" draw:layer="layout" svg:width="1.808cm" svg:height="0.615cm" svg:x="2.504cm" svg:y="14.568cm">
          <draw:text-box>
            <text:p text:style-name="P3"><text:span text:style-name="T1">vivants. </text:span></text:p>
          </draw:text-box>
        </draw:frame>
        <draw:frame draw:style-name="gr24" draw:text-style-name="P17" draw:layer="layout" svg:width="0.355cm" svg:height="0.412cm" svg:x="2.504cm" svg:y="15.171cm">
          <draw:text-box>
            <text:p text:style-name="P3"><text:span text:style-name="T33"><text:s/></text:span></text:p>
          </draw:text-box>
        </draw:frame>
        <draw:frame draw:style-name="gr5" draw:text-style-name="P6" draw:layer="layout" svg:width="0.418cm" svg:height="0.484cm" svg:x="2.504cm" svg:y="15.686cm">
          <draw:text-box>
            <text:p text:style-name="P3"><text:span text:style-name="T3">6 </text:span></text:p>
          </draw:text-box>
        </draw:frame>
        <draw:frame draw:style-name="gr3" draw:text-style-name="P4" draw:layer="layout" svg:width="15.477cm" svg:height="0.615cm" svg:x="2.821cm" svg:y="15.584cm">
          <draw:text-box>
            <text:p text:style-name="P3"><text:span text:style-name="T1">443.</text:span><text:span text:style-name="T19"> Qu'est-il requis des catholiques pour contracter un Mariage valide </text:span></text:p>
          </draw:text-box>
        </draw:frame>
        <draw:frame draw:style-name="gr3" draw:text-style-name="P4" draw:layer="layout" svg:width="0.532cm" svg:height="0.615cm" svg:x="2.504cm" svg:y="16.181cm">
          <draw:text-box>
            <text:p text:style-name="P3"><text:span text:style-name="T19">? </text:span></text:p>
          </draw:text-box>
        </draw:frame>
        <draw:frame draw:style-name="gr47" draw:text-style-name="P25" draw:layer="layout" svg:width="0.19cm" svg:height="0.221cm" svg:x="2.504cm" svg:y="16.753cm">
          <draw:text-box>
            <text:p text:style-name="P3"><text:span text:style-name="T71"><text:s/></text:span></text:p>
          </draw:text-box>
        </draw:frame>
        <draw:frame draw:style-name="gr3" draw:text-style-name="P4" draw:layer="layout" svg:width="13.826cm" svg:height="0.615cm" svg:x="2.504cm" svg:y="17.147cm">
          <draw:text-box>
            <text:p text:style-name="P3"><text:span text:style-name="T1">Pour contracter un Mariage valide, il est requis des catholiques : </text:span></text:p>
          </draw:text-box>
        </draw:frame>
        <draw:frame draw:style-name="gr3" draw:text-style-name="P4" draw:layer="layout" svg:width="12.254cm" svg:height="0.615cm" svg:x="2.504cm" svg:y="17.744cm">
          <draw:text-box>
            <text:p text:style-name="P3"><text:span text:style-name="T1">1° qu'aucun empêchement ne rende la Mariage invalide ; </text:span></text:p>
          </draw:text-box>
        </draw:frame>
        <draw:frame draw:style-name="gr3" draw:text-style-name="P4" draw:layer="layout" svg:width="10.214cm" svg:height="0.615cm" svg:x="2.504cm" svg:y="18.354cm">
          <draw:text-box>
            <text:p text:style-name="P3"><text:span text:style-name="T1">2° qu'ils donnent librement leur consentement ; </text:span></text:p>
          </draw:text-box>
        </draw:frame>
        <draw:frame draw:style-name="gr3" draw:text-style-name="P4" draw:layer="layout" svg:width="14.556cm" svg:height="0.615cm" svg:x="2.504cm" svg:y="18.964cm">
          <draw:text-box>
            <text:p text:style-name="P3"><text:span text:style-name="T1">3° que le Mariage soit contracté devant le curé de la paroisse où il a </text:span></text:p>
          </draw:text-box>
        </draw:frame>
        <draw:frame draw:style-name="gr3" draw:text-style-name="P4" draw:layer="layout" svg:width="14.435cm" svg:height="0.615cm" svg:x="2.504cm" svg:y="19.574cm">
          <draw:text-box>
            <text:p text:style-name="P3"><text:span text:style-name="T1">lieu, ou devant un prêtre délégué à cet effet, et en présence de deux </text:span></text:p>
          </draw:text-box>
        </draw:frame>
        <draw:frame draw:style-name="gr3" draw:text-style-name="P4" draw:layer="layout" svg:width="1.956cm" svg:height="0.615cm" svg:x="2.504cm" svg:y="20.183cm">
          <draw:text-box>
            <text:p text:style-name="P3"><text:span text:style-name="T1">témoins. </text:span></text:p>
          </draw:text-box>
        </draw:frame>
        <draw:frame draw:style-name="gr3" draw:text-style-name="P4" draw:layer="layout" svg:width="0.532cm" svg:height="0.615cm" svg:x="2.504cm" svg:y="20.793cm">
          <draw:text-box>
            <text:p text:style-name="P3"><text:span text:style-name="T1"><text:s/></text:span></text:p>
          </draw:text-box>
        </draw:frame>
        <draw:frame draw:style-name="gr5" draw:text-style-name="P6" draw:layer="layout" svg:width="0.418cm" svg:height="0.484cm" svg:x="2.504cm" svg:y="21.505cm">
          <draw:text-box>
            <text:p text:style-name="P3"><text:span text:style-name="T3">• </text:span></text:p>
          </draw:text-box>
        </draw:frame>
        <draw:frame draw:style-name="gr3" draw:text-style-name="P4" draw:layer="layout" svg:width="11.351cm" svg:height="0.615cm" svg:x="2.745cm" svg:y="21.403cm">
          <draw:text-box>
            <text:p text:style-name="P3"><text:span text:style-name="T1">444.</text:span><text:span text:style-name="T39"> </text:span><text:span text:style-name="T19">Qu'entend-on par empêchements de Mariage ? <text:s/></text:span></text:p>
          </draw:text-box>
        </draw:frame>
        <draw:frame draw:style-name="gr3" draw:text-style-name="P4" draw:layer="layout" svg:width="0.532cm" svg:height="0.615cm" svg:x="2.504cm" svg:y="22.013cm">
          <draw:text-box>
            <text:p text:style-name="P3"><text:span text:style-name="T39"><text:s/></text:span></text:p>
          </draw:text-box>
        </draw:frame>
        <draw:frame draw:style-name="gr3" draw:text-style-name="P4" draw:layer="layout" svg:width="15.705cm" svg:height="0.615cm" svg:x="2.504cm" svg:y="22.623cm">
          <draw:text-box>
            <text:p text:style-name="P3"><text:span text:style-name="T1">Par empêchements de Mariage, on entend des circonstances qui, en vertu </text:span></text:p>
          </draw:text-box>
        </draw:frame>
        <draw:frame draw:style-name="gr3" draw:text-style-name="P4" draw:layer="layout" svg:width="14.973cm" svg:height="0.615cm" svg:x="2.504cm" svg:y="23.233cm">
          <draw:text-box>
            <text:p text:style-name="P3"><text:span text:style-name="T1">de la loi de Dieu ou de l'Église, rendent le Mariage invalide ou illicite.</text:span></text:p>
          </draw:text-box>
        </draw:frame>
        <draw:frame draw:style-name="gr18" draw:text-style-name="P13" draw:layer="layout" svg:width="0.329cm" svg:height="0.378cm" svg:x="17.371cm" svg:y="23.414cm">
          <draw:text-box>
            <text:p text:style-name="P3"><text:span text:style-name="T17"><text:s/></text:span></text:p>
          </draw:text-box>
        </draw:frame>
        <draw:frame draw:style-name="gr18" draw:text-style-name="P13" draw:layer="layout" svg:width="0.329cm" svg:height="0.378cm" svg:x="3.012cm" svg:y="23.871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24.338cm">
          <draw:text-box>
            <text:p text:style-name="P3"><text:span text:style-name="T3">• </text:span></text:p>
          </draw:text-box>
        </draw:frame>
        <draw:frame draw:style-name="gr3" draw:text-style-name="P4" draw:layer="layout" svg:width="13.238cm" svg:height="0.615cm" svg:x="2.745cm" svg:y="24.236cm">
          <draw:text-box>
            <text:p text:style-name="P3"><text:span text:style-name="T1">445.</text:span><text:span text:style-name="T39"> </text:span><text:span text:style-name="T19">Les fidèles sont-ils obligés de faire connaître à l'autorité </text:span></text:p>
          </draw:text-box>
        </draw:frame>
        <draw:frame draw:style-name="gr3" draw:text-style-name="P4" draw:layer="layout" svg:width="10.096cm" svg:height="0.615cm" svg:x="2.504cm" svg:y="24.846cm">
          <draw:text-box>
            <text:p text:style-name="P3"><text:span text:style-name="T19">ecclésiastique les empêchements de Mariage ? </text:span></text:p>
          </draw:text-box>
        </draw:frame>
        <draw:frame draw:style-name="gr3" draw:text-style-name="P4" draw:layer="layout" svg:width="0.532cm" svg:height="0.615cm" svg:x="2.504cm" svg:y="25.456cm">
          <draw:text-box>
            <text:p text:style-name="P3"><text:span text:style-name="T1"><text:s/></text:span></text:p>
          </draw:text-box>
        </draw:frame>
      </draw:page>
      <draw:page draw:name="page93" draw:style-name="dp1" draw:master-page-name="master-page45">
        <draw:frame draw:style-name="gr3" draw:text-style-name="P4" draw:layer="layout" svg:width="0.532cm" svg:height="0.615cm" svg:x="2.504cm" svg:y="27.883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913cm" svg:height="0.615cm" svg:x="2.504cm" svg:y="2.523cm">
          <draw:text-box>
            <text:p text:style-name="P3"><text:span text:style-name="T1">Les fidèles qui connaissent des empêchements de Mariage sont obligés de </text:span></text:p>
          </draw:text-box>
        </draw:frame>
        <draw:frame draw:style-name="gr3" draw:text-style-name="P4" draw:layer="layout" svg:width="16.133cm" svg:height="0.615cm" svg:x="2.504cm" svg:y="3.133cm">
          <draw:text-box>
            <text:p text:style-name="P3"><text:span text:style-name="T1">les faire connaître à l'autorité ecclésiastique, surtout à l'occasion des procla-</text:span></text:p>
          </draw:text-box>
        </draw:frame>
        <draw:frame draw:style-name="gr3" draw:text-style-name="P4" draw:layer="layout" svg:width="6.145cm" svg:height="0.615cm" svg:x="2.504cm" svg:y="3.743cm">
          <draw:text-box>
            <text:p text:style-name="P3"><text:span text:style-name="T1">mations ou bans de Mariage.</text:span></text:p>
          </draw:text-box>
        </draw:frame>
        <draw:frame draw:style-name="gr18" draw:text-style-name="P13" draw:layer="layout" svg:width="0.329cm" svg:height="0.378cm" svg:x="8.603cm" svg:y="3.924cm">
          <draw:text-box>
            <text:p text:style-name="P3"><text:span text:style-name="T48"><text:s/></text:span></text:p>
          </draw:text-box>
        </draw:frame>
        <draw:frame draw:style-name="gr18" draw:text-style-name="P13" draw:layer="layout" svg:width="0.329cm" svg:height="0.378cm" svg:x="3.012cm" svg:y="4.356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4.836cm">
          <draw:text-box>
            <text:p text:style-name="P3"><text:span text:style-name="T3">• </text:span></text:p>
          </draw:text-box>
        </draw:frame>
        <draw:frame draw:style-name="gr3" draw:text-style-name="P4" draw:layer="layout" svg:width="15.2cm" svg:height="0.615cm" svg:x="2.745cm" svg:y="4.734cm">
          <draw:text-box>
            <text:p text:style-name="P3"><text:span text:style-name="T1">446.</text:span><text:span text:style-name="T39"> </text:span><text:span text:style-name="T19">Le mariage contracté uniquement devant l'autorité civile est-il un </text:span></text:p>
          </draw:text-box>
        </draw:frame>
        <draw:frame draw:style-name="gr3" draw:text-style-name="P4" draw:layer="layout" svg:width="3.362cm" svg:height="0.615cm" svg:x="2.504cm" svg:y="5.344cm">
          <draw:text-box>
            <text:p text:style-name="P3"><text:span text:style-name="T19">vrai Mariage ?</text:span><text:span text:style-name="T39"> </text:span></text:p>
          </draw:text-box>
        </draw:frame>
        <draw:frame draw:style-name="gr18" draw:text-style-name="P13" draw:layer="layout" svg:width="0.329cm" svg:height="0.378cm" svg:x="3.139cm" svg:y="5.957cm">
          <draw:text-box>
            <text:p text:style-name="P3"><text:span text:style-name="T17"><text:s/></text:span></text:p>
          </draw:text-box>
        </draw:frame>
        <draw:frame draw:style-name="gr3" draw:text-style-name="P4" draw:layer="layout" svg:width="15.069cm" svg:height="0.615cm" svg:x="2.504cm" svg:y="6.334cm">
          <draw:text-box>
            <text:p text:style-name="P3"><text:span text:style-name="T1">Pour les baptisés catholiques, le mariage contracté uniquement devant </text:span></text:p>
          </draw:text-box>
        </draw:frame>
        <draw:frame draw:style-name="gr3" draw:text-style-name="P4" draw:layer="layout" svg:width="15.994cm" svg:height="0.615cm" svg:x="2.504cm" svg:y="6.945cm">
          <draw:text-box>
            <text:p text:style-name="P3"><text:span text:style-name="T1">l'autorité civile n'est pas un vrai Mariage ; c'est une union coupable devant </text:span></text:p>
          </draw:text-box>
        </draw:frame>
        <draw:frame draw:style-name="gr3" draw:text-style-name="P4" draw:layer="layout" svg:width="7.164cm" svg:height="0.615cm" svg:x="2.504cm" svg:y="7.555cm">
          <draw:text-box>
            <text:p text:style-name="P3"><text:span text:style-name="T1">Dieu et la conscience chrétienne. </text:span></text:p>
          </draw:text-box>
        </draw:frame>
        <draw:frame draw:style-name="gr18" draw:text-style-name="P13" draw:layer="layout" svg:width="0.329cm" svg:height="0.378cm" svg:x="3.012cm" svg:y="8.231cm">
          <draw:text-box>
            <text:p text:style-name="P3"><text:span text:style-name="T17"><text:s/></text:span></text:p>
          </draw:text-box>
        </draw:frame>
        <draw:frame draw:style-name="gr5" draw:text-style-name="P6" draw:layer="layout" svg:width="0.418cm" svg:height="0.484cm" svg:x="2.504cm" svg:y="8.711cm">
          <draw:text-box>
            <text:p text:style-name="P3"><text:span text:style-name="T3">• </text:span></text:p>
          </draw:text-box>
        </draw:frame>
        <draw:frame draw:style-name="gr3" draw:text-style-name="P4" draw:layer="layout" svg:width="15.861cm" svg:height="0.615cm" svg:x="2.745cm" svg:y="8.609cm">
          <draw:text-box>
            <text:p text:style-name="P3"><text:span text:style-name="T1">447.</text:span><text:span text:style-name="T19"> L'autorité civile a-t-elle le pouvoir de dissoudre un Mariage valide ?</text:span><text:span text:style-name="T39"> </text:span></text:p>
          </draw:text-box>
        </draw:frame>
        <draw:frame draw:style-name="gr3" draw:text-style-name="P4" draw:layer="layout" svg:width="0.532cm" svg:height="0.615cm" svg:x="2.504cm" svg:y="9.21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15.128cm" svg:height="0.615cm" svg:x="2.504cm" svg:y="9.829cm">
          <draw:text-box>
            <text:p text:style-name="P3"><text:span text:style-name="T1">L'autorité civile n'a pas le pouvoir de dissoudre un Mariage valide, car </text:span></text:p>
          </draw:text-box>
        </draw:frame>
        <draw:frame draw:style-name="gr3" draw:text-style-name="P4" draw:layer="layout" svg:width="14.855cm" svg:height="0.615cm" svg:x="2.504cm" svg:y="10.438cm">
          <draw:text-box>
            <text:p text:style-name="P3"><text:span text:style-name="T1">Jésus-Christ a dit : « Que l'homme ne sépare pas ce que Dieu a uni ». </text:span></text:p>
          </draw:text-box>
        </draw:frame>
        <draw:frame draw:style-name="gr3" draw:text-style-name="P4" draw:layer="layout" svg:width="0.532cm" svg:height="0.615cm" svg:x="2.504cm" svg:y="11.049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1.65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2.26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0.532cm" svg:height="0.615cm" svg:x="2.504cm" svg:y="12.878cm">
          <draw:text-box>
            <text:p text:style-name="P3"><text:span text:style-name="T1"><text:s/></text:span></text:p>
          </draw:text-box>
        </draw:frame>
        <draw:frame draw:style-name="gr3" draw:text-style-name="P4" draw:layer="layout" svg:width="2.933cm" svg:height="0.615cm" svg:x="2.504cm" svg:y="17.147cm">
          <draw:text-box>
            <text:p text:style-name="P3"><text:span text:style-name="T1"><text:s text:c="22"/></text:span></text:p>
          </draw:text-box>
        </draw:frame>
        <draw:frame draw:style-name="gr3" draw:text-style-name="P4" draw:layer="layout" svg:width="3.733cm" svg:height="0.615cm" svg:x="14.881cm" svg:y="17.147cm">
          <draw:text-box>
            <text:p text:style-name="P3"><text:span text:style-name="T1"><text:s text:c="28"/></text:span></text:p>
          </draw:text-box>
        </draw:frame>
        <draw:frame draw:style-name="gr1" draw:text-style-name="P1" draw:layer="layout" svg:width="9.471cm" svg:height="4.155cm" svg:x="5.41cm" svg:y="13.455cm">
          <draw:image xlink:href="Pictures/10000000000002F9000001A90B525A8F.jpg" xlink:type="simple" xlink:show="embed" xlink:actuate="onLoad">
            <text:p/>
          </draw:image>
        </draw:frame>
        <draw:frame draw:style-name="gr32" draw:text-style-name="P19" draw:layer="layout" svg:width="0.24cm" svg:height="0.281cm" svg:x="18.935cm" svg:y="17.408cm">
          <draw:text-box>
            <text:p text:style-name="P3"><text:span text:style-name="T70"><text:s/>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2" svg:font-family="Arial"/>
    <style:font-face style:name="Calibri1" svg:font-family="Calibri"/>
    <style:font-face style:name="Segoe UI Symbol1" svg:font-family="'Segoe UI Symbol'"/>
    <style:font-face style:name="TimesNewRoman1" svg:font-family="TimesNewRoman"/>
    <style:font-face style:name="TimesNewRomanPS1" svg:font-family="TimesNewRomanPS"/>
    <style:font-face style:name="F" svg:font-family="" style:font-family-generic="roman"/>
    <style:font-face style:name="Arial1" svg:font-family="Arial" style:font-pitch="variable"/>
    <style:font-face style:name="Calibri" svg:font-family="Calibri" style:font-pitch="variable"/>
    <style:font-face style:name="Segoe UI Symbol" svg:font-family="'Segoe UI Symbol'" style:font-pitch="variable"/>
    <style:font-face style:name="Tahoma1" svg:font-family="Tahoma" style:font-pitch="variable"/>
    <style:font-face style:name="Times New Roman1" svg:font-family="'Times New Roman'" style:font-pitch="variable"/>
    <style:font-face style:name="TimesNewRoman" svg:font-family="TimesNewRoman" style:font-pitch="variable"/>
    <style:font-face style:name="TimesNewRomanPS" svg:font-family="TimesNewRomanPS" style:font-pitch="variable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Arial3" svg:font-family="Arial" style:font-family-generic="swiss" style:font-pitch="variable"/>
    <style:font-face style:name="Arial4" svg:font-family="Arial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Times New Roman" fo:font-size="24pt" fo:language="nl" fo:country="BE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met_20_geen_20_vulling_20_en_20_geen_20_lijn" style:display-name="Object met geen vulling en geen lijn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style:text-autospace="none"/>
      <style:text-properties style:use-window-font-color="true" fo:language="nl" fo:country="BE" style:letter-kerning="true" style:font-name-asian="Arial3" style:font-family-asian="Arial" style:font-family-generic-asian="swiss" style:font-pitch-asian="variable" style:font-size-asian="12pt" style:language-asian="hi" style:country-asian="IN"/>
    </style:style>
    <style:style style:name="Kop_20_1" style:display-name="Kop 1" style:family="graphic">
      <style:paragraph-properties fo:margin-top="0.746cm" fo:margin-bottom="0.374cm" style:text-autospace="none"/>
      <style:text-properties style:font-name="Arial3" fo:font-family="Arial" style:font-family-generic="swiss" style:font-pitch="variable" fo:font-size="18pt" fo:font-weight="bold" style:font-name-asian="Arial3" style:font-family-asian="Arial" style:font-family-generic-asian="swiss" style:font-pitch-asian="variable" style:font-size-asian="18pt" style:font-weight-asian="bold" style:font-weight-complex="bold"/>
    </style:style>
    <style:style style:name="Kop_20_2" style:display-name="Kop 2" style:family="graphic">
      <style:paragraph-properties fo:margin-top="0.623cm" fo:margin-bottom="0.374cm" style:text-autospace="none"/>
      <style:text-properties style:font-name="Arial3" fo:font-family="Arial" style:font-family-generic="swiss" style:font-pitch="variable" fo:font-size="16pt" fo:font-weight="bold" style:font-name-asian="Arial3" style:font-family-asian="Arial" style:font-family-generic-asian="swiss" style:font-pitch-asian="variable" style:font-size-asian="16pt" style:font-weight-asian="bold" style:font-weight-complex="bold"/>
    </style:style>
    <style:style style:name="Kop_20_3" style:display-name="Kop 3" style:family="graphic">
      <style:paragraph-properties fo:margin-top="0.436cm" fo:margin-bottom="0.374cm" style:text-autospace="none"/>
      <style:text-properties style:font-name="Arial3" fo:font-family="Arial" style:font-family-generic="swiss" style:font-pitch="variable" fo:font-size="14pt" fo:font-weight="bold" style:font-name-asian="Arial3" style:font-family-asian="Arial" style:font-family-generic-asian="swiss" style:font-pitch-asian="variable" style:font-size-asian="14pt" style:font-weight-asian="bold" style:font-weight-complex="bold"/>
    </style:style>
    <style:style style:name="Citaten" style:family="graphic">
      <style:paragraph-properties fo:margin-left="1.764cm" fo:margin-right="1.764cm" fo:margin-top="0cm" fo:margin-bottom="0.88cm" fo:text-indent="0cm" style:text-autospace="none"/>
    </style:style>
    <style:style style:name="Index" style:family="graphic">
      <style:paragraph-properties style:text-autospace="none"/>
    </style:style>
    <style:style style:name="Bijschrift" style:family="graphic">
      <style:paragraph-properties fo:margin-top="0.374cm" fo:margin-bottom="0.374cm" style:text-autospace="none"/>
      <style:text-properties fo:font-size="12pt" fo:font-style="italic" style:font-size-asian="12pt" style:font-style-asian="italic" style:font-size-complex="12pt" style:font-style-complex="italic"/>
    </style:style>
    <style:style style:name="Lijst" style:family="graphic">
      <style:paragraph-properties fo:margin-top="0cm" fo:margin-bottom="0.436cm" fo:line-height="120%" style:text-autospace="none"/>
    </style:style>
  </office:styles>
  <office:automatic-styles>
    <style:page-layout style:name="PM0">
      <style:page-layout-properties fo:margin-top="1cm" fo:margin-bottom="1cm" fo:margin-left="2cm" fo:margin-right="1cm" fo:page-width="21.018cm" fo:page-height="29.73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242" style:page-layout-name="PM0" draw:style-name="Mdp1"/>
    <style:master-page style:name="master-page239" style:page-layout-name="PM0" draw:style-name="Mdp1"/>
    <style:master-page style:name="master-page210" style:page-layout-name="PM0" draw:style-name="Mdp1"/>
    <style:master-page style:name="master-page201" style:page-layout-name="PM0" draw:style-name="Mdp1"/>
    <style:master-page style:name="master-page178" style:page-layout-name="PM0" draw:style-name="Mdp1"/>
    <style:master-page style:name="master-page165" style:page-layout-name="PM0" draw:style-name="Mdp1"/>
    <style:master-page style:name="master-page140" style:page-layout-name="PM0" draw:style-name="Mdp1"/>
    <style:master-page style:name="master-page131" style:page-layout-name="PM0" draw:style-name="Mdp1"/>
    <style:master-page style:name="master-page124" style:page-layout-name="PM0" draw:style-name="Mdp1"/>
    <style:master-page style:name="master-page117" style:page-layout-name="PM0" draw:style-name="Mdp1"/>
    <style:master-page style:name="master-page98" style:page-layout-name="PM0" draw:style-name="Mdp1"/>
    <style:master-page style:name="master-page89" style:page-layout-name="PM0" draw:style-name="Mdp1"/>
    <style:master-page style:name="master-page60" style:page-layout-name="PM0" draw:style-name="Mdp1"/>
    <style:master-page style:name="master-page45" style:page-layout-name="PM0" draw:style-name="Mdp1"/>
    <style:master-page style:name="master-page26" style:page-layout-name="PM0" draw:style-name="Mdp1"/>
    <style:master-page style:name="master-page3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date>2023-04-04T05:16:27.340645507</dc:date>
    <meta:editing-duration>PT1M10S</meta:editing-duration>
    <meta:editing-cycles>1</meta:editing-cycles>
    <meta:document-statistic meta:object-count="4756"/>
    <meta:generator>NeoOffice/3.2022.6$MacOSX_X86_64 NeoOffice_project/0</meta:generator>
  </office:meta>
</office:document-meta>
</file>